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Text_20_body">
      <style:paragraph-properties fo:margin-top="0cm" fo:margin-bottom="0cm"/>
    </style:style>
    <style:style style:name="P3" style:family="paragraph" style:parent-style-name="Text_20_body" style:list-style-name="L1"/>
    <style:style style:name="P4" style:family="paragraph" style:parent-style-name="Text_20_body" style:list-style-name="L1">
      <style:paragraph-properties fo:margin-top="0cm" fo:margin-bottom="0cm"/>
    </style:style>
    <style:style style:name="P5" style:family="paragraph" style:parent-style-name="Text_20_body" style:list-style-name="L2">
      <style:paragraph-properties fo:margin-top="0cm" fo:margin-bottom="0cm"/>
    </style:style>
    <style:style style:name="P6" style:family="paragraph" style:parent-style-name="Text_20_body" style:list-style-name="L3">
      <style:paragraph-properties fo:margin-top="0cm" fo:margin-bottom="0cm"/>
    </style:style>
    <text:list-style style:name="L1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style:num-suffix="." style:num-format="1">
        <style:list-level-properties text:space-before="0.748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Uchwała Zarządu ISOC nr 3/2011 z 18 września 2011 </text:p>
      <text:p text:style-name="Standard"/>
      <text:p text:style-name="Text_20_body">Zarząd ISOC Polska przyjmuje do grona członków Stowarzyszenia następujące osoby:</text:p>
      <text:list xml:id="list1522923268" text:style-name="L1">
        <text:list-item>
          <text:p text:style-name="P3">zgłoszone przez stronę internetową Internet Society:</text:p>
          <text:p text:style-name="P4">1. Mirosław Maj z Warszawy</text:p>
          <text:p text:style-name="P4">2. Michał Przybylski z Kostrzynia</text:p>
        </text:list-item>
      </text:list>
      <text:p text:style-name="P2"/>
      <text:list xml:id="list319908432" text:style-name="L2">
        <text:list-item>
          <text:p text:style-name="P5">zgłoszone przez stronę internetową ISOC Polska:</text:p>
          <text:p text:style-name="P5"/>
          <text:p text:style-name="P5">1. Piotr Biernatowski z Olsztyna</text:p>
        </text:list-item>
      </text:list>
      <text:list xml:id="list2176406031" text:style-name="L3">
        <text:list-header>
          <text:p text:style-name="P6">2. Maciej Kołodziej z Siemianowic Śląskich</text:p>
          <text:p text:style-name="P6">3. Maciej Pajęcki z Wrocławia</text:p>
          <text:p text:style-name="P6">4. Tomasz Szymański z Warszawy</text:p>
          <text:p text:style-name="P6"/>
        </text:list-header>
      </text:list>
      <text:p text:style-name="Text_20_body">Członkowie Zarządu ISOC Polska:</text:p>
      <text:p text:style-name="Text_20_body">Marcin Cieślak</text:p>
      <text:p text:style-name="Text_20_body">Józef Halbersztadt</text:p>
      <text:p text:style-name="Text_20_body">Władysław Majewski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Lucida Sans Unicode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Tomek Stelmaszczuk</meta:initial-creator>
    <meta:creation-date>2011-09-17T21:42:37.81</meta:creation-date>
    <dc:date>2011-09-21T10:45:36</dc:date>
    <dc:creator>sigma </dc:creator>
    <meta:editing-duration>PT00H29M44S</meta:editing-duration>
    <meta:editing-cycles>6</meta:editing-cycles>
    <meta:generator>OpenOffice.org/3.2$Linux OpenOffice.org_project/320m12$Build-9483</meta:generator>
    <meta:document-statistic meta:table-count="0" meta:image-count="0" meta:object-count="0" meta:page-count="1" meta:paragraph-count="14" meta:word-count="77" meta:character-count="507"/>
  </office:meta>
</office:document-meta>
</file>