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image/png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StarSymbol" svg:font-family="StarSymbol"/>
    <style:font-face style:name="DejaVu Serif" svg:font-family="'DejaVu Serif'" style:font-adornments="Book" style:font-family-generic="roman" style:font-pitch="variable"/>
    <style:font-face style:name="Droid Serif" svg:font-family="'Droid Serif'" style:font-adornments="Regularna" style:font-family-generic="roman" style:font-pitch="variable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2pt" fo:font-style="normal" fo:font-weight="normal" style:font-size-asian="10.5pt" style:font-style-asian="normal" style:font-weight-asian="normal" style:font-size-complex="12pt" style:font-style-complex="normal" style:font-weight-complex="normal"/>
    </style:style>
    <style:style style:name="P3" style:family="paragraph" style:parent-style-name="Standard">
      <style:paragraph-properties fo:text-align="center" style:justify-single-word="false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P4" style:family="paragraph" style:parent-style-name="Standard" style:list-style-name="L1">
      <style:paragraph-properties fo:text-align="justify" style:justify-single-word="false"/>
      <style:text-properties fo:font-size="12pt" fo:font-style="normal" fo:font-weight="normal" style:font-size-asian="10.5pt" style:font-style-asian="normal" style:font-weight-asian="normal" style:font-size-complex="12pt" style:font-style-complex="normal" style:font-weight-complex="normal"/>
    </style:style>
    <text:list-style style:name="L1">
      <text:list-level-style-bullet text:level="1" text:style-name="Bullet_20_Symbols" style:num-suffix="." text:bullet-char="●">
        <style:list-level-properties text:space-before="0.635cm" text:min-label-width="0.635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7cm" text:min-label-width="0.635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905cm" text:min-label-width="0.635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54cm" text:min-label-width="0.635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175cm" text:min-label-width="0.635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81cm" text:min-label-width="0.635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445cm" text:min-label-width="0.635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5.08cm" text:min-label-width="0.635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715cm" text:min-label-width="0.635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35cm" text:min-label-width="0.635cm"/>
        <style:text-properties style:font-name="StarSymbol"/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Uchwała nr 2 Zarządu ISOC Polska</text:p>
      <text:p text:style-name="P1">z dnia 24 maja 2011 roku</text:p>
      <text:p text:style-name="P3"/>
      <text:p text:style-name="P2">Zarząd ISOC Polska przyjmuje do grona członków Stowarzyszenia następujące osoby:</text:p>
      <text:p text:style-name="P2"/>
      <text:list xml:id="list111422042" text:style-name="L1">
        <text:list-item>
          <text:p text:style-name="P4">Rafał Abramowicz</text:p>
        </text:list-item>
        <text:list-item>
          <text:p text:style-name="P4">Radek Antoniuk</text:p>
        </text:list-item>
        <text:list-item>
          <text:p text:style-name="P4">Ulkar Baygarowa</text:p>
        </text:list-item>
        <text:list-item>
          <text:p text:style-name="P4">Ryszard Czekaj</text:p>
        </text:list-item>
        <text:list-item>
          <text:p text:style-name="P4">Michał Derda-Nowakowski</text:p>
        </text:list-item>
        <text:list-item>
          <text:p text:style-name="P4">Grzegorz Drukala</text:p>
        </text:list-item>
        <text:list-item>
          <text:p text:style-name="P4">Radoslaw Gorski</text:p>
        </text:list-item>
        <text:list-item>
          <text:p text:style-name="P4">Magdalena Franky Grzesiak</text:p>
        </text:list-item>
        <text:list-item>
          <text:p text:style-name="P4">Maciej Grzywacz</text:p>
        </text:list-item>
        <text:list-item>
          <text:p text:style-name="P4">Kamil Hendzel</text:p>
        </text:list-item>
        <text:list-item>
          <text:p text:style-name="P4">Łukasz Kopeć</text:p>
        </text:list-item>
        <text:list-item>
          <text:p text:style-name="P4">Sylwia Kowalczuk</text:p>
        </text:list-item>
        <text:list-item>
          <text:p text:style-name="P4">Maciej Maciejowski</text:p>
        </text:list-item>
        <text:list-item>
          <text:p text:style-name="P4">Anna Maj</text:p>
        </text:list-item>
        <text:list-item>
          <text:p text:style-name="P4">Beata Marek</text:p>
        </text:list-item>
        <text:list-item>
          <text:p text:style-name="P4">Wojtek Thomas Michalski</text:p>
        </text:list-item>
        <text:list-item>
          <text:p text:style-name="P4">Jacek Starczewski</text:p>
        </text:list-item>
        <text:list-item>
          <text:p text:style-name="P4">Katarzyna Olimpia Szymielewicz</text:p>
        </text:list-item>
        <text:list-item>
          <text:p text:style-name="P4">Wawrzyniec Wawro</text:p>
        </text:list-item>
        <text:list-item>
          <text:p text:style-name="P4">Maciej Antoni Wedzinski</text:p>
        </text:list-item>
        <text:list-item>
          <text:p text:style-name="P4">Wojciech Załuski</text:p>
        </text:list-item>
        <text:list-item>
          <text:p text:style-name="P4">Michał Zapałowski</text:p>
        </text:list-item>
      </text:list>
      <text:p text:style-name="P2"/>
      <text:p text:style-name="P2"/>
      <text:p text:style-name="P2"/>
      <text:p text:style-name="P2"/>
      <text:p text:style-name="P2">Marcin Cieślak</text:p>
      <text:p text:style-name="P2"/>
      <text:p text:style-name="P2"/>
      <text:p text:style-name="P2"/>
      <text:p text:style-name="P2">Józef Halbersztadt</text:p>
      <text:p text:style-name="P2"/>
      <text:p text:style-name="P2"/>
      <text:p text:style-name="P2"/>
      <text:p text:style-name="P2">Władysław Majewski</text:p>
      <text:p text:style-name="P2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 grddl:transformation="http://docs.oasis-open.org/office/1.2/xslt/odf2rdf.xsl">
  <office:font-face-decls>
    <style:font-face style:name="StarSymbol" svg:font-family="StarSymbol"/>
    <style:font-face style:name="DejaVu Serif" svg:font-family="'DejaVu Serif'" style:font-adornments="Book" style:font-family-generic="roman" style:font-pitch="variable"/>
    <style:font-face style:name="Droid Serif" svg:font-family="'Droid Serif'" style:font-adornments="Regularna" style:font-family-generic="roman" style:font-pitch="variable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pl" fo:country="PL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Droid Serif" style:font-size-asian="10.5pt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LibreOffice/3.3$FreeBSD/amd64 LibreOffice_project/330m19$Build-8</meta:generator>
    <meta:initial-creator>lambda</meta:initial-creator>
    <meta:creation-date>2009-07-10T12:02:42</meta:creation-date>
    <dc:date>2011-05-27T15:45:06</dc:date>
    <meta:printed-by>sigma </meta:printed-by>
    <meta:print-date>2011-05-24T10:16:20</meta:print-date>
    <meta:editing-cycles>8</meta:editing-cycles>
    <meta:editing-duration>PT43M52S</meta:editing-duration>
    <meta:document-statistic meta:table-count="0" meta:image-count="0" meta:object-count="0" meta:page-count="1" meta:paragraph-count="28" meta:word-count="98" meta:character-count="581"/>
    <meta:user-defined meta:name="Informacja 1"/>
    <meta:user-defined meta:name="Informacja 2"/>
    <meta:user-defined meta:name="Informacja 3"/>
    <meta:user-defined meta:name="Informacja 4"/>
  </office:meta>
</office:document-meta>
</file>