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StarSymbol" svg:font-family="StarSymbol"/>
    <style:font-face style:name="Droid Serif" svg:font-family="'Droid Serif'" style:font-adornments="Regularna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adornments="Normal" style:font-family-generic="roman" style:font-pitch="variable"/>
    <style:font-face style:name="Droid Sans" svg:font-family="'Droid Sans'" style:font-adornments="Regularna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2pt" fo:font-style="normal" fo:font-weight="normal" style:font-size-asian="10.5pt" style:font-style-asian="normal" style:font-weight-asian="normal" style:font-size-complex="12pt" style:font-style-complex="normal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P4" style:family="paragraph" style:parent-style-name="Text_20_body">
      <style:paragraph-properties fo:text-align="justify" style:justify-single-word="false"/>
    </style:style>
    <style:style style:name="T1" style:family="text">
      <style:text-properties fo:font-size="12pt" fo:font-style="normal" fo:font-weight="normal" style:font-size-asian="10.5pt" style:font-style-asian="normal" style:font-weight-asian="normal" style:font-size-complex="12pt" style:font-style-complex="normal" style:font-weight-complex="normal"/>
    </style:style>
    <style:style style:name="T2" style:family="text">
      <style:text-properties style:font-size-asian="10.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Uchwała nr 1 Zarządu ISOC Polska</text:p>
      <text:p text:style-name="P1">z dnia 24 maja 2011 roku</text:p>
      <text:p text:style-name="P3"/>
      <text:p text:style-name="P4">Zarząd ISOC Polska, uwzględniając <text:span text:style-name="T1">Regulamin przyjmowania nowych członków zwyczajnych Stowarzyszenia ISOC Polska na podstawie Statutu Stowarzyszenia z 16 września 2000 roku, ze zmianami uchwalonymi przez V Walne Zgromadzenie w dniu 29 stycznia 2005 roku,</text:span> uchwala następującą procedurę przyjmowania nowych członków:</text:p>
      <text:p text:style-name="Text_20_body">1. Członkiem stowarzyszenia zostaje osoba, która:</text:p>
      <text:p text:style-name="Text_20_body">a) wypełni deklarację członkowską ISOC Polska dostępną w formie elektronicznej na stronie internetowej Stowarzyszenia lub deklarację członkowską Internet Society i wybierze polski oddział.</text:p>
      <text:p text:style-name="Text_20_body">b) zostanie przyjęta w poczet członków Stowarzyszenia uchwałą Zarządu. Zarząd podejmuje Uchwałę o przyjęciu lub odmowie przyjęcia danej osoby na posiedzeniu zarządu zwołanym po wpłynięciu prawidłowo wypełnionej deklaracji członkowskiej.</text:p>
      <text:p text:style-name="Text_20_body">Od decyzji odmownej można się odwołać w formie pisemnej do Sądu Koleżeńskiego.</text:p>
      <text:p text:style-name="Text_20_body">c) Osoby przyjęte w poczet członków zwyczajnych ISOC Polska zostaną<text:line-break/>o tym poinformowane pocztą elektroniczną. Fakt ich przyjęcia zostanie ogłoszony na stronie internetowej i na liście dyskusyjnej ISOC Polska.</text:p>
      <text:p text:style-name="Text_20_body">Członkowie ISOC Polska są zarazem członkami ("global members") stowarzyszenia Internet Society z siedzibą w Reston, Virginia, USA. Zasady ochrony prywatności stosowane przez Internet Society opisane są pod adresem <text:a xlink:type="simple" xlink:href="http://www.isoc.org/help/privacy"><text:span text:style-name="T2">http://www.isoc.org/help/privacy</text:span></text:a>. W szczególności Internet Society przestrzega porozumienia Safe Harbor framework and principles dotyczącego ochrony danych osobowych i uzgodnionego przez Department of Commerce USA z Unią Europejską.</text:p>
      <text:p text:style-name="Text_20_body"/>
      <text:p text:style-name="Text_20_body"/>
      <text:p text:style-name="Text_20_body">Marcin Cieślak<text:line-break/></text:p>
      <text:p text:style-name="Text_20_body"/>
      <text:p text:style-name="Text_20_body">Józef Halbersztadt<text:line-break/></text:p>
      <text:p text:style-name="Text_20_body"/>
      <text:p text:style-name="Text_20_body">Władysław Majewski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StarSymbol" svg:font-family="StarSymbol"/>
    <style:font-face style:name="Droid Serif" svg:font-family="'Droid Serif'" style:font-adornments="Regularna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adornments="Normal" style:font-family-generic="roman" style:font-pitch="variable"/>
    <style:font-face style:name="Droid Sans" svg:font-family="'Droid Sans'" style:font-adornments="Regularna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pl" fo:country="PL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Droid Serif" style:font-size-asian="10.5pt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Nimbus Sans 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LibreOffice/3.3$FreeBSD/amd64 LibreOffice_project/330m19$Build-8</meta:generator>
    <meta:initial-creator>lambda</meta:initial-creator>
    <meta:creation-date>2009-07-10T12:02:42</meta:creation-date>
    <dc:date>2011-05-27T15:45:42</dc:date>
    <meta:printed-by>sigma </meta:printed-by>
    <meta:print-date>2011-05-24T10:16:20</meta:print-date>
    <meta:editing-cycles>8</meta:editing-cycles>
    <meta:editing-duration>PT46M31S</meta:editing-duration>
    <meta:document-statistic meta:table-count="0" meta:image-count="0" meta:object-count="0" meta:page-count="1" meta:paragraph-count="12" meta:word-count="211" meta:character-count="1626"/>
    <meta:user-defined meta:name="Informacja 1"/>
    <meta:user-defined meta:name="Informacja 2"/>
    <meta:user-defined meta:name="Informacja 3"/>
    <meta:user-defined meta:name="Informacja 4"/>
  </office:meta>
</office:document-meta>
</file>