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7D80000033B821CA97A.jpg"/>
  <manifest:file-entry manifest:media-type="" manifest:full-path="Pictures/"/>
  <manifest:file-entry manifest:media-type="" manifest:full-path="META-INF/documentsignatures.xml"/>
  <manifest:file-entry manifest:media-type="" manifest:full-path="META-INF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, 'Arial Unicode MS'" style:font-charset="x-symbol"/>
    <style:font-face style:name="Lucidasans1" svg:font-family="Lucidasans"/>
    <style:font-face style:name="Mincho1" svg:font-family="Mincho, msmincho" style:font-family-generic="roman"/>
    <style:font-face style:name="Bitstream Vera Sans" svg:font-family="'Bitstream Vera Sans'" style:font-pitch="variable"/>
    <style:font-face style:name="Gothic" svg:font-family="Gothic, msgothic" style:font-pitch="variable"/>
    <style:font-face style:name="Lucidasans" svg:font-family="Lucidasans" style:font-pitch="variable"/>
    <style:font-face style:name="Mincho" svg:font-family="Mincho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itstream Vera Sans1" svg:font-family="'Bitstream Vera Sans'" style:font-family-generic="swiss" style:font-pitch="variable"/>
  </office:font-face-decls>
  <office:automatic-styles>
    <style:style style:name="P1" style:family="paragraph" style:parent-style-name="Standard" style:master-page-name="Standard">
      <style:paragraph-properties fo:margin-top="0.199cm" fo:margin-bottom="0.101cm" fo:text-align="center" style:justify-single-word="false"/>
      <style:text-properties style:use-window-font-color="true" style:font-name="Arial" fo:font-size="11pt" fo:language="pl" fo:country="PL" style:font-name-asian="Bitstream Vera Sans1" style:font-size-asian="11pt" style:language-asian="none" style:country-asian="none" style:font-name-complex="Lucidasans" style:font-size-complex="11pt" style:language-complex="none" style:country-complex="none"/>
    </style:style>
    <style:style style:name="P2" style:family="paragraph" style:parent-style-name="Standard">
      <style:paragraph-properties fo:margin-top="0.199cm" fo:margin-bottom="0.101cm" fo:text-align="center" style:justify-single-word="false"/>
      <style:text-properties style:use-window-font-color="true" style:font-name="Arial" fo:font-size="13pt" fo:language="pl" fo:country="PL" fo:font-weight="bold" style:font-name-asian="Bitstream Vera Sans1" style:font-size-asian="13pt" style:language-asian="none" style:country-asian="none" style:font-weight-asian="bold" style:font-name-complex="Lucidasans" style:font-size-complex="13pt" style:language-complex="none" style:country-complex="none" style:font-weight-complex="bold"/>
    </style:style>
    <style:style style:name="P3" style:family="paragraph" style:parent-style-name="Standard">
      <style:paragraph-properties fo:margin-top="0.199cm" fo:margin-bottom="0.101cm" fo:text-align="center" style:justify-single-word="false"/>
      <style:text-properties style:use-window-font-color="true" style:font-name="Arial" fo:font-size="11pt" fo:language="pl" fo:country="PL" fo:font-style="italic" fo:font-weight="normal" style:font-name-asian="Bitstream Vera Sans1" style:font-size-asian="11pt" style:language-asian="none" style:country-asian="none" style:font-style-asian="italic" style:font-weight-asian="normal" style:font-name-complex="Lucidasans" style:font-size-complex="11pt" style:language-complex="none" style:country-complex="none" style:font-style-complex="italic" style:font-weight-complex="normal"/>
    </style:style>
    <style:style style:name="P4" style:family="paragraph" style:parent-style-name="Contents_20_1">
      <style:paragraph-properties>
        <style:tab-stops>
          <style:tab-stop style:position="17.59cm" style:type="right" style:leader-style="dotted" style:leader-text="."/>
        </style:tab-stops>
      </style:paragraph-properties>
    </style:style>
    <style:style style:name="P5" style:family="paragraph" style:parent-style-name="Contents_20_2">
      <style:paragraph-properties>
        <style:tab-stops>
          <style:tab-stop style:position="17.09cm" style:type="right" style:leader-style="dotted" style:leader-text="."/>
        </style:tab-stops>
      </style:paragraph-properties>
    </style:style>
    <style:style style:name="P6" style:family="paragraph" style:parent-style-name="ustep"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7" style:family="paragraph" style:parent-style-name="ustep">
      <style:paragraph-properties fo:margin-left="1.085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8" style:family="paragraph" style:parent-style-name="rozdzial" style:master-page-name="">
      <style:paragraph-properties fo:orphans="0" fo:break-before="page" fo:background-color="transparent">
        <style:background-image/>
      </style:paragraph-properties>
    </style:style>
    <style:style style:name="P9" style:family="paragraph" style:parent-style-name="TStatutu">
      <style:paragraph-properties fo:margin-left="1.799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10" style:family="paragraph" style:parent-style-name="TStatutu">
      <style:paragraph-properties fo:margin-left="2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11" style:family="paragraph" style:parent-style-name="TStatutu">
      <style:paragraph-properties fo:margin-left="1.6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12" style:family="paragraph" style:parent-style-name="ustep">
      <style:paragraph-properties fo:margin-left="2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13" style:family="paragraph" style:parent-style-name="ustep">
      <style:paragraph-properties fo:margin-left="0.714cm" fo:margin-right="0cm" fo:text-indent="0cm" style:auto-text-indent="false"/>
      <style:text-properties style:use-window-font-color="true" fo:font-size="11pt" fo:language="pl" fo:country="PL" style:font-name-asian="Bitstream Vera Sans1" style:font-size-asian="11pt" style:language-asian="none" style:country-asian="none" style:font-name-complex="Lucidasans" style:font-size-complex="10pt" style:language-complex="none" style:country-complex="none"/>
    </style:style>
    <style:style style:name="P14" style:family="paragraph" style:parent-style-name="rozdzial" style:master-page-name="">
      <style:paragraph-properties fo:break-before="page"/>
    </style:style>
    <style:style style:name="P15" style:family="paragraph" style:parent-style-name="punkt"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16" style:family="paragraph" style:parent-style-name="TStatutu">
      <style:paragraph-properties fo:margin-left="0.661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P17" style:family="paragraph" style:parent-style-name="paragraf">
      <style:text-properties style:use-window-font-color="true" fo:font-size="11pt" fo:language="pl" fo:country="PL" fo:font-weight="normal" style:font-name-asian="Arial Unicode MS" style:font-size-asian="11pt" style:language-asian="none" style:country-asian="none" style:font-weight-asian="normal" style:font-name-complex="Arial Unicode MS" style:font-size-complex="10pt" style:language-complex="ar" style:country-complex="SA" style:font-weight-complex="normal"/>
    </style:style>
    <style:style style:name="P18" style:family="paragraph" style:parent-style-name="TStatutu">
      <style:paragraph-properties fo:margin-left="1.191cm" fo:margin-right="0cm" fo:text-indent="0cm" style:auto-text-indent="false"/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T3" style:family="text">
      <style:text-properties style:use-window-font-color="true" fo:language="pl" fo:country="PL" style:font-name-asian="Arial Unicode MS" style:font-name-complex="Arial Unicode MS" style:language-complex="ar" style:country-complex="SA"/>
    </style:style>
    <style:style style:name="T4" style:family="text">
      <style:text-properties style:use-window-font-color="true" fo:language="pl" fo:country="PL" fo:font-weight="bold" style:font-name-asian="Arial Unicode MS" style:font-weight-asian="bold" style:font-name-complex="Arial Unicode MS" style:language-complex="ar" style:country-complex="SA" style:font-weight-complex="bold"/>
    </style:style>
    <style:style style:name="T5" style:family="text">
      <style:text-properties style:use-window-font-color="true" fo:font-size="11pt" fo:language="pl" fo:country="PL" fo:font-style="normal" style:font-name-asian="Bitstream Vera Sans1" style:font-size-asian="11pt" style:language-asian="none" style:country-asian="none" style:font-style-asian="normal" style:font-name-complex="Lucidasans" style:font-size-complex="11pt" style:language-complex="none" style:country-complex="none" style:font-style-complex="normal"/>
    </style:style>
    <style:style style:name="T6" style:family="text">
      <style:text-properties style:use-window-font-color="true" fo:language="pl" fo:country="PL" fo:font-weight="normal" style:font-name-asian="Arial Unicode MS" style:font-weight-asian="normal" style:font-name-complex="Arial Unicode MS" style:language-complex="ar" style:country-complex="SA" style:font-weight-complex="normal"/>
    </style:style>
    <style:style style:name="T7" style:family="text">
      <style:text-properties style:use-window-font-color="true" fo:language="pl" fo:country="PL" fo:font-style="normal" fo:font-weight="normal" style:font-name-asian="Arial Unicode MS" style:font-style-asian="normal" style:font-weight-asian="normal" style:font-name-complex="Arial Unicode MS" style:language-complex="ar" style:country-complex="SA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graphics1" text:anchor-type="paragraph" svg:x="11.859cm" svg:y="-0.118cm" svg:width="5.812cm" svg:height="2.531cm" draw:z-index="0"><draw:image xlink:href="Pictures/10000000000007D80000033B821CA97A.jpg" xlink:type="simple" xlink:show="embed" xlink:actuate="onLoad"/></draw:frame></text:p>
      <text:p text:style-name="P2"><text:span text:style-name="T1">STATUT ISOC POLSKA</text:span><text:line-break/><text:span text:style-name="T2">stan na dzień 23. sierpnia 2006 roku</text:span></text:p>
      <text:p text:style-name="P3">załącznik do uchwały Walnego Zgromadzenia nr 1/01/2005 z 29. stycznia 2005 roku</text:p>
      <text:table-of-content text:style-name="Sect1" text:protected="true" text:name="Table of Contents1">
        <text:table-of-content-source text:outline-level="10" text:use-outline-level="false" text:use-index-source-styles="true">
          <text:index-title-template text:style-name="Contents_20_Heading">Spis treści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  <text:index-source-styles text:outline-level="1">
            <text:index-source-style text:style-name="rozdzial"/>
          </text:index-source-styles>
          <text:index-source-styles text:outline-level="2">
            <text:index-source-style text:style-name="dzial"/>
          </text:index-source-styles>
        </text:table-of-content-source>
        <text:index-body>
          <text:index-title text:style-name="Sect1" text:name="Table of Contents1_Head">
            <text:p text:style-name="Contents_20_Heading">Spis treści</text:p>
          </text:index-title>
          <text:p text:style-name="P4">Rozdział I. Postanowienia ogólne.<text:tab/>1</text:p>
          <text:p text:style-name="P4">Rozdział II. Cele i zadania.<text:tab/>3</text:p>
          <text:p text:style-name="P4">Rozdział III. Członkowie Stowarzyszenia.<text:tab/>5</text:p>
          <text:p text:style-name="P4">Rozdział IV. Władze Stowarzyszenia.<text:tab/>6</text:p>
          <text:p text:style-name="P5">Dział I. Postanowienia ogólne.<text:tab/>6</text:p>
          <text:p text:style-name="P5">Dział II. Walne Zgromadzenie Członków.<text:tab/>6</text:p>
          <text:p text:style-name="P5">Dział III. Zarząd.<text:tab/>7</text:p>
          <text:p text:style-name="P5">Dział IV. Komisja Rewizyjna.<text:tab/>8</text:p>
          <text:p text:style-name="P5">Dział V. Sąd Koleżeński.<text:tab/>8</text:p>
          <text:p text:style-name="P4">Rozdział V. Inne postanowienia.<text:tab/>9</text:p>
        </text:index-body>
      </text:table-of-content>
      <text:p text:style-name="rozdzial">Rozdział I. Postanowienia ogólne.</text:p>
      <text:p text:style-name="paragraf">§ 1.1. Nazwa Stowarzyszenia brzmi: ISOC Polska.</text:p>
      <text:p text:style-name="ustep"><text:span text:style-name="T3">2. W obrocie międzynarodowym Stowarzyszenie używa pełnej nazwy </text:span><text:span text:style-name="T4">Internet Society Poland</text:span><text:span text:style-name="T3"> i skrótu </text:span><text:span text:style-name="T4">ISOC-PL</text:span><text:span text:style-name="T3">.</text:span></text:p>
      <text:p text:style-name="P6">3. ISOC Polska zwane dalej Stowarzyszeniem jest organizacją pożytku publicznego, działa na podstawie przepisów prawa polskiego a w szczególności ustawy Prawo o Stowarzyszeniach, Ustawy o Działalności Pożytku Publicznego i Wolontariacie oraz niniejszego Statutu.</text:p>
      <text:p text:style-name="ustep">4. Siedziba Stowarzyszenia mieści się w Warszawie.</text:p>
      <text:p text:style-name="P6">5. Stowarzyszenie ma osobowość prawną.</text:p>
      <text:p text:style-name="P6">6. Stowarzyszenie prowadzi: </text:p>
      <text:p text:style-name="P7">a) nieodpłatną działalność pożytku publicznego z zastrzeżeniem punktu b)</text:p>
      <text:p text:style-name="P7">b) odpłatną działalność pożytku publicznego w zakresie działalności wydawniczej, szkoleniowej oraz wydawania opinii i ekspertyz.</text:p>
      <text:p text:style-name="paragraf">§ 2.1. Terenem działania Stowarzyszenia jest obszar Rzeczpospolitej Polskiej.</text:p>
      <text:p text:style-name="ustep">2. Stowarzyszenie może także prowadzić swoją działalność poza granicami Rzeczpospolitej Polskiej.</text:p>
      <text:p text:style-name="ustep">3. Stowarzyszenie zostaje powołane na czas nieokreślony.</text:p>
      <text:p text:style-name="ustep">4. Stowarzyszenie może prowadzić działalność gospodarczą.</text:p>
      <text:p text:style-name="paragraf">§ 3.1. <text:span text:style-name="T5">Stowarzyszenie może przystępować do spółek prawa handlowego w celu pozyskiwania środków na realizację zadań statutowych.</text:span></text:p>
      <text:p text:style-name="ustep">2. Stowarzyszenie może przystępować wraz z innymi organizacjami do związków stowarzyszeń, wchodzić w dozwolone prawem związki z fundacjami i innymi podmiotami prawnymi oraz zawierać porozumienia o współdziałaniu.</text:p>
      <text:p text:style-name="P8">Rozdział II. Cele i zadania.</text:p>
      <text:p text:style-name="paragraf">§ 4.1. Cele Stowarzyszenia są następujące:</text:p>
      <text:p text:style-name="punkt">a) przygotowanie ludzi do życia w warunkach globalnego społeczeństwa informacyjnego;</text:p>
      <text:p text:style-name="punkt">b) rozwijanie oraz propagowanie inicjatyw, postaw i działań sprzyjających rozwojowi sieci komputerowej Internet;</text:p>
      <text:p text:style-name="punkt">c) upowszechnianie idei społeczeństwa informacyjnego, oraz przyczynianie się do rozwoju sieci Internet w Polsce;</text:p>
      <text:p text:style-name="punkt">d) współpraca z organizacją międzynarodową Internet Society (ISOC);</text:p>
      <text:p text:style-name="punkt">e) wspieranie organizacyjne i rzeczowe osób i jednostek organizacyjnych, które podejmują działania zgodne z celami Stowarzyszenia.</text:p>
      <text:p text:style-name="ustep">2. Realizując swoje cele Stowarzyszenie kieruje się zasadami:</text:p>
      <text:p text:style-name="punkt">a) otwartego dostępu do Internetu;</text:p>
      <text:p text:style-name="punkt">b) otwartych standardów sieci Internet;</text:p>
      <text:p text:style-name="punkt">c) bezpieczeństwa sieci Internet;</text:p>
      <text:p text:style-name="punkt">d) ochrony prawa do prywatności użytkowników Internetu;</text:p>
      <text:p text:style-name="punkt">e) <text:span text:style-name="T5">ochrony autorskich praw osobistych oraz innych praw wchodzących w zakres własności intelektualnej, jeżeli ich ochrona jest związana z Internetem lub <text:s/>informatyzacją;</text:span></text:p>
      <text:p text:style-name="punkt">f) liberalizacji działalności gospodarczej w Internecie;</text:p>
      <text:p text:style-name="punkt">g) użycia Internetu zgodnie z zasadami prawa i etyki dla dobra ludzkości.</text:p>
      <text:p text:style-name="ustep">3. Stowarzyszenie realizuje swoje cele poprzez prowadzenie działalności pożytku publicznego uwzględniającej powyższe zasady, a w szczególności poprzez:</text:p>
      <text:p text:style-name="P9">- w zakresie nauki, edukacji, oświaty i wychowania: </text:p>
      <text:p text:style-name="P10">a) prowadzenie wszechstronnego propagowania Internetu, w tym metod działania i technik w nim stosowanych;</text:p>
      <text:p text:style-name="P10">b) inicjowanie i realizowanie projektów edukacyjnych w zakresie korzystania z zasobów Internetu;</text:p>
      <text:p text:style-name="P10">c) podejmowanie dyskusji i wyrażanie opinii w sprawach istotnych dla rozwoju Internetu;</text:p>
      <text:p text:style-name="P11">- w zakresie działania na rzecz osób niepełnosprawnych:</text:p>
      <text:p text:style-name="P10">d) wspieranie działań na rzecz zmniejszenia ograniczeń w przepływie technologii oraz usług społeczeństwa informacyjnego;</text:p>
      <text:p text:style-name="P10">e) promocja i wspieranie nowych technologii, systemów i zastosowań Internetu dostosowanych do potrzeb osób niepełnosprawnych;</text:p>
      <text:p text:style-name="P11">- w zakresie działalności wspomagającej rozwój gospodarczy, w tym rozwój przedsiębiorczości: </text:p>
      <text:p text:style-name="P10">f) inicjowanie i realizowanie projektów naukowych i badawczych dotyczących Internetu;</text:p>
      <text:p text:style-name="P10">g) wspierania zastosowań informatyki;</text:p>
      <text:p text:style-name="P10">h) wspieranie i inicjowanie rozwiązań legislacyjnych dotyczących Internetu i informatyzacji oraz współpraca z instytucjami odpowiedzialnymi za tworzenie dla nich ram prawnych w Polsce;</text:p>
      <text:p text:style-name="P10">i) wspieranie technicznego rozwoju Internetu i informatyzacji, w szczególności poprzez promocję i wspieranie nowych technologii, systemów i zastosowań;</text:p>
      <text:p text:style-name="P11">- w zakresie promocji zatrudnienia i aktywizacji zawodowej osób pozostających bez pracy: </text:p>
      <text:p text:style-name="P10">j) doradztwo i pomoc organizacyjno-ekonomiczna oraz szkolenie członków i innych podmiotów zainteresowanych działalnością Stowarzyszenia;</text:p>
      <text:p text:style-name="P10">k) współpracę i wzajemną pomoc członków Stowarzyszenia;</text:p>
      <text:p text:style-name="P11">- w zakresie upowszechniania i ochrony wolności i praw człowieka oraz swobód obywatelskich, a także działań wspomagających rozwój demokracji:</text:p>
      <text:p text:style-name="P10">l) reprezentowanie środowiska informatycznego, w tym realizującego projekty oparte na oprogramowaniu z otwartym kodem źródłowym (open source);</text:p>
      <text:p text:style-name="P10">m) wszechstronne propagowanie wiedzy na temat zagrożeń oraz ochrony wolności i praw człowieka w społeczeństwie informacyjnym;</text:p>
      <text:p text:style-name="P10">n) inicjowanie projektów badawczych w zakresie zagrożeń oraz ochrony swobód obywatelskich oraz związanych z pluralizmem i rozwojem demokracji oraz społeczeństwa informacyjnego;</text:p>
      <text:p text:style-name="P10">o) wspieranie idei neutralności technologicznej państwa oraz interoperacyjności systemów informatycznych administracji publicznej oraz samorządu terytorialnego;</text:p>
      <text:p text:style-name="P10">p) opracowywanie i wyrażanie opinii w sprawie istniejących oraz projektowanych rozwiązań prawnych w zakresie funkcjonowania i rozwoju społeczeństwa informacyjnego;</text:p>
      <text:p text:style-name="P11">- w zakresie działań na rzecz integracji europejskiej oraz rozwijania kontaktów i współpracy między społeczeństwami:</text:p>
      <text:p text:style-name="P10">q) wspieranie rozwoju oprogramowania o otwartym kodzie udostępnianego na warunkach licencyjnych spełniających warunki licencji wolnych i otwartych;</text:p>
      <text:p text:style-name="P10">r) współpracę z innymi osobami, organizacjami krajowymi i międzynarodowymi;</text:p>
      <text:p text:style-name="P12">s) prowadzenie działalności integrującej członków Stowarzyszenia poprzez aktywność kulturalną, rekreacyjną i towarzyską.</text:p>
      <text:p text:style-name="P13">4. Stowarzyszenie prowadzi działalność gospodarczą w zakresie uchwalanym przez Zarząd w celu uzyskiwania środków materialnych w całości przeznaczanych na realizacje celów statutowych.</text:p>
      <text:p text:style-name="paragraf">§ 5.1. Działalność Stowarzyszenia opiera się na społecznej pracy członków.</text:p>
      <text:p text:style-name="ustep">2. Do wykonania konkretnych zadań Stowarzyszenia mogą być zatrudniani pracownicy.</text:p>
      <text:p text:style-name="ustep">3. Osobom wchodzącym w skład poszczególnych organów Stowarzyszenia przysługuje prawo do zwrotu uzasadnionych wydatków, poniesionych w związku z wykonywaniem zadań statutowych.</text:p>
      <text:p text:style-name="rozdzial">Rozdział III. Członkowie Stowarzyszenia.</text:p>
      <text:p text:style-name="paragraf">§ 6. 1. Członkami Stowarzyszenia mogą być:</text:p>
      <text:p text:style-name="punkt">a) <text:span text:style-name="T5">osoby fizyczne będące obywatelami polskimi oraz osoby fizyczne nie będące obywatelami polskimi w tym i cudzoziemcy nie mający prawa stałego pobytu w RP;</text:span></text:p>
      <text:p text:style-name="punkt">b) osoby prawne, ale wyłącznie jako członkowie wspierający.</text:p>
      <text:p text:style-name="ustep">2. Wśród członków Stowarzyszenia wyróżniamy:</text:p>
      <text:p text:style-name="punkt">a) członków zwyczajnych;</text:p>
      <text:p text:style-name="punkt">b) członków honorowych;</text:p>
      <text:p text:style-name="punkt">c) członków wspierających.</text:p>
      <text:p text:style-name="paragraf">§ 7. 1. Członkiem Stowarzyszenia zostaje osoba, która:</text:p>
      <text:p text:style-name="punkt">a) złoży w Zarządzie deklarację członkowską;</text:p>
      <text:p text:style-name="punkt"><text:span text:style-name="T3">b) </text:span><text:span text:style-name="T5">zostanie przyjęta w poczet członków Stowarzyszenia uchwałą Zarządu. Zarząd podejmuje Uchwałę o przyjęciu lub odmowie przyjęcia danej osoby najpóźniej na trzecim posiedzeniu Zarządu zwołanym po dacie wpłynięcia prawidłowo wypełnionej deklaracji członkowskiej. Od decyzji odmownej można się odwołać w formie pisemnej do Sądu Koleżeńskiego.</text:span></text:p>
      <text:p text:style-name="ustep">2. Członkiem honorowym zostaje osoba, co do której Walne Zebranie Członków podjęło uchwałę o nadaniu jej tytułu Członka Honorowego Stowarzyszenia, oraz która wyraziła na to zgodę. Uchwałę w tym przedmiocie Walne Zebranie Członków podejmuje na wniosek Zarządu lub grupy co najmniej 15 członków. W tym zakresie postanowień ustępu poprzedzającego nie stosuje się.</text:p>
      <text:p text:style-name="paragraf">§ 8. 1. Członkom Stowarzyszenia przysługują:</text:p>
      <text:p text:style-name="punkt">a) czynne i bierne prawo wyborcze do władz Stowarzyszenia;</text:p>
      <text:p text:style-name="punkt">b) prawo składania wniosków we wszystkich sprawach Stowarzyszenia;</text:p>
      <text:p text:style-name="punkt">c) prawo posługiwania się legitymacją i odznakami Stowarzyszenia;</text:p>
      <text:p text:style-name="punkt">d) prawo korzystania z zasobów, które Stowarzyszenie stawia do dyspozycji członków.</text:p>
      <text:p text:style-name="ustep">2. Członkowie Stowarzyszenia zobowiązani są:</text:p>
      <text:p text:style-name="punkt">a) przestrzegać Statutu Stowarzyszenia;</text:p>
      <text:p text:style-name="punkt">b) terminowo opłacać składki członkowskie,</text:p>
      <text:p text:style-name="punkt">c) popierać i czynnie realizować cele Stowarzyszenia,</text:p>
      <text:p text:style-name="punkt">d) przyczyniać się do wzrostu roli i znaczenia Stowarzyszenia,</text:p>
      <text:p text:style-name="punkt">e) dbać o dobre imię Stowarzyszenia.</text:p>
      <text:p text:style-name="paragraf">§ 9. Członkowie honorowi nie mają obowiązku płacenia składek członkowskich, jak również nie przysługuje im bierne prawo wyborcze do władz Stowarzyszenia.</text:p>
      <text:p text:style-name="paragraf">§ 10. Członkom wspierającym nie przysługuje prawo wyborcze do władz Stowarzyszenia. Zasady współpracy z członkami wspierającymi określa umowa. Są oni obowiązani do przestrzegania umowy zawartej ze Stowarzyszeniem, określającej zasady wspierania działalności Stowarzyszenia.</text:p>
      <text:p text:style-name="paragraf">§ 11. Ustanie członkostwa następuje przez:</text:p>
      <text:p text:style-name="punkt">a) zrzeczenie się członkostwa;</text:p>
      <text:p text:style-name="punkt">b) wykluczenie ze Stowarzyszenia;</text:p>
      <text:p text:style-name="punkt">c) śmierć członka;</text:p>
      <text:p text:style-name="punkt">d) wygaśnięcie umowy z członkiem wspierającym.</text:p>
      <text:p text:style-name="punkt"/>
      <text:p text:style-name="paragraf">§ 12.1. Członek może zostać wykluczony ze Stowarzyszenia, jeżeli mimo upomnienia udzielonego przez Zarząd narusza zasady statutowe lub uchwały Stowarzyszenia, albo też jego zachowanie stoi w sprzeczności z zasadami Stowarzyszenia.</text:p>
      <text:p text:style-name="ustep">2. Wykluczenie członka następuje uchwałą Zarządu na wniosek Sądu Koleżeńskiego.</text:p>
      <text:p text:style-name="ustep">3. Od orzeczenia w przedmiocie wykluczenia z szeregów Stowarzyszenia, członkowi temu przysługuje odwołanie do Walnego Zgromadzenia Członków w ciągu 14 dni od doręczenia mu orzeczenia. Rozstrzygnięcie Walnego Zgromadzenia Członków jest ostateczne.</text:p>
      <text:p text:style-name="P14">Rozdział IV. Władze Stowarzyszenia.</text:p>
      <text:p text:style-name="dzial">Dział I. Postanowienia ogólne.</text:p>
      <text:p text:style-name="paragraf">§ 13. Władzami Stowarzyszenia są:</text:p>
      <text:p text:style-name="punkt">a) Walne Zgromadzenie Członków;</text:p>
      <text:p text:style-name="punkt">b) Zarząd;</text:p>
      <text:p text:style-name="punkt">c) Komisja Rewizyjna;</text:p>
      <text:p text:style-name="punkt">d) Sąd Koleżeński.</text:p>
      <text:p text:style-name="paragraf">§ 14. 1. Kadencja wszystkich władz Stowarzyszenia trwa 3 lata. W razie zmniejszenia się składu Zarządu, Komisji Rewizyjnej lub Sądu Koleżeńskiego w czasie trwania kadencji, uzupełnienie ich składu do czasu najbliższego Walnego Zgromadzenia może nastąpić w drodze kooptacji. Kooptacji dokonują pozostali członkowie organu, którego skład uległ zmniejszeniu. W tym trybie można powołać nie więcej niż połowę składu organu. </text:p>
      <text:p text:style-name="paragraf">§ 15. 1. Uchwały wszystkich władz Stowarzyszenia zapadają zwykłą większością głosów, jeśli postanowienia niniejszego Statutu nie stanowią inaczej.</text:p>
      <text:p text:style-name="ustep">2. Orzeczenia Sądu Koleżeńskiego zapadają większością głosów.</text:p>
      <text:p text:style-name="dzial">Dział II. Walne Zgromadzenie Członków.</text:p>
      <text:p text:style-name="paragraf">§ 16. 1. Najwyższą władzą Stowarzyszenia jest Walne Zgromadzenie Członków.</text:p>
      <text:p text:style-name="ustep">2. Walne Zgromadzenie jest zwoływane przez Zarząd co najmniej raz na dwanaście miesięcy.</text:p>
      <text:p text:style-name="ustep">4. Zarząd zobowiązany jest również zwołać Walne Zgromadzenie Członków na wniosek Komisji Rewizyjnej lub co najmniej 100 osób lub 15 procent członków. Wniosek taki powinien zawierać porządek obrad. </text:p>
      <text:p text:style-name="ustep">5. W przypadku, jeżeli Zarząd nie zwoła Walnego Zgromadzenia Członków w terminie dwóch miesięcy i w trybie przewidzianym w punktach poprzedzających, prawo zwołania Walnego Zgromadzenia Członków przysługuje każdemu członkowi Komisji Rewizyjnej.</text:p>
      <text:p text:style-name="ustep">6. Zarząd powiadamia członków Stowarzyszenia o terminie, miejscu i porządku obrad Walnego Zgromadzenia Członków, na co najmniej 14 dni przed terminem rozpoczęcia obrad.</text:p>
      <text:p text:style-name="ustep">7. Członkowie wspierający mogą uczestniczyć w Walnym Zgromadzeniu Członków z głosem doradczym. </text:p>
      <text:p text:style-name="ustep">8. Na Walnym Zgromadzeniu Członków mogą być obecni goście, zaproszeni przez Zarząd lub Komisję Rewizyjną.</text:p>
      <text:p text:style-name="paragraf">§ 17. Do kompetencji Walnego Zgromadzenia Członków należy:</text:p>
      <text:p text:style-name="punkt">a) uchwalanie programu działania Stowarzyszenia na dany okres;</text:p>
      <text:p text:style-name="punkt">b) rozpatrywanie i zatwierdzanie sprawozdań Zarządu i Komisji Rewizyjnej;</text:p>
      <text:p text:style-name="punkt">c) uchwalanie regulaminu obrad Walnego Zgromadzenia, Zarządu, Komisji Rewizyjnej </text:p>
      <text:p text:style-name="punkt">oraz Sądu Koleżeńskiego;</text:p>
      <text:p text:style-name="punkt">d) udzielanie absolutorium Zarządowi;</text:p>
      <text:p text:style-name="punkt">e) powoływanie i odwoływanie Prezesa Zarządu i innych członków Zarządu, Komisji </text:p>
      <text:p text:style-name="punkt">Rewizyjnej, Sądu Koleżeńskiego;</text:p>
      <text:p text:style-name="punkt">f) uchwalanie zmian w statucie;</text:p>
      <text:p text:style-name="punkt">g) podejmowanie uchwały w przedmiocie rozwiązania Stowarzyszenia;</text:p>
      <text:p text:style-name="punkt">h) rozpatrywanie odwołań od uchwał Zarządu, wniesionych przez członków </text:p>
      <text:p text:style-name="punkt">Stowarzyszenia;</text:p>
      <text:p text:style-name="punkt">i) rozpatrywanie odwołań od orzeczeń Sądu Koleżeńskiego;</text:p>
      <text:p text:style-name="punkt">j) <text:span text:style-name="T5">ustalanie wysokości składek członkowskich i terminu ich opłacania.</text:span></text:p>
      <text:p text:style-name="paragraf">§ 18.1. Uchwały w przedmiocie zmiany Statutu i rozwiązania Stowarzyszenia wymagają 2/3 głosów członków Stowarzyszenia, którzy podpisali listę obecności.</text:p>
      <text:p text:style-name="ustep">2. Uchwały w przedmiocie odwołania Prezesa, członków Zarządu, Komisji Rewizyjnej, Sądu Koleżeńskiego wymagają bezwzględnej większości głosów.</text:p>
      <text:p text:style-name="dzial">Dział III. Zarząd.</text:p>
      <text:p text:style-name="paragraf">§ 19. Zarząd składa się z trzech do pięciu członków, w tym z Prezesa.</text:p>
      <text:p text:style-name="paragraf">§ 20. Do kompetencji zarządu należy:</text:p>
      <text:p text:style-name="punkt">a) przyjmowanie nowych członków Stowarzyszenia na podstawie uchwały;</text:p>
      <text:p text:style-name="punkt">b) reprezentowanie Stowarzyszenia w sprawach zewnętrznych;</text:p>
      <text:p text:style-name="punkt">c) <text:span text:style-name="T5">kierowanie bieżącą pracą Stowarzyszenia oraz zarządzanie majątkiem Stowarzyszenia;</text:span></text:p>
      <text:p text:style-name="punkt">d) zwoływanie Walnych Zgromadzeń;</text:p>
      <text:p text:style-name="punkt">e) podejmowanie innych uchwał, w sprawach, które nie zostały zastrzeżone dla innych władz Stowarzyszenia.</text:p>
      <text:p text:style-name="P15">f) uchwalanie regulaminu przyznawania nagrody ISOC Polska (w tym ustalenie jej nazwy), który obowiązuje od chwili jego zatwierdzenia przez Komisję Rewizyjną.</text:p>
      <text:p text:style-name="paragraf">§ 21. Stowarzyszenie reprezentuje dwóch współdziałających ze sobą członków zarządu działających łącznie. Kierowanie oświadczeń do Stowarzyszenia, tudzież doręczanie pism może być dokonywane w obecności jednego członka Zarządu.</text:p>
      <text:p text:style-name="dzial">Dział IV. Komisja Rewizyjna.</text:p>
      <text:p text:style-name="paragraf">§ 22.<text:span text:style-name="T5">1.Komisja Rewizyjna składa się z trzech członków Stowarzyszenia. </text:span></text:p>
      <text:p text:style-name="P16">2. Członkowie Komisji Rewizyjnej nie mogą być jednocześnie członkami Zarządu ani pozostawać z nimi w stosunku pokrewieństwa, powinowactwa lub podległości z tytułu zatrudnienia, ani członkami Sądu Koleżeńskiego.</text:p>
      <text:p text:style-name="P16">3. W skład Komisji Rewizyjnej nie mogą wchodzić osoby, które były skazane prawomocnym wyrokiem za przestępstwo z winy umyślnej. </text:p>
      <text:p text:style-name="P17"><text:s text:c="6"/>4. Pracami Komisji Rewizyjnej kieruje jej Przewodniczący. <text:s/></text:p>
      <text:p text:style-name="paragraf">§ 23. Do kompetencji Komisji Rewizyjnej należą:</text:p>
      <text:p text:style-name="punkt">a) kontrola bieżącej pracy Stowarzyszenia;</text:p>
      <text:p text:style-name="punkt">b) składanie wniosków w sprawie absolutorium na Walnym Zgromadzeniu;</text:p>
      <text:p text:style-name="punkt">c) występowanie z wnioskiem do Zarządu o zwołanie Walnego Zgromadzenia;</text:p>
      <text:p text:style-name="punkt">d) dokonywanie na wniosek innych władz Stowarzyszenia, bądź grupy co najmniej 50 członków, wykładni Statutu i uchwał Walnego Zgromadzenia.</text:p>
      <text:p text:style-name="dzial">Dział V. Sąd Koleżeński.</text:p>
      <text:p text:style-name="ustep">§ 24. Sąd Koleżeński składa się z trzech członków Stowarzyszenia. Członkowie Sądu Koleżeńskiego nie mogą być jednocześnie członkami Zarządu ani Komisji Rewizyjnej.</text:p>
      <text:p text:style-name="ustep">§ 25. Do kompetencji Sądu Koleżeńskiego należy:</text:p>
      <text:p text:style-name="P18">a) orzekanie w przedmiocie wykluczenia członka Stowarzyszenia.</text:p>
      <text:p text:style-name="P18">b) rozstrzyganie sporów pomiędzy członkami Stowarzyszenia. </text:p>
      <text:p text:style-name="P18">c) ocena wniosków i przyznawanie nagrody ISOC Polska.</text:p>
      <text:p text:style-name="P18">d) prowadzenie rejestru udzielonych przez Stowarzyszenie pełnomocnictw i upoważnień. </text:p>
      <text:p text:style-name="ustep">§ 26. 1. Sąd zbiera się na pisemny wniosek członka Stowarzyszenia lub na skutek odwołania osoby której odmówiono przyjęcia do Stowarzyszenia. Wniosek musi zawierać uzasadnienie. </text:p>
      <text:p text:style-name="ustep"><text:s text:c="10"/>2. Rozpoznawanie wniosku powinno się rozpocząć w terminie nie dłuższym niż 30 dni. Sąd może odroczyć wydanie decyzji jeżeli stwierdzi konieczność uzyskania dodatkowych informacji. </text:p>
      <text:p text:style-name="ustep">§ 27. Sąd zamyka postępowanie wydaniem orzeczenia, które podaje do wiadomości wszystkich członków.</text:p>
      <text:p text:style-name="ustep">§ 28. Stronom postępowania przed Sądem Koleżeńskim przysługuje odwołanie od orzeczenia Sądu Koleżeńskiego do Walnego Zgromadzenia Członków w terminie czternastu dni. Odwołanie rozpatruje najbliższe Walne Zgromadzenie Członków.</text:p>
      <text:p text:style-name="ustep">§ 29. Sąd orzeka w składzie 3 osobowym.</text:p>
      <text:p text:style-name="rozdzial">Rozdział V. Inne postanowienia.</text:p>
      <text:p text:style-name="paragraf">§ 30. Majątek Stowarzyszenia powstaje ze składek członkowskich, społecznej pracy członków Stowarzyszenia, darowizn, spadków, zapisów, dochodów z własnej działalności gospodarczej, dotacji celowych oraz ofiarności publicznej. </text:p>
      <text:p text:style-name="paragraf">§ 31. 1. Stowarzyszenie rozwiązuje się na podstawie uchwały Walnego Zgromadzenia Członków lub w innych przypadkach, przewidzianych w przepisach prawa. </text:p>
      <text:p text:style-name="ustep">2. Podejmując uchwałę o rozwiązaniu Stowarzyszenia, Walne Zgromadzenie Członków określa sposób jego likwidacji oraz przeznaczenie majątku Stowarzyszenia.</text:p>
      <text:p text:style-name="paragraf">§ 32. Wszelkie oświadczenia i zawiadomienia skierowane do członków Stowarzyszenia mogą być dokonywane w formie listu poleconego bądź drogą poczty elektronicznej.</text:p>
      <text:p text:style-name="paragraf"><text:span text:style-name="T6">§ 33. </text:span><text:span text:style-name="T7">Składki są opłacane rocznie w terminach ustalonych uchwałą Zarządu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, 'Arial Unicode MS'" style:font-charset="x-symbol"/>
    <style:font-face style:name="Lucidasans1" svg:font-family="Lucidasans"/>
    <style:font-face style:name="Mincho1" svg:font-family="Mincho, msmincho" style:font-family-generic="roman"/>
    <style:font-face style:name="Bitstream Vera Sans" svg:font-family="'Bitstream Vera Sans'" style:font-pitch="variable"/>
    <style:font-face style:name="Gothic" svg:font-family="Gothic, msgothic" style:font-pitch="variable"/>
    <style:font-face style:name="Lucidasans" svg:font-family="Lucidasans" style:font-pitch="variable"/>
    <style:font-face style:name="Mincho" svg:font-family="Mincho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itstream Vera Sans1" svg:font-family="'Bitstream Vera Sans'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Bitstream Vera Sans" style:font-size-asian="12pt" style:language-asian="none" style:country-asian="none" style:font-name-complex="Lucidasan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99cm" fo:margin-bottom="0.101cm"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Bitstream Vera Sans1" style:font-size-asian="12pt" style:language-asian="none" style:country-asian="none" style:font-name-complex="Lucidasans" style:font-size-complex="10pt" style:language-complex="none" style:country-complex="none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cho" style:font-size-asian="14pt" style:font-name-complex="Lucidasans" style:font-size-complex="14pt"/>
    </style:style>
    <style:style style:name="Heading_20_2" style:display-name="Heading 2" style:family="paragraph" style:parent-style-name="Standard" style:next-style-name="Text_20_body" style:class="text" style:default-outline-level="2">
      <style:paragraph-properties fo:margin-left="0cm" fo:margin-right="0cm" fo:margin-top="0.494cm" fo:margin-bottom="0.494cm" fo:text-indent="0cm" style:auto-text-indent="false"/>
      <style:text-properties style:font-name="Arial Unicode MS" fo:font-size="18pt" fo:font-weight="bold" style:font-name-asian="Arial Unicode MS" style:font-size-asian="18pt" style:font-weight-asian="bold" style:font-name-complex="Arial Unicode MS" style:font-size-complex="18pt" style:font-weight-complex="bold"/>
    </style:style>
    <style:style style:name="Heading_20_3" style:display-name="Heading 3" style:family="paragraph" style:parent-style-name="Standard" style:next-style-name="Text_20_body" style:class="text" style:default-outline-level="3">
      <style:paragraph-properties fo:margin-left="0cm" fo:margin-right="0cm" fo:margin-top="0.494cm" fo:margin-bottom="0.494cm" fo:text-indent="0cm" style:auto-text-indent="false"/>
      <style:text-properties style:font-name="Arial Unicode MS" fo:font-size="13.5pt" fo:font-weight="bold" style:font-name-asian="Arial Unicode MS" style:font-size-asian="13.5pt" style:font-weight-asian="bold" style:font-name-complex="Arial Unicode MS" style:font-size-complex="13.5pt" style:font-weight-complex="bold"/>
    </style:style>
    <style:style style:name="Heading_20_4" style:display-name="Heading 4" style:family="paragraph" style:parent-style-name="Standard" style:next-style-name="Text_20_body" style:class="text" style:default-outline-level="4">
      <style:paragraph-properties fo:margin-left="0cm" fo:margin-right="0cm" fo:margin-top="0.494cm" fo:margin-bottom="0.494cm" fo:text-indent="0cm" style:auto-text-indent="false"/>
      <style:text-properties style:font-name="Arial Unicode MS" fo:font-size="12pt" fo:font-weight="bold" style:font-name-asian="Arial Unicode MS" style:font-size-asian="12pt" style:font-weight-asian="bold" style:font-name-complex="Arial Unicode MS" style:font-weight-complex="bold"/>
    </style:style>
    <style:style style:name="List" style:family="paragraph" style:parent-style-name="Text_20_body" style:class="list">
      <style:text-properties style:font-name-complex="Lucidasans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ncho1" style:font-size-asian="14pt" style:font-name-complex="Lucidasans" style:font-size-complex="14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3pt" fo:font-weight="bold" style:font-size-asian="16pt" style:font-weight-asian="bold" style:font-size-complex="16pt" style:font-weight-complex="normal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.5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.0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591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6.092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593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5.09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59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4.095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596cm" style:type="right" style:leader-style="dotted" style:leader-text="."/>
        </style:tab-stops>
      </style:paragraph-properties>
    </style:style>
    <style:style style:name="Nagłówek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Gothic" style:font-size-asian="14pt" style:font-name-complex="Lucidasans" style:font-size-complex="14pt"/>
    </style:style>
    <style:style style:name="Zawartość_20_tabeli" style:display-name="Zawartość tabeli" style:family="paragraph" style:parent-style-name="Standard">
      <style:paragraph-properties text:number-lines="false" text:line-number="0"/>
    </style:style>
    <style:style style:name="Nagłówek_20_tabeli" style:display-name="Nagłówek tabeli" style:family="paragraph" style:parent-style-name="Zawartość_20_tabeli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Podpis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Lucidasans" style:font-size-complex="10pt" style:font-style-complex="italic"/>
    </style:style>
    <style:style style:name="Indeks" style:family="paragraph" style:parent-style-name="Standard">
      <style:paragraph-properties text:number-lines="false" text:line-number="0"/>
      <style:text-properties style:font-name-complex="Lucidasans"/>
    </style:style>
    <style:style style:name="TStatutu" style:family="paragraph" style:parent-style-name="Standard">
      <style:paragraph-properties fo:margin-left="1.499cm" fo:margin-right="0cm" fo:text-indent="0cm" style:auto-text-indent="false"/>
      <style:text-properties style:font-name="Arial" fo:font-size="10pt" fo:font-style="italic" style:font-size-asian="10pt" style:font-style-asian="italic"/>
    </style:style>
    <style:style style:name="Normalny_20__28_Web_29_" style:display-name="Normalny (Web)" style:family="paragraph" style:parent-style-name="Standard">
      <style:paragraph-properties fo:margin-top="0.494cm" fo:margin-bottom="0.494cm"/>
      <style:text-properties style:font-name="Arial Unicode MS" fo:font-size="12pt" style:font-name-asian="Arial Unicode MS" style:font-size-asian="12pt" style:font-name-complex="Arial Unicode MS"/>
    </style:style>
    <style:style style:name="rozdzial" style:family="paragraph" style:parent-style-name="Standard">
      <style:paragraph-properties fo:margin-top="0.3cm" fo:margin-bottom="0.199cm"/>
      <style:text-properties style:font-name="Arial" fo:font-weight="bold" style:font-weight-asian="bold"/>
    </style:style>
    <style:style style:name="dzial" style:family="paragraph" style:parent-style-name="Standard">
      <style:text-properties style:font-name="Arial" fo:font-size="11pt" style:text-underline-style="solid" style:text-underline-width="auto" style:text-underline-color="font-color" style:font-size-asian="11pt"/>
    </style:style>
    <style:style style:name="paragraf" style:family="paragraph" style:parent-style-name="Standard">
      <style:text-properties style:font-name="Arial" fo:font-size="11pt" style:font-size-asian="11pt"/>
    </style:style>
    <style:style style:name="ustep" style:family="paragraph" style:parent-style-name="Standard">
      <style:paragraph-properties fo:margin-left="0.651cm" fo:margin-right="0cm" fo:text-indent="0cm" style:auto-text-indent="false"/>
      <style:text-properties style:font-name="Arial" fo:font-size="11pt" style:font-size-asian="11pt"/>
    </style:style>
    <style:style style:name="punkt" style:family="paragraph" style:parent-style-name="ustep">
      <style:paragraph-properties fo:margin-left="1.101cm" fo:margin-right="0cm" fo:text-indent="0cm" style:auto-text-indent="false"/>
    </style:style>
    <style:style style:name="Absatz-Standardschriftart" style:family="text"/>
    <style:style style:name="Znaki_20_numeracji" style:display-name="Znaki numeracji" style:family="text"/>
    <style:style style:name="Symbole_20_wypunktowania" style:display-name="Symbole wypunktowania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WW-Absatz-Standardschriftart" style:family="text"/>
    <style:style style:name="WW-Absatz-Standardschriftart1" style:family="text"/>
    <style:style style:name="Domyślna_20_czcionka_20_akapitu" style:display-name="Domyślna czcionka akapitu" style:family="text"/>
    <style:style style:name="WW-Absatz-Standardschriftart1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)" style:num-format="a" style:num-letter-sync="true">
        <style:list-level-properties text:space-before="1.49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prefix=" " style:num-suffix=" " style:num-format="1">
        <style:list-level-properties text:min-label-width="1.27cm"/>
      </text:list-level-style-number>
      <text:list-level-style-number text:level="2" style:num-prefix=" " style:num-suffix=" " style:num-format="1" text:display-levels="2">
        <style:list-level-properties text:min-label-width="1.905cm"/>
      </text:list-level-style-number>
      <text:list-level-style-number text:level="3" style:num-prefix=" " style:num-suffix=" " style:num-format="1" text:display-levels="3">
        <style:list-level-properties text:min-label-width="2.54cm"/>
      </text:list-level-style-number>
      <text:list-level-style-number text:level="4" style:num-prefix=" " style:num-suffix=" " style:num-format="1" text:display-levels="4">
        <style:list-level-properties text:min-label-width="3.175cm"/>
      </text:list-level-style-number>
      <text:list-level-style-number text:level="5" style:num-prefix=" " style:num-suffix=" " style:num-format="1" text:display-levels="5">
        <style:list-level-properties text:min-label-width="3.81cm"/>
      </text:list-level-style-number>
      <text:list-level-style-number text:level="6" style:num-prefix=" " style:num-suffix=" " style:num-format="1" text:display-levels="6">
        <style:list-level-properties text:min-label-width="4.445cm"/>
      </text:list-level-style-number>
      <text:list-level-style-number text:level="7" style:num-prefix=" " style:num-suffix=" " style:num-format="1" text:display-levels="7">
        <style:list-level-properties text:min-label-width="5.08cm"/>
      </text:list-level-style-number>
      <text:list-level-style-number text:level="8" style:num-prefix=" " style:num-suffix=" " style:num-format="1" text:display-levels="8">
        <style:list-level-properties text:min-label-width="5.715cm"/>
      </text:list-level-style-number>
      <text:list-level-style-number text:level="9" style:num-prefix=" " style:num-suffix=" " style:num-format="1" text:display-levels="9">
        <style:list-level-properties text:min-label-width="6.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/>
      <text:list-level-style-number text:level="2" style:num-format=""/>
      <text:list-level-style-number text:level="3" style:num-format=""/>
      <text:list-level-style-number text:level="4" style:num-format=""/>
      <text:list-level-style-number text:level="5" style:num-format=""/>
      <text:list-level-style-number text:level="6" style:num-format=""/>
      <text:list-level-style-number text:level="7" style:num-format=""/>
      <text:list-level-style-number text:level="8" style:num-format=""/>
      <text:list-level-style-number text:level="9" style:num-format=""/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Footer">
      <style:paragraph-properties fo:margin-top="0.199cm" fo:margin-bottom="0.101cm" fo:text-align="center" style:justify-single-word="false"/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1" style:family="text">
      <style:text-properties style:use-window-font-color="true" fo:font-size="12pt" fo:language="pl" fo:country="PL" style:font-name-asian="Bitstream Vera Sans1" style:font-size-asian="12pt" style:language-asian="none" style:country-asian="none" style:font-name-complex="Lucidasans" style:font-size-complex="10pt" style:language-complex="none" style:country-complex="none"/>
    </style:style>
    <style:page-layout style:name="pm1">
      <style:page-layout-properties fo:page-width="21.59cm" fo:page-height="27.94cm" style:num-format="1" style:print-orientation="portrait" fo:margin-top="2cm" fo:margin-bottom="2cm" fo:margin-left="2cm" fo:margin-right="2cm" fo:background-color="transparent" style:writing-mode="lr-tb" style:layout-grid-color="#c0c0c0" style:layout-grid-lines="37" style:layout-grid-base-height="0.423cm" style:layout-grid-ruby-height="0.212cm" style:layout-grid-mode="none" style:layout-grid-ruby-below="false" style:layout-grid-print="false" style:layout-grid-display="fals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168cm" fo:margin-left="0cm" fo:margin-right="0cm" fo:margin-top="1.069cm" style:dynamic-spacing="true"/>
      </style:footer-style>
    </style:page-layout>
  </office:automatic-styles>
  <office:master-styles>
    <style:master-page style:name="Standard" style:page-layout-name="pm1">
      <style:footer>
        <text:p text:style-name="P1"><text:span text:style-name="T1">Statut ISOC Polska - str.</text:span><text:span text:style-name="T1"><text:page-number text:select-page="current">9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FreeBSD OpenOffice.org_project/680m5$Build-9011</meta:generator>
    <dc:title>Statut ISOC Polska</dc:title>
    <meta:initial-creator>Zdzislaw A. Kaleta</meta:initial-creator>
    <meta:creation-date>2005-01-29T14:56:00</meta:creation-date>
    <dc:creator>Marcin Cieślak</dc:creator>
    <dc:date>2006-08-23T15:09:07</dc:date>
    <meta:print-date>2113-01-01T00:00:00</meta:print-date>
    <dc:language>pl-PL</dc:language>
    <meta:editing-cycles>36</meta:editing-cycles>
    <meta:editing-duration>PT1H42M40S</meta:editing-duration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9" meta:paragraph-count="179" meta:word-count="2034" meta:character-count="16028"/>
  </office:meta>
</office:document-meta>
</file>

<file path=META-INF/documentsignatures.xml><?xml version="1.0" encoding="utf-8"?>
<document-signatures xmlns="http://openoffice.org/2004/documentsignatures">
  <Signature xmlns="http://www.w3.org/2000/09/xmldsig#" Id="ID_00a500c900ff004800b00074001100db00b80028008400590046003a009a009c">
    <SignedInfo>
      <CanonicalizationMethod Algorithm="http://www.w3.org/TR/2001/REC-xml-c14n-20010315"/>
      <SignatureMethod Algorithm="http://www.w3.org/2000/09/xmldsig#rsa-sha1"/>
      <Reference URI="layout-cache">
        <DigestMethod Algorithm="http://www.w3.org/2000/09/xmldsig#sha1"/>
        <DigestValue>++gzd+T+WOpXQSi2szNoRapE3S4=</DigestValue>
      </Reference>
      <Reference URI="content.xml">
        <Transforms>
          <Transform Algorithm="http://www.w3.org/TR/2001/REC-xml-c14n-20010315"/>
        </Transforms>
        <DigestMethod Algorithm="http://www.w3.org/2000/09/xmldsig#sha1"/>
        <DigestValue>wvGlTtNk26bX/XBkEMM2sRRb03g=</DigestValue>
      </Reference>
      <Reference URI="styles.xml">
        <Transforms>
          <Transform Algorithm="http://www.w3.org/TR/2001/REC-xml-c14n-20010315"/>
        </Transforms>
        <DigestMethod Algorithm="http://www.w3.org/2000/09/xmldsig#sha1"/>
        <DigestValue>z36iXNHVm7rTuICcNscOHJ28l7M=</DigestValue>
      </Reference>
      <Reference URI="meta.xml">
        <Transforms>
          <Transform Algorithm="http://www.w3.org/TR/2001/REC-xml-c14n-20010315"/>
        </Transforms>
        <DigestMethod Algorithm="http://www.w3.org/2000/09/xmldsig#sha1"/>
        <DigestValue>DUY7hFpQRI+0F7g5iDXLL0sg3Og=</DigestValue>
      </Reference>
      <Reference URI="settings.xml">
        <Transforms>
          <Transform Algorithm="http://www.w3.org/TR/2001/REC-xml-c14n-20010315"/>
        </Transforms>
        <DigestMethod Algorithm="http://www.w3.org/2000/09/xmldsig#sha1"/>
        <DigestValue>cmLZgoOamnTMyzsgkncxpsQhxWI=</DigestValue>
      </Reference>
      <Reference URI="Pictures/10000000000007D80000033B821CA97A.jpg">
        <DigestMethod Algorithm="http://www.w3.org/2000/09/xmldsig#sha1"/>
        <DigestValue>9D2edNlitx883z3Z7JMnlrBCwQo=</DigestValue>
      </Reference>
      <Reference URI="#ID_00a500ca0010008200b00074001100db00b500be008400590046003a009a009c">
        <DigestMethod Algorithm="http://www.w3.org/2000/09/xmldsig#sha1"/>
        <DigestValue>6O2gvPleO/tPl9pVAqOOHaPPcA8=</DigestValue>
      </Reference>
    </SignedInfo>
    <SignatureValue>WRyeBdBYec1quAFFiKEvvDF0g64RVq8SwDilIqh/op0vC9kVSwrSiww0QfG8YCJz
ArBlnff6NPDDBSAnRBRCP4FkaSx/JqMYIgI8cZ4ZyK+EXa7pmj/y9nqayMez9yZR
/NR1KTwyarDnpM5qC8kmZe+QbFAQ6Nccdb3N9BHfIbikx3aujD/OpkZiwidiuc1I
+cLWaAj8Dfx9vPnz8HeO6GJtfTHxtWbBA3ox5SuwZiwqsLwWChP8/5Kh9/c3d3o/
ZfQ3qNh9SueA9R4JUs5uP2/OLz6fPFS1vfEWveFuHXEU3pb9Ywv1tG/ZFrDABjUz
dqBr2BId2wFnkAPqDjZpJA==</SignatureValue>
    <KeyInfo>
      <X509Data>
        <X509IssuerSerial>
          <X509IssuerName>E=certificate@trustcenter.de,OU=TC TrustCenter Class 1 CA,O=TC TrustCenter for Security in Data Networks GmbH,L=Hamburg,ST=Hamburg,C=DE</X509IssuerName>
          <X509SerialNumber>4503804127494849061207146744669958</X509SerialNumber>
        </X509IssuerSerial>
        <X509Certificate>MIID1TCCAz6gAwIBAgIPAN4OAAEAAttz/cxZ0mcGMA0GCSqGSIb3DQEBBAUAMIG8
MQswCQYDVQQGEwJERTEQMA4GA1UECBMHSGFtYnVyZzEQMA4GA1UEBxMHSGFtYnVy
ZzE6MDgGA1UEChMxVEMgVHJ1c3RDZW50ZXIgZm9yIFNlY3VyaXR5IGluIERhdGEg
TmV0d29ya3MgR21iSDEiMCAGA1UECxMZVEMgVHJ1c3RDZW50ZXIgQ2xhc3MgMSBD
QTEpMCcGCSqGSIb3DQEJARYaY2VydGlmaWNhdGVAdHJ1c3RjZW50ZXIuZGUwHhcN
MDYwNTAxMTkyMDQzWhcNMDcwNjI1MTkyMDQzWjBHMQswCQYDVQQGEwJERTEXMBUG
A1UEAxMOTWFyY2luIENpZXNsYWsxHzAdBgkqhkiG9w0BCQEWEHNhcGVyQHNhcGVy
LmluZm8wggEiMA0GCSqGSIb3DQEBAQUAA4IBDwAwggEKAoIBAQCmx3KU3soYHzGL
FvvCskvLJoOfeDc5gFRe9fRx3xcKiYBD7j2gwdqCVaOJ6UfHTKebKC3vIuWehtkm
IWWB2ZNafO+Rx0r8NObRv+0Di5kwHPcBtuj1Ns8Z5MKD6fUMz/hLyOwXbdxda/x9
dMK6a6xdUh/4AOK67OUu6byvzMqylPTrd23DS9R6efnzdIHjgBhdzlNtGYXiyfSm
HMDnYz7gxqATilach//Q9tZIGYjQtMLd2HV73z15SjP7+ktvA+RvzwRyQRtPyy4m
7WgrDR1BEtfrsh20ZeHnNgBXc4dUSUspEmlcurGl6cM59kzSklsH70uqxL4vaskv
jS4xubxzAgMBAAGjgcgwgcUwDAYDVR0TAQH/BAIwADAOBgNVHQ8BAf8EBAMCBeAw
MwYJYIZIAYb4QgEIBCYWJGh0dHA6Ly93d3cudHJ1c3RjZW50ZXIuZGUvZ3VpZGVs
aW5lczARBglghkgBhvhCAQEEBAMCBaAwXQYJYIZIAYb4QgEDBFAWTmh0dHBzOi8v
d3d3LnRydXN0Y2VudGVyLmRlL2NnaS1iaW4vY2hlY2stcmV2LmNnaS9ERTBFMDAw
MTAwMDJEQjczRkRDQzU5RDI2NzA2PzANBgkqhkiG9w0BAQQFAAOBgQCXs7X5AWXV
/5XZX+N9bnHQsSlehiWKVffsbozfO8hwBZJnjb3kCCkoCjpw+tRRaAKYbdeYM/Gh
LgUaQqk3qtEQmKM4CGp7DfNjE+qx/G02wGqtY60rQycpWlcxbmo4UNYBHfSrKHhK
2Z7fFeBK9T1rcel8RYC80KBlFekbLEyiEQ==</X509Certificate>
      </X509Data>
    </KeyInfo>
    <Object>
      <SignatureProperties>
        <SignatureProperty Id="ID_00a500ca0010008200b00074001100db00b500be008400590046003a009a009c" Target="#ID_00a500c900ff004800b00074001100db00b80028008400590046003a009a009c">
          <dc:date xmlns:dc="http://purl.org/dc/elements/1.1/">2007-01-30T16:14:58</dc:date>
        </SignatureProperty>
      </SignatureProperties>
    </Object>
  </Signature>
</document-signatures>
</file>