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application/binary" manifest:full-path="layout-cache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StarSymbol" svg:font-family="Star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Lucidasans1" svg:font-family="Lucidasans"/>
    <style:font-face style:name="Courier New" svg:font-family="'Courier New'" style:font-family-generic="modern" style:font-pitch="fixed"/>
    <style:font-face style:name="Bitstream Vera Sans" svg:font-family="'Bitstream Vera Sans'" style:font-pitch="variable"/>
    <style:font-face style:name="Lucidasans" svg:font-family="Lucidasans" style:font-pitch="variable"/>
    <style:font-face style:name="Mincho" svg:font-family="Mincho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adornments="Regular" style:font-family-generic="swiss" style:font-pitch="variable"/>
    <style:font-face style:name="Arial Unicode MS" svg:font-family="'Arial Unicode MS'" style:font-family-generic="swiss" style:font-pitch="variable"/>
    <style:font-face style:name="Arial2" svg:font-family="Arial" style:font-family-generic="system" style:font-pitch="variable"/>
    <style:font-face style:name="Lucidasans2" svg:font-family="Lucidasans" style:font-family-generic="system" style:font-pitch="variable"/>
  </office:font-face-decls>
  <office:automatic-styles>
    <style:style style:name="P1" style:family="paragraph" style:parent-style-name="Title">
      <style:paragraph-properties fo:margin-top="0cm" fo:margin-bottom="0.4cm"/>
    </style:style>
    <style:style style:name="P2" style:family="paragraph" style:parent-style-name="paragraf">
      <style:paragraph-properties fo:margin-left="0cm" fo:margin-right="0cm" fo:margin-top="0.101cm" fo:margin-bottom="0.199cm" fo:text-indent="0cm" style:auto-text-indent="false"/>
    </style:style>
    <style:style style:name="P3" style:family="paragraph" style:parent-style-name="paragraf">
      <style:paragraph-properties fo:margin-left="0cm" fo:margin-right="0cm" fo:margin-top="0.101cm" fo:margin-bottom="0.199cm" fo:text-indent="0cm" style:auto-text-indent="false"/>
      <style:text-properties style:use-window-font-color="true" fo:language="pl" fo:country="PL" fo:font-style="normal" fo:font-weight="normal" style:font-name-asian="Arial Unicode MS" style:font-style-asian="normal" style:font-weight-asian="normal" style:font-name-complex="Arial Unicode MS" style:language-complex="ar" style:country-complex="SA" style:font-style-complex="normal" style:font-weight-complex="normal"/>
    </style:style>
    <style:style style:name="P4" style:family="paragraph" style:parent-style-name="ustep">
      <style:paragraph-properties fo:margin-left="0cm" fo:margin-right="0cm" fo:text-indent="0cm" style:auto-text-indent="false"/>
    </style:style>
    <style:style style:name="P5" style:family="paragraph" style:parent-style-name="Title" style:master-page-name="First_20_Page">
      <style:paragraph-properties style:page-number="auto" fo:break-before="pag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/>
      <text:p text:style-name="Title">Załącznik nr 2 do umowy z członkiem wspierającym</text:p>
      <text:p text:style-name="P1">Regulamin Wspierania Stowarzyszenia ISOC Polska</text:p>
      <text:p text:style-name="P2">§ 1. Podstawa prawna i przedmiot regulacji</text:p>
      <text:p text:style-name="ustep">1. Regulamin Wspierania Stowarzyszenia ISOC Polska,<text:line-break/>zwany dalej Regulaminem, został przyjęty uchwałą Zarządu Stowarzyszenia ISOC Polska w dniu 25 października 2001 r, ze zmianami wynikającymi z <text:a xlink:type="simple" xlink:href="http://www.isoc.org.pl/200702/poziomywsparcia">uchwały Zarządu Stowarzyszenia ISOC Polska</text:a> nr 5/2007 z dnia 22 lutego 2007 r.</text:p>
      <text:p text:style-name="ustep">2. Regulamin stanowi doprecyzowanie<text:line-break/>praw i obowiązków Członków Stowarzyszenia ISOC Polska przedstawionych w Statucie Stowarzyszenia i stanowi załącznik do <text:a xlink:type="simple" xlink:href="" text:style-name="Internet_20_link">indywidualnej umowy pomiędzy Członkiem Wspierającym a ISOC Polska</text:a>.</text:p>
      <text:p text:style-name="P2">§ 2. Wysokość składek</text:p>
      <text:p text:style-name="ustep">Wysokość składek rocznych od Członków Wspierających określa się w następujących kwotach:</text:p>
      <text:p text:style-name="ustep">a. program profesjonalny od 1000 zł<text:line-break/>b. program firmowy od 2000 zł<text:line-break/>c. program brązowy od 5000 zł<text:line-break/>d. program srebrny od 10000 zł<text:line-break/>e. program złoty od 20000 zł<text:line-break/>f. program platynowy od 50000 zł</text:p>
      <text:p text:style-name="P2">§ 3. Listy referencyjne</text:p>
      <text:p text:style-name="ustep">1. Członkowi Wspierającemu przysługuje prawo do używania<text:line-break/>tytułu "Członek Wspierający ISOC Polska".</text:p>
      <text:p text:style-name="ustep">2. Członek Wspierający ma prawo podawania nazwy ISOC Polska, jego logo i/lub adresu jego serwisu WWW w swoich reklamach, ofertach, stronach WWW i innych materiałach promocyjnych oraz w publikowanych tam listach referencyjnych.</text:p>
      <text:p text:style-name="ustep">3. Członek Wspierający ma prawo do umieszczenia w materiałach wydawanych przez ISOC Polska swojego logo, oraz materiałów informujących o swojej działalności na zasadach przewidzianych w indywidualnej umowie z Członkiem Wspierającym.</text:p>
      <text:p text:style-name="P2">§ 4. Członek Wspierający ma prawo, z uwzględnieniem paragrafów następnych:</text:p>
      <text:p text:style-name="ustep">a. składania wniosków we wszystkich sprawach stowarzyszenia,</text:p>
      <text:p text:style-name="ustep">b. korzystania z zasobów, które stowarzyszenie stawia do dyspozycji członków,</text:p>
      <text:p text:style-name="ustep">c. delegowania przedstawicieli do udziału w przedsięwzięciach realizowanych przez ISOC Polska,</text:p>
      <text:p text:style-name="ustep">d. bezpłatnego otrzymywania informacji o działalności stowarzyszenia i materiałów wydawanych przez ISOC Polska.</text:p>
      <text:p text:style-name="P2">§ 5. Członek wspierający, uczestniczący w programie "Firmowym" ma prawo podawania nazwy ISOC Polska, jego logo i/lub adresu i jego serwisu WWW w swoich reklamach, ofertach, stronach WWW i innych materiałach promocyjnych oraz w publikowanych tam listach referencyjnych jako stowarzyszenia, które firma wspiera. </text:p>
      <text:p text:style-name="P2"/>
      <text:p text:style-name="P2"/>
      <text:p text:style-name="P4"><text:soft-page-break/>§ 6. Członek wspierający, uczestniczący w programie "Srebrnym" ma prawo do: </text:p>
      <text:p text:style-name="ustep">a. umieszczenia na liście referencyjnej, poświęconej programowi "Srebrnemu",<text:line-break/>znajdującej się na stronach internetowych ISOC Polska, swojej nazwy, będącej jednocześnie odsyłaczem do stron internetowych Członka Wspierającego,</text:p>
      <text:p text:style-name="ustep">b. bezpłatnego udziału jednej, wyznaczonej przez Członka Wspierającego, osoby, w odpłatnych imprezach organizowanych przez ISOC Polska, których łączna wartość nie może przekroczyć 50% kwoty składki członkowskiej.</text:p>
      <text:p text:style-name="P2">§ 7. Członek wspierający, uczestniczący w programie "Złotym" ma prawo do:</text:p>
      <text:p text:style-name="ustep">a. umieszczenia na liście referencyjnej, poświęconej programowi "Złotemu", znajdującej się na stronach internetowych ISOC Polska swojej nazwy, będącej jednoczenie odsyłaczem do stron internetowych Członka Wspierającego,</text:p>
      <text:p text:style-name="ustep">b. umieszczenia na liście referencyjnej, poświęconej programowi "Złotemu", logo Członka Wspierającego,</text:p>
      <text:p text:style-name="ustep">c. umieszczenia informacji o Członku Wspierającym w formie strony internetowej na serwerze ISOC Polska,</text:p>
      <text:p text:style-name="ustep">d. bezpłatnego udziału dwóch, wyznaczonych przez Członka Wspierającego, osób, w odpłatnych imprezach organizowanych przez ISOC Polska, których łączna wartość nie może przekroczyć 40% kwoty składki członkowskiej.</text:p>
      <text:p text:style-name="P2">§ 8. Członek wspierający, uczestniczący w programie "Platynowym" ma prawo do:</text:p>
      <text:p text:style-name="ustep">a. umieszczenia na licie referencyjnej, poświęconej programowi "Platynowemu", znajdującej się na stronach internetowych ISOC Polska swojej nazwy, będącej jednoczenie odsyłaczem do stron internetowych Członka Wspierającego.</text:p>
      <text:p text:style-name="ustep">b. umieszczenia na liście referencyjnej, poświęconej programowi "Platynowy", logo Członka Wspierającego</text:p>
      <text:p text:style-name="ustep">c. umieszczenia informacji o Członku Wspierającym w formie strony internetowej na serwerze ISOC Polska.</text:p>
      <text:p text:style-name="ustep">d. umieszczenia logo Członka Wspierającego w systemie rotacyjnym (razem z innymi Członkami Wspierającymi, uczestniczącymi w programie "Platynowym") na stronie głównej serwisu internetowego ISOC Polska.</text:p>
      <text:p text:style-name="ustep">e. bezpłatnego udziału trzech, wyznaczonych przez Członka Wspierającego, osób, w odpłatnych imprezach organizowanych przez ISOC Polska, których łączna wartość nie może przekroczyć 30% kwoty składki członkowskiej.</text:p>
      <text:p text:style-name="P2">§ 9. Szczegółowe zasady wspierania działalności Stowarzyszenia ISOC Polska oraz zasady prezentowania informacji o Członku Wspierającym na stronach internetowych i w materiałach wydawanych przez ISOC Polska, zawarte są w indywidualnej umowie z Członkiem Wspierającym.</text:p>
      <text:p text:style-name="paragraf">§ 10. Niniejszy regulamin obowiązuje od 22 lutego 2007, przy czym prawa dotychczasowych członków wspierających nie mogą ulec z tego tytułu pogorszeniu.</text:p>
      <text:p text:style-name="paragraf">§ 11. W przypadku każdej zmiany niniejszego Regulaminu - ISOC Polska powiadomi o tym Członków Wspierających pisemnie.</text:p>
      <text:p text:style-name="P2"/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Lucidasans1" svg:font-family="Lucidasans"/>
    <style:font-face style:name="Courier New" svg:font-family="'Courier New'" style:font-family-generic="modern" style:font-pitch="fixed"/>
    <style:font-face style:name="Bitstream Vera Sans" svg:font-family="'Bitstream Vera Sans'" style:font-pitch="variable"/>
    <style:font-face style:name="Lucidasans" svg:font-family="Lucidasans" style:font-pitch="variable"/>
    <style:font-face style:name="Mincho" svg:font-family="Mincho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adornments="Regular" style:font-family-generic="swiss" style:font-pitch="variable"/>
    <style:font-face style:name="Arial Unicode MS" svg:font-family="'Arial Unicode MS'" style:font-family-generic="swiss" style:font-pitch="variable"/>
    <style:font-face style:name="Arial2" svg:font-family="Arial" style:font-family-generic="system" style:font-pitch="variable"/>
    <style:font-face style:name="Lucidasans2" svg:font-family="Lucidasans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font-name-asian="Bitstream Vera Sans" style:font-size-asian="12pt" style:language-asian="zxx" style:country-asian="none" style:font-name-complex="Lucida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Mincho" style:font-size-asian="14pt" style:font-name-complex="Lucidasans" style:font-size-complex="14pt"/>
    </style:style>
    <style:style style:name="List" style:family="paragraph" style:parent-style-name="Text_20_body" style:class="list">
      <style:text-properties style:font-name-complex="Lucidasans1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16.999cm" style:type="right"/>
        </style:tab-stops>
      </style:paragraph-properties>
      <style:text-properties style:font-name="Arial1" fo:font-size="9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sans1"/>
    </style:style>
    <style:style style:name="Contents_20_Heading" style:display-name="Contents Heading" style:family="paragraph" style:parent-style-name="Header" style:class="index">
      <style:paragraph-properties fo:margin-left="0cm" fo:margin-right="0cm" fo:text-indent="0cm" style:auto-text-indent="false" text:number-lines="false" text:line-number="0"/>
      <style:text-properties fo:font-size="13pt" fo:font-weight="bold" style:font-size-asian="16pt" style:font-weight-asian="bold" style:font-size-complex="16pt" style:font-weight-complex="normal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.5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7.09cm" style:type="right" style:leader-style="dotted" style:leader-text="."/>
        </style:tab-stops>
      </style:paragraph-properties>
    </style:style>
    <style:style style:name="Title" style:family="paragraph" style:parent-style-name="Header" style:next-style-name="Subtitle" style:class="chapter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Subtitle" style:family="paragraph" style:parent-style-name="Header" style:next-style-name="Text_20_body" style:class="chapter">
      <style:paragraph-properties fo:margin-top="0.12cm" fo:margin-bottom="0.12cm" fo:text-align="center" style:justify-single-word="false"/>
      <style:text-properties fo:font-size="11pt" fo:font-style="italic" style:font-size-asian="11pt" style:font-style-asian="italic" style:font-size-complex="11pt" style:font-style-complex="italic"/>
    </style:style>
    <style:style style:name="paragraf" style:family="paragraph" style:parent-style-name="Standard" style:master-page-name="">
      <style:paragraph-properties fo:margin-top="0.101cm" fo:margin-bottom="0.199cm" style:page-number="auto">
        <style:tab-stops/>
      </style:paragraph-properties>
      <style:text-properties style:font-name="Arial" fo:font-size="11pt" style:font-size-asian="11pt"/>
    </style:style>
    <style:style style:name="rozdzial" style:family="paragraph" style:parent-style-name="Standard">
      <style:paragraph-properties fo:margin-top="0.3cm" fo:margin-bottom="0.199cm"/>
      <style:text-properties style:font-name="Arial" fo:font-weight="bold" style:font-weight-asian="bold"/>
    </style:style>
    <style:style style:name="ustep" style:family="paragraph" style:parent-style-name="Standard">
      <style:paragraph-properties fo:margin-left="0.651cm" fo:margin-right="0cm" fo:margin-top="0.101cm" fo:margin-bottom="0.199cm" fo:text-indent="0cm" style:auto-text-indent="false"/>
      <style:text-properties style:font-name="Arial" fo:font-size="11pt" style:font-size-asian="11pt"/>
    </style:style>
    <style:style style:name="punkt" style:family="paragraph" style:parent-style-name="ustep">
      <style:paragraph-properties fo:margin-left="1.101cm" fo:margin-right="0cm" fo:text-indent="0cm" style:auto-text-indent="false"/>
    </style:style>
    <style:style style:name="TStatutu" style:family="paragraph" style:parent-style-name="Standard">
      <style:paragraph-properties fo:margin-left="1.499cm" fo:margin-right="0cm" fo:text-indent="0cm" style:auto-text-indent="false"/>
      <style:text-properties style:font-name="Arial" fo:font-size="10pt" fo:font-style="italic" style:font-size-asian="10pt" style:font-style-asian="italic"/>
    </style:style>
    <style:style style:name="dzial" style:family="paragraph" style:parent-style-name="Standard">
      <style:text-properties style:font-name="Arial" fo:font-size="11pt" style:text-underline-style="solid" style:text-underline-width="auto" style:text-underline-color="font-color" style:font-size-asian="11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RTF_5f_Num_20_2_20_1" style:display-name="RTF_Num 2 1" style:family="text">
      <style:text-properties style:font-name="Symbol" fo:font-size="10pt" style:font-name-asian="Symbol" style:font-size-asian="10pt" style:font-name-complex="Symbol" style:font-size-complex="10pt"/>
    </style:style>
    <style:style style:name="RTF_5f_Num_20_2_20_2" style:display-name="RTF_Num 2 2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RTF_5f_Num_20_2_20_3" style:display-name="RTF_Num 2 3" style:family="text">
      <style:text-properties style:font-name="Wingdings" fo:font-size="10pt" style:font-name-asian="Wingdings" style:font-size-asian="10pt" style:font-name-complex="Wingdings" style:font-size-complex="10pt"/>
    </style:style>
    <style:style style:name="RTF_5f_Num_20_2_20_4" style:display-name="RTF_Num 2 4" style:family="text">
      <style:text-properties style:font-name="Wingdings" fo:font-size="10pt" style:font-name-asian="Wingdings" style:font-size-asian="10pt" style:font-name-complex="Wingdings" style:font-size-complex="10pt"/>
    </style:style>
    <style:style style:name="RTF_5f_Num_20_2_20_5" style:display-name="RTF_Num 2 5" style:family="text">
      <style:text-properties style:font-name="Wingdings" fo:font-size="10pt" style:font-name-asian="Wingdings" style:font-size-asian="10pt" style:font-name-complex="Wingdings" style:font-size-complex="10pt"/>
    </style:style>
    <style:style style:name="RTF_5f_Num_20_2_20_6" style:display-name="RTF_Num 2 6" style:family="text">
      <style:text-properties style:font-name="Wingdings" fo:font-size="10pt" style:font-name-asian="Wingdings" style:font-size-asian="10pt" style:font-name-complex="Wingdings" style:font-size-complex="10pt"/>
    </style:style>
    <style:style style:name="RTF_5f_Num_20_2_20_7" style:display-name="RTF_Num 2 7" style:family="text">
      <style:text-properties style:font-name="Wingdings" fo:font-size="10pt" style:font-name-asian="Wingdings" style:font-size-asian="10pt" style:font-name-complex="Wingdings" style:font-size-complex="10pt"/>
    </style:style>
    <style:style style:name="RTF_5f_Num_20_2_20_8" style:display-name="RTF_Num 2 8" style:family="text">
      <style:text-properties style:font-name="Wingdings" fo:font-size="10pt" style:font-name-asian="Wingdings" style:font-size-asian="10pt" style:font-name-complex="Wingdings" style:font-size-complex="10pt"/>
    </style:style>
    <style:style style:name="RTF_5f_Num_20_2_20_9" style:display-name="RTF_Num 2 9" style:family="text">
      <style:text-properties style:font-name="Wingdings" fo:font-size="10pt" style:font-name-asian="Wingdings" style:font-size-asian="10pt" style:font-name-complex="Wingdings" style:font-size-complex="10pt"/>
    </style:style>
    <style:style style:name="RTF_5f_Num_20_3_20_1" style:display-name="RTF_Num 3 1" style:family="text">
      <style:text-properties style:font-name="Symbol" fo:font-size="10pt" style:font-name-asian="Symbol" style:font-size-asian="10pt" style:font-name-complex="Symbol" style:font-size-complex="10pt"/>
    </style:style>
    <style:style style:name="RTF_5f_Num_20_3_20_2" style:display-name="RTF_Num 3 2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RTF_5f_Num_20_3_20_3" style:display-name="RTF_Num 3 3" style:family="text">
      <style:text-properties style:font-name="Wingdings" fo:font-size="10pt" style:font-name-asian="Wingdings" style:font-size-asian="10pt" style:font-name-complex="Wingdings" style:font-size-complex="10pt"/>
    </style:style>
    <style:style style:name="RTF_5f_Num_20_3_20_4" style:display-name="RTF_Num 3 4" style:family="text">
      <style:text-properties style:font-name="Wingdings" fo:font-size="10pt" style:font-name-asian="Wingdings" style:font-size-asian="10pt" style:font-name-complex="Wingdings" style:font-size-complex="10pt"/>
    </style:style>
    <style:style style:name="RTF_5f_Num_20_3_20_5" style:display-name="RTF_Num 3 5" style:family="text">
      <style:text-properties style:font-name="Wingdings" fo:font-size="10pt" style:font-name-asian="Wingdings" style:font-size-asian="10pt" style:font-name-complex="Wingdings" style:font-size-complex="10pt"/>
    </style:style>
    <style:style style:name="RTF_5f_Num_20_3_20_6" style:display-name="RTF_Num 3 6" style:family="text">
      <style:text-properties style:font-name="Wingdings" fo:font-size="10pt" style:font-name-asian="Wingdings" style:font-size-asian="10pt" style:font-name-complex="Wingdings" style:font-size-complex="10pt"/>
    </style:style>
    <style:style style:name="RTF_5f_Num_20_3_20_7" style:display-name="RTF_Num 3 7" style:family="text">
      <style:text-properties style:font-name="Wingdings" fo:font-size="10pt" style:font-name-asian="Wingdings" style:font-size-asian="10pt" style:font-name-complex="Wingdings" style:font-size-complex="10pt"/>
    </style:style>
    <style:style style:name="RTF_5f_Num_20_3_20_8" style:display-name="RTF_Num 3 8" style:family="text">
      <style:text-properties style:font-name="Wingdings" fo:font-size="10pt" style:font-name-asian="Wingdings" style:font-size-asian="10pt" style:font-name-complex="Wingdings" style:font-size-complex="10pt"/>
    </style:style>
    <style:style style:name="RTF_5f_Num_20_3_20_9" style:display-name="RTF_Num 3 9" style:family="text">
      <style:text-properties style:font-name="Wingdings" fo:font-size="10pt" style:font-name-asian="Wingdings" style:font-size-asian="10pt" style:font-name-complex="Wingdings" style:font-size-complex="10p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RTF_5f_Num_20_2" style:display-name="RTF_Num 2">
      <text:list-level-style-bullet text:level="1" text:style-name="RTF_5f_Num_20_2_20_1" style:num-suffix=".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RTF_5f_Num_20_2_20_2" style:num-suffix=".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RTF_5f_Num_20_2_20_3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RTF_5f_Num_20_2_20_4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5" text:style-name="RTF_5f_Num_20_2_20_5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6" text:style-name="RTF_5f_Num_20_2_20_6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RTF_5f_Num_20_2_20_7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8" text:style-name="RTF_5f_Num_20_2_20_8" style:num-suffix="." text:bullet-char="">
        <style:list-level-properties text:space-before="9.525cm" text:min-label-width="0.635cm"/>
        <style:text-properties style:font-name="Wingdings"/>
      </text:list-level-style-bullet>
      <text:list-level-style-bullet text:level="9" text:style-name="RTF_5f_Num_20_2_20_9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bullet text:level="1" text:style-name="RTF_5f_Num_20_3_20_1" style:num-suffix=".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RTF_5f_Num_20_3_20_2" style:num-suffix="." text:bullet-char="o">
        <style:list-level-properties text:space-before="1.905cm" text:min-label-width="0.635cm"/>
        <style:text-properties style:font-name="Courier New"/>
      </text:list-level-style-bullet>
      <text:list-level-style-bullet text:level="3" text:style-name="RTF_5f_Num_20_3_20_3" style:num-suffix=".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RTF_5f_Num_20_3_20_4" style:num-suffix="." text:bullet-char="">
        <style:list-level-properties text:space-before="4.445cm" text:min-label-width="0.635cm"/>
        <style:text-properties style:font-name="Wingdings"/>
      </text:list-level-style-bullet>
      <text:list-level-style-bullet text:level="5" text:style-name="RTF_5f_Num_20_3_20_5" style:num-suffix="." text:bullet-char="">
        <style:list-level-properties text:space-before="5.715cm" text:min-label-width="0.635cm"/>
        <style:text-properties style:font-name="Wingdings"/>
      </text:list-level-style-bullet>
      <text:list-level-style-bullet text:level="6" text:style-name="RTF_5f_Num_20_3_20_6" style:num-suffix=".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RTF_5f_Num_20_3_20_7" style:num-suffix="." text:bullet-char="">
        <style:list-level-properties text:space-before="8.255cm" text:min-label-width="0.635cm"/>
        <style:text-properties style:font-name="Wingdings"/>
      </text:list-level-style-bullet>
      <text:list-level-style-bullet text:level="8" text:style-name="RTF_5f_Num_20_3_20_8" style:num-suffix="." text:bullet-char="">
        <style:list-level-properties text:space-before="9.525cm" text:min-label-width="0.635cm"/>
        <style:text-properties style:font-name="Wingdings"/>
      </text:list-level-style-bullet>
      <text:list-level-style-bullet text:level="9" text:style-name="RTF_5f_Num_20_3_20_9" style:num-suffix=".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001cm" fo:page-height="29.7cm" style:num-format="1" style:print-orientation="portrait" fo:margin-top="2cm" fo:margin-bottom="2cm" fo:margin-left="2cm" fo:margin-right="2cm" fo:border-top="0.018cm solid #000080" fo:border-bottom="none" fo:border-left="none" fo:border-right="none" fo:padding="0cm" style:shadow="none" fo:background-color="transparent" style:writing-mode="lr-tb" style:footnote-max-height="0cm">
        <style:background-image/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pm2">
      <style:page-layout-properties fo:page-width="21.001cm" fo:page-height="29.7cm" style:num-format="1" style:print-orientation="portrait" fo:margin-top="2cm" fo:margin-bottom="2cm" fo:margin-left="2cm" fo:margin-right="2cm" fo:border-top="0.018cm solid #000080" fo:border-bottom="none" fo:border-left="none" fo:border-right="none" fo:padding="0cm" style:shadow="none" fo:background-color="transparent" style:writing-mode="lr-tb" style:footnote-max-height="0cm">
        <style:background-image/>
        <style:columns fo:column-count="1" fo:column-gap="0cm"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pm3">
      <style:page-layout-properties fo:page-width="21.001cm" fo:page-height="29.7cm" style:num-format="1" style:print-orientation="portrait" fo:margin-top="2cm" fo:margin-bottom="2cm" fo:margin-left="2cm" fo:margin-right="2cm" fo:border-top="0.018cm solid #000080" fo:border-bottom="none" fo:border-left="none" fo:border-right="none" fo:padding="0cm" style:shadow="none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pm4">
      <style:page-layout-properties fo:page-width="20.999cm" fo:page-height="29.699cm" style:num-format="1" style:print-orientation="portrait" fo:margin-top="2cm" fo:margin-bottom="2cm" fo:margin-left="2cm" fo:margin-right="2cm" fo:background-color="transparent" style:writing-mode="lr-tb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pm5">
      <style:page-layout-properties fo:page-width="20.999cm" fo:page-height="29.699cm" style:num-format="1" style:print-orientation="portrait" fo:margin-top="2cm" fo:margin-bottom="2cm" fo:margin-left="2cm" fo:margin-right="2cm" fo:border-top="0.018cm solid #000080" fo:border-bottom="none" fo:border-left="none" fo:border-right="none" fo:padding="0cm" style:shadow="none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0.998cm" fo:margin-left="0cm" fo:margin-right="0cm" fo:margin-top="0.499cm" style:dynamic-spacing="false"/>
      </style:footer-style>
    </style:page-layout>
  </office:automatic-styles>
  <office:master-styles>
    <style:master-page style:name="Standard" style:page-layout-name="pm1">
      <style:footer>
        <text:p text:style-name="Footer"/>
      </style:footer>
    </style:master-page>
    <style:master-page style:name="First_20_Page" style:display-name="First Page" style:page-layout-name="pm2" style:next-style-name="Umowa_20_z_20_członkiem_20_wspierajacym"/>
    <style:master-page style:name="Umowa_20_z_20_członkiem_20_wspierajacym" style:display-name="Umowa z członkiem wspierajacym" style:page-layout-name="pm3">
      <style:footer>
        <text:p text:style-name="Footer">Umowa z członkiem wspierającym<text:tab/>strona <text:page-number text:select-page="current">2</text:page-number></text:p>
      </style:footer>
    </style:master-page>
    <style:master-page style:name="Statut" style:page-layout-name="pm4">
      <style:footer>
        <text:p text:style-name="Footer">Statut stowarzyszenia ISOC Polska<text:tab/>strona <text:page-number text:select-page="current">2</text:page-number></text:p>
      </style:footer>
    </style:master-page>
    <style:master-page style:name="Regulamin_20_wspierania_20_stowarzyszenia" style:display-name="Regulamin wspierania stowarzyszenia" style:page-layout-name="pm5">
      <style:footer>
        <text:p text:style-name="Footer">Regulamin wspierania stowarzyszenia ISOC Polska<text:tab/>strona <text:page-number text:select-page="current">2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0">
  <office:meta>
    <meta:generator>OpenOffice.org/2.3$FreeBSD/amd64 OpenOffice.org_project/680m7$Build-9229</meta:generator>
    <meta:initial-creator>Marcin Cieślak</meta:initial-creator>
    <meta:creation-date>2008-03-17T16:45:05</meta:creation-date>
    <dc:creator>Marcin Cieślak</dc:creator>
    <dc:date>2008-03-17T16:45:51</dc:date>
    <meta:editing-cycles>2</meta:editing-cycles>
    <meta:editing-duration>PT1M24S</meta:editing-duration>
    <meta:user-defined meta:name="Info 1"/>
    <meta:user-defined meta:name="Info 2"/>
    <meta:user-defined meta:name="Info 3"/>
    <meta:user-defined meta:name="Info 4"/>
    <meta:document-statistic meta:table-count="0" meta:image-count="0" meta:object-count="0" meta:page-count="2" meta:paragraph-count="38" meta:word-count="649" meta:character-count="5039"/>
  </office:meta>
</office:document-meta>
</file>