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application/binary" manifest:full-path="layout-cache"/>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fo:text-align="justify" style:justify-single-word="false" style:writing-mode="lr-tb">
        <style:tab-stops>
          <style:tab-stop style:position="13.018cm"/>
        </style:tab-stops>
      </style:paragraph-properties>
      <style:text-properties style:font-name="Tahoma" fo:font-size="11pt" style:font-name-asian="Tahoma" style:font-size-asian="11pt" style:font-name-complex="Tahoma" style:font-size-complex="11pt"/>
    </style:style>
    <style:style style:name="P2" style:family="paragraph" style:parent-style-name="Standard">
      <style:paragraph-properties style:text-autospace="ideograph-alpha" style:punctuation-wrap="hanging" style:vertical-align="auto" style:writing-mode="lr-tb"/>
      <style:text-properties style:font-name="Tahoma" fo:font-size="11pt" style:font-name-asian="Tahoma" style:font-size-asian="11pt" style:language-asian="pl" style:country-asian="PL" style:font-name-complex="Tahoma" style:font-size-complex="11pt"/>
    </style:style>
    <style:style style:name="P3" style:family="paragraph" style:parent-style-name="Standard">
      <style:paragraph-properties fo:margin-left="0.33cm" fo:margin-right="0cm" fo:text-align="justify" style:justify-single-word="false" fo:text-indent="-0.33cm" style:auto-text-indent="false" style:writing-mode="lr-tb">
        <style:tab-stops/>
      </style:paragraph-properties>
      <style:text-properties style:font-name="Tahoma" fo:font-size="8pt" style:font-name-asian="Tahoma" style:font-size-asian="8pt" style:font-name-complex="Tahoma" style:font-size-complex="8pt"/>
    </style:style>
    <style:style style:name="P4" style:family="paragraph" style:parent-style-name="Standard">
      <style:paragraph-properties fo:margin-left="0.33cm" fo:margin-right="0cm" fo:text-align="justify" style:justify-single-word="false" fo:text-indent="-0.33cm" style:auto-text-indent="false" style:writing-mode="lr-tb">
        <style:tab-stops/>
      </style:paragraph-properties>
    </style:style>
    <style:style style:name="P5" style:family="paragraph" style:parent-style-name="Standard">
      <style:paragraph-properties fo:margin-top="0.106cm" fo:margin-bottom="0.106cm" fo:text-align="center" style:justify-single-word="false" style:writing-mode="lr-tb"/>
      <style:text-properties style:font-name="Tahoma" fo:font-size="11pt" fo:font-weight="bold" style:font-name-asian="Tahoma" style:font-size-asian="11pt" style:font-weight-asian="bold" style:font-name-complex="Tahoma" style:font-size-complex="11pt" style:font-weight-complex="bold"/>
    </style:style>
    <style:style style:name="P6" style:family="paragraph" style:parent-style-name="Standard">
      <style:paragraph-properties fo:margin-top="0.106cm" fo:margin-bottom="0.106cm" style:writing-mode="lr-tb"/>
      <style:text-properties style:font-name="Tahoma" fo:font-size="11pt" fo:font-weight="bold" style:font-name-asian="Tahoma" style:font-size-asian="11pt" style:font-weight-asian="bold" style:font-name-complex="Tahoma" style:font-size-complex="11pt" style:font-weight-complex="bold"/>
    </style:style>
    <style:style style:name="P7" style:family="paragraph" style:parent-style-name="Standard">
      <style:paragraph-properties fo:margin-top="0.106cm" fo:margin-bottom="0.106cm" fo:text-align="center" style:justify-single-word="false" style:writing-mode="lr-tb"/>
      <style:text-properties style:font-name="Tahoma" fo:font-size="11pt" style:font-name-asian="Tahoma" style:font-size-asian="11pt" style:font-name-complex="Tahoma" style:font-size-complex="11pt"/>
    </style:style>
    <style:style style:name="P8" style:family="paragraph" style:parent-style-name="tytu_b3_">
      <style:paragraph-properties fo:margin-top="0.106cm" fo:margin-bottom="0.106cm" style:writing-mode="lr-tb"/>
      <style:text-properties style:font-name="Tahoma" fo:font-size="11pt" style:font-name-asian="Tahoma" style:font-size-asian="11pt" style:font-name-complex="Tahoma" style:font-size-complex="11pt"/>
    </style:style>
    <style:style style:name="P9" style:family="paragraph" style:parent-style-name="tytu_b3_">
      <style:paragraph-properties fo:margin-top="0.106cm" fo:margin-bottom="0.106cm" fo:text-align="start" style:justify-single-word="false" style:writing-mode="lr-tb"/>
      <style:text-properties style:font-name="Tahoma" fo:font-size="11pt" style:font-name-asian="Tahoma" style:font-size-asian="11pt" style:font-name-complex="Tahoma" style:font-size-complex="11pt"/>
    </style:style>
    <style:style style:name="P10" style:family="paragraph" style:parent-style-name="tytu_b3_">
      <style:paragraph-properties fo:margin-top="0.106cm" fo:margin-bottom="0.106cm" fo:text-align="justify" style:justify-single-word="false" style:writing-mode="lr-tb"/>
      <style:text-properties style:font-name="Tahoma" fo:font-size="11pt" style:font-name-asian="Tahoma" style:font-size-asian="11pt" style:font-name-complex="Tahoma" style:font-size-complex="11pt"/>
    </style:style>
    <style:style style:name="P11" style:family="paragraph" style:parent-style-name="tytu_b3_">
      <style:paragraph-properties fo:margin-top="0.106cm" fo:margin-bottom="0.106cm" fo:text-align="justify" style:justify-single-word="false" style:writing-mode="lr-tb"/>
      <style:text-properties style:font-name="Tahoma" fo:font-size="11pt" fo:font-weight="normal" style:font-name-asian="Tahoma" style:font-size-asian="11pt" style:font-weight-asian="normal" style:font-name-complex="Tahoma" style:font-size-complex="11pt" style:font-weight-complex="normal"/>
    </style:style>
    <style:style style:name="P12" style:family="paragraph" style:parent-style-name="tytu_b3_">
      <style:paragraph-properties fo:margin-top="0.106cm" fo:margin-bottom="0.106cm" style:writing-mode="lr-tb"/>
      <style:text-properties style:font-name="Tahoma" fo:font-size="11pt" fo:font-weight="normal" style:font-name-asian="Tahoma" style:font-size-asian="11pt" style:font-weight-asian="normal" style:font-name-complex="Tahoma" style:font-size-complex="11pt" style:font-weight-complex="normal"/>
    </style:style>
    <style:style style:name="P13" style:family="paragraph" style:parent-style-name="tytu_b3_">
      <style:paragraph-properties fo:margin-left="0cm" fo:margin-right="0cm" fo:margin-top="0.106cm" fo:margin-bottom="0.106cm" fo:text-align="justify" style:justify-single-word="false" fo:text-indent="1.249cm" style:auto-text-indent="false" style:writing-mode="lr-tb"/>
      <style:text-properties style:font-name="Tahoma" fo:font-size="11pt" fo:font-weight="normal" style:font-name-asian="Tahoma" style:font-size-asian="11pt" style:font-weight-asian="normal" style:font-name-complex="Tahoma" style:font-size-complex="11pt" style:font-weight-complex="normal"/>
    </style:style>
    <style:style style:name="P14" style:family="paragraph" style:parent-style-name="ust">
      <style:paragraph-properties fo:margin-left="0cm" fo:margin-right="0cm" fo:text-indent="0cm" style:auto-text-indent="false" style:writing-mode="lr-tb"/>
      <style:text-properties style:font-name="Tahoma" fo:font-size="11pt" style:font-size-asian="11pt" style:font-name-complex="Tahoma" style:font-size-complex="11pt"/>
    </style:style>
    <style:style style:name="P15" style:family="paragraph" style:parent-style-name="ust">
      <style:paragraph-properties fo:margin-left="0cm" fo:margin-right="0cm" fo:text-indent="0cm" style:auto-text-indent="false" style:writing-mode="lr-tb"/>
      <style:text-properties style:font-name="Tahoma" fo:font-size="11pt" style:font-name-asian="Tahoma" style:font-size-asian="11pt" style:font-name-complex="Tahoma" style:font-size-complex="11pt"/>
    </style:style>
    <style:style style:name="P16" style:family="paragraph" style:parent-style-name="ust">
      <style:paragraph-properties fo:margin-left="0cm" fo:margin-right="0cm" fo:text-indent="0cm" style:auto-text-indent="false" style:writing-mode="lr-tb"/>
      <style:text-properties style:font-name="Tahoma" fo:font-size="11pt" fo:font-style="italic" style:font-size-asian="11pt" style:font-style-asian="italic" style:font-name-complex="Tahoma" style:font-size-complex="11pt" style:font-style-complex="italic"/>
    </style:style>
    <style:style style:name="P17" style:family="paragraph" style:parent-style-name="ust">
      <style:paragraph-properties style:writing-mode="lr-tb"/>
      <style:text-properties style:font-name="Tahoma" fo:font-size="11pt" style:font-size-asian="11pt" style:font-name-complex="Tahoma" style:font-size-complex="11pt"/>
    </style:style>
    <style:style style:name="P18" style:family="paragraph" style:parent-style-name="ust">
      <style:paragraph-properties style:writing-mode="lr-tb"/>
      <style:text-properties style:font-name="Tahoma" fo:font-size="11pt" style:font-size-asian="11pt" style:font-name-complex="Tahoma" style:font-size-complex="11pt" style:font-style-complex="italic"/>
    </style:style>
    <style:style style:name="P19" style:family="paragraph" style:parent-style-name="ust">
      <style:paragraph-properties style:writing-mode="lr-tb"/>
      <style:text-properties style:font-name="Tahoma" fo:font-size="11pt" style:font-size-asian="11pt" style:font-name-complex="Tahoma" style:font-size-complex="11pt" style:font-weight-complex="bold"/>
    </style:style>
    <style:style style:name="P20" style:family="paragraph" style:parent-style-name="ust">
      <style:paragraph-properties style:writing-mode="lr-tb"/>
      <style:text-properties style:font-name="Tahoma" fo:font-size="11pt" style:font-name-asian="Tahoma" style:font-size-asian="11pt" style:font-name-complex="Tahoma" style:font-size-complex="11pt"/>
    </style:style>
    <style:style style:name="P21" style:family="paragraph" style:parent-style-name="ust">
      <style:paragraph-properties style:writing-mode="lr-tb"/>
      <style:text-properties style:font-name="Tahoma" fo:font-size="11pt" style:font-name-asian="Tahoma" style:font-size-asian="11pt" style:font-name-complex="Tahoma" style:font-size-complex="11pt" style:font-style-complex="italic"/>
    </style:style>
    <style:style style:name="P22" style:family="paragraph" style:parent-style-name="ust">
      <style:paragraph-properties style:writing-mode="lr-tb"/>
      <style:text-properties style:font-name="Tahoma" fo:font-size="11pt" style:font-name-asian="Tahoma" style:font-size-asian="11pt" style:font-name-complex="Tahoma" style:font-size-complex="11pt" style:font-weight-complex="bold"/>
    </style:style>
    <style:style style:name="P23" style:family="paragraph" style:parent-style-name="ust">
      <style:paragraph-properties style:writing-mode="lr-tb"/>
      <style:text-properties style:font-name="Tahoma" fo:font-size="11pt" fo:font-weight="bold" style:font-name-asian="Tahoma" style:font-size-asian="11pt" style:font-weight-asian="bold" style:font-name-complex="Tahoma" style:font-size-complex="11pt" style:font-weight-complex="bold"/>
    </style:style>
    <style:style style:name="P24" style:family="paragraph" style:parent-style-name="ust">
      <style:paragraph-properties fo:text-align="center" style:justify-single-word="false" style:writing-mode="lr-tb"/>
      <style:text-properties style:font-name="Tahoma" fo:font-size="11pt" fo:font-weight="bold" style:font-size-asian="11pt" style:font-weight-asian="bold" style:font-name-complex="Tahoma" style:font-size-complex="11pt" style:font-weight-complex="bold"/>
    </style:style>
    <style:style style:name="P25" style:family="paragraph" style:parent-style-name="ust">
      <style:paragraph-properties style:writing-mode="lr-tb"/>
    </style:style>
    <style:style style:name="P26" style:family="paragraph" style:parent-style-name="ust">
      <style:paragraph-properties fo:margin-left="1.249cm" fo:margin-right="0cm" fo:text-indent="-0.501cm" style:auto-text-indent="false" style:writing-mode="lr-tb">
        <style:tab-stops/>
      </style:paragraph-properties>
      <style:text-properties style:font-name="Tahoma" fo:font-size="11pt" style:font-size-asian="11pt" style:font-name-complex="Tahoma" style:font-size-complex="11pt"/>
    </style:style>
    <style:style style:name="P27" style:family="paragraph" style:parent-style-name="ust">
      <style:paragraph-properties fo:margin-left="0.751cm" fo:margin-right="0cm" fo:text-indent="0cm" style:auto-text-indent="false" style:writing-mode="lr-tb"/>
      <style:text-properties style:font-name="Tahoma" fo:font-size="11pt" style:font-size-asian="11pt" style:font-name-complex="Tahoma" style:font-size-complex="11pt"/>
    </style:style>
    <style:style style:name="P28" style:family="paragraph" style:parent-style-name="ust">
      <style:paragraph-properties fo:margin-left="0.751cm" fo:margin-right="0cm" fo:text-indent="0.497cm" style:auto-text-indent="false" style:writing-mode="lr-tb"/>
      <style:text-properties style:font-name="Tahoma" fo:font-size="11pt" style:font-size-asian="11pt" style:font-name-complex="Tahoma" style:font-size-complex="11pt"/>
    </style:style>
    <style:style style:name="P29" style:family="paragraph" style:parent-style-name="ust">
      <style:paragraph-properties fo:margin-left="2.498cm" fo:margin-right="0cm" fo:text-indent="-0.501cm" style:auto-text-indent="false" style:writing-mode="lr-tb">
        <style:tab-stops/>
      </style:paragraph-properties>
      <style:text-properties style:font-name="Tahoma" fo:font-size="11pt" style:font-size-asian="11pt" style:font-name-complex="Tahoma" style:font-size-complex="11pt"/>
    </style:style>
    <style:style style:name="P30" style:family="paragraph" style:parent-style-name="ust">
      <style:paragraph-properties fo:margin-left="2cm" fo:margin-right="0cm" fo:text-indent="0.004cm" style:auto-text-indent="false" style:writing-mode="lr-tb"/>
      <style:text-properties style:font-name="Tahoma" fo:font-size="11pt" style:font-size-asian="11pt" style:font-name-complex="Tahoma" style:font-size-complex="11pt"/>
    </style:style>
    <style:style style:name="P31" style:family="paragraph" style:parent-style-name="ust">
      <style:paragraph-properties fo:margin-left="1.75cm" fo:margin-right="0cm" fo:text-indent="-0.501cm" style:auto-text-indent="false" style:writing-mode="lr-tb">
        <style:tab-stops/>
      </style:paragraph-properties>
      <style:text-properties style:font-name="Tahoma" fo:font-size="11pt" style:font-size-asian="11pt" style:font-name-complex="Tahoma" style:font-size-complex="11pt"/>
    </style:style>
    <style:style style:name="P32" style:family="paragraph" style:parent-style-name="ust">
      <style:paragraph-properties fo:margin-left="1.256cm" fo:margin-right="0cm" fo:text-indent="-0.501cm" style:auto-text-indent="false" style:writing-mode="lr-tb">
        <style:tab-stops/>
      </style:paragraph-properties>
      <style:text-properties style:font-name="Tahoma" fo:font-size="11pt" style:font-size-asian="11pt" style:font-name-complex="Tahoma" style:font-size-complex="11pt"/>
    </style:style>
    <style:style style:name="P33" style:family="paragraph" style:parent-style-name="ust">
      <style:paragraph-properties fo:margin-left="2.995cm" fo:margin-right="0cm" fo:text-indent="-0.501cm" style:auto-text-indent="false" style:writing-mode="lr-tb">
        <style:tab-stops/>
      </style:paragraph-properties>
      <style:text-properties style:font-name="Tahoma" fo:font-size="11pt" style:font-size-asian="11pt" style:font-name-complex="Tahoma" style:font-size-complex="11pt"/>
    </style:style>
    <style:style style:name="P34" style:family="paragraph" style:parent-style-name="ust">
      <style:paragraph-properties fo:margin-left="2.995cm" fo:margin-right="0cm" fo:text-indent="-1.995cm" style:auto-text-indent="false" style:writing-mode="lr-tb">
        <style:tab-stops/>
      </style:paragraph-properties>
      <style:text-properties style:font-name="Tahoma" fo:font-size="11pt" style:font-size-asian="11pt" style:font-name-complex="Tahoma" style:font-size-complex="11pt"/>
    </style:style>
    <style:style style:name="P35" style:family="paragraph" style:parent-style-name="ust">
      <style:paragraph-properties fo:margin-left="2.995cm" fo:margin-right="0cm" fo:text-indent="-0.497cm" style:auto-text-indent="false" style:writing-mode="lr-tb">
        <style:tab-stops/>
      </style:paragraph-properties>
      <style:text-properties style:font-name="Tahoma" fo:font-size="11pt" style:font-size-asian="11pt" style:font-name-complex="Tahoma" style:font-size-complex="11pt"/>
    </style:style>
    <style:style style:name="P36" style:family="paragraph" style:parent-style-name="ust">
      <style:paragraph-properties fo:margin-left="1.752cm" fo:margin-right="0cm" fo:text-indent="-0.751cm" style:auto-text-indent="false" style:writing-mode="lr-tb">
        <style:tab-stops/>
      </style:paragraph-properties>
      <style:text-properties style:font-name="Tahoma" fo:font-size="11pt" style:font-size-asian="11pt" style:font-name-complex="Tahoma" style:font-size-complex="11pt"/>
    </style:style>
    <style:style style:name="P37" style:family="paragraph" style:parent-style-name="ust">
      <style:paragraph-properties fo:margin-left="1.752cm" fo:margin-right="0cm" fo:text-indent="0cm" style:auto-text-indent="false" style:writing-mode="lr-tb"/>
      <style:text-properties style:font-name="Tahoma" fo:font-size="11pt" style:font-size-asian="11pt" style:font-name-complex="Tahoma" style:font-size-complex="11pt"/>
    </style:style>
    <style:style style:name="P38" style:family="paragraph" style:parent-style-name="ust">
      <style:paragraph-properties fo:margin-left="2.999cm" fo:margin-right="0cm" fo:text-indent="-0.501cm" style:auto-text-indent="false" style:writing-mode="lr-tb">
        <style:tab-stops/>
      </style:paragraph-properties>
      <style:text-properties style:font-name="Tahoma" fo:font-size="11pt" style:font-size-asian="11pt" style:font-name-complex="Tahoma" style:font-size-complex="11pt"/>
    </style:style>
    <style:style style:name="P39" style:family="paragraph" style:parent-style-name="ust">
      <style:paragraph-properties fo:margin-left="1cm" fo:margin-right="0cm" fo:text-indent="0cm" style:auto-text-indent="false" style:writing-mode="lr-tb"/>
      <style:text-properties style:font-name="Tahoma" fo:font-size="11pt" style:font-size-asian="11pt" style:font-name-complex="Tahoma" style:font-size-complex="11pt"/>
    </style:style>
    <style:style style:name="P40" style:family="paragraph" style:parent-style-name="pkt">
      <style:paragraph-properties style:writing-mode="lr-tb"/>
      <style:text-properties style:font-name="Tahoma" fo:font-size="11pt" style:font-name-asian="Tahoma" style:font-size-asian="11pt" style:font-name-complex="Tahoma" style:font-size-complex="11pt"/>
    </style:style>
    <style:style style:name="P41" style:family="paragraph" style:parent-style-name="pkt">
      <style:paragraph-properties style:writing-mode="lr-tb"/>
      <style:text-properties style:font-name="Tahoma" fo:font-size="11pt" style:font-name-asian="Tahoma" style:font-size-asian="11pt" style:language-asian="pl" style:country-asian="PL" style:font-name-complex="Tahoma" style:font-size-complex="11pt"/>
    </style:style>
    <style:style style:name="P42" style:family="paragraph" style:parent-style-name="pkt">
      <style:paragraph-properties style:writing-mode="lr-tb"/>
    </style:style>
    <style:style style:name="P43" style:family="paragraph" style:parent-style-name="pkt">
      <style:paragraph-properties fo:margin-left="0cm" fo:margin-right="0cm" fo:text-indent="0cm" style:auto-text-indent="false" style:writing-mode="lr-tb"/>
      <style:text-properties style:font-name="Tahoma" fo:font-size="11pt" style:font-name-asian="Tahoma" style:font-size-asian="11pt" style:font-name-complex="Tahoma" style:font-size-complex="11pt"/>
    </style:style>
    <style:style style:name="P44" style:family="paragraph" style:parent-style-name="pkt">
      <style:paragraph-properties fo:margin-left="1.249cm" fo:margin-right="0cm" fo:text-indent="-0.52cm" style:auto-text-indent="false" style:writing-mode="lr-tb">
        <style:tab-stops/>
      </style:paragraph-properties>
      <style:text-properties style:font-name="Tahoma" fo:font-size="11pt" style:font-name-asian="Tahoma" style:font-size-asian="11pt" style:font-name-complex="Tahoma" style:font-size-complex="11pt"/>
    </style:style>
    <style:style style:name="P45" style:family="paragraph" style:parent-style-name="pkt">
      <style:paragraph-properties fo:margin-left="0.635cm" fo:margin-right="0cm" fo:text-indent="0cm" style:auto-text-indent="false" style:text-autospace="ideograph-alpha" style:punctuation-wrap="hanging" style:vertical-align="auto" style:writing-mode="lr-tb"/>
      <style:text-properties style:font-name="Tahoma" fo:font-size="11pt" style:font-name-asian="Tahoma" style:font-size-asian="11pt" style:font-name-complex="Tahoma" style:font-size-complex="11pt"/>
    </style:style>
    <style:style style:name="P46" style:family="paragraph" style:parent-style-name="pkt">
      <style:paragraph-properties fo:margin-left="2.498cm" fo:margin-right="0cm" fo:text-indent="-0.52cm" style:auto-text-indent="false" style:writing-mode="lr-tb">
        <style:tab-stops/>
      </style:paragraph-properties>
      <style:text-properties style:font-name="Tahoma" fo:font-size="11pt" style:font-name-asian="Tahoma" style:font-size-asian="11pt" style:font-name-complex="Tahoma" style:font-size-complex="11pt"/>
    </style:style>
    <style:style style:name="P47" style:family="paragraph" style:parent-style-name="lit">
      <style:paragraph-properties style:writing-mode="lr-tb"/>
      <style:text-properties style:font-name="Tahoma" fo:font-size="11pt" style:font-size-asian="11pt" style:font-name-complex="Tahoma" style:font-size-complex="11pt"/>
    </style:style>
    <style:style style:name="P48" style:family="paragraph" style:parent-style-name="lit">
      <style:paragraph-properties style:writing-mode="lr-tb"/>
    </style:style>
    <style:style style:name="P49" style:family="paragraph" style:parent-style-name="lit">
      <style:paragraph-properties fo:margin-left="2.752cm" fo:margin-right="0cm" fo:text-indent="-0.25cm" style:auto-text-indent="false" style:writing-mode="lr-tb">
        <style:tab-stops/>
      </style:paragraph-properties>
      <style:text-properties style:font-name="Tahoma" fo:font-size="11pt" style:font-size-asian="11pt" style:font-name-complex="Tahoma" style:font-size-complex="11pt"/>
    </style:style>
    <style:style style:name="P50" style:family="paragraph" style:parent-style-name="lit">
      <style:paragraph-properties fo:margin-left="1.905cm" fo:margin-right="0cm" fo:text-indent="0cm" style:auto-text-indent="false" style:writing-mode="lr-tb"/>
      <style:text-properties style:font-name="Tahoma" fo:font-size="11pt" style:font-size-asian="11pt" style:font-name-complex="Tahoma" style:font-size-complex="11pt"/>
    </style:style>
    <style:style style:name="P51" style:family="paragraph" style:parent-style-name="lit">
      <style:paragraph-properties fo:margin-left="1.251cm" fo:margin-right="0cm" fo:text-indent="-0.48cm" style:auto-text-indent="false" style:writing-mode="lr-tb">
        <style:tab-stops/>
      </style:paragraph-properties>
      <style:text-properties style:font-name="Tahoma" fo:font-size="11pt" style:font-size-asian="11pt" style:font-name-complex="Tahoma" style:font-size-complex="11pt"/>
    </style:style>
    <style:style style:name="P52" style:family="paragraph" style:parent-style-name="tekst">
      <style:paragraph-properties style:writing-mode="lr-tb"/>
      <style:text-properties style:font-name="Tahoma" fo:font-size="11pt" style:font-name-asian="Tahoma" style:font-size-asian="11pt" style:font-name-complex="Tahoma" style:font-size-complex="11pt"/>
    </style:style>
    <style:style style:name="P53" style:family="paragraph" style:parent-style-name="tekst">
      <style:paragraph-properties fo:text-align="center" style:justify-single-word="false" style:writing-mode="lr-tb"/>
      <style:text-properties style:font-name="Tahoma" fo:font-size="11pt" fo:font-weight="bold" style:font-name-asian="Tahoma" style:font-size-asian="11pt" style:font-weight-asian="bold" style:font-name-complex="Tahoma" style:font-size-complex="11pt" style:font-weight-complex="bold"/>
    </style:style>
    <style:style style:name="P54" style:family="paragraph" style:parent-style-name="tekst">
      <style:paragraph-properties style:writing-mode="lr-tb"/>
      <style:text-properties style:font-name="Tahoma" fo:font-size="11pt" fo:font-weight="bold" style:font-name-asian="Tahoma" style:font-size-asian="11pt" style:font-weight-asian="bold" style:font-name-complex="Tahoma" style:font-size-complex="11pt" style:font-weight-complex="bold"/>
    </style:style>
    <style:style style:name="P55" style:family="paragraph" style:parent-style-name="tekst">
      <style:paragraph-properties style:writing-mode="lr-tb"/>
    </style:style>
    <style:style style:name="P56" style:family="paragraph" style:parent-style-name="Tyt">
      <style:paragraph-properties fo:margin-top="0.106cm" fo:margin-bottom="0.106cm" style:writing-mode="lr-tb"/>
      <style:text-properties style:font-name="Tahoma" fo:font-size="11pt" style:font-size-asian="11pt" style:font-name-complex="Tahoma" style:font-size-complex="11pt"/>
    </style:style>
    <style:style style:name="P57" style:family="paragraph" style:parent-style-name="Tyt">
      <style:paragraph-properties fo:margin-top="0.106cm" fo:margin-bottom="0.106cm" fo:text-align="end" style:justify-single-word="false" style:writing-mode="lr-tb"/>
      <style:text-properties style:font-name="Tahoma" fo:font-size="11pt" fo:font-style="italic" style:font-size-asian="11pt" style:font-style-asian="italic" style:font-name-complex="Tahoma" style:font-size-complex="11pt" style:font-style-complex="italic"/>
    </style:style>
    <style:style style:name="P58" style:family="paragraph" style:parent-style-name="Tyt">
      <style:paragraph-properties fo:margin-top="0.106cm" fo:margin-bottom="0.106cm" style:writing-mode="lr-tb"/>
      <style:text-properties style:font-name="Tahoma" fo:font-size="11pt" fo:font-weight="bold" style:font-size-asian="11pt" style:font-weight-asian="bold" style:font-name-complex="Tahoma" style:font-size-complex="11pt" style:font-weight-complex="bold"/>
    </style:style>
    <style:style style:name="P59" style:family="paragraph" style:parent-style-name="Tyt">
      <style:paragraph-properties fo:margin-top="0.106cm" fo:margin-bottom="0.106cm" style:writing-mode="lr-tb"/>
      <style:text-properties style:font-name="Tahoma" fo:font-size="11pt" fo:font-weight="bold" style:font-name-asian="Tahoma" style:font-size-asian="11pt" style:font-weight-asian="bold" style:font-name-complex="Tahoma" style:font-size-complex="11pt" style:font-weight-complex="bold"/>
    </style:style>
    <style:style style:name="P60" style:family="paragraph" style:parent-style-name="Tyt">
      <style:paragraph-properties fo:margin-top="0.106cm" fo:margin-bottom="0.106cm" style:writing-mode="lr-tb"/>
      <style:text-properties style:font-name="Tahoma" fo:font-size="11pt" style:font-name-asian="Tahoma" style:font-size-asian="11pt" style:font-name-complex="Tahoma" style:font-size-complex="11pt"/>
    </style:style>
    <style:style style:name="P61" style:family="paragraph" style:parent-style-name="Tyt">
      <style:paragraph-properties fo:margin-top="0.106cm" fo:margin-bottom="0.106cm" fo:text-align="justify" style:justify-single-word="false" style:writing-mode="lr-tb"/>
      <style:text-properties style:font-name="Tahoma" fo:font-size="11pt" style:font-name-asian="Tahoma" style:font-size-asian="11pt" style:font-name-complex="Tahoma" style:font-size-complex="11pt"/>
    </style:style>
    <style:style style:name="P62" style:family="paragraph" style:parent-style-name="Tyt" style:master-page-name="First_20_Page">
      <style:paragraph-properties fo:margin-top="0.106cm" fo:margin-bottom="0.106cm" fo:text-align="end" style:justify-single-word="false" style:page-number="auto" style:writing-mode="lr-tb"/>
      <style:text-properties style:font-name="Tahoma" fo:font-size="11pt" style:font-size-asian="11pt" style:font-name-complex="Tahoma" style:font-size-complex="11pt"/>
    </style:style>
    <style:style style:name="P63" style:family="paragraph" style:parent-style-name="Ust">
      <style:paragraph-properties style:writing-mode="lr-tb"/>
      <style:text-properties style:font-name="Tahoma" fo:font-size="11pt" style:font-name-asian="Tahoma" style:font-size-asian="11pt" style:font-name-complex="Tahoma" style:font-size-complex="11pt"/>
    </style:style>
    <style:style style:name="P64" style:family="paragraph" style:parent-style-name="Pkt">
      <style:paragraph-properties fo:margin-left="0cm" fo:margin-right="0cm" fo:margin-top="0.106cm" fo:margin-bottom="0.106cm" fo:text-indent="0cm" style:auto-text-indent="false" style:writing-mode="lr-tb"/>
      <style:text-properties style:font-name="Tahoma" fo:font-size="11pt" style:font-name-asian="Tahoma" style:font-size-asian="11pt" style:font-name-complex="Tahoma" style:font-size-complex="11pt"/>
    </style:style>
    <style:style style:name="P65" style:family="paragraph" style:parent-style-name="header">
      <style:paragraph-properties style:writing-mode="lr-tb"/>
      <style:text-properties fo:font-size="10pt" style:font-size-asian="10pt" style:font-size-complex="10pt"/>
    </style:style>
    <style:style style:name="P66" style:family="paragraph" style:parent-style-name="par">
      <style:paragraph-properties style:writing-mode="lr-tb"/>
      <style:text-properties style:font-name="Tahoma" fo:font-size="11pt" style:font-name-asian="Tahoma" style:font-size-asian="11pt" style:font-name-complex="Tahoma" style:font-size-complex="11pt"/>
    </style:style>
    <style:style style:name="P67" style:family="paragraph" style:parent-style-name="art">
      <style:paragraph-properties fo:margin-top="0.106cm" fo:margin-bottom="0.106cm" style:writing-mode="lr-tb"/>
      <style:text-properties style:font-name="Tahoma" fo:font-size="11pt" style:font-name-asian="Tahoma" style:font-size-asian="11pt" style:font-name-complex="Tahoma" style:font-size-complex="11pt"/>
    </style:style>
    <style:style style:name="P68" style:family="paragraph" style:parent-style-name="art">
      <style:paragraph-properties fo:margin-top="0.106cm" fo:margin-bottom="0.106cm" fo:text-align="center" style:justify-single-word="false" style:writing-mode="lr-tb"/>
      <style:text-properties style:font-name="Tahoma" fo:font-size="11pt" fo:font-weight="bold" style:font-name-asian="Tahoma" style:font-size-asian="11pt" style:font-weight-asian="bold" style:font-name-complex="Tahoma" style:font-size-complex="11pt" style:font-weight-complex="bold"/>
    </style:style>
    <style:style style:name="P69" style:family="paragraph" style:parent-style-name="nag_5f_rozdz">
      <style:paragraph-properties fo:margin-top="0.106cm" fo:margin-bottom="0.106cm" style:writing-mode="lr-tb"/>
      <style:text-properties style:font-name="Tahoma" fo:font-size="11pt" style:font-name-asian="Tahoma" style:font-size-asian="11pt" style:font-name-complex="Tahoma" style:font-size-complex="11pt"/>
    </style:style>
    <style:style style:name="P70" style:family="paragraph" style:parent-style-name="nag_5f_rozdz">
      <style:paragraph-properties fo:margin-top="0.106cm" fo:margin-bottom="0.106cm" fo:text-align="justify" style:justify-single-word="false" style:writing-mode="lr-tb"/>
      <style:text-properties style:font-name="Tahoma" fo:font-size="11pt" fo:font-weight="normal" style:font-name-asian="Tahoma" style:font-size-asian="11pt" style:font-weight-asian="normal" style:font-name-complex="Tahoma" style:font-size-complex="11pt" style:font-weight-complex="normal"/>
    </style:style>
    <style:style style:name="P71" style:family="paragraph" style:parent-style-name="nag_5f_rozdz">
      <style:paragraph-properties fo:margin-top="0.106cm" fo:margin-bottom="0.106cm" fo:text-align="start" style:justify-single-word="false" style:writing-mode="lr-tb"/>
      <style:text-properties style:font-name="Tahoma" fo:font-size="11pt" fo:font-weight="normal" style:font-name-asian="Tahoma" style:font-size-asian="11pt" style:font-weight-asian="normal" style:font-name-complex="Tahoma" style:font-size-complex="11pt" style:font-weight-complex="normal"/>
    </style:style>
    <style:style style:name="P72" style:family="paragraph" style:parent-style-name="zm_20_art2">
      <style:paragraph-properties fo:margin-left="0cm" fo:margin-right="0cm" fo:text-align="center" style:justify-single-word="false" fo:text-indent="0cm" style:auto-text-indent="false" style:writing-mode="lr-tb"/>
      <style:text-properties style:font-name="Tahoma" fo:font-size="11pt" fo:font-weight="bold" style:font-name-asian="Tahoma" style:font-size-asian="11pt" style:font-weight-asian="bold" style:font-name-complex="Tahoma" style:font-size-complex="11pt" style:font-weight-complex="bold"/>
    </style:style>
    <style:style style:name="P73" style:family="paragraph" style:parent-style-name="zm_20_art2">
      <style:paragraph-properties fo:margin-left="0cm" fo:margin-right="0cm" fo:text-align="center" style:justify-single-word="false" fo:text-indent="0cm" style:auto-text-indent="false" style:writing-mode="lr-tb"/>
      <style:text-properties style:font-name="Tahoma" fo:font-size="11pt" style:font-name-asian="Tahoma" style:font-size-asian="11pt" style:font-name-complex="Tahoma" style:font-size-complex="11pt"/>
    </style:style>
    <style:style style:name="P74" style:family="paragraph" style:parent-style-name="zm_20_art2">
      <style:paragraph-properties style:writing-mode="lr-tb"/>
      <style:text-properties style:font-name="Tahoma" fo:font-size="11pt" style:font-name-asian="Tahoma" style:font-size-asian="11pt" style:font-name-complex="Tahoma" style:font-size-complex="11pt"/>
    </style:style>
    <style:style style:name="P75" style:family="paragraph" style:parent-style-name="footnote_20_text">
      <style:paragraph-properties fo:margin-left="0.33cm" fo:margin-right="0cm" fo:text-align="justify" style:justify-single-word="false" fo:text-indent="-0.33cm" style:auto-text-indent="false" style:writing-mode="lr-tb">
        <style:tab-stops/>
      </style:paragraph-properties>
    </style:style>
    <style:style style:name="P76" style:family="paragraph" style:parent-style-name="footnote_20_text">
      <style:paragraph-properties fo:margin-left="0.33cm" fo:margin-right="0cm" fo:text-align="justify" style:justify-single-word="false" fo:text-indent="-0.33cm" style:auto-text-indent="false" style:writing-mode="lr-tb">
        <style:tab-stops/>
      </style:paragraph-properties>
      <style:text-properties style:font-name="Tahoma" fo:font-size="8pt" style:font-name-asian="Tahoma" style:font-size-asian="8pt" style:font-name-complex="Tahoma" style:font-size-complex="8pt"/>
    </style:style>
    <style:style style:name="P77" style:family="paragraph" style:parent-style-name="footnote_20_text">
      <style:paragraph-properties fo:margin-left="0.3cm" fo:margin-right="0cm" fo:text-align="justify" style:justify-single-word="false" fo:text-indent="-0.3cm" style:auto-text-indent="false" style:writing-mode="lr-tb">
        <style:tab-stops/>
      </style:paragraph-properties>
      <style:text-properties style:font-name="Tahoma" fo:font-size="8pt" style:font-name-asian="Tahoma" style:font-size-asian="8pt" style:font-name-complex="Tahoma" style:font-size-complex="8pt"/>
    </style:style>
    <style:style style:name="P78" style:family="paragraph" style:parent-style-name="pkt1">
      <style:paragraph-properties fo:margin-left="2.498cm" fo:margin-right="0cm" fo:text-indent="-0.75cm" style:auto-text-indent="false" style:writing-mode="lr-tb">
        <style:tab-stops/>
      </style:paragraph-properties>
      <style:text-properties style:font-name="Tahoma" fo:font-size="11pt" style:font-name-asian="Tahoma" style:font-size-asian="11pt" style:font-name-complex="Tahoma" style:font-size-complex="11pt"/>
    </style:style>
    <style:style style:name="P79" style:family="paragraph" style:parent-style-name="pkt1">
      <style:paragraph-properties fo:margin-left="2.004cm" fo:margin-right="0cm" fo:text-indent="-0.75cm" style:auto-text-indent="false" style:writing-mode="lr-tb">
        <style:tab-stops/>
      </style:paragraph-properties>
      <style:text-properties style:font-name="Tahoma" fo:font-size="11pt" style:font-name-asian="Tahoma" style:font-size-asian="11pt" style:font-name-complex="Tahoma" style:font-size-complex="11pt"/>
    </style:style>
    <style:style style:name="P80" style:family="paragraph" style:parent-style-name="zm_20_art1">
      <style:paragraph-properties style:writing-mode="lr-tb"/>
      <style:text-properties style:font-name="Tahoma" fo:font-size="11pt" style:font-name-asian="Tahoma" style:font-size-asian="11pt" style:font-name-complex="Tahoma" style:font-size-complex="11pt"/>
    </style:style>
    <style:style style:name="P81" style:family="paragraph" style:parent-style-name="zm_20_art1">
      <style:paragraph-properties fo:margin-left="0cm" fo:margin-right="0cm" fo:text-align="center" style:justify-single-word="false" fo:text-indent="0cm" style:auto-text-indent="false" style:writing-mode="lr-tb"/>
      <style:text-properties style:font-name="Tahoma" fo:font-size="11pt" fo:font-weight="bold" style:font-size-asian="11pt" style:font-weight-asian="bold" style:font-name-complex="Tahoma" style:font-size-complex="11pt" style:font-weight-complex="bold"/>
    </style:style>
    <style:style style:name="T1" style:family="text">
      <style:text-properties fo:font-size="10pt" style:font-size-asian="10pt" style:font-size-complex="10pt"/>
    </style:style>
    <style:style style:name="T2" style:family="text">
      <style:text-properties style:font-name-asian="Tahoma"/>
    </style:style>
    <style:style style:name="T3" style:family="text">
      <style:text-properties style:font-name-asian="Tahoma" style:font-style-complex="italic"/>
    </style:style>
    <style:style style:name="T4" style:family="text">
      <style:text-properties fo:font-weight="bold" style:font-weight-asian="bold" style:font-weight-complex="bold"/>
    </style:style>
    <style:style style:name="T5" style:family="text">
      <style:text-properties fo:font-weight="bold" style:font-name-asian="Tahoma" style:font-weight-asian="bold" style:font-weight-complex="bold"/>
    </style:style>
    <style:style style:name="T6" style:family="text">
      <style:text-properties style:font-name="Tahoma" fo:font-size="8pt" style:font-name-asian="Tahoma" style:font-size-asian="8pt" style:font-name-complex="Tahoma" style:font-size-complex="8pt"/>
    </style:style>
    <style:style style:name="T7" style:family="text">
      <style:text-properties style:font-name="Tahoma" fo:font-size="11pt" style:font-name-asian="Tahoma" style:font-size-asian="11pt" style:font-name-complex="Tahoma" style:font-size-complex="11pt"/>
    </style:style>
    <style:style style:name="T8" style:family="text">
      <style:text-properties style:font-name="Tahoma" fo:font-size="11pt" style:font-name-asian="Tahoma" style:font-size-asian="11pt" style:font-name-complex="Tahoma" style:font-size-complex="11pt" style:font-style-complex="italic"/>
    </style:style>
    <style:style style:name="T9" style:family="text">
      <style:text-properties style:font-name="Tahoma" fo:font-size="11pt" style:font-name-asian="Tahoma" style:font-size-asian="11pt" style:font-name-complex="Tahoma" style:font-size-complex="11pt" style:font-weight-complex="bold"/>
    </style:style>
    <style:style style:name="T10" style:family="text">
      <style:text-properties style:font-name="Tahoma" fo:font-size="11pt" style:font-name-asian="Tahoma" style:font-size-asian="11pt" style:language-asian="pl" style:country-asian="PL" style:font-name-complex="Tahoma" style:font-size-complex="11pt"/>
    </style:style>
    <style:style style:name="T11" style:family="text">
      <style:text-properties style:font-name="Tahoma" fo:font-size="11pt" style:font-size-asian="11pt" style:font-name-complex="Tahoma" style:font-size-complex="11pt"/>
    </style:style>
    <style:style style:name="T12" style:family="text">
      <style:text-properties style:font-name="Tahoma" fo:font-size="11pt" style:font-size-asian="11pt" style:font-name-complex="Tahoma" style:font-size-complex="11pt" style:font-style-complex="italic"/>
    </style:style>
    <style:style style:name="T13" style:family="text">
      <style:text-properties style:font-name="Tahoma" fo:font-size="11pt" fo:font-weight="bold" style:font-name-asian="Tahoma" style:font-size-asian="11pt" style:font-weight-asian="bold" style:font-name-complex="Tahoma" style:font-size-complex="11pt" style:font-weight-complex="bold"/>
    </style:style>
    <style:style style:name="T14" style:family="text">
      <style:text-properties style:font-name="Tahoma" fo:font-size="11pt" fo:font-style="italic" style:font-size-asian="11pt" style:font-style-asian="italic" style:font-name-complex="Tahoma" style:font-size-complex="11pt" style:font-style-complex="italic"/>
    </style:style>
    <style:style style:name="T15" style:family="text">
      <style:text-properties style:text-position="27% 58%"/>
    </style:style>
    <style:style style:name="T16" style:family="text">
      <style:text-properties style:text-position="27% 58%" style:font-name="Tahoma" fo:font-size="11pt" style:font-name-asian="Tahoma" style:font-size-asian="11pt" style:font-name-complex="Tahoma" style:font-size-complex="11pt"/>
    </style:style>
    <style:style style:name="T17" style:family="text">
      <style:text-properties style:text-position="27% 58%" style:font-name="Tahoma" fo:font-size="11pt" style:font-name-asian="Tahoma" style:font-size-asian="11pt" style:font-name-complex="Tahoma" style:font-size-complex="11pt" style:font-weight-complex="bold"/>
    </style:style>
    <style:style style:name="T18" style:family="text">
      <style:text-properties style:text-position="27% 58%" style:font-name="Tahoma" fo:font-size="11pt" style:font-name-asian="Tahoma" style:font-size-asian="11pt" style:language-asian="pl" style:country-asian="PL" style:font-name-complex="Tahoma" style:font-size-complex="11pt"/>
    </style:style>
    <style:style style:name="T19" style:family="text">
      <style:text-properties style:text-position="27% 58%" style:font-name="Tahoma" fo:font-size="11pt" style:font-size-asian="11pt" style:font-name-complex="Tahoma" style:font-size-complex="11pt"/>
    </style:style>
    <style:style style:name="T20" style:family="text">
      <style:text-properties style:text-position="27% 58%" style:font-name-asian="Tahoma"/>
    </style:style>
    <style:style style:name="T21" style:family="text">
      <style:text-properties fo:font-style="italic" style:font-style-asian="italic"/>
    </style:style>
    <style:style style:name="T22" style:family="text">
      <style:text-properties fo:font-style="italic" style:font-style-asian="italic" style:font-style-complex="italic"/>
    </style:style>
    <style:style style:name="T23" style:family="text">
      <style:text-properties style:font-style-complex="italic"/>
    </style:style>
    <style:style style:name="T24" style:family="text">
      <style:text-properties style:text-underline-style="solid" style:text-underline-width="auto" style:text-underline-color="font-color"/>
    </style:style>
    <style:style style:name="T25" style:family="text">
      <style:text-properties style:text-underline-style="solid" style:text-underline-width="auto" style:text-underline-color="font-color" style:font-name-asian="Tahoma"/>
    </style:style>
    <style:style style:name="T26" style:family="text">
      <style:text-properties style:text-position="37% 58%"/>
    </style:style>
    <style:style style:name="T27" style:family="text">
      <style:text-properties style:language-asian="pl" style:country-asian="PL"/>
    </style:style>
    <style:style style:name="T28" style:family="text">
      <style:text-properties fo:font-weight="normal" style:font-weight-asian="normal" style:font-weight-complex="normal"/>
    </style:style>
    <style:style style:name="T29" style:family="text">
      <style:text-properties style:font-weight-complex="bold"/>
    </style:style>
    <style:style style:name="fr1" style:family="graphic" style:parent-style-name="Frame">
      <style:graphic-properties style:vertical-pos="from-top" style:vertical-rel="paragraph" style:horizontal-pos="center" style:horizontal-rel="page-content" fo:background-color="#ffffff" style:background-transparency="100%" style:writing-mode="lr-tb" style:flow-with-text="false" draw:wrap-influence-on-position="once-successive">
        <style:background-image/>
      </style:graphic-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2">09<text:span text:style-name="T2">.0</text:span>2.2010</text:p>
      <text:p text:style-name="P57">Projekt</text:p>
      <text:p text:style-name="P59"/>
      <text:p text:style-name="P59"/>
      <text:p text:style-name="P59"/>
      <text:p text:style-name="P58">USTAWA</text:p>
      <text:p text:style-name="P58">z dnia …………………. 2010 r.</text:p>
      <text:p text:style-name="P58"/>
      <text:p text:style-name="P58">o mediach publicznych </text:p>
      <text:p text:style-name="P59"/>
      <text:p text:style-name="P8"/>
      <text:p text:style-name="P8"/>
      <text:p text:style-name="P69">Rozdział 1</text:p>
      <text:p text:style-name="P69">Przepisy ogólne</text:p>
      <text:p text:style-name="P59"/>
      <text:p text:style-name="P58">Art. 1<text:span text:style-name="T2">.</text:span></text:p>
      <text:p text:style-name="P14">Ustawa określa:</text:p>
      <text:p text:style-name="P40">1) zadania mediów publicznych;</text:p>
      <text:p text:style-name="P40">2) zasady i tryb działania organów właściwych w sprawach mediów publicznych;</text:p>
      <text:p text:style-name="P40">3) zasady i tryb działania jednostek mediów publicznych;</text:p>
      <text:p text:style-name="P40">4) zasady finansowania mediów publicznych, w tym zasady pobierania powszechnej opłaty audiowizualnej.</text:p>
      <text:p text:style-name="P64"/>
      <text:p text:style-name="P58">Art. 2<text:span text:style-name="T2">.</text:span></text:p>
      <text:p text:style-name="P17">1. Media publiczne kierują się zasadami medialnej służby publicznej i użyteczności publicznej.</text:p>
      <text:p text:style-name="P17">2. Do podstawowych zadań mediów publicznych należy:</text:p>
      <text:p text:style-name="P40">1) realizacja prawa do informacji;</text:p>
      <text:p text:style-name="P40">2) sprawowanie społecznej kontroli nad organami władzy państwowej i innymi instytucjami publicznymi;</text:p>
      <text:p text:style-name="P40">3) wspieranie społeczeństwa obywatelskiego;</text:p>
      <text:p text:style-name="P40">4) edukacja;</text:p>
      <text:p text:style-name="P40">5) spełnianie roli kulturotwórczej.</text:p>
      <text:p text:style-name="P17">3. Celem działania mediów publicznych jest w szczególności produkowanie treści realizujących cele określone w ustawie oraz udostępnianie takich treści publiczności w jak najszerszy sposób i zgodnie z zasadą, że treści finansowane <text:soft-page-break/>ze środków publicznych powinny być udostępniane nieodpłatnie do dozwolonego użytku osobistego. </text:p>
      <text:p text:style-name="P60"/>
      <text:p text:style-name="P56"><text:span text:style-name="T4">Art. 3</text:span><text:span text:style-name="T5">.</text:span></text:p>
      <text:p text:style-name="P52">Użyte w ustawie określenia oznaczają:</text:p>
      <text:p text:style-name="P42"><text:span text:style-name="T7">1) audiodeskrypcja – przeznaczony dla osób z niepełnosprawnością narządu wzroku, werbalny opis obrazu i treści wizualnych zawartych w audycji telewizyjnej, umieszczony w audycji lub rozpowszechniany za pomocą sygnału telewizyjnego równocześnie z nią;</text:span></text:p>
      <text:p text:style-name="P42"><text:span text:style-name="T7">2) audycja – audycję w rozumieniu art. 4 pkt 5 ustawy z dnia 29 grudnia 1992 r. o radiofonii i telewizji (Dz. U. z 2004 r. Nr 253, poz. 2531, z późn. zm.</text:span><text:span text:style-name="footnote_20_reference"><text:span text:style-name="T7"><text:note text:id="ftn0" text:note-class="footnote"><text:note-citation>1</text:note-citation><text:note-body><text:p text:style-name="P75"><text:span text:style-name="Footnote_20_Symbol"><text:span text:style-name="T6">) Zmiany tekstu jednolitego wymienionej ustawy zostały ogłoszone w Dz. U. z 2005 r. Nr 17, poz. 141, Nr 85, poz. 728 i Nr 267, poz. 2258, z 2006 r. Nr 51, poz. 377, Nr 83, poz. 574 i Nr 133, poz. 935 oraz z 2007 r. Nr 25, poz. 162 i Nr 61, poz. 411.</text:span></text:span></text:p></text:note-body></text:note></text:span></text:span><text:span text:style-name="T16">)</text:span><text:span text:style-name="T7">), zwanej dalej „ustawą o radiofonii i telewizji”;</text:span></text:p>
      <text:p text:style-name="P40">3) dostawca usług medialnych – nadawcę programu,<text:span text:style-name="T22"> </text:span>wytwórcę serwisu informacyjnego lub dostawcę audycji na żądanie z katalogu udostępnianego za pomocą systemu teleinformatycznego;</text:p>
      <text:p text:style-name="P40">4) jednostka mediów publicznych – jednostki publicznej radiofonii i telewizji, Portal Mediów Publicznych oraz inne jednostki utworzone na podstawie art. 69 ust. 2;</text:p>
      <text:p text:style-name="P40">5) <text:span text:style-name="T23">lokowanie produktu – przekaz handlowy polegający na przedstawieniu lub nawiązywaniu do towaru, usługi lub ich znaku towarowego w taki sposób, że stanowią one element samej audycji w zamian za opłatę lub podobne wynagrodzenie, w tym także w postaci nieodpłatnego udostępnienia towaru lub usługi znacznej wartości;</text:span></text:p>
      <text:p text:style-name="P40">6) media – telewizję, radio, Internet, nowe media, media obywatelskie oraz prasę;</text:p>
      <text:p text:style-name="P40">7) medialna służba publiczna – wytwarzanie i dostarczanie treści i audycji oraz serwisów informacyjnych, realizujących społeczne i indywidualne potrzeby kulturowe, edukacyjne, demokratyczne, obywatelskie i informacyjne oraz innych treści wysokiej jakości i innowacyjności;</text:p>
      <text:p text:style-name="P40">8) media obywatelskie – media o charakterze niezarobkowym, skierowane do określonej społeczności, niezależne od władz państwowych, samorządowych, partii politycznych oraz związków wyznaniowych, organizowane przez grupy obywateli lub organizacje pozarządowe prowadzące działalność pożytku publicznego i odpowiedzialne wobec społeczności, której chcą służyć, i której przedstawiciele współtworzą ich zawartość programową;</text:p>
      <text:p text:style-name="P40">9) nadawca publiczny – jednostkę publicznej radiofonii i telewizji działającą na podstawie niniejszej ustawy;</text:p>
      <text:p text:style-name="P40">10) nowe media – formy przekazu i udostępniania treści inne niż prasa, radio i telewizja, powstałe w wyniku zmian technologii w komunikacji społecznej;</text:p>
      <text:p text:style-name="P40">11) producent – osobę fizyczną, osobę prawną lub jednostkę organizacyjną, o której mowa w art. 33<text:span text:style-name="T15">1</text:span> § 1 Kodeksu cywilnego, która podejmuje inicjatywę, faktycznie organizuje, prowadzi i ponosi odpowiedzialność za kreatywny, organizacyjny i finansowy proces produkcji audycji lub treści;</text:p>
      <text:p text:style-name="P40">12) produkcja niezależna – audycję wyprodukowaną przez producenta niezależnego:</text:p>
      <text:p text:style-name="P47"><text:soft-page-break/>a) mającego kontrolę nad przebiegiem produkcji audycji,</text:p>
      <text:p text:style-name="P47">b) mającego swobodę wyboru zespołu twórczego, zaplecza produkcyjnego i dystrybutora,</text:p>
      <text:p text:style-name="P47">c) figurującego w nocie oznaczającej właściciela praw do tej audycji,</text:p>
      <text:p text:style-name="P47">d) uczestniczącego w eksploatacji praw do tej audycji na innych niż pierwotne polach eksploatacji;</text:p>
      <text:p text:style-name="P47">w przypadku koprodukcji z nadawcą produkcja niezależna oznacza audycję spełniającą co najmniej trzy z przesłanek określonych w lit. a-d;</text:p>
      <text:p text:style-name="P40">13) program – program w rozumieniu art. 4 pkt 4 ustawy o radiofonii i telewizji;</text:p>
      <text:p text:style-name="P40">14) program lokalny – program radiowy lub telewizyjny o zasięgu lokalnym realizujący zadania lokalne, zawierający różnorodne tematycznie audycje i inne przekazy dotyczące wydarzeń i problemów lokalnych, adresowany do ogółu słuchaczy lub widzów objętych zasięgiem nadawania na obszarze dzielnicy, miasta, gminy lub kilku sąsiadujących ze sobą gmin;</text:p>
      <text:p text:style-name="P40">15) program ogólnokrajowy – program radiowy lub telewizyjny adresowany do ogółu słuchaczy lub widzów objętych zasięgiem nadawania na obszarze całego kraju;</text:p>
      <text:p text:style-name="P40">16) program ponadregionalny – program radiowy lub telewizyjny adresowany do ogółu słuchaczy lub widzów objętych zasięgiem nadawania na obszarze obejmującym co najmniej dwa województwa;</text:p>
      <text:p text:style-name="P40">17) program regionalny – program radiowy lub telewizyjny o zasięgu regionalnym realizujący zadania regionalne, zawierający różnorodne tematycznie audycje i inne przekazy dotyczące wydarzeń i problemów regionalnych, adresowany do ogółu słuchaczy lub widzów objętych zasięgiem nadawania na obszarze nie większym niż jedno województwo;</text:p>
      <text:p text:style-name="P40">18) program wyspecjalizowany – program wyspecjalizowany w rozumieniu art. 4 pkt 4a ustawy o radiofonii i telewizji;</text:p>
      <text:p text:style-name="P40">19) reklama – reklamę w rozumieniu art. 4 pkt 11 ustawy o radiofonii i telewizji;</text:p>
      <text:p text:style-name="P40">20) reklama kulturowa – reklamę dzieł o znacznej wartości artystycznej i kulturowej, promocję uczestnictwa w kulturze, promocję instytucji kultury lub dziedzictwa narodowego, lub reklamę nowo wytworzonych dzieł kultury takich jak książka, przedstawienie teatralne, koncert, film, płyta lub wystawa;</text:p>
      <text:p text:style-name="P40">21) reklama społeczna – przekaz, którego celem jest realizacja ważnych społecznie celów, w szczególności budowanie zaufania i kapitału społecznego bądź wywołanie społecznie pożądanych postaw i zachowań; w reklamie społecznej zakazane jest wymienianie marek oraz nazw firm innych niż organizacje prowadzące działalność pożytku publicznego lub stowarzyszenia twórcze, obywatelskie i charytatywne;</text:p>
      <text:p text:style-name="P40">22) treść – audycję radiową, audycję telewizyjną, artykuł prasowy<text:span text:style-name="T22"> </text:span>lub wyodrębnioną całość tekstową, audio, audiowizualną lub ich kombinację, udostępnioną w mediach w wyodrębniony sposób;</text:p>
      <text:p text:style-name="P40">23) usługi medialne – radiofonię, telewizję oraz inne formy przekazu programu, w tym serwis informacyjny, niezależnie od systemu odbioru (system powszechnego odbioru, system zbiorowego odbioru, system indywidualne<text:soft-page-break/>go odbioru), a także usługi udostępniania audycji na żądanie z katalogu udostępnianego za pomocą systemu teleinformatycznego.</text:p>
      <text:p text:style-name="P52"/>
      <text:p text:style-name="P52"/>
      <text:p text:style-name="P69">Rozdział 2</text:p>
      <text:p text:style-name="P69">Medialna służba publiczna</text:p>
      <text:p text:style-name="P69"/>
      <text:p text:style-name="P58">Art. 4<text:span text:style-name="T2">.</text:span></text:p>
      <text:p text:style-name="P52">Media publiczne realizują medialną służbę publiczną, zaspokajając demokratyczne, obywatelskie, informacyjne, edukacyjne i kulturalne potrzeby odbiorców przez oferowanie, na zasadach określonych w ustawie, całemu społeczeństwu i poszczególnym jego częściom, zróżnicowanych programów i innych usług medialnych, utworów i treści w zakresie informacji, publicystyki, kultury, rozrywki, edukacji i sportu, cechujących się pluralizmem, bezstronnością, wyważeniem i niezależnością oraz innowacyjnością, wysoką jakością i integralnością przekazu.</text:p>
      <text:p text:style-name="P20"/>
      <text:p text:style-name="P58">Art. 5<text:span text:style-name="T2">.</text:span></text:p>
      <text:p text:style-name="P17">1. Do zadań mediów publicznych wynikających z realizacji służby, o której mowa w art. 4, należy w szczególności:</text:p>
      <text:p text:style-name="P40">1) dostarczanie rzetelnej i bezstronnej informacji, ukazującej różnorodność wydarzeń i zjawisk w kraju i za granicą;</text:p>
      <text:p text:style-name="P40">2) wspieranie postaw obywatelskich i społeczeństwa obywatelskiego oraz uczestnictwa w pluralistycznej debacie społecznej i procesach demokratycznych;</text:p>
      <text:p text:style-name="P40">3) promowanie edukacji i wiedzy, w szczególności edukacji obywatelskiej, demokratycznej, kulturalnej, patriotycznej i europejskiej;</text:p>
      <text:p text:style-name="P40">4) stymulowanie kreatywności obywateli i wspieranie partycypacyjnego modelu uczestnictwa w kulturze;</text:p>
      <text:p text:style-name="P40">5) budowa kapitału społecznego;</text:p>
      <text:p text:style-name="P40">6) prezentowanie Polski, jej regionów i wspólnot;</text:p>
      <text:p text:style-name="P40">7) rozwijanie produkcji audiowizualnej w języku polskim.</text:p>
      <text:p text:style-name="P17">2. Media publiczne realizują zadania określone w ust. 1 w szczególności poprzez:</text:p>
      <text:p text:style-name="P40">1) tworzenie i rozpowszechnianie programów ogólnokrajowych, programów regionalnych oraz innych form przekazu medialnego i usług medialnych;</text:p>
      <text:p text:style-name="P40">2) tworzenie i rozpowszechnianie programów wyspecjalizowanych, na których rozpowszechnianie uzyskano koncesję;</text:p>
      <text:p text:style-name="P40">3) tworzenie i rozpowszechnianie programów, treści oraz innych usług medialnych prezentujących wysoki poziom artystyczny, w tym audycji rozrywkowych i sportowych;</text:p>
      <text:p text:style-name="P40">4) budowę i eksploatację nadawczych i przekaźnikowych stacji radiowych i telewizyjnych;</text:p>
      <text:p text:style-name="P40">5) rozpowszechnianie przekazów tekstowych;</text:p>
      <text:p text:style-name="P40">6) prowadzenie prac nad nowymi technikami tworzenia i rozpowszechniania <text:soft-page-break/>usług medialnych i wykorzystywanie nowych technologii komunikacyjnych i usług;</text:p>
      <text:p text:style-name="P40">7) prowadzenie działalności produkcyjnej, usługowej, edukacyjnej i handlowej związanej z twórczością audiowizualną, w tym eksportu i importu;</text:p>
      <text:p text:style-name="P40">8) popieranie twórczości artystycznej, literackiej, naukowej i medialnej oraz działalności oświatowej;</text:p>
      <text:p text:style-name="P40">9) upowszechnianie wiedzy o języku polskim oraz propagowanie poprawności języka polskiego i kultury językowej z poszanowaniem języków regionalnych;</text:p>
      <text:p text:style-name="P40">10) uwzględnianie potrzeb mniejszości oraz grup zagrożonych wykluczeniem społecznym;</text:p>
      <text:p text:style-name="P40">11) uwzględnianie potrzeb społeczności posługującej się językiem regionalnym, w tym emitowanie programów informacyjnych w językach mniejszości narodowych i etnicznych oraz języku regionalnym;<text:span text:style-name="T4"> </text:span></text:p>
      <text:p text:style-name="P40">12) uwzględnianie istotnych społecznie potrzeb, których zaspokojenie na zasadach komercyjnych nie może być rentowne;</text:p>
      <text:p text:style-name="P40">13) tworzenie i rozpowszechnianie programów, treści oraz innych usług medialnych dla dzieci i młodzieży dostosowanych do ich potrzeb i etapów rozwoju, w tym filmów, seriali i programów rozrywkowych o wysokich walorach poznawczych i prezentujących wysoką jakość artystyczną;</text:p>
      <text:p text:style-name="P40">14) wspieranie organizacji imprez kulturalnych, edukacyjnych, naukowych i sportowych o zasięgu lokalnym, krajowym i międzynarodowym;</text:p>
      <text:p text:style-name="P40">15) wspieranie aktywizacji zawodowej i integracji społecznej ludzi niepełnosprawnych, oraz innych grup zagrożonych wykluczeniem społecznym, w szczególności poprzez likwidowanie barier odbioru programów dla osób z niepełnosprawnością narządu wzroku lub słuchu, w tym rozwijanie usług audiodeskrypcji;</text:p>
      <text:p text:style-name="P40">16) rozpowszechnianie, na zasadach określonych w przepisach odrębnych, audycji wyborczych;</text:p>
      <text:p text:style-name="P40">17) działanie na rzecz likwidacji barier i obniżenia kosztów dostępu do kultury.</text:p>
      <text:p text:style-name="P40"/>
      <text:p text:style-name="P58">Art. 6<text:span text:style-name="T2">.</text:span></text:p>
      <text:p text:style-name="P52">Programy i usługi medialne jednostek mediów publicznych powinny:</text:p>
      <text:p text:style-name="P40">1) charakteryzować się wysoką jakością, wysokim poziomem artystycznym i merytorycznym oraz najwyższymi standardami dziennikarstwa;</text:p>
      <text:p text:style-name="P40">2) kierować się odpowiedzialnością za słowo oraz dbać o wiarygodność, bezstronność i dobre imię mediów publicznych;</text:p>
      <text:p text:style-name="P40">3) sprzyjać swobodnemu kształtowaniu się poglądów obywateli oraz formowaniu się opinii publicznej i społeczeństwa obywatelskiego;</text:p>
      <text:p text:style-name="P40">4) umożliwiać obywatelom i ich organizacjom uczestniczenie w życiu publicznym poprzez promowanie debat społecznych w różnych środowiskach, prezentowanie zróżnicowanych poglądów i stanowisk oraz wykonywanie prawa do kontroli i krytyki społecznej;</text:p>
      <text:p text:style-name="P40">5) służyć rozwojowi kultury, nauki i oświaty, ze szczególnym uwzględnieniem polskiego dorobku intelektualnego i artystycznego;</text:p>
      <text:p text:style-name="P40"><text:soft-page-break/>6) respektować chrześcijański system wartości, za podstawę przyjmując uniwersalne zasady etyki;</text:p>
      <text:p text:style-name="P40">7) dostarczać treści dla odbiorców za granicą w języku polskim i innych językach, w tym na użytek środowisk polonijnych oraz Polaków zamieszkałych za granicą, przedstawiającym Polskę innym krajom;</text:p>
      <text:p text:style-name="P40">8) służyć kształtowaniu postaw prozdrowotnych;</text:p>
      <text:p text:style-name="P40">9) służyć zwalczaniu patologii społecznych.</text:p>
      <text:p text:style-name="P69"/>
      <text:p text:style-name="P69"/>
      <text:p text:style-name="P69">Rozdział 3</text:p>
      <text:p text:style-name="P69">Organy właściwe w sprawach mediów publicznych</text:p>
      <text:p text:style-name="P69"/>
      <text:p text:style-name="P69">Art. 7.</text:p>
      <text:p text:style-name="P52">Organami właściwymi w sprawach mediów publicznych są:</text:p>
      <text:p text:style-name="P40">1) Komitet Mediów Publicznych;</text:p>
      <text:p text:style-name="P40">2) Rada Mediów Publicznych;</text:p>
      <text:p text:style-name="P40">3) Fundusz Mediów Publicznych.</text:p>
      <text:p text:style-name="P69"/>
      <text:p text:style-name="P69">Art. 8.</text:p>
      <text:p text:style-name="P17">1. W celu zapewnienia społecznej kontroli nad mediami publicznymi tworzy się Komitet Mediów Publicznych, zwany dalej „Komitetem”.</text:p>
      <text:p text:style-name="P17">2. Komitet reprezentuje społeczeństwo wobec mediów publicznych.</text:p>
      <text:p text:style-name="P17">3. Do zadań Komitetu należy w szczególności:</text:p>
      <text:p text:style-name="P40">1) powoływanie i odwoływania członków Rady Mediów Publicznych;</text:p>
      <text:p text:style-name="P40">2) powoływanie i odwoływanie Dyrektora Funduszu Mediów Publicznych;</text:p>
      <text:p text:style-name="P40">3) rozpatrywanie rocznych sprawozdań Rady Mediów Publicznych;</text:p>
      <text:p text:style-name="P40">4) reprezentowanie interesu społecznego wobec mediów publicznych i dbanie o dobrą współpracę jednostek mediów publicznych z organizacjami społecznymi i pozarządowymi;</text:p>
      <text:p text:style-name="P40">5) powoływanie społecznych rad konsultacyjnych do współpracy z publicznymi mediami regionalnymi;</text:p>
      <text:p text:style-name="P40">6) prowadzenie ewidencji osób należących do zasobu kadrowego Komitetu.</text:p>
      <text:p text:style-name="P70"/>
      <text:p text:style-name="P69">Art. 9.</text:p>
      <text:p text:style-name="P17">1. W skład Komitetu wchodzi 50 osób<text:span text:style-name="T2">.</text:span></text:p>
      <text:p text:style-name="P17">2. Kadencja członka Komitetu trwa 5 lat.</text:p>
      <text:p text:style-name="P17">3. Członkiem Komitetu nie można być więcej niż przez dwie kadencje.</text:p>
      <text:p text:style-name="P17">4. Członek Komitetu reprezentuje interes publiczny i nie jest związany instrukcją podmiotu, który wskazał go do zasobu kadrowego Komitetu.</text:p>
      <text:p text:style-name="P69"/>
      <text:p text:style-name="P69"><text:soft-page-break/>Art. 10.</text:p>
      <text:p text:style-name="P52">W skład Komitetu może wchodzić osoba, która:</text:p>
      <text:p text:style-name="P40">1) posiada obywatelstwo polskie;</text:p>
      <text:p text:style-name="P40">2) ma pełną zdolność do czynności prawnych;</text:p>
      <text:p text:style-name="P40">3) korzysta z pełni praw publicznych;</text:p>
      <text:p text:style-name="P40">4) nie jest zatrudniona w jednostce mediów publicznych.</text:p>
      <text:p text:style-name="P40">5) nie jest zatrudniona w administracji państwowej lub samorządowej oraz nie pełni funkcji z wyboru w organach władzy publicznej.</text:p>
      <text:p text:style-name="P69"/>
      <text:p text:style-name="P69">Art. 11.</text:p>
      <text:p text:style-name="P17">1. Wybór członka Komitetu następuje w drodze losowania.</text:p>
      <text:p text:style-name="P17">2. Członków Komitetu losuje się spośród osób należących do zasobu kadrowego Komitetu z uwzględnieniem podziału na grupy obejmujące przedstawicieli poszczególnych podmiotów wskazanych w art. 19 ust. 2.</text:p>
      <text:p text:style-name="P17">3. Losowanie nowych członków Komitetu następuje najpóźniej w terminie 3 miesięcy przed upływem kadencji ustępujących członków. Wylosowana osoba od dnia losowania do dnia powołania w skład Komitetu może uczestniczyć w posiedzeniach Komitetu bez prawa głosu.</text:p>
      <text:p text:style-name="P17">4. Za przeprowadzenie losowania odpowiada Komitet.</text:p>
      <text:p text:style-name="P17">5. Sposób ogłaszania miejsca i terminu losowania oraz tryb jego przeprowadzenia określa regulamin losowania uchwalany przez Komitet.</text:p>
      <text:p text:style-name="P70"/>
      <text:p text:style-name="P69">Art. 12.</text:p>
      <text:p text:style-name="P17">1. Kadencja członka Komitetu wygasa w przypadku:</text:p>
      <text:p text:style-name="P40">1) jego śmierci;</text:p>
      <text:p text:style-name="P40">2) rezygnacji ze stanowiska;</text:p>
      <text:p text:style-name="P40">3) utraty obywatelstwa polskiego;</text:p>
      <text:p text:style-name="P40">4) prawomocnego orzeczenia pozbawienia praw publicznych;</text:p>
      <text:p text:style-name="P40">5) zatrudnienia w jednostce mediów publicznych;</text:p>
      <text:p text:style-name="P40">6) zatrudnienia w administracji państwowej lub samorządowej lub objęcia funkcji z wyboru w organie władzy publicznej.</text:p>
      <text:p text:style-name="P17">2. Komitet może wyłączyć ze swojego składu członka, który sprzeniewierzył się zasadom bezstronności lub zasadom medialnej służby publicznej.</text:p>
      <text:p text:style-name="P17">3. Uchwałę w sprawie wyłączenia członka Komitet podejmuje na wniosek co najmniej 15 członków Komitetu większością 3/4 ustawowej liczby członków Komitetu.</text:p>
      <text:p text:style-name="P17">4. W przypadku wygaśnięcia kadencji członka Komitetu lub wyłączenia członka Komitetu z jego składu w celu wyboru nowego członka Komitetu przeprowadza się losowanie spośród osób należących do zasobu kadrowego wskazanych przez grupę obejmującą przedstawicieli poszczególnych podmiotów wskazanych w art. 19 ust. 2, która wybrała dotychczasowego członka Komitetu.</text:p>
      <text:p text:style-name="P17"/>
      <text:p text:style-name="P69"><text:soft-page-break/>Art. 13.</text:p>
      <text:p text:style-name="P14">Organami Komitetu są:</text:p>
      <text:p text:style-name="P40">1) Przewodniczący Komitetu;</text:p>
      <text:p text:style-name="P40">2) Prezydium Komitetu;</text:p>
      <text:p text:style-name="P71"/>
      <text:p text:style-name="P69">Art. 14.</text:p>
      <text:p text:style-name="P17">1. Komitet wybiera ze swojego składu Przewodniczącego Komitetu bezwzględną większością głosów w obecności co najmniej połowy ustawowej liczby członków Komitetu.</text:p>
      <text:p text:style-name="P17">2. Przewodniczący Komitetu organizuje pracę Komitetu oraz reprezentuje go na zewnątrz.</text:p>
      <text:p text:style-name="P15"/>
      <text:p text:style-name="P69">Art. 15.</text:p>
      <text:p text:style-name="P17">1. W skład Prezydium Komitetu wchodzi Przewodniczący Komitetu oraz 2 członków Komitetu wybranych przez Komitet. </text:p>
      <text:p text:style-name="P17">2. Do zadań Prezydium Komitetu należy w szczególności:</text:p>
      <text:p text:style-name="P40">1) koordynacja prac Komitetu;</text:p>
      <text:p text:style-name="P40">2) zapewnienie członkom Komitetu dostępu do niezbędnych informacji;</text:p>
      <text:p text:style-name="P40">3) wykonywanie innych zadań zleconych przez Komitet.</text:p>
      <text:p text:style-name="P69"/>
      <text:p text:style-name="P69">Art. 16.</text:p>
      <text:p text:style-name="P25"><text:span text:style-name="T11">1. Posiedzenia Komitetu zwołuje Przewodniczący Komitetu nie rzadziej niż raz na 6 miesięcy.</text:span></text:p>
      <text:p text:style-name="P25"><text:span text:style-name="T11">2. </text:span><text:span text:style-name="T12">Na wniosek co najmniej 15 członków Komitetu Przewodniczący zwołuje posiedzenie Komitetu w terminie wskazanym przez wnioskodawców.</text:span></text:p>
      <text:p text:style-name="P25"><text:span text:style-name="T12">3. Komitet </text:span><text:span text:style-name="T11">podejmuje uchwały zwykłą większością głosów </text:span><text:span text:style-name="luc_5f_hili"><text:span text:style-name="T11">w</text:span></text:span><text:span text:style-name="T11"> </text:span><text:span text:style-name="luc_5f_hili"><text:span text:style-name="T11">obecności</text:span></text:span><text:span text:style-name="T11"> co najmniej połowy ustawowej liczby członków Komitetu, chyba że ustawa stanowi inaczej.</text:span></text:p>
      <text:p text:style-name="P25"><text:span text:style-name="T11">4. Szczegółową organizację i tryb pracy Komitetu określa regulamin uchwalany przez Komitet.</text:span></text:p>
      <text:p text:style-name="P69"/>
      <text:p text:style-name="P69">Art. 17.</text:p>
      <text:p text:style-name="P17">1. Za pełnienie funkcji członka Komitetu nie przysługuje wynagrodzenie.</text:p>
      <text:p text:style-name="P17">2. Pracodawca zatrudniający członka Komitetu jest obowiązany udzielić mu bezpłatnego urlopu na czas niezbędny do wzięcia udziału w posiedzeniu Komitetu.</text:p>
      <text:p text:style-name="P17">3. Osoby biorące udział w posiedzeniach Komitetu otrzymują zwrot kosztów podróży i noclegów na zasadach określonych w przepisach wydanych na podstawie art. 77<text:span text:style-name="T15">5</text:span> § 2 Kodeksu pracy.</text:p>
      <text:p text:style-name="P69"/>
      <text:p text:style-name="P69">Art. 18.</text:p>
      <text:p text:style-name="P52"><text:soft-page-break/>Obsługę administracyjno-biurową Komitetu zapewnia Biuro Rady Mediów Publicznych.</text:p>
      <text:p text:style-name="P69"/>
      <text:p text:style-name="P69">Art. 19.</text:p>
      <text:p text:style-name="P17">1. Tworzy się zasób kadrowy Komitetu, zwany dalej „zasobem kadrowym”, w liczbie 250 osób.</text:p>
      <text:p text:style-name="P17">2. Do zasobu kadrowego Komitet powołuje:</text:p>
      <text:p text:style-name="P40">1) 75 osób wskazanych przez organizacje pozarządowe lub zebrania otwarte organizacji pozarządowych;</text:p>
      <text:p text:style-name="P40">2) 75 osób wskazanych przez ogólnopolskie stowarzyszenia twórcze filmowe, literackie, muzyczne, sztuk wizualnych i teatralne posiadające co najmniej 100 członków lub zebrania otwarte tych środowisk;</text:p>
      <text:p text:style-name="P40">3) 25 osób wskazanych przez ogólnopolskie stowarzyszenia dziennikarzy, posiadające co najmniej 100 członków lub zebrania otwarte tych środowisk;</text:p>
      <text:p text:style-name="P40">4) 25 osób wskazanych przez Konferencję Rektorów Akademickich Szkół Polskich spośród osób wykazujących się doświadczeniem w zakresie edukacji obywatelskiej, demokratycznej, kulturowej i historycznej;</text:p>
      <text:p text:style-name="P40">5) 25 osób wskazanych przez Konferencję Rektorów Uczelni Artystycznych spośród osób zajmujących się edukacją kulturową i artystyczną;</text:p>
      <text:p text:style-name="P40">6) 25 osób wskazanych przez Związek Gmin Wiejskich Rzeczypospolitej Polskiej, Unię Miasteczek Polskich, Związek Miast Polskich, Unię Metropolii Polskich oraz Konwent Marszałków Województw Rzeczypospolitej Polskiej spośród osób zajmujących się kulturą, edukacją lub społeczeństwem obywatelskim.</text:p>
      <text:p text:style-name="P17">3. Sposób wskazywania osób do zasobu kadrowego przez podmioty, o których mowa w ust. 2 pkt 1-3, określa regulamin zatwierdzony przez członków Rady Działalności Pożytku Publicznego, o których mowa w art. 36 ust. 1 pkt 2 i 3 ustawy z dnia 24 kwietnia 2003 r. o działalności pożytku publicznego i o wolontariacie (Dz. U. Nr 96, poz. 873 oraz z 2004 r. Nr 64, poz. 593, Nr 116, poz. 1203 i Nr 210, poz. 2135), w porozumieniu z Ogólnopolską Federacją Organizacji Pozarządowych<text:span text:style-name="T2">.</text:span></text:p>
      <text:p text:style-name="P17">4. Podmioty, o których mowa w ust. 2 pkt 2 i 3, wskazują do zasobu kadrowego co najmniej 40% osób spoza swojego środowiska<text:span text:style-name="T2">.</text:span></text:p>
      <text:p text:style-name="P17">5. Osoby należące do zasobu kadrowego muszą spełniać przesłanki określone w art. 1<text:span text:style-name="T2">0.</text:span></text:p>
      <text:p text:style-name="P17">6. W skład zasobu kadrowego nie mogą wchodzić osoby zatrudnione w administracji państwowej lub samorządowej oraz pełniące funkcje z wyboru w organach władzy publicznej.</text:p>
      <text:p text:style-name="P17">7. Przynależność do zasobu kadrowego trwa przez 5 lat od dnia wejścia w skład zasobu.</text:p>
      <text:p text:style-name="P17"/>
      <text:p text:style-name="P69">Art. 20.</text:p>
      <text:p text:style-name="P17">1. Komitet odmawia powołania do zasobu kadrowego osoby wskazanej przez podmiot, o którym mowa w art. 19 ust. 2, na uzasadniony wniosek co najmniej 15 członków Komitetu, większością 3/4 głosów ustawowej liczby członków Komitetu.</text:p>
      <text:p text:style-name="P17"><text:soft-page-break/>2. W przypadku odmowy powołania do zasobu kadrowego w trybie określonym w ust. 1 właściwy podmiot wskazuje niezwłocznie kolejną osobę.</text:p>
      <text:p text:style-name="P70"/>
      <text:p text:style-name="P69">Art. 21.</text:p>
      <text:p text:style-name="P17">1. Przynależność danej osoby do zasobu kadrowego wygasa przed upływem terminu określonego w art. 19 ust. 7 w przypadku:</text:p>
      <text:p text:style-name="P40">1) jej śmierci;</text:p>
      <text:p text:style-name="P40">2) rezygnacji;</text:p>
      <text:p text:style-name="P40">3) uzyskania członkostwa w Komitecie;</text:p>
      <text:p text:style-name="P40">3) utraty obywatelstwa polskiego;</text:p>
      <text:p text:style-name="P40">4) prawomocnego orzeczenia pozbawienia praw publicznych;</text:p>
      <text:p text:style-name="P40">5) zatrudnienia w jednostce mediów publicznych;</text:p>
      <text:p text:style-name="P40">6) zatrudnienia w administracji państwowej lub samorządowej lub objęcia funkcji z wyboru w organie władzy publicznej.</text:p>
      <text:p text:style-name="P17">2. Komitet może odwołać z zasobu kadrowego przed upływem terminu określonego w art. 19 ust. 7 osobę, która sprzeniewierzyła się zasadom bezstronności lub zasadom medialnej służby publicznej.</text:p>
      <text:p text:style-name="P17">3. Uchwałę w sprawie odwołania z zasobu kadrowego Komitet podejmuje na wniosek co najmniej 15 członków Komitetu większością 3/4 ustawowej liczby członków Komitetu.</text:p>
      <text:p text:style-name="P17">4. W przypadku gdy liczba członków zasobu kadrowego wskazanych przez daną grupę podmiotów, o których mowa w art. 19 ust. 2, jest mniejsza niż 60% liczby określonej w tym przepisie<text:span text:style-name="T2">,</text:span> właściwe podmioty wskazują do zasobu kadrowego kolejne osoby.</text:p>
      <text:p text:style-name="P1"/>
      <text:p text:style-name="P8">Art. 22.</text:p>
      <text:p text:style-name="P17">1. Tworzy się Radę Mediów Publicznych, zwaną dalej „Radą”, jako organ właściwy do spraw funkcjonowania mediów publicznych.</text:p>
      <text:p text:style-name="P17">2. Rada stoi na straży niezależności mediów publicznych oraz odpowiada za realizację medialnej służby publicznej przez jednostki mediów publicznych.</text:p>
      <text:p text:style-name="P8"/>
      <text:p text:style-name="P8">Art. 23.</text:p>
      <text:p text:style-name="P17">1. Do zadań Rady należy w szczególności:</text:p>
      <text:p text:style-name="P40">1) ochrona niezależności mediów publicznych;</text:p>
      <text:p text:style-name="P40">2) określanie strategii i zasad działania mediów publicznych;</text:p>
      <text:p text:style-name="P40">3) współpraca z właściwymi instytucjami na rzecz zapewnienia finansowania mediów publicznych ze środków publicznych oraz skuteczności poboru powszechnej opłaty audiowizualnej;</text:p>
      <text:p text:style-name="P40">4) współpraca z Krajową Radą Radiofonii i Telewizji w zakresie określania i realizacji polityki regulacyjnej względem jednostek mediów publicznych.</text:p>
      <text:p text:style-name="P17">2. W celu realizacji swoich zadań Rada w szczególności:</text:p>
      <text:p text:style-name="P40">1) dokonuje podziału środków finansowych między jednostki mediów publicz<text:soft-page-break/>nych;</text:p>
      <text:p text:style-name="P40">2) przekazuje środki finansowe na działanie Komitetu oraz Instytutu Mediów Publicznych;</text:p>
      <text:p text:style-name="P40">3) przekazuje środki finansowe na realizację zadań przez Fundusz Mediów Publicznych;</text:p>
      <text:p text:style-name="P40">4) sprawuje nadzór nad wykorzystaniem przez jednostki mediów publicznych środków finansowych przekazanych na realizację medialnej służby publicznej;</text:p>
      <text:p text:style-name="P40">5) organizuje konkursy na dyrektorów jednostek mediów publicznych oraz ich powołuje i odwołuje, a także ocenia ich pracę według określonych i publicznie znanych kryteriów programowych i finansowych;</text:p>
      <text:p text:style-name="P40">6) zatwierdza ramowe plany programowe i plany finansowe jednostek mediów publicznych oraz sprawuje nadzór nad ich działalnością;</text:p>
      <text:p text:style-name="P40">7) określa obowiązki programowe mediów publicznych oraz nadzoruje i okresowo ocenia ich realizację;</text:p>
      <text:p text:style-name="P40">8) publikuje sprawozdania ze swojej działalności oraz sprawozdania z działalności jednostek mediów publicznych w zakresie programowym i gospodarowania środkami publicznymi;</text:p>
      <text:p text:style-name="P40">9) łączy i likwiduje jednostki mediów publicznych;</text:p>
      <text:p text:style-name="P40">10) tworzy nowe jednostki mediów publicznych;</text:p>
      <text:p text:style-name="P40">11) zawiera trójstronne kontrakty samorządowe;</text:p>
      <text:p text:style-name="P40">12) uchwala Kodeks Etyki Mediów Publicznych i określa zasady jego stosowania w jednostkach mediów publicznych;</text:p>
      <text:p text:style-name="P40">13) przeprowadza konsultacje społeczne przed podjęciem istotnych decyzji;</text:p>
      <text:p text:style-name="P40">14) ustala wynagrodzenie dyrektorów jednostek mediów publicznych.</text:p>
      <text:p text:style-name="P40"/>
      <text:p text:style-name="P8">Art. 24.</text:p>
      <text:p text:style-name="P18">1. W skład Rady wchodzi 7 członków,<text:span text:style-name="T21"> </text:span>w tym Przewodniczący Rady,<text:span text:style-name="T21"> </text:span>powoływanych przez Komitet spośród osób wyłonionych w drodze konkursów.</text:p>
      <text:p text:style-name="P18">2. Kadencja Rady trwa 5 lat od dnia jej powołania, z zastrzeżeniem art. 28 ust. 3<text:span text:style-name="T2">.</text:span></text:p>
      <text:p text:style-name="P18">3. Członkiem Rady nie można być więcej niż przez cztery kadencje, z tym że nie więcej niż przez dwie kolejne kadencje.</text:p>
      <text:p text:style-name="P18"/>
      <text:p text:style-name="P8">Art. 25.</text:p>
      <text:p text:style-name="P18">1. Członkiem Rady może zostać osoba, która:</text:p>
      <text:p text:style-name="P40">1) posiada obywatelstwo polskie;</text:p>
      <text:p text:style-name="P40">2) ma pełną zdolność do czynności prawnych;</text:p>
      <text:p text:style-name="P40">3) korzysta z pełni praw publicznych;</text:p>
      <text:p text:style-name="P40">4) wyróżnia się autorytetem, wiedzą i doświadczeniem w dziedzinie mediów, edukacji, społeczeństwa obywatelskiego lub kultury;</text:p>
      <text:p text:style-name="P40">5) nie jest zatrudniona w administracji państwowej lub samorządowej oraz nie pełni funkcji z wyboru w organach władzy publicznej.</text:p>
      <text:p text:style-name="P17"><text:soft-page-break/><text:span text:style-name="T23">2. Funkcji członka Rady nie można łączyć z wszelką działalnością </text:span>zarobkową, z wyjątkiem pracy dydaktyczno-naukowej w charakterze nauczyciela akademickiego lub pracy twórczej innej niż na zamówienie jednostek mediów publicznych. </text:p>
      <text:p text:style-name="P21"/>
      <text:p text:style-name="P8">Art. 26.</text:p>
      <text:p text:style-name="P17">1. Konkursy na członków Rady przeprowadza zespół powołany przez Prezydium Komitetu, liczący co najmniej 3 osoby, których wiedza i doświadczenie dają rękojmię wyłonienia najlepszych kandydatów.</text:p>
      <text:p text:style-name="P17">2. Informację o konkursie ogłasza się przez umieszczenie ogłoszenia w miejscu powszechnie dostępnym w siedzibie Rady, w Biuletynie Informacji Publicznej Rady oraz w prasie o zasięgu ogólnokrajowym<text:span text:style-name="T2">.</text:span> </text:p>
      <text:p text:style-name="P17">3. Zespół, o którym mowa w ust. 1, przedstawia Komitetowi nie mniej niż 2 i nie więcej niż 3 kandydatów na danego członka Rady, uszeregowanych według poziomu spełniania przez nich wymagań określonych w ogłoszeniu o konkursie, spośród których Komitet powołuje członków Rady.</text:p>
      <text:p text:style-name="P17">4<text:span text:style-name="T2">.</text:span> Tryb przeprowadzania konkursu określi Komitet.</text:p>
      <text:p text:style-name="P43"/>
      <text:p text:style-name="P8">Art. 27.</text:p>
      <text:p text:style-name="P17">1. Przewodniczącym Rady może zostać osoba, która spełnia wymogi określone w art. 25 oraz posiada kompetencje kierownicze<text:span text:style-name="T2">.</text:span></text:p>
      <text:p text:style-name="P17">2. Do przeprowadzenia konkursu na Przewodniczącego Rady stosuje się odpowiednio przepisy art. 26<text:span text:style-name="T2">.</text:span></text:p>
      <text:p text:style-name="P17">3. Zespół, o którym mowa w art. 26 ust. 1, przedstawia Komitetowi nie mniej niż 2 i nie więcej niż 3 kandydatów, uszeregowanych według poziomu spełniania przez nich wymagań określonych w ogłoszeniu o konkursie, spośród których Komitet powołuje Przewodniczącego Rady.</text:p>
      <text:p text:style-name="P8"/>
      <text:p text:style-name="P8">Art. 28.</text:p>
      <text:p text:style-name="P17">1. Kadencja członka Rady wygasa w przypadku:</text:p>
      <text:p text:style-name="P40">1) jego śmierci;</text:p>
      <text:p text:style-name="P40">2) rezygnacji ze stanowiska;</text:p>
      <text:p text:style-name="P40">3) utraty obywatelstwa polskiego;</text:p>
      <text:p text:style-name="P40">4) prawomocnego orzeczenia pozbawienia praw publicznych;</text:p>
      <text:p text:style-name="P40">5) skazania prawomocnym wyrokiem sądu za umyślnie popełnione przestępstwo ścigane z oskarżenia publicznego lub umyślnie popełnione przestępstwo skarbowe;</text:p>
      <text:p text:style-name="P40">6) zatrudnienia w administracji państwowej lub samorządowej lub objęcia funkcji z wyboru w organie władzy publicznej;</text:p>
      <text:p text:style-name="P40">7) uzyskania korzyści od jednostki mediów publicznych.</text:p>
      <text:p text:style-name="P17">2. W przypadku wygaśnięcia kadencji członka Rady dokonuje się wyboru nowego członka Rady na okres do końca kadencji Rady.</text:p>
      <text:p text:style-name="P17">3. Komitet może większością 3/5 ustawowej liczby członków odwołać wszystkich <text:soft-page-break/>członków Rady w przypadku odrzucenia przez niego po raz drugi w trakcie kadencji Rady jej sprawozdania.</text:p>
      <text:p text:style-name="P17">4. W przypadku upływu kadencji Rady lub odwołania członków Rady w trybie określonym w ust. 3 członkowie Rady pełnią swoje funkcje do czasu powołania ich następców.</text:p>
      <text:p text:style-name="P8"/>
      <text:p text:style-name="P8">Art. 29.</text:p>
      <text:p text:style-name="P18">1. Rada, na wniosek Przewodniczącego Rady, wybiera zastępcę Przewodniczącego Rady.</text:p>
      <text:p text:style-name="P18">2. Wybór zastępcy Przewodniczącego Rady następuje większością ustawowej liczby członków Rady<text:span text:style-name="T2">.</text:span></text:p>
      <text:p text:style-name="P8"/>
      <text:p text:style-name="P8">Art. 30.</text:p>
      <text:p text:style-name="P25"><text:span text:style-name="T12">1. Posiedzenia Rady zwołuje Przewodniczący Rady nie rzadziej niż dwa razy w miesiącu.</text:span></text:p>
      <text:p text:style-name="P25"><text:span text:style-name="T12">2. Na wniosek co najmniej 2 członków Rady Przewodniczący zwołuje posiedzenie Rady w terminie wskazanym przez wnioskodawców.</text:span></text:p>
      <text:p text:style-name="P25"><text:span text:style-name="T12">3. Rada </text:span><text:span text:style-name="T11">podejmuje uchwały zwykłą większością głosów </text:span><text:span text:style-name="luc_5f_hili"><text:span text:style-name="T11">w</text:span></text:span><text:span text:style-name="T11"> </text:span><text:span text:style-name="luc_5f_hili"><text:span text:style-name="T11">obecności</text:span></text:span><text:span text:style-name="T11"> co najmniej połowy składu Rady, chyba że ustawa stanowi inaczej.</text:span></text:p>
      <text:p text:style-name="P25"><text:span text:style-name="T11">4. Szczegółową organizację i tryb pracy Rady określa regulamin uchwalany przez Radę i zatwierdzany przez Komitet</text:span><text:span text:style-name="T13">.</text:span></text:p>
      <text:p text:style-name="P8"/>
      <text:p text:style-name="P8">Art. 31.</text:p>
      <text:p text:style-name="P17"><text:span text:style-name="T23">1. Członkom Rady, w okresie pełnienia funkcji, licząc od dnia powołania, przysługuje uposażenie, wypłacane miesięcznie.</text:span></text:p>
      <text:p text:style-name="P17"><text:span text:style-name="T23">2. Uposażenie Przewodniczącego Rady odpowiada wysokości wynagrodzenia Prezesa Narodowego Banku Polskiego, a uposażenie pozostałych członków Rady wysokości wynagrodzenia członka Rady Polityki Pieniężnej.</text:span></text:p>
      <text:p text:style-name="P17"><text:span text:style-name="T23">3. Okres pobierania uposażenia jest traktowany jak okres zatrudnienia.</text:span></text:p>
      <text:p text:style-name="P20"/>
      <text:p text:style-name="P8">Art. 32.</text:p>
      <text:p text:style-name="P18">1. Rada wykonuje swoje działania przy pomocy Biura Rady.</text:p>
      <text:p text:style-name="P18">2. Organizację i tryb działania Biura Rady określa regulamin Biura Rady uchwalany przez Radę i zatwierdzany przez Komitet<text:span text:style-name="T2">.</text:span></text:p>
      <text:p text:style-name="P11"/>
      <text:p text:style-name="P8">Art. 33.</text:p>
      <text:p text:style-name="P52">Rada gospodaruje swoim mieniem oraz prowadzi samodzielną gospodarkę finansową w ramach posiadanych środków.</text:p>
      <text:p text:style-name="P22"/>
      <text:p text:style-name="P8">Art. 34.</text:p>
      <text:p text:style-name="P17">1. Przychodami Rady są:</text:p>
      <text:p text:style-name="P44">1) wpływy z powszechnej opłaty audiowizualnej oraz odsetek za zwłokę w jej <text:soft-page-break/>uiszczeniu lub wniesieniu;</text:p>
      <text:p text:style-name="P44">2) wpływy z trójstronnych kontraktów samorządowych;</text:p>
      <text:p text:style-name="P44">3) wpływy z przychodów z podatku od towarów i usług w wysokości określonej w ust. 2;</text:p>
      <text:p text:style-name="P44">4) odsetki bankowe od środków zgromadzonych na rachunku Rady;</text:p>
      <text:p text:style-name="P44">5) darowizny od osób prawnych;</text:p>
      <text:p text:style-name="P44">6) darowizny, spadki i zapisy od osób fizycznych.</text:p>
      <text:p text:style-name="P17">2. Przychody Rady stanowi 50% nadwyżki ponad kwotę 2<text:span text:style-name="T2"> 000 </text:span>000 tys. zł naliczoną w roku poprzednim z podatku od towarów i usług z działu 59 i 60 Polskiej Klasyfikacji Wyrobów i Usług.</text:p>
      <text:p text:style-name="P17">3. Darowizny, o których mowa w ust. 1 pkt 5, stanowią koszty uzyskania przychodu w rozumieniu przepisów o podatku dochodowym od osób prawnych, w dacie ich dokonania.</text:p>
      <text:p text:style-name="P44"/>
      <text:p text:style-name="P8">Art. 35.</text:p>
      <text:p text:style-name="P52">Przychody, o których mowa w art. 34 ust. 1, przeznacza się na:</text:p>
      <text:p text:style-name="P40">1) finansowanie działalności jednostek mediów publicznych;</text:p>
      <text:p text:style-name="P40">2) koszty działalności Rady, w szczególności koszty amortyzacji, koszty związane z utrzymaniem nieruchomości, koszty wynagrodzeń wraz z pochodnymi, diet i zwroty kosztów podróży;</text:p>
      <text:p text:style-name="P40">3) koszty realizacji zadań przez Fundusz Mediów Publicznych;</text:p>
      <text:p text:style-name="P40">4) koszty działalności Komitetu oraz Instytutu Mediów Publicznych;</text:p>
      <text:p text:style-name="P42"><text:span text:style-name="T7">5) wydatki na zakup towarów i usług;</text:span></text:p>
      <text:p text:style-name="P42"><text:span text:style-name="T7">6) wydatki na inwestycje;</text:span></text:p>
      <text:p text:style-name="P42"><text:span text:style-name="T7">7) wydatki na działalność szkoleniową;</text:span></text:p>
      <text:p text:style-name="P42"><text:span text:style-name="T7">8) koszty innych zadań w zakresie określonym w ustawie;</text:span></text:p>
      <text:p text:style-name="P42"><text:span text:style-name="T7">9) inne koszty wynikające z odrębnych przepisów.</text:span></text:p>
      <text:p text:style-name="P42"><text:span text:style-name="tabulatory"><text:span text:style-name="T7"/></text:span></text:p>
      <text:p text:style-name="P8">Art. 36.</text:p>
      <text:p text:style-name="P17">W planie finansowym Rady określa się wysokość:</text:p>
      <text:p text:style-name="P40">1) planowanych kosztów, w tym kosztów finansowania działalności Rady;</text:p>
      <text:p text:style-name="P40">2) kosztów finansowania działalności Komitetu oraz Instytutu Mediów Publicznych;</text:p>
      <text:p text:style-name="P40">3) kosztów finansowania działalności poszczególnych jednostek mediów publicznych;</text:p>
      <text:p text:style-name="P40">4) łącznych przychodów i kosztów Rady.</text:p>
      <text:p text:style-name="P23"/>
      <text:p text:style-name="P8">Art. 37.</text:p>
      <text:p text:style-name="P17">1. Rada opracowuje projekt planu finansowego Rady i przedstawia go, w celu zaopiniowania Komitetowi, w terminie do dnia 15 czerwca roku poprzedzającego rok, którego dotyczy ten plan<text:span text:style-name="T2">.</text:span></text:p>
      <text:p text:style-name="P17"><text:soft-page-break/>2. Niewydanie opinii, o której mowa w ust. 1, w terminie 21 dni od dnia otrzymania projektu planu finansowego jest równoznaczne z wydaniem pozytywnej opinii.</text:p>
      <text:p text:style-name="P17">3. Przewodniczący Rady po rozpatrzeniu opinii, o której mowa w ust. 1, jeżeli została wydana, sporządza plan finansowy Rady i przekazuje go wraz z tą opinią w terminie do dnia 1 sierpnia roku poprzedzającego rok, którego dotyczy ten plan, Radzie oraz Komitetowi<text:span text:style-name="T2">.</text:span></text:p>
      <text:p text:style-name="P17">4. Rada zatwierdza plan finansowy Rady w terminie do dnia 14 sierpnia roku poprzedzającego rok, którego dotyczy ten plan, z tym że plan finansowy Rady w części dotyczącej kosztów finansowania działalności Rady jest zatwierdzany przez Komitet.</text:p>
      <text:p text:style-name="P17">5. W przypadku niezatwierdzenia planu finansowego Rady, w terminie, o którym mowa w ust. 4<text:span text:style-name="T2">,</text:span> Rada działa na podstawie planu finansowego, o którym mowa w ust. 3.</text:p>
      <text:p text:style-name="P17">6. W przypadku zaistnienia sytuacji, których nie można było przewidzieć w chwili zatwierdzenia albo ustalenia planu finansowego, można dokonać jego zmiany. Przepisy ust. 1-4 stosuje się odpowiednio.</text:p>
      <text:p text:style-name="P20"/>
      <text:p text:style-name="P8">Art. 38.</text:p>
      <text:p text:style-name="P17">1. Przewodniczący Rady sporządza roczne sprawozdanie z wykonania planu finansowego Rady, nie później niż w ciągu 6 miesięcy od zakończenia roku, którego dotyczy sprawozdanie.</text:p>
      <text:p text:style-name="P17">2. Rada przyjmuje sprawozdanie, o którym mowa w ust. 1, w terminie 30 dni od dnia jego otrzymania oraz niezwłocznie przekazuje je Komitetowi<text:span text:style-name="T2">.</text:span></text:p>
      <text:p text:style-name="P17">3. Sprawozdanie, o którym mowa w ust. 1, podlega zatwierdzeniu przez Komitet w terminie 30 dni od dnia jego otrzymania<text:span text:style-name="T2">.</text:span></text:p>
      <text:p text:style-name="P17">4. Sprawozdanie jest publikowane w Biuletynie Informacji Publicznej Rady.</text:p>
      <text:p text:style-name="P8"/>
      <text:p text:style-name="P8">Art. 39.</text:p>
      <text:p text:style-name="P25"><text:span text:style-name="T11">1. Rada prowadzi rachunkowość na zasadach określonych w ustawie z dnia 29 września 1994 r. o rachunkowości (Dz. U. z 2002 r. Nr 76, poz. 694, z późn. zm.</text:span><text:span text:style-name="Footnote_20_Symbol"><text:span text:style-name="T7"><text:note text:id="ftn1" text:note-class="footnote"><text:note-citation>2</text:note-citation><text:note-body><text:p text:style-name="P77"><text:span text:style-name="T26">)</text:span> Zmiany tekstu jednolitego wymienionej ustawy zostały ogłoszone w Dz.U. z 2003 r. Nr 60, poz. 535, Nr 124, poz. 1152, Nr 139, poz. 1324 i Nr 229, poz. 2276 oraz z 2004 r. Nr 96, poz. 959, Nr 145, poz. 1535, Nr 146, poz. 1546 i Nr 213, poz. 2155.</text:p></text:note-body></text:note></text:span></text:span><text:span text:style-name="T19">)</text:span><text:span text:style-name="T11">).</text:span></text:p>
      <text:p text:style-name="P25"><text:span text:style-name="T11">2. Sprawozdanie finansowe Rady, o którym mowa w art. 45 ustawy z dnia 29 września 1994 r. o rachunkowości, sporządza Przewodniczący Rady.</text:span></text:p>
      <text:p text:style-name="P25"><text:span text:style-name="T11">3. Sprawozdanie finansowe, o którym mowa w ust. 2, podlega badaniu przez biegłego rewidenta</text:span><text:span text:style-name="T7">.</text:span></text:p>
      <text:p text:style-name="P8"/>
      <text:p text:style-name="P8">Art. 40.</text:p>
      <text:p text:style-name="P17">1. Rada przedstawia corocznie do dnia 30 kwietnia Komitetowi sprawozdanie ze swojej działalności za rok poprzedni.</text:p>
      <text:p text:style-name="P17">2. Komitet, w drodze uchwały, przyjmuje albo odrzuca sprawozdanie, o którym mowa w ust. 1. Uchwała o przyjęciu sprawozdania może zawierać uwagi i zastrzeżenia.</text:p>
      <text:p text:style-name="P8"><text:soft-page-break/></text:p>
      <text:p text:style-name="P8">Art. 41.</text:p>
      <text:p text:style-name="P52">Tworzy się Instytut Mediów Publicznych, zwany dalej „Instytutem”, jako organ opiniodawczo-doradczy Rady w sprawach analizy i oceny sposobu realizacji zadań programowych oraz efektów działania programowych jednostek mediów publicznych w zakresie realizacji medialnej służby publicznej.</text:p>
      <text:p text:style-name="P52"/>
      <text:p text:style-name="P8">Art. 42.</text:p>
      <text:p text:style-name="P17">1. Do zadań Instytutu należy planowanie, organizowanie, nadzór merytoryczny oraz analiza badań nad jakością, stopniem realizacji medialnej służby publicznej (pożytecznością) i oglądalnością programów i audycji nadawanych przez jednostki mediów publicznych, a w szczególności:</text:p>
      <text:p text:style-name="P40">1) badanie zgodności udostępnionych publicznie audycji z zakładanymi celami programowymi oraz medialną służbą publiczną jednostek mediów publicznych;</text:p>
      <text:p text:style-name="P40">2) wykonywanie analizy merytorycznej i warsztatowej audycji o kluczowym znaczeniu dla realizacji zadań jednostek publicznej radiofonii i telewizji;</text:p>
      <text:p text:style-name="P40">3) badanie reakcji odbiorców na poszczególne audycje, cykle programowe oraz stopniem realizacji założonych celów programowych;</text:p>
      <text:p text:style-name="P40">4) badanie jakości i wartości artystycznej reklam emitowanych przez media publiczne; </text:p>
      <text:p text:style-name="P40">5) badanie innych spraw związanych z działalnością programową mediów publicznych;</text:p>
      <text:p text:style-name="P40">6) przeprowadzanie co najmniej raz w roku badania oceniającego poszczególne jednostki mediów publicznych wśród odbiorców;</text:p>
      <text:p text:style-name="P40">7) przeprowadzanie co najmniej jeden raz w trakcie kadencji Rady kompleksowego badania mediów publicznych oraz kierunku ich rozwoju.</text:p>
      <text:p text:style-name="P17">2. Instytut działa na podstawie wieloletniego planu zadań określanego przez Radę po zasięgnięciu opinii Prezydium Komitetu.</text:p>
      <text:p text:style-name="P8"/>
      <text:p text:style-name="P8">Art. 43.</text:p>
      <text:p text:style-name="P17">1. Instytutem kieruje Dyrektor Instytutu powoływany przez Radę spośród osób wyłonionych w drodze konkursu.</text:p>
      <text:p text:style-name="P17">2. Dyrektorem Instytutu może zostać osoba, która:</text:p>
      <text:p text:style-name="P40">1) posiada obywatelstwo polskie;</text:p>
      <text:p text:style-name="P40">2) ma pełną zdolność do czynności prawnych;</text:p>
      <text:p text:style-name="P40">3) korzysta z pełni praw publicznych;</text:p>
      <text:p text:style-name="P40">4) posiada stopień naukowy doktora.</text:p>
      <text:p text:style-name="P18">3. Funkcji Dyrektora Instytutu nie można łączyć z wszelką działalnością zarobkową, z wyjątkiem pracy dydaktyczno-naukowej w charakterze nauczyciela akademickiego lub pracy twórczej.</text:p>
      <text:p text:style-name="P17"><text:span text:style-name="T23">4. </text:span>Do wynagradzania Dyrektora Instytutu nie stosuje się przepisów ustawy z dnia 3 marca 2000 r. o wynagradzaniu osób kierujących niektórymi podmiotami <text:soft-page-break/>prawnymi (Dz. U. Nr 26, poz. 306, z późn. zm.<text:span text:style-name="T2"><text:note text:id="ftn2" text:note-class="footnote"><text:note-citation>3</text:note-citation><text:note-body><text:p text:style-name="P3"><text:span text:style-name="T26">)</text:span> Zmiany tekstu wymienionej ustawy zostały ogłoszone w Dz.U. z 2001 r. Nr 85, poz. 924 i Nr 154, poz. 1799, z 2002 r. Nr 113, poz. 984, z 2003 r. Nr 45, poz. 391, Nr 60, poz. 535 i Nr 180, poz. 1759 oraz z 2004 r. Nr 116, poz. 1207. </text:p></text:note-body></text:note></text:span>).</text:p>
      <text:p text:style-name="P52"/>
      <text:p text:style-name="P8">Art. 44.</text:p>
      <text:p text:style-name="P17">1. Konkurs na Dyrektora Instytutu przeprowadza zespół powołany przez Radę, liczący co najmniej 3 osoby, których wiedza i doświadczenie dają rękojmię wyłonienia najlepszych kandydatów.</text:p>
      <text:p text:style-name="P17">2. Informację o konkursie ogłasza się przez umieszczenie ogłoszenia w miejscu powszechnie dostępnym w siedzibie Rady, w Biuletynie Informacji Publicznej Rady oraz w prasie o zasięgu ogólnokrajowym<text:span text:style-name="T2">.</text:span> </text:p>
      <text:p text:style-name="P17">3. Zespół, o którym mowa w ust. 1, przedstawia Radzie nie mniej niż 2 i nie więcej niż 3 kandydatów, uszeregowanych według poziomu spełniania przez nich wymagań określonych w ogłoszeniu o konkursie, spośród których Rada powołuje Dyrektora Instytutu.</text:p>
      <text:p text:style-name="P17">4. Tryb przeprowadzania konkursu określi Rada<text:span text:style-name="T2">.</text:span></text:p>
      <text:p text:style-name="P8"/>
      <text:p text:style-name="P8">Art. 45.</text:p>
      <text:p text:style-name="P18">1. Szczegółowy zakres działania Instytutu oraz jego organizację wewnętrzną określa statut nadany przez Radę<text:span text:style-name="T2">.</text:span></text:p>
      <text:p text:style-name="P18">2. Obsługę administracyjno-biurową Instytutu zapewnia Biuro Rady<text:span text:style-name="T2">.</text:span></text:p>
      <text:p text:style-name="P8"/>
      <text:p text:style-name="P8">Art. 46.</text:p>
      <text:p text:style-name="P52">Dla celów wspierania produkcji audycji i treści realizujących medialną służbę publiczną, tworzy się Fundusz Mediów Publicznych, zwany dalej „Funduszem”.</text:p>
      <text:p text:style-name="P8"/>
      <text:p text:style-name="P8">Art. 47.</text:p>
      <text:p text:style-name="P17">1. Nadzór nad działalnością Funduszu sprawuje Komitet<text:span text:style-name="T2">.</text:span></text:p>
      <text:p text:style-name="P17">2. Komitet zatwierdza roczny plan działalności oraz roczny plan finansowy Funduszu.</text:p>
      <text:p text:style-name="P17">3. Komitet rozpatruje i zatwierdza roczne sprawozdanie z działalności oraz roczne sprawozdanie finansowe Funduszu.</text:p>
      <text:p text:style-name="P17">4. Prezydium Komitetu wskazuje biegłego rewidenta do badania rocznego sprawozdania finansowego Funduszu.</text:p>
      <text:p text:style-name="P17">5. Komitet nadaje Funduszowi statut, w którym określa w szczególności:</text:p>
      <text:p text:style-name="P40">1) szczegółowy zakres działania Funduszu,</text:p>
      <text:p text:style-name="P40">2) organizację wewnętrzną Funduszu,</text:p>
      <text:p text:style-name="P40">3) szczegółowe zadania organów Funduszu oraz tryb ich działania</text:p>
      <text:p text:style-name="P45">– uwzględniając stworzenie właściwych warunków do prawidłowej realizacji zadań przez Fundusz.</text:p>
      <text:p text:style-name="P66"/>
      <text:p text:style-name="P8"><text:soft-page-break/>Art. 48.</text:p>
      <text:p text:style-name="P52">Organami Funduszu są:</text:p>
      <text:p text:style-name="P40">1) Dyrektor Funduszu;</text:p>
      <text:p text:style-name="P40">2) Rada Funduszu.</text:p>
      <text:p text:style-name="P8"/>
      <text:p text:style-name="P8">Art. 49.</text:p>
      <text:p text:style-name="P17">1. Dyrektor kieruje Funduszem i reprezentuje go na zewnątrz.</text:p>
      <text:p text:style-name="P17">2. Do zadań Dyrektora Funduszu należy w szczególności:</text:p>
      <text:p text:style-name="P40">1) opracowywanie rocznego planu działalności oraz rocznego planu finansowego Funduszu, ze szczególnym uwzględnieniem określenia minimalnego udziału procentowego środków Funduszu przeznaczonych na produkcje realizowane poza województwem mazowieckim;</text:p>
      <text:p text:style-name="P40">2) sporządzanie rocznego sprawozdania z działalności Funduszu oraz rocznego sprawozdania finansowego Funduszu;</text:p>
      <text:p text:style-name="P40">3) dofinansowywanie przedsięwzięć z zakresu produkcji audycji, treści realizujących medialną służbę publiczną, po zasięgnięciu opinii ekspertów wskazanych przez Radę;</text:p>
      <text:p text:style-name="P40">4) sprawowanie zarządu majątkiem Funduszu;</text:p>
      <text:p text:style-name="P40">5) prowadzenie gospodarki finansowej Funduszu.</text:p>
      <text:p text:style-name="P8"/>
      <text:p text:style-name="P8">Art. 50.</text:p>
      <text:p text:style-name="P17">1. Dyrektora Funduszu powołuje Komitet<text:span text:style-name="T23"> spośród osób wyłonionych w drodze</text:span> konkursu.</text:p>
      <text:p text:style-name="P17">2. Kadencja Dyrektora Funduszu trwa 5 lat.</text:p>
      <text:p text:style-name="P17">3. Funkcję Dyrektora Funduszu można pełnić nie więcej niż przez dwie kolejno po sobie następujące kadencje.</text:p>
      <text:p text:style-name="P8"/>
      <text:p text:style-name="P8">Art. 51.</text:p>
      <text:p text:style-name="P52">Dyrektorem Funduszu może zostać osoba, która:</text:p>
      <text:p text:style-name="P40">1) posiada obywatelstwo polskie;</text:p>
      <text:p text:style-name="P40">2) ma pełną zdolność do czynności prawnych;</text:p>
      <text:p text:style-name="P40">3) korzysta z pełni praw publicznych;</text:p>
      <text:p text:style-name="P40">4) nie była skazana prawomocnym wyrokiem sądu za umyślnie popełnione przestępstwo ścigane z oskarżenia publicznego lub umyślnie popełnione przestępstwo skarbowe.</text:p>
      <text:p text:style-name="P21"/>
      <text:p text:style-name="P8">Art. 52.</text:p>
      <text:p text:style-name="P17">1. Konkurs na Dyrektora Funduszu przeprowadza zespół powołany przez Prezydium Komitetu, liczący co najmniej 3 osoby, których wiedza i doświadczenie dają rękojmię wyłonienia najlepszych kandydatów.</text:p>
      <text:p text:style-name="P17"><text:span text:style-name="T23">2. Informację o konkursie ogłasza się przez umieszczenie ogłoszenia w miejscu </text:span><text:soft-page-break/><text:span text:style-name="T23">powszechnie dostępnym w siedzibie Funduszu, w Biuletynie Informacji Publicznej Funduszu oraz w prasie o zasięgu ogólnokrajowym</text:span><text:span text:style-name="T3">.</text:span></text:p>
      <text:p text:style-name="P17">3. Zespół, o którym mowa w ust. 1, przedstawia Komitetowi nie mniej niż 2 i nie więcej niż 3 kandydatów, uszeregowanych według poziomu spełniania przez nich wymagań określonych w ogłoszeniu o konkursie, spośród których Komitet powołuje Dyrektora Funduszu.</text:p>
      <text:p text:style-name="P17">4. Tryb przeprowadzania konkursu określi Komitet.</text:p>
      <text:p text:style-name="P43"/>
      <text:p text:style-name="P8">Art. 53.</text:p>
      <text:p text:style-name="P18">1. Komitet odwołuje Dyrektora Funduszu przed upływem kadencji w przypadku:</text:p>
      <text:p text:style-name="P40">1) zrzeczenia się funkcji;</text:p>
      <text:p text:style-name="P40">2) skazania prawomocnym wyrokiem sądu za umyślnie popełnione przestępstwo ścigane z oskarżenia publicznego lub umyślnie popełnione przestępstwo skarbowe;</text:p>
      <text:p text:style-name="P18">2. Komitet może odwołać Dyrektora Funduszu, po zasięgnięciu opinii Rady Funduszu, przed upływem kadencji w przypadku:</text:p>
      <text:p text:style-name="P40">1) działania z naruszeniem prawa;</text:p>
      <text:p text:style-name="P40">2) choroby uniemożliwiającej sprawowanie funkcji;</text:p>
      <text:p text:style-name="P40">3) niezatwierdzenia rocznego sprawozdania finansowego Funduszu;</text:p>
      <text:p text:style-name="P40">4) negatywnej opinii Rady Funduszu w zakresie, o którym mowa w art. 55 ust. 1 pkt 3. </text:p>
      <text:p text:style-name="P17">3. W przypadkach, o których mowa w ust. 2, Komitet może odwołać Dyrektora Funduszu również na wniosek Rady Funduszu.</text:p>
      <text:p text:style-name="P8"/>
      <text:p text:style-name="P8">Art. 54.</text:p>
      <text:p text:style-name="P17">1. Zastępcę Dyrektora Funduszu powołuje i odwołuje Komitet na wniosek Dyrektora Funduszu<text:span text:style-name="T2">.</text:span></text:p>
      <text:p text:style-name="P17">2. Dyrektor Funduszu i jego zastępca są zatrudniani na podstawie powołania, z tym że do Dyrektora nie stosuje się art. 70 § 1 Kodeksu pracy. Do wynagradzania Dyrektora Funduszu i jego zastępcy nie stosuje się przepisów ustawy z dnia 3 marca 2000 r. o wynagradzaniu osób kierujących niektórymi podmiotami prawnymi.</text:p>
      <text:p text:style-name="P18">3. Funkcji Dyrektora Funduszu nie można łączyć z wszelką działalnością zarobkową, z wyjątkiem pracy dydaktyczno-naukowej w charakterze nauczyciela akademickiego lub pracy twórczej.</text:p>
      <text:p text:style-name="P17">4. W okresie kierowania Funduszem Dyrektor Funduszu i jego zastępca nie mogą wykonywać innej działalności związanej z produkcją medialną, a w szczególności być zatrudnionymi w instytucjach kultury oraz podmiotach wykonujących działalność gospodarczą w zakresie produkcji programów audiowizualnych, posiadać akcji lub udziałów w takich podmiotach, a także być członkami ich organów.</text:p>
      <text:p text:style-name="P17">5. W okresie kierowania Funduszem Dyrektor Funduszu i jego zastępca nie mogą być zatrudnieni ani pobierać wynagrodzeń w jednostkach mediów publicznych.</text:p>
      <text:p text:style-name="P17">6. Osoba pełniąca funkcję Dyrektora Funduszu, w okresie 3 lat od dnia <text:soft-page-break/>zakończenia kadencji nie może być zatrudniona przez podmiot, który w okresie trwania kadencji tej osoby uzyskał dofinansowanie ze środków Funduszu, z wyłączeniem jednostek mediów publicznych, państwowych i samorządowych instytucji kultury oraz szkół wyższych.</text:p>
      <text:p text:style-name="P8"/>
      <text:p text:style-name="P8">Art. 55.</text:p>
      <text:p text:style-name="P17">1. Do zadań Rady Funduszu należy w szczególności:</text:p>
      <text:p text:style-name="P40">1) wytyczanie kierunków działania Funduszu;</text:p>
      <text:p text:style-name="P40">2) opiniowanie rocznego planu działalności Funduszu oraz rocznego planu finansowego Funduszu, w tym podziału środków między programy operacyjne;</text:p>
      <text:p text:style-name="P40">3) opiniowanie rocznego sprawozdania z działalności Funduszu oraz rocznego sprawozdania finansowego Funduszu;</text:p>
      <text:p text:style-name="P40">4) opiniowanie zmian statutu Funduszu;</text:p>
      <text:p text:style-name="P40">5) opiniowanie warunków odstąpienia od umowy, o którym mowa w art. 68 ust. 2.</text:p>
      <text:p text:style-name="P17">2. Rada Funduszu może przedstawiać Dyrektorowi Funduszu, Radzie, Komitetowi, Instytutowi oraz jednostkom mediów publicznych stanowiska, opinie lub wnioski we wszystkich sprawach dotyczących Funduszu i realizacji medialnej służby publicznej.</text:p>
      <text:p text:style-name="P8"/>
      <text:p text:style-name="P8">Art. 56.</text:p>
      <text:p text:style-name="P17">1. Rada Funduszu składa się z 11 członków powoływanych na okres 3 lat przez Komitet<text:span text:style-name="T2">.</text:span></text:p>
      <text:p text:style-name="P17">2. W skład Rady Funduszu Komitet powołuje:</text:p>
      <text:p text:style-name="P40">1) jedną osobę spośród co najmniej 3 kandydatów zgłoszonych przez Konferencję Rektorów Akademickich Szkół Polskich spośród osób wykazujących się doświadczeniem w zakresie edukacji obywatelskiej, demokratycznej, kulturowej i historycznej;</text:p>
      <text:p text:style-name="P40">2) jedną osobę spośród co najmniej 3 kandydatów zgłoszonych przez Konferencję Rektorów Uczelni Artystycznych wyróżniających się wiedzą i dorobkiem w dziedzinie edukacji kulturalnej lub nauk humanistycznych i społecznych;</text:p>
      <text:p text:style-name="P40">3) dwie osoby spośród co najmniej 6 kandydatów zgłoszonych przez organizacje pozarządowe i media obywatelskie;</text:p>
      <text:p text:style-name="P40">4) dwie osoby spośród co najmniej 6 kandydatów zgłoszonych przez ogólnopolskie stowarzyszenia twórcze;</text:p>
      <text:p text:style-name="P40">5) jedną osobę spośród co najmniej 3 kandydatów zgłoszonych przez regionalne stowarzyszenia twórcze lub oddziały regionalnych stowarzyszeń twórczych;</text:p>
      <text:p text:style-name="P42"><text:span text:style-name="T7">6) jedną osobę spośród co najmniej 3 kandydatów wskazanych przez Związek Gmin Wiejskich Rzeczypospolitej Polskiej, Unię Miasteczek Polskich, Związek Miast Polskich, Unię Metropolii Polskich oraz Konwent Marszałków Województw Rzeczypospolitej Polskiej spośród osób zajmujących się kulturą, edukacją lub społeczeństwem obywatelskim;</text:span></text:p>
      <text:p text:style-name="P42"><text:soft-page-break/><text:span text:style-name="T7">7) jedną osobę spośród co najmniej 3 kandydatów zgłoszonych przez organizacje pracodawców reprezentatywne w rozumieniu ustawy z dnia 6 lipca 2001 r. </text:span><text:span text:style-name="T9">o </text:span><text:span text:style-name="T7">Trójstronnej Komisji do Spraw Społeczno-Gospodarczych i wojewódzkich komisjach dialogu społecznego (Dz. U. Nr 100, poz. 1080, z późn. zm.</text:span><text:span text:style-name="footnote_20_reference"><text:span text:style-name="T7"><text:note text:id="ftn3" text:note-class="footnote"><text:note-citation>4</text:note-citation><text:note-body><text:p text:style-name="P4"><text:span text:style-name="Footnote_20_Symbol"><text:span text:style-name="T6">) Zmiany tekstu wymienionej ustawy zostały ogłoszone w Dz. U. z 2001 r. Nr 154, poz. 1793 i poz. 1800, z 2002 r. Nr 10, poz. 89 i Nr 240, poz. 2056, z 2004 r. Nr 240, poz. 2407 oraz z 2009 r. Nr 219, poz. 1707</text:span></text:span></text:p></text:note-body></text:note></text:span></text:span><text:span text:style-name="T16">)</text:span><text:span text:style-name="T7">) i organizacje samorządu gospodarczego reprezentujące interesy wydawców prasy;</text:span></text:p>
      <text:p text:style-name="P42"><text:span text:style-name="T7">8) jedną osobę spośród co najmniej 3 kandydatów zgłoszonych przez ogólnopolskie organizacje pracodawców lub organizacje samorządu gospodarczego reprezentujące interesy nadawców niepublicznych oraz operatorów sieci kablowych i operatorów platform cyfrowych;</text:span></text:p>
      <text:p text:style-name="P42"><text:span text:style-name="T7">9) jedną osobę spośród co najmniej 3 kandydatów zgłoszonych przez ogólnopolskie organizacje pracodawców lub organizacje samorządu gospodarczego, reprezentujące nowe media.</text:span></text:p>
      <text:p text:style-name="P17">3. Sposób wskazywania kandydatów przez podmioty, o których mowa w ust. 2 pkt 3, określi regulamin zatwierdzony przez członków Rady Działalności Pożytku Publicznego, o których mowa w art. 36 ust. 1 pkt 2 i 3 ustawy z dnia 24 kwietnia 2003 r. o działalności pożytku publicznego i o wolontariacie, w porozumieniu z Ogólnopolską Federacją Organizacji Pozarządowych.</text:p>
      <text:p text:style-name="P17">4. Funkcji członka Rady Funduszu nie można pełnić przez więcej niż trzy kadencje i nie więcej niż dwie kolejno po sobie następujące kadencje.</text:p>
      <text:p text:style-name="P8"/>
      <text:p text:style-name="P8">Art. 57.</text:p>
      <text:p text:style-name="P17">1. Kadencja członka Rady Funduszu wygasa w przypadku:</text:p>
      <text:p text:style-name="P40">1) jego śmierci;</text:p>
      <text:p text:style-name="P40">2) rezygnacji ze stanowiska;</text:p>
      <text:p text:style-name="P40">3) skazania prawomocnym wyrokiem za umyślnie popełnione przestępstwo ścigane z oskarżenia publicznego lub umyślnie popełnione przestępstwo skarbowe.</text:p>
      <text:p text:style-name="P17">2. Komitet może odwołać członka Rady Funduszu przed upływem kadencji w przypadku:</text:p>
      <text:p text:style-name="P40">1) choroby uniemożliwiającej sprawowanie funkcji;</text:p>
      <text:p text:style-name="P40">2) sprzeniewierzenia się zasadom bezstronności lub zasadom medialnej służby publicznej.</text:p>
      <text:p text:style-name="P17">3. W przypadku wygaśnięcia kadencji członka Rady Funduszu lub odwołania członka Rady Funduszu przed upływem kadencji, Komitet powołuje nowego członka Rady Funduszu na okres do końca tej kadencji spośród pozostałych kandydatów zgłoszonych przez uprawniony podmiot.</text:p>
      <text:p text:style-name="P11"/>
      <text:p text:style-name="P8">Art. 58.</text:p>
      <text:p text:style-name="P17">1. Pracami Rady Funduszu kieruje przewodniczący wybierany przez Radę Funduszu spośród jej członków w głosowaniu tajnym, większością głosów w obecności co najmniej sześciu członków. Rada Funduszu może w czasie kadencji dokonać, w tym samym trybie, zmiany jej przewodniczącego.</text:p>
      <text:p text:style-name="P17"><text:soft-page-break/>2. Za pełnienie funkcji członka Rady Funduszu nie przysługuje wynagrodzenie.</text:p>
      <text:p text:style-name="P17">3. Pracodawca zatrudniający członka Rady Funduszu jest obowiązany udzielić mu bezpłatnego urlopu na czas niezbędny do wzięcia udziału w posiedzeniu Rady Funduszu.</text:p>
      <text:p text:style-name="P17">4. Osoby biorące udział w posiedzeniach Rady Funduszu otrzymują zwrot kosztów podróży i noclegów na zasadach określonych w przepisach wydanych na podstawie art. 77<text:span text:style-name="T15">5</text:span> § 2 Kodeksu pracy.</text:p>
      <text:p text:style-name="P11"/>
      <text:p text:style-name="P8">Art. 59.</text:p>
      <text:p text:style-name="P52">Obsługę administracyjno-biurową Funduszu zapewnia Biuro Funduszu.</text:p>
      <text:p text:style-name="P8"/>
      <text:p text:style-name="P8">Art. 60.</text:p>
      <text:p text:style-name="P17">1. Fundusz samodzielnie gospodaruje mieniem oraz prowadzi samodzielną gospodarkę w ramach posiadanych środków, kierując się zasadą efektywnego ich wykorzystania.</text:p>
      <text:p text:style-name="P17">2. Na koszty administracyjno-biurowe swojej działalności Fundusz można przeznaczyć nie więcej niż 3% posiadanych środków.</text:p>
      <text:p text:style-name="P17">3. Fundusz nie może wykonywać działalności gospodarczej.</text:p>
      <text:p text:style-name="P2"/>
      <text:p text:style-name="P8">Art. 61.</text:p>
      <text:p text:style-name="P17"><text:span text:style-name="T27">1. Podstawą gospodarki finansowej </text:span>Funduszu<text:span text:style-name="T27"> jest roczny plan finansowy.</text:span></text:p>
      <text:p text:style-name="P17"><text:span text:style-name="T27">2. Roczny plan finansowy obejmuje w szczególności:</text:span></text:p>
      <text:p text:style-name="P41">1) przychody, w tym dotacje z wyodrębnieniem ich rodzajów;</text:p>
      <text:p text:style-name="P41">2) koszty operacyjne, w tym wydatki na wynagrodzenia i składki naliczane od wynagrodzeń;</text:p>
      <text:p text:style-name="P41">3) wydatki inwestycyjne;</text:p>
      <text:p text:style-name="P41">4) stan środków obrotowych na początek i koniec roku obrotowego.</text:p>
      <text:p text:style-name="P17"><text:span text:style-name="T27">3. Rokiem obrotowym Funduszu jest rok kalendarzowy.</text:span></text:p>
      <text:p text:style-name="P17"><text:span text:style-name="T27">4. </text:span>Fundusz<text:span text:style-name="T27"> prowadzi rachunkowość na zasadach określonych w przepisach o rachunkowości.</text:span></text:p>
      <text:p text:style-name="P17"><text:span text:style-name="T27">5. Roczne sprawozdanie finansowe </text:span>Funduszu <text:span text:style-name="T27">podlega badaniu przez biegłego rewidenta.</text:span></text:p>
      <text:p text:style-name="P20"/>
      <text:p text:style-name="P8">Art. 62.</text:p>
      <text:p text:style-name="P17">1. Przychodami Funduszu są:</text:p>
      <text:p text:style-name="P40">1) 25% przychodów, o których mowa w art. 34 ust. 1 pkt 1, przekazanych przez Radę;</text:p>
      <text:p text:style-name="P40">2) 25% środków, o których mowa w art. 34 ust. 1 pkt 3, przekazanych przez Radę;</text:p>
      <text:p text:style-name="P40">3) dotacje z budżetu państwa;</text:p>
      <text:p text:style-name="P40">4) wpływy z kar, o których mowa w art. 53 i 54 ustawy o radiofonii i telewizji;</text:p>
      <text:p text:style-name="P40"><text:soft-page-break/>5) darowizny od osób prawnych;</text:p>
      <text:p text:style-name="P40">6) darowizny, spadki i zapisy od osób fizycznych.</text:p>
      <text:p text:style-name="P17">2. Darowizny, o których mowa w ust. 1 pkt 5, stanowią koszty uzyskania przychodu w rozumieniu przepisów o podatku dochodowym od osób prawnych, w dacie ich dokonania.</text:p>
      <text:p text:style-name="P17">3. Fundusz publikuje w Biuletynie Informacji Publicznej listę wszystkich otrzymanych dotacji.</text:p>
      <text:p text:style-name="P8"/>
      <text:p text:style-name="P8">Art. 63.</text:p>
      <text:p text:style-name="P17">1. W celu wspierania audycji i treści realizujących medialną służbę publiczną Fundusz udziela dofinansowania, kierując się następującymi kryteriami:</text:p>
      <text:p text:style-name="P40">1) wspieranie edukacji;</text:p>
      <text:p text:style-name="P40">2) wspieranie społeczeństwa obywatelskiego;</text:p>
      <text:p text:style-name="P40">3) wspieranie społeczeństwa kreatywnego;</text:p>
      <text:p text:style-name="P40">4) wspieranie tworzenia kultury;</text:p>
      <text:p text:style-name="P40">5) dziedzictwo kulturowe;</text:p>
      <text:p text:style-name="P40">6) dokumentacja osiągnięć kultury;</text:p>
      <text:p text:style-name="P40">7) dostęp obywateli do rzetelnej informacji i serwisów informacyjnych;</text:p>
      <text:p text:style-name="P40">8) społeczna kontrola organów władzy publicznej.</text:p>
      <text:p text:style-name="P17">2. Dofinansowania udziela się na audycje i treści rozpowszechniane za pomocą:</text:p>
      <text:p text:style-name="P40">1) telewizji;</text:p>
      <text:p text:style-name="P40">2) radia;</text:p>
      <text:p text:style-name="P40">3) Internetu;</text:p>
      <text:p text:style-name="P40">4) nowych mediów;</text:p>
      <text:p text:style-name="P40">5) mediów obywatelskich;</text:p>
      <text:p text:style-name="P40">6) prasy.</text:p>
      <text:p text:style-name="P8"/>
      <text:p text:style-name="P8">Art. 64.<text:span text:style-name="T28"> </text:span></text:p>
      <text:p text:style-name="P17">1. Ze środków Funduszu na wytworzenie audycji i treści pierwotnie wytwarzanych w języku polskim udziela się producentom programów audio, audiowizualnych, autorom artykułów i tekstów dofinansowania w wysokości nie większej niż 50% budżetu produkcji audycji lub treści. W przypadku koprodukcji międzynarodowych dofinansowanie nie może przekroczyć 75% polskiego wkładu koprodukcyjnego i 50% całego budżetu produkcji. </text:p>
      <text:p text:style-name="P17">2. Producent lub autor ubiegający się o dofinansowanie audycji lub treści ze środków Funduszu przedstawia Funduszowi umowę lub list intencyjny podpisany przez wydawcę prasowego lub nadawcę tej audycji lub treści gwarantujące ich nadanie w programie niekodowanym lub w pakiecie podstawowym programów oferowanych przez operatorów sieci kablowych i operatorów platform cyfrowych, niekodowanym portalu internetowym lub nowych mediach.</text:p>
      <text:p text:style-name="P25"><text:span text:style-name="T11">3. W przypadku audycji i treści przeznaczonych dla mediów obywatelskich </text:span><text:soft-page-break/><text:span text:style-name="T11">dofinansowanie może zostać udzielone na pokrycie nie więcej niż 15% kosztów stałych. </text:span></text:p>
      <text:p text:style-name="P25"><text:span text:style-name="T11">4. Producent lub autor ubiegający się o dofinansowanie audycji lub treści ze środków Funduszu wyraża zgodę na umieszczenie dofinansowanej audycji lub treści w powszechnie dostępnych zasobach Portalu Mediów Publicznych bez dodatkowego wynagrodzenia. </text:span></text:p>
      <text:p text:style-name="P25"><text:span text:style-name="T11">5. Dopuszcza się dofinansowanie na cykl audycji lub treści.</text:span></text:p>
      <text:p text:style-name="P25"><text:span text:style-name="T11">6. Fundusz promuje audycje i treści, których producenci lub autorzy w umowie, o której mowa w art. 65 ust. 1, zobowiązują się do zezwolenia w licencji, o której mowa w art. 41 ust. 2 ustawy z dnia 4 lutego 1994 r. o prawie autorskim i prawach pokrewnych (Dz. U. z 2006 r. Nr 90, poz. 631, z późn. zm.</text:span><text:span text:style-name="footnote_20_reference"><text:span text:style-name="T7"><text:note text:id="ftn4" text:note-class="footnote"><text:note-citation>5</text:note-citation><text:note-body><text:p text:style-name="P4"><text:span text:style-name="Footnote_20_Symbol"><text:span text:style-name="T6">) Zmiany tekstu jednolitego wymienionej ustawy zostały ogłoszone w Dz. U. z 2006 r. Nr 94, poz. 658 i Nr 121, poz. 843, z 2007 r. Nr 99, poz. 662 i Nr 181, poz. 1293 oraz z 2009 r. Nr 157, poz. 1241.</text:span></text:span></text:p></text:note-body></text:note></text:span></text:span><text:span text:style-name="T19">)</text:span><text:span text:style-name="T11">), na ich dowolne rozpowszechnianie oraz dowolne rozpowszechnianie ich opracowań i utworów zależnych</text:span><text:span text:style-name="T7">.</text:span></text:p>
      <text:p text:style-name="P15"/>
      <text:p text:style-name="P8">Art. 65.<text:span text:style-name="T28"> </text:span></text:p>
      <text:p text:style-name="P17">1. Dofinansowanie jest udzielane w drodze umowy cywilnoprawnej.</text:p>
      <text:p text:style-name="P17">2. Dofinansowania nie udziela się podmiotom, które naruszają przepisy ustawy o z dnia 4 lutego 1994 r. <text:span text:style-name="T29">o prawie autorskim i prawach pokrewnych lub ustawy o radiofonii i telewizji.</text:span></text:p>
      <text:p text:style-name="P17">3. W umowie Fundusz może wskazać ograniczenia w lokowaniu produktów w dofinansowanych audycjach lub treściach.</text:p>
      <text:p text:style-name="P17"><text:span text:style-name="T29">4. </text:span>Podmioty zawierające umowy z Funduszem wyrażają pisemną zgodę na podanie do publicznej wiadomości danych wymaganych na podstawie niniejszej ustawy.</text:p>
      <text:p text:style-name="P19">5. Komitet określi szczegółowe warunki i tryb udzielania dofinansowania i ubiegania się o dofinansowanie, uwzględniając konieczność realizacji celu i kryteriów określonych w art. 63 ust. 1, efektywnego i skutecznego wykorzystania dofinansowania przedsięwzięcia oraz zapewnienia przejrzystości jego udzielania.</text:p>
      <text:p text:style-name="P8"/>
      <text:p text:style-name="P8">Art. 66.</text:p>
      <text:p text:style-name="P17">1. Otrzymujący dofinansowanie jest obowiązany wykorzystać uzyskane środki zgodnie z celem, na jaki je uzyskał, i zgodnie z umową. Dotyczy to także odsetek bankowych od uzyskanych środków w ramach dofinansowania.</text:p>
      <text:p text:style-name="P17">2. Otrzymujący dofinansowanie jest obowiązany przekazać Funduszowi kopię cyfrową dofinansowanej audycji i treści<text:span text:style-name="T2">.</text:span></text:p>
      <text:p text:style-name="P17">3. Umowa, o której mowa w art. 65 ust. 1, określa termin<text:span text:style-name="T2">,</text:span> po upływie którego audycja lub treść<text:span text:style-name="T2">,</text:span> na które udzielono dofinansowania<text:span text:style-name="T2">,</text:span> jest udostępniony przedszkolom, szkołom oraz szkołom wyższym do wykorzystania w celach edukacyjnych oraz do bezpłatnego użytku osobistego w powszechnie dostępnych zasobach Portalu Mediów Publicznych<text:span text:style-name="T2">.</text:span></text:p>
      <text:p text:style-name="P17">4. Jeżeli udział środków niepublicznych w wytworzeniu audycji lub treści:</text:p>
      <text:p text:style-name="P40">1) nie przekroczył 50% budżetu przedsięwzięcia, termin, o którym mowa w ust. 3, nie może być dłuższy niż 3 lata,</text:p>
      <text:p text:style-name="P40"><text:soft-page-break/>2) przekroczył 50% budżetu przedsięwzięcia, termin, o którym mowa w ust. 3, nie może być dłuższy niż 5 lat,</text:p>
      <text:p text:style-name="P40">3) przekroczył 75% budżetu przedsięwzięcia, termin, o którym mowa w ust. 3, nie może być dłuższy niż 7 lat</text:p>
      <text:p text:style-name="P45">– od dnia pierwszego rozpowszechnienia tej audycji lub treści.</text:p>
      <text:p text:style-name="P9"/>
      <text:p text:style-name="P8">Art. 67.</text:p>
      <text:p text:style-name="P17">1. Dyrektor Funduszu jako organ udzielający dofinansowania przedsięwzięcia jest obowiązany do kontroli rozliczenia przychodów i kosztów dofinansowanego przedsięwzięcia. Kontroli podlega również przebieg i sposób realizacji przedsięwzięcia oraz prawidłowość wykorzystania otrzymanego dofinansowania.</text:p>
      <text:p text:style-name="P17">2. W ramach kontroli, o których mowa w ust. 1, upoważnieni pracownicy Funduszu mogą badać dokumenty i inne nośniki informacji, które mają lub mogą mieć znaczenie dla oceny prawidłowości wykorzystania dofinansowania, oraz żądać udzielenia ustnie lub na piśmie informacji dotyczących wykonania przedsięwzięcia objętego dofinansowaniem.</text:p>
      <text:p text:style-name="P17">3. Komitet określi szczegółowy tryb i sposób przeprowadzania kontroli, o których mowa w ust. 1, uwzględniając konieczność realizacji kryteriów określonych w art. 63 ust. 1 oraz efektywnego i skutecznego wykorzystania dofinansowania przedsięwzięcia.</text:p>
      <text:p text:style-name="P11"/>
      <text:p text:style-name="P8">Art. 68.</text:p>
      <text:p text:style-name="P17">1. Dyrektor Funduszu może odstąpić od umowy o udzielenie dofinansowania w przypadku wykorzystania dofinansowania przedsięwzięcia niezgodnie z przeznaczeniem, nieterminowego lub nienależytego wykonywania umowy, w tym w szczególności zmniejszenia zakresu przedsięwzięcia objętego dofinansowaniem stwierdzonego na podstawie wyników kontroli oraz oceny realizacji wniosków i zaleceń pokontrolnych.</text:p>
      <text:p text:style-name="P17">2. Odstępując od umowy, Dyrektor Funduszu określa kwotę wykorzystaną niezgodnie z przeznaczeniem wraz z ustawowymi odsetkami naliczanymi od dnia przekazania środków, termin jej zwrotu oraz nazwę i numer konta, na które powinna być dokonana wpłata.</text:p>
      <text:p text:style-name="P9"/>
      <text:p text:style-name="P9"/>
      <text:p text:style-name="P69">Rozdział 4</text:p>
      <text:p text:style-name="P69">Organizacja jednostek mediów publicznych </text:p>
      <text:p text:style-name="P8"/>
      <text:p text:style-name="P8">Art. 69.</text:p>
      <text:p text:style-name="P17">1. Jednostkami mediów publicznych są:</text:p>
      <text:p text:style-name="P40">1) jednostki publicznej radiofonii i telewizji:</text:p>
      <text:p text:style-name="P47">a) Telewizja Polska,</text:p>
      <text:p text:style-name="P47">b) Polskie Radio,</text:p>
      <text:p text:style-name="P47">c) jednostki regionalne radiofonii publicznej;</text:p>
      <text:p text:style-name="P40"><text:soft-page-break/>2) Portal Mediów Publicznych;</text:p>
      <text:p text:style-name="P17">2. Rada może za zgodą Komitetu łączyć lub likwidować jednostki mediów publicznych, a także tworzyć nowe jednostki mediów publicznych.</text:p>
      <text:p text:style-name="P17">3. Wykonując zadania określone w ust. 2, Rada kieruje się interesem publicznym, najlepszymi formami realizacji medialnej służby publicznej, w tym zaspokajaniem potrzeb regionalnych, a także zmianami technologicznymi i konwergencją mediów.</text:p>
      <text:p text:style-name="P9"/>
      <text:p text:style-name="P8">Art. 70.</text:p>
      <text:p text:style-name="P17">1. Jednostki mediów publicznych są państwowymi osobami prawnymi.</text:p>
      <text:p text:style-name="P17">2. Jednostki mediów publicznych mogą wykonywać działalność gospodarczą.</text:p>
      <text:p text:style-name="P15"/>
      <text:p text:style-name="P8">Art. 71.</text:p>
      <text:p text:style-name="P17">1. Nadzór nad działalnością jednostek mediów publicznych sprawuje Rada.</text:p>
      <text:p text:style-name="P17">2. Rada uchwala ogólne wytyczne dla jednostek mediów publicznych w zakresie realizacji medialnej służby publicznej, w tym wytyczne dotyczące:</text:p>
      <text:p text:style-name="P40">1) systemów zachęt dla audycji i treści o szczególnej wartości artystycznej i ponadprzeciętnej jakości profesjonalnej rozpowszechnianych przez media publiczne;</text:p>
      <text:p text:style-name="P40">2) reklamy i lokowania produktów w programach jednostek mediów publicznych i w zasobach Portalu Mediów Publicznych;</text:p>
      <text:p text:style-name="P40">3) kryteriów kwalifikacji do produkcji audycji i treści w mediach publicznych;</text:p>
      <text:p text:style-name="P40">4) jawności i przejrzystości wydatkowania środków publicznych w jednostkach mediach publicznych.</text:p>
      <text:p text:style-name="P17">3. Sposób funkcjonowania jednostki mediów publicznych oraz jej organizację wewnętrzną określa statut nadany przez Radę.</text:p>
      <text:p text:style-name="P8"/>
      <text:p text:style-name="P58">Art. 72<text:span text:style-name="T2">.</text:span></text:p>
      <text:p text:style-name="P17">1. Organem jednostki mediów publicznych jest dyrektor<text:span text:style-name="T2">.</text:span></text:p>
      <text:p text:style-name="P17">2. Dyrektor kieruje jednostką mediów publicznych oraz reprezentuje ją na zewnątrz.</text:p>
      <text:p text:style-name="P17">3. Do zadań dyrektora jednostki mediów publicznych należy w szczególności:</text:p>
      <text:p text:style-name="P40">1) bieżące zarządzanie działalnością jednostki i planowanie jej rozwoju;</text:p>
      <text:p text:style-name="P40">2) podejmowanie decyzji programowych, finansowych i inwestycyjnych;</text:p>
      <text:p text:style-name="P40">3) dążenie do zgodności działania jednostki z zadaniami medialnej służby społecznej;</text:p>
      <text:p text:style-name="P40">4) budowa prestiżu społecznego mediów publicznych;</text:p>
      <text:p text:style-name="P40">5) współpraca z organizacjami społecznymi, pozarządowymi, edukacyjnymi i twórczymi, a w regionach także z organizacjami, których celem działania jest rozwój regionu;</text:p>
      <text:p text:style-name="P40">6) ustalanie zasad wynagrodzeń w jednostce.</text:p>
      <text:p text:style-name="P59"><text:soft-page-break/></text:p>
      <text:p text:style-name="P58">Art. 73<text:span text:style-name="T2">.</text:span></text:p>
      <text:p text:style-name="P17">1. Dyrektora jednostki mediów publicznych powołuje na 4-letnią kadencję Rada po przeprowadzeniu konkursu<text:span text:style-name="T2">.</text:span></text:p>
      <text:p text:style-name="P17">2. <text:span text:style-name="T23">Dyrektorem jednostki może zostać osoba, która:</text:span></text:p>
      <text:p text:style-name="P40">1) posiada obywatelstwo polskie; </text:p>
      <text:p text:style-name="P40">2) ma pełną zdolność do czynności prawnych;</text:p>
      <text:p text:style-name="P40">3) korzysta z pełni praw publicznych;</text:p>
      <text:p text:style-name="P40">4) nie była skazana prawomocnym wyrokiem sądu za umyślnie popełnione przestępstwo ścigane z oskarżenia publicznego lub umyślnie popełnione przestępstwo skarbowe;</text:p>
      <text:p text:style-name="P40">5) nie pełni funkcji z wyboru w organach władzy publicznej.</text:p>
      <text:p text:style-name="P17"><text:span text:style-name="T23">3. Funkcji dyrektora jednostki</text:span> mediów publicznych<text:span text:style-name="T23"> nie można łączyć z wszelką działalnością zarobkową, z wyjątkiem pracy dydaktyczno-naukowej w charakterze nauczyciela akademickiego lub pracy twórczej.</text:span></text:p>
      <text:p text:style-name="P17"><text:span text:style-name="T23">4. </text:span>Do wynagradzania dyrektora jednostki mediów publicznych nie stosuje się przepisów ustawy z dnia 3 marca 2000 r. o wynagradzaniu osób kierujących niektórymi podmiotami prawnymi.</text:p>
      <text:p text:style-name="P21"/>
      <text:p text:style-name="P8">Art. 74.</text:p>
      <text:p text:style-name="P17">1. Konkursy na dyrektorów jednostek mediów publicznych przeprowadza zespół powołany przez Radę, liczący co najmniej 3 osoby, których wiedza i doświadczenie dają rękojmię wyłonienia najlepszych kandydatów.</text:p>
      <text:p text:style-name="P17"><text:span text:style-name="T23">2. Informację o konkursie ogłasza się przez umieszczenie ogłoszenia w miejscu powszechnie dostępnym w siedzibie Rady, w Biuletynie Informacji Publicznej Rady oraz w prasie o zasięgu ogólnokrajowym</text:span><text:span text:style-name="T3">.</text:span></text:p>
      <text:p text:style-name="P17">3. Zespół, o którym mowa w ust. 1, przedstawia Radzie nie mniej niż 2 i nie więcej niż 3 kandydatów, uszeregowanych według poziomu spełniania przez nich wymagań określonych w ogłoszeniu o konkursie, spośród których Rada powołuje dyrektora jednostki mediów publicznych.</text:p>
      <text:p text:style-name="P17">4. Tryb przeprowadzania konkursu określi Rada<text:span text:style-name="T2">.</text:span></text:p>
      <text:p text:style-name="P43"/>
      <text:p text:style-name="P8">Art. 75.</text:p>
      <text:p text:style-name="P17">1. Kadencja dyrektora jednostki mediów publicznych wygasa w przypadku:</text:p>
      <text:p text:style-name="P40">1) jego śmierci;</text:p>
      <text:p text:style-name="P40">2) rezygnacji ze stanowiska;</text:p>
      <text:p text:style-name="P40">3) utraty obywatelstwa polskiego;</text:p>
      <text:p text:style-name="P40">4) prawomocnego orzeczenia pozbawienia praw publicznych;</text:p>
      <text:p text:style-name="P40">5) skazania prawomocnym wyrokiem sądu za umyślnie popełnione przestępstwo ścigane z oskarżenia publicznego lub umyślnie popełnione przestępstwo skarbowe;</text:p>
      <text:p text:style-name="P40">6) objęcia funkcji z wyboru w organie władzy publicznej.</text:p>
      <text:p text:style-name="P17"><text:soft-page-break/>2. Rada może odwołać przed upływem kadencji dyrektora jednostki mediów publicznych większością 2/3 głosów ustawowej liczby członków Rady.</text:p>
      <text:p text:style-name="P17">3. Rada może odwołać przed upływem kadencji dyrektora jednostki mediów publicznych w przypadku wydania przez Instytut drugiej w czasie trwania kadencji dyrektora negatywnej opinii o całorocznej działalności jednostki kierowanej przez tego dyrektora.</text:p>
      <text:p text:style-name="P59"/>
      <text:p text:style-name="P8">Art. 76.</text:p>
      <text:p text:style-name="P17"><text:bookmark text:name="f0072eTJ3s19v6051a"/>1. Telewizję publiczną stanowi Telewizja Polska utworzona w celu tworzenia i rozpowszechniania ogólnokrajowych programów TVP1, TVP2, TVP3 i regionalnych programów telewizyjnych oraz programów wyspecjalizowanych<text:span text:style-name="T2">,</text:span> na które uzyskano koncesję, w tym w szczególności programu informacyjnego i programu poświęconego kulturze<text:span text:style-name="T2">.</text:span></text:p>
      <text:p text:style-name="P17">2. Telewizja Polska posiada oddziały, które mają swoje siedziby w miastach wojewódzkich.</text:p>
      <text:p text:style-name="P52"/>
      <text:p text:style-name="P58">Art. 77<text:span text:style-name="T2">.</text:span></text:p>
      <text:p text:style-name="P17">1. Program TVP3 jest ogólnokrajowym programem, w którym co najmniej 4 godziny programu stanowią regionalne programy telewizyjne<text:span text:style-name="T2">.</text:span></text:p>
      <text:p text:style-name="P17">2. Program TVP3 nie ma prawa nadawania reklam ogólnokrajowych<text:span text:style-name="T2">.</text:span></text:p>
      <text:p text:style-name="P17">3. Program wspólny TVP3 realizuje w szczególności potrzeby edukacyjne, kulturowe oraz dzieci i młodzieży.</text:p>
      <text:p text:style-name="P17">4. Regionalne programy telewizyjne realizują w szczególności zadania informacyjne i publicystyczne dla widzów z danego regionu.</text:p>
      <text:p text:style-name="P17">5. Rada określa procentowy udział środków finansowych przeznaczanych z budżetu programu TVP 3 na audycje wytwarzane poza m.st. Warszawą.</text:p>
      <text:p text:style-name="P17">6. Siedziba programu TVP3 jest usytuowana poza m.st. Warszawą.</text:p>
      <text:p text:style-name="P20"/>
      <text:p text:style-name="P8">Art. 78.</text:p>
      <text:p text:style-name="P17"><text:bookmark text:name="f0072eTOs20v11564a"/>1. Radiofonię publiczną stanowią:</text:p>
      <text:p text:style-name="P40">1) Polskie Radio utworzone w celu tworzenia i rozpowszechniania ogólnokrajowych programów radiowych I, II, III i IV oraz programów dla odbiorców za granicą i programów wyspecjalizowanych;</text:p>
      <text:p text:style-name="P40">2) jednostki regionalne radiofonii publicznej utworzone w celu tworzenia i rozpowszechniania regionalnych programów radiowych oraz programów wyspecjalizowanych.</text:p>
      <text:p text:style-name="P17">2. Jednostki regionalne radiofonii publicznej mają swoje siedziby w miastach wojewódzkich oraz w Koszalinie.</text:p>
      <text:p text:style-name="P80"/>
      <text:p text:style-name="P8">Art. 79.</text:p>
      <text:p text:style-name="P17">1. Program II realizuje w szczególności potrzeby kulturowe.</text:p>
      <text:p text:style-name="P17">2. Program IV realizuje w szczególności potrzeby młodzieży.</text:p>
      <text:p text:style-name="P8"><text:soft-page-break/></text:p>
      <text:p text:style-name="P8">Art. 80.</text:p>
      <text:p text:style-name="P25"><text:span text:style-name="T11">1. Prezes Urzędu Komunikacji Elektronicznej, w porozumieniu z Przewodniczącym Krajowej Rady Radiofonii i Telewizji, dokonuje, w drodze decyzji, rezerwacji częstotliwości niezbędnych do wykonywania ustawowych zadań przez jednostki publicznej radiofonii i telewizji</text:span><text:span text:style-name="T14"> </text:span><text:span text:style-name="T11">oraz określa warunki wykorzystania tych częstotliwości. Do dokonywania, wprowadzania zmian lub cofania rezerwacji częstotliwości stosuje się przepisy art. 114 i 115 ustawy z dnia 16 lipca 2004 r. – Prawo telekomunikacyjne (Dz. U. Nr 171, poz. 1800, z późn. zm.</text:span><text:span text:style-name="footnote_20_reference"><text:span text:style-name="T7"><text:note text:id="ftn5" text:note-class="footnote"><text:note-citation>6</text:note-citation><text:note-body><text:p text:style-name="P4"><text:span text:style-name="Footnote_20_Symbol"><text:span text:style-name="T6">) Zmiany tekstu wymienionej ustawy zostały ogłoszone w Dz. U. z 2004 r. Nr 273, poz. 2703, 2005 r. Nr 163, poz. 1362, Nr 267, poz. 2258, 2006 r. Nr 12, poz. 66, Nr 104, poz. 708 i poz. 711, Nr 170, poz. 1217, Nr 220, poz. 1600, Nr 235, poz. 1700, Nr 249, poz. 1834, 2007 r. Nr 23, poz. 137, Nr 50, poz. 331, Nr 82, poz. 556, 2008 r. Nr 17, poz. 101, Nr 227, poz. 1505 oraz z 2009 r. Nr 11, poz. 59, Nr 18, poz. 97, Nr 85, poz. 716.</text:span></text:span></text:p></text:note-body></text:note></text:span></text:span><text:span text:style-name="T19">)</text:span><text:span text:style-name="T11">)</text:span><text:span text:style-name="T7">.</text:span></text:p>
      <text:p text:style-name="P25"><text:span text:style-name="T11">2. Prezes Urzędu Komunikacji Elektronicznej, w porozumieniu z Przewodniczącym Krajowej Rady, zapewnia dla jednostek publicznej radiofonii i telewizji tworzących i rozpowszechniających:</text:span></text:p>
      <text:p text:style-name="P40">1) ogólnokrajowe programy telewizyjne - częstotliwości niezbędne do pokrycia kraju zasięgiem odbioru programów TVP1, TVP2 i TVP3;</text:p>
      <text:p text:style-name="P40">2) ogólnokrajowe programy radiowe - częstotliwości niezbędne do pokrycia kraju zasięgiem odbioru programów I, II, III i IV oraz częstotliwości niezbędne do rozpowszechniania programów radiowych dla odbiorców za granicą;</text:p>
      <text:p text:style-name="P40">3) regionalne programy telewizyjne - częstotliwości niezbędne do rozpowszechniania regionalnych programów telewizyjnych;</text:p>
      <text:p text:style-name="P40">4) regionalne programy radiowe - częstotliwości niezbędne do rozpowszechniania regionalnych programów radiowych.</text:p>
      <text:p text:style-name="P17">3. Do rezerwacji częstotliwości przeznaczonych do rozpowszechniania lub rozprowadzania programów w sposób cyfrowy, drogą rozsiewczą naziemną lub rozsiewczą satelitarną, stosuje się art. 115 ust. 3 ustawy z dnia 16 lipca 2004 r. – Prawo telekomunikacyjne.</text:p>
      <text:p text:style-name="P8"/>
      <text:p text:style-name="P8">Art. 81.</text:p>
      <text:p text:style-name="P52">W celu udostępniania audycji i treści wytworzonych przy udziale środków publicznych tworzy się Portal Mediów Publicznych, zwany dalej „Portalem”.</text:p>
      <text:p text:style-name="P8"/>
      <text:p text:style-name="P8">Art. 82.</text:p>
      <text:p text:style-name="P17">1. Portal udostępnia audycje archiwalne jednostek mediów publicznych oraz audycje i treści wytwarzane przy udziale finansowym Funduszu.</text:p>
      <text:p text:style-name="P17">2. Audycje i treści wytworzone przy udziale środków publicznych są udostępniane nieodpłatnie<text:span text:style-name="T2">.</text:span> </text:p>
      <text:p text:style-name="P17">3. Portal udostępnia nieodpłatnie zasoby archiwalne innym jednostkom mediów publicznych.</text:p>
      <text:p text:style-name="P9"/>
      <text:p text:style-name="P8">Art. 83.</text:p>
      <text:p text:style-name="P17">1. W ramach Portalu tworzy się Archiwum Mediów Publicznych.</text:p>
      <text:p text:style-name="P17">2. Dyrektora Archiwum Mediów Publicznych powołuje Rada. </text:p>
      <text:p text:style-name="P67"><text:soft-page-break/></text:p>
      <text:p text:style-name="P68">Art. 84.</text:p>
      <text:p text:style-name="P17">1. Portal tworzy strony internetowe i wyodrębnione zasoby niezbędne dla realizacji zadań kulturowych, edukacyjnych, informacyjnych i społeczeństwa obywatelskiego.</text:p>
      <text:p text:style-name="P17">2. W szczególności Portal tworzy wyodrębnione zasoby:</text:p>
      <text:p text:style-name="P40">1) poszczególnych jednostek mediów publicznych;</text:p>
      <text:p text:style-name="P40">1) adresowane do dzieci i młodzieży;</text:p>
      <text:p text:style-name="P40">2) ułatwiające uczestnictwo w kulturze;</text:p>
      <text:p text:style-name="P40">3) ułatwiające dostęp do dziedzictwa narodowego i kulturowego;</text:p>
      <text:p text:style-name="P40">4) ułatwiające samokształcenie i edukację społeczną;</text:p>
      <text:p text:style-name="P40">5) upowszechniające treści wytwarzane przez media obywatelskie;</text:p>
      <text:p text:style-name="P40">6) realizujące priorytet informacyjny;</text:p>
      <text:p text:style-name="P40">7) ułatwiające aktywność obywatelską i społeczną.</text:p>
      <text:p text:style-name="P17">3. W wyodrębnionych zasobach określonych w ust. 2 oznacza się treści, o których mowa w art. 64 ust. 6. </text:p>
      <text:p text:style-name="P12"/>
      <text:p text:style-name="P8">Art. 85.</text:p>
      <text:p text:style-name="P17">1. Jednostki mediów publicznych publikują na swoich stronach internetowych:</text:p>
      <text:p text:style-name="P40">1) zamówienia programowe;</text:p>
      <text:p text:style-name="P40">2) sprawozdania z wykonania zamówień;</text:p>
      <text:p text:style-name="P40">3) procedury zamawiania i kupowania programów;</text:p>
      <text:p text:style-name="P40">4) raz do roku listę podmiotów, które uzyskały zlecenia lub kontrakty wraz wysokością tych zleceń i kontraktów.</text:p>
      <text:p text:style-name="P17">2. Podmioty ubiegające się o zlecenia lub kontrakty w jednostkach mediów publicznych wyrażają zgodę na publikację danych, o których mowa w ust. 1 pkt 4.</text:p>
      <text:p text:style-name="P59"/>
      <text:p text:style-name="P59"/>
      <text:p text:style-name="P69">Rozdział 5</text:p>
      <text:p text:style-name="P69">Zadania jednostek mediów publicznych</text:p>
      <text:p text:style-name="P12"/>
      <text:p text:style-name="P72">Art. 86.</text:p>
      <text:p text:style-name="P52">Sposób realizacji medialnej służby publicznej przez jednostki mediów publicznych Rada ustala, określając ramowe obowiązki programowe mediów publicznych.</text:p>
      <text:p text:style-name="P72"/>
      <text:p text:style-name="P53">Art. 87.</text:p>
      <text:p text:style-name="P52">Rada, po zasięgnięciu opinii dyrektora jednostki mediów publicznych, określa:</text:p>
      <text:p text:style-name="P40">1) procentowy udział w programach jednostek publicznej radiofonii i telewizji <text:soft-page-break/>audycji, w tym utworów słowno-muzycznych, wytworzonych pierwotnie w języku polskim, z tym że udział ten nie może być mniejszy niż 40% czasu nadawania programu w ciągu każdego miesiąca, a udział audycji europejskich nie może być mniejszy niż 60% czasu nadawania programu w ciągu miesiąca; odstępstwa od tej reguły w poszczególnych pasmach nadawania, a w szczególności w porze największej oglądalności i pasmach je poprzedzających oraz w pasmach największej słuchalności, liczonych co trzy miesiące, nie mogą być większe niż 15%;</text:p>
      <text:p text:style-name="P40">2) planowany procentowy udział produkcji niezależnych w czasie nadawania programu telewizyjnego, nie mniejszy niż 15%, w tym minimalny procentowy udział czasu nadawania audycji wytworzonych poza województwem mazowieckim, nie mniejszy niż 5%;</text:p>
      <text:p text:style-name="P40">3) planowy procentowy udział produkcji z różnych regionów Polski w rocznym czasie antenowym;</text:p>
      <text:p text:style-name="P40">4) planowany procentowy udział produkcji niezależnych w programie radiowym oraz plan stopniowego powiększania tego udziału;</text:p>
      <text:p text:style-name="P40">5) minimalny procentowy czas nadawania audycji powstających przy współudziale organizacji społecznych i pozarządowych nie mniejszy niż 5% czasu emisji;</text:p>
      <text:p text:style-name="P40">6) minimalny procentowy udział katalogu audycji europejskich, wytworzonych pierwotnie w języku polskim oraz niezależnych, a także sposób ich prezentacji i promocji w powszechnie dostępnych zasobach Portalu, z tym że udziały katalogów nie mogą odbiegać od udziałów procentowych obowiązujących w jednostkach publicznej radiofonii i telewizji.</text:p>
      <text:p text:style-name="P72"/>
      <text:p text:style-name="P53">Art. 88.</text:p>
      <text:p text:style-name="P17">1. Dla telewizji publicznej Rada określa:</text:p>
      <text:p text:style-name="P40">1) maksymalną liczbę nowych formatów telewizyjnych zakupywanych za granicą w okresach pięcioletnich i z rozbiciem na poszczególne programy, w tym programy wyspecjalizowane;</text:p>
      <text:p text:style-name="P40">2) minimalny procentowy udział środków finansowych przeznaczanych na:</text:p>
      <text:p text:style-name="P47">a) serwisy informacyjne<text:span text:style-name="T2">,</text:span></text:p>
      <text:p text:style-name="P47">b) wytworzenie audycji przeznaczonych dla dzieci i młodzieży, nie mniejszy niż 6,5% budżetu publicznej telewizji,</text:p>
      <text:p text:style-name="P47">c) wytworzenie audycji edukacyjnych, w tym edukacji kulturalnej i obywatelskiej, nie mniejszy niż 5% budżetu publicznej telewizji<text:span text:style-name="T2">,</text:span></text:p>
      <text:p text:style-name="P47">d) wytworzenie audycji powstających przy współudziale organizacji społecznych i pozarządowych nie mniejszy niż 5% budżetu publicznej telewizji<text:span text:style-name="T2">,</text:span></text:p>
      <text:p text:style-name="P47">e) wytworzenie audycji o trwałej wartości kulturowej tworzących bibliotekę programową jednostki publicznej telewizji w wysokości nie mniejszej niż 7,5% budżetu publicznej telewizji, w tym:</text:p>
      <text:p text:style-name="P49">- kinową produkcję filmową, nie mniejszy niż 3% budżetu publicznej telewizji, w tym co najmniej 1% budżetu publicznej telewizji na koprodukcje filmowe; do powyższego minimum nie wlicza się opłat na rzecz Polskiego Instytutu Sztuki Filmowej,</text:p>
      <text:p text:style-name="P49"><text:soft-page-break/>- produkcję filmów dokumentalnych, nie mniejszy niż 1% budżetu publicznej telewizji,</text:p>
      <text:p text:style-name="P49">- teatr telewizji, nie mniejszy niż 1,5% budżetu publicznej telewizji,</text:p>
      <text:p text:style-name="P49">- programy współtworzące kulturę wysoką w dziedzinie muzyki, literatury i sztuk wizualnych, nie mniejszy niż 2% budżetu publicznej telewizji;</text:p>
      <text:p text:style-name="P47">f) promocję kultury polskiej i dziedzictwa narodowego w wysokości nie mniejszej niż 2% budżetu publicznej telewizji.</text:p>
      <text:p text:style-name="P17">2. Audycje realizujące medialną służbę publiczną mogą być zaliczane do kategorii określonych w ust. 1 łącznie albo osobno.</text:p>
      <text:p text:style-name="P72"/>
      <text:p text:style-name="P8">Art. 89.</text:p>
      <text:p text:style-name="P11">Rada określa minimalny udział w programie telewizyjnym audycji z ułatwieniami odbioru dla osób z niepełnosprawnością narządu wzroku lub słuchu: </text:p>
      <text:p text:style-name="P13">1) z tłumaczeniem na język migowy;</text:p>
      <text:p text:style-name="P13">2) z napisami;</text:p>
      <text:p text:style-name="P13">3) z audiodeskrypcją.</text:p>
      <text:p text:style-name="P73"/>
      <text:p text:style-name="P8">Art. 90.</text:p>
      <text:p text:style-name="P17">1. Dla radia publicznego Rada określa minimalny procentowy udział środków finansowych przeznaczanych na:</text:p>
      <text:p text:style-name="P40">1) wytworzenie audycji przeznaczonych dla dzieci i młodzieży, nie mniejszy niż 6,5% budżetu radia publicznego;</text:p>
      <text:p text:style-name="P40">2) wytworzenie audycji edukacyjnych, w tym edukacji kulturalnej i obywatelskiej, nie mniejszy niż 5% budżetu radia publicznego;</text:p>
      <text:p text:style-name="P40">3) wytworzenie audycji powstających przy współudziale organizacji społecznych i pozarządowych, nie mniejszy niż 5% budżetu radia publicznego;</text:p>
      <text:p text:style-name="P40">4) wytworzenie audycji o trwałej wartości kulturowej tworzących bibliotekę programową jednostki radia publicznego w wysokości nie mniejszej niż 5% budżetu radia publicznego, w tym:</text:p>
      <text:p text:style-name="P47">a) teatr radiowy, w wysokości nie mniejszej niż 1,5% budżetu radia publicznego,</text:p>
      <text:p text:style-name="P47">b) zamówienia i nagrania muzyki polskiej, w wysokości nie mniejszej niż 2% budżetu radia publicznego, </text:p>
      <text:p text:style-name="P47">c) literackie zamówienia programowe w wysokości nie mniejszej niż 1,5% budżetu radia publicznego,</text:p>
      <text:p text:style-name="P47">d) promocję kultury polskiej i dziedzictwa narodowego w wysokości nie mniejszej niż 2% budżetu radia publicznego.</text:p>
      <text:p text:style-name="P17">2. Audycje realizujące medialną służbę publiczną mogą być zaliczane do kategorii określonych w ust. 1 łącznie albo osobno.</text:p>
      <text:p text:style-name="P73"/>
      <text:p text:style-name="P8"><text:soft-page-break/>Art. 91.</text:p>
      <text:p text:style-name="P17">1. Do zadań Portalu należy w szczególności:</text:p>
      <text:p text:style-name="P40">1) udostępnianie audycji i treści, o których mowa w art. 82 ust. 1;</text:p>
      <text:p text:style-name="P40">2) archiwizacja, digitalizacja, remastering i renowacja zasobów archiwalnych;</text:p>
      <text:p text:style-name="P40">3) dostosowanie audycji i treści do formatu pozwalającego na ich upowszechnianie przez Internet i nowe media;</text:p>
      <text:p text:style-name="P40">4) utrzymywanie bazy technicznej niezbędnej do upowszechniania, o którym mowa w pkt 3;</text:p>
      <text:p text:style-name="P40">5) wytwarzanie własnych audycji i treści.</text:p>
      <text:p text:style-name="P17">2. Rada określi zakres i sposób realizowania przez Portal zadań, o których mowa w ust. 1.</text:p>
      <text:p text:style-name="P73"/>
      <text:p text:style-name="P8">Art. 92.</text:p>
      <text:p text:style-name="P17">1. Rada na wniosek dyrektora jednostki mediów publicznych, a w razie niezłożenia wniosku z własnej inicjatywy, ustala kryteria kwalifikacji programów do produkcji.</text:p>
      <text:p text:style-name="P17">2. Kryteria, o których mowa w ust. 1, uwzględniają:</text:p>
      <text:p text:style-name="P40">1) pożyteczność;</text:p>
      <text:p text:style-name="P40">2) jakość programu;</text:p>
      <text:p text:style-name="P40">3) satysfakcję widzów, w tym oczekiwaną oglądalność.</text:p>
      <text:p text:style-name="P73"/>
      <text:p text:style-name="P24">Art. 93<text:span text:style-name="T2">.</text:span></text:p>
      <text:p text:style-name="P17">1. Rada może określić dopuszczalny czas nadawania reklam w programach nadawców publicznych niższy niż określony w przepisach art. 16 ustawy o radiofonii i telewizji.</text:p>
      <text:p text:style-name="P17">2. Rada określa maksymalny czas nadawania reklam w godzinie programu, w pasmach nadawania i w okresach dziennych<text:span text:style-name="T2">.</text:span></text:p>
      <text:p text:style-name="P17">3. Rada może wyznaczyć dni bez reklamy w programach nadawców publicznych<text:span text:style-name="T2">.</text:span></text:p>
      <text:p text:style-name="P17">4. Rada może zakazać nadawania reklamy pomiędzy niektórymi rodzajami audycji<text:span text:style-name="T2">.</text:span></text:p>
      <text:p text:style-name="P73"/>
      <text:p text:style-name="P24">Art. 94<text:span text:style-name="T2">.</text:span></text:p>
      <text:p text:style-name="P17">1. Rada może zakazać lokowania produktów w niektórych audycjach produkowanych z udziałem środków publicznych<text:span text:style-name="T2">.</text:span></text:p>
      <text:p text:style-name="P17">2. Rada zakazuje lokowania produktów w audycjach produkowanych ze środków publicznych i adresowanych do dzieci.</text:p>
      <text:p text:style-name="P17">3. Rada określa sposób informowania w napisach końcowych o lokowaniu produktu w audycjach programów jednostek mediów publicznych<text:span text:style-name="T2">.</text:span></text:p>
      <text:p text:style-name="P73"/>
      <text:p text:style-name="P24">Art. 95<text:span text:style-name="T2">.</text:span></text:p>
      <text:p text:style-name="P17">1. Udział reklamy społecznej i reklamy kulturowej wynosi co najmniej 2 minuty na <text:soft-page-break/>każde 6 minut reklamy.</text:p>
      <text:p text:style-name="P17">2. W każdych 2 godzinach programu reklama społeczna i reklama kulturowa zajmują co najmniej po 1 minucie, chyba że jej nadanie wymagałoby przerwania nadawania audycji. Jeśli blok reklamowy jest krótszy niż 3 minuty, reklama społeczna lub reklama kulturowa zajmuje co najmniej 30 sekund tego bloku.</text:p>
      <text:p text:style-name="P17">3. Rada ustala zasady udziału:</text:p>
      <text:p text:style-name="P40">1) reklamy społecznej, po zasięgnięciu opinii Ogólnopolskiej Federacji Organizacji Pozarządowych,</text:p>
      <text:p text:style-name="P40">2) reklamy kulturowej, po zasięgnięciu opinii ogólnopolskich organizacji twórczych,</text:p>
      <text:p text:style-name="P45"><text:s/>– w czasie nadawania reklam w programach nadawców publicznych.</text:p>
      <text:p text:style-name="P72"/>
      <text:p text:style-name="P24">Art. 96<text:span text:style-name="T2">.</text:span></text:p>
      <text:p text:style-name="P17">1. Rada określi sposób umieszczania reklamy społecznej i reklamy kulturowej na stronach internetowych Portalu<text:span text:style-name="T2">,</text:span> biorąc pod uwagę zasady udziału reklamy społecznej i reklamy kulturowej w programach nadawców publicznych.</text:p>
      <text:p text:style-name="P17">2. Reklama na stronach internetowych Portalu musi umożliwiać odbiorcy łatwe i ostateczne wyłączenie komunikatu reklamowego<text:span text:style-name="T2">.</text:span></text:p>
      <text:p text:style-name="P73"/>
      <text:p text:style-name="P24">Art. 97<text:span text:style-name="T2">.</text:span></text:p>
      <text:p text:style-name="P17">1. Za nadawanie reklamy społecznej i reklamy kulturowej nie pobiera się opłat.</text:p>
      <text:p text:style-name="P17">2. Nadawanie reklam społecznych i reklam kulturowych jest zwolnione z podatku od towarów i usług<text:span text:style-name="T2">.</text:span></text:p>
      <text:p text:style-name="P73"/>
      <text:p text:style-name="P81">Art. 98.</text:p>
      <text:p text:style-name="P11">W kontraktach zawieranych przez jednostki mediów publicznych twórcy, artyści i producenci wyrażają zgodę na darmowe udostępnienie swych wkładów w utwory w powszechnie dostępnych zasobach Portalu do dozwolonego użytku osobistego.</text:p>
      <text:p text:style-name="P72"/>
      <text:p text:style-name="P72">Art. 99.</text:p>
      <text:p text:style-name="P17">1. Rada, na wniosek dyrektora jednostki mediów publicznych i organu samorządu terytorialnego, zawiera trójstronny kontrakt samorządowy.</text:p>
      <text:p text:style-name="P17">2. Trójstronny kontrakt samorządowy określa zadania jednostki mediów publicznych na rzecz danego regionu i zakres finansowania tego działania przez właściwą jednostkę samorządu terytorialnego. Kontrakt nie może określać sposobu prezentowania treści oraz wpływać na zawartość serwisów informacyjnych i audycji publicystycznych.</text:p>
      <text:p text:style-name="P17">3. Jednostki samorządu terytorialnego wpłacają na konto Rady środki finansowe przewidziane trójstronnym kontraktem samorządowym w terminach określonych w kontrakcie, a Rada przekazuje je bezzwłocznie i w całości na konto właściwej jednostki mediów publicznych.</text:p>
      <text:p text:style-name="P17">4. Właściwa jednostka samorządu terytorialnego oraz dyrektor jednostki mediów publicznych mają prawo zaskarżyć wykonywanie trójstronnego kontraktu <text:soft-page-break/>samorządowego do Rady.</text:p>
      <text:p text:style-name="P17">5. Zaskarżenie wykonywania trójstronnego kontraktu samorządowego przez jednostkę samorządu terytorialnego nie zwalnia jej z terminowych wpłat środków finansowych przewidzianych tym kontraktem do końca jego trwania, chyba że Rada uzna zasadność skargi. </text:p>
      <text:p text:style-name="P17">6. Rada określi szczegółowy tryb zawierania trójstronnych kontraktów samorządowych, kierując się potrzebą zapewnienia sprawnej współpracy między stronami zawierającymi te kontrakty.</text:p>
      <text:p text:style-name="P61"/>
      <text:p text:style-name="P58">Art. 1<text:span text:style-name="T2">00.</text:span></text:p>
      <text:p text:style-name="P17">1. Organy państwowe mogą podejmować decyzje w sprawach działalności jednostek mediów publicznych tylko w przypadkach przewidzianych ustawami.</text:p>
      <text:p text:style-name="P17">2. Jednostki publicznej radiofonii i telewizji umożliwiają naczelnym organom państwowym bezpośrednią prezentację oraz wyjaśnianie polityki państwa.</text:p>
      <text:p text:style-name="P17">3. Krajowa Rada Radiofonii i Telewizji, po zasięgnięciu opinii Rady, określi, w drodze rozporządzenia, tryb postępowania w sprawach, o których mowa w ust. 2, biorąc pod uwagę potrzebę realizacji prawa do informacji o działalności organów władzy publicznej.</text:p>
      <text:p text:style-name="P73"/>
      <text:p text:style-name="P58">Art. 101<text:span text:style-name="T2">.</text:span></text:p>
      <text:p text:style-name="P17">1. Jednostki publicznej radiofonii i telewizji stwarzają partiom politycznym możliwość przedstawienia stanowiska w węzłowych sprawach publicznych.</text:p>
      <text:p text:style-name="P17">2. Uprawnienia przewidziane w ust. 1 stosuje się odpowiednio do ogólnokrajowych organizacji związków zawodowych<text:span text:style-name="T2">,</text:span> związków pracodawców i ogólnopolskich federacji organizacji pozarządowych<text:span text:style-name="T2">.</text:span></text:p>
      <text:p text:style-name="P17">3. Krajowa Rada Radiofonii i Telewizji, po zasięgnięciu opinii Rady, określi, w drodze rozporządzenia, tryb postępowania w sprawach, o których mowa w ust. 1 i 2, biorąc pod uwagę potrzebę realizacji prawa do informacji oraz zasadę równego dostępu do mediów publicznych.</text:p>
      <text:p text:style-name="P73"/>
      <text:p text:style-name="P8">Art. 102.</text:p>
      <text:p text:style-name="P17">1. Jednostki publicznej radiofonii i telewizji stwarzają organizacjom pożytku publicznego, o których mowa w ustawie z dnia 24 kwietnia 2003 r. o działalności pożytku publicznego i o wolontariacie, możliwość nieodpłatnego informowania o prowadzonej przez te organizacje działalności nieodpłatnej.</text:p>
      <text:p text:style-name="P17">2. Przepis ust. 1 nie wyklucza prawa nadawcy do informowania o działalności organizacji pozarządowych w szerszym zakresie.</text:p>
      <text:p text:style-name="P73"/>
      <text:p text:style-name="P58">Art. 103<text:span text:style-name="T2">.</text:span></text:p>
      <text:p text:style-name="P17">1. Podmiotom uczestniczącym w wyborach do Sejmu, Senatu, samorządu terytorialnego oraz Parlamentu Europejskiego zapewnia się możliwość rozpowszechniania audycji wyborczych w programach publicznej radiofonii i telewizji na zasadach określonych odrębnymi przepisami.</text:p>
      <text:p text:style-name="P17">2. Przepis ust. 1 stosuje się odpowiednio do wyborów na urząd Prezydenta <text:soft-page-break/>Rzeczypospolitej Polskiej.</text:p>
      <text:p text:style-name="P17">3. Podmiotom uprawnionym do udziału w kampanii referendalnej w programach radiowych i telewizyjnych w rozumieniu art. 48 ust. 1 ustawy z dnia 14 marca 2003 r. o referendum ogólnokrajowym (Dz. U. Nr 57, poz. 507 i Nr 85, poz. 782, z 2007 r. Nr 112, poz. 766 oraz z 2009 r. Nr 68, poz. 573 i Nr 202, poz. 1547) zapewnia się możliwość rozpowszechniania audycji referendalnych w programach publicznej radiofonii i telewizji na zasadach określonych odrębnymi przepisami.</text:p>
      <text:p text:style-name="P73"/>
      <text:p text:style-name="P58">Art. 104<text:span text:style-name="T2">.</text:span></text:p>
      <text:p text:style-name="P17">1. Jednostki mediów publicznych mogą tworzyć i rozpowszechniać programy oraz inne usługi medialne dla odbiorców za granicą w języku polskim i w innych językach.</text:p>
      <text:p text:style-name="P17">2. Jednostki mediów publicznych są obowiązane tworzyć i rozpowszechniać audycje oświatowe oraz inne usługi medialne dla szkół i innych placówek oświatowo-wychowawczych.</text:p>
      <text:p text:style-name="P17">3. Audycje i usługi medialne, o których mowa w ust. 2, powinny odpowiadać wymogom zawartym w szkolnych programach nauczania.</text:p>
      <text:p text:style-name="P17">4. Zakres i sposób prowadzenia działalności przewidzianej w ust. 1 i 2 są określane w formie porozumień zawieranych między jednostkami mediów publicznych a ministrem właściwym do spraw zagranicznych lub ministrem właściwym do spraw edukacji narodowej, przewidujących pokrycie kosztów tworzenia i rozpowszechniania tych programów, audycji i innych usług medialnych z budżetu państwa.</text:p>
      <text:p text:style-name="P73"/>
      <text:p text:style-name="P72">Art. 105.</text:p>
      <text:p text:style-name="P52">Rada określi sposób i tryb udostępniania dla celów edukacyjnych audycji i treści wytwarzanych przez jednostki mediów publicznych.</text:p>
      <text:p text:style-name="P73"/>
      <text:p text:style-name="P8">Art. 106.</text:p>
      <text:p text:style-name="P17">1. Dyrektor jednostki mediów publicznych sporządza i przekazuje Radzie w terminie do dnia 31 marca roczne sprawozdanie z działalności jednostki, w tym z działalności programowej i wytwarzania audycji i treści.</text:p>
      <text:p text:style-name="P17">2. Rada, po zasięgnięciu opinii Instytutu, podejmuje w terminie do dnia 30 czerwca uchwałę w sprawie zatwierdzenia sprawozdania, o którym mowa w ust. 1.</text:p>
      <text:p text:style-name="P17">3. Sposób sporządzania sprawozdania, o którym mowa w ust. 1, oraz tryb jego publicznego udostępniania ustala Rada.</text:p>
      <text:p text:style-name="P59"/>
      <text:p text:style-name="P59"/>
      <text:p text:style-name="P69">Rozdział 6</text:p>
      <text:p text:style-name="P58">Finansowanie jednostek mediów publicznych</text:p>
      <text:p text:style-name="P72"/>
      <text:p text:style-name="P58"><text:soft-page-break/>Art. 107<text:span text:style-name="T2">.</text:span></text:p>
      <text:p text:style-name="P52">Przychodami jednostek mediów publicznych są:</text:p>
      <text:p text:style-name="P40">1) środki przekazywane przez Radę;</text:p>
      <text:p text:style-name="P40">2) wpływy pochodzące z obrotu prawami do audycji i treści;</text:p>
      <text:p text:style-name="P40">3) wpływy pochodzące z reklam, audycji sponsorowanych oraz lokowania produktów;</text:p>
      <text:p text:style-name="P40">4) wpływy pochodzące z innych źródeł.</text:p>
      <text:p text:style-name="P20"/>
      <text:p text:style-name="P58">Art. 108<text:span text:style-name="T2">.</text:span></text:p>
      <text:p text:style-name="P17">1. Rada<text:span text:style-name="T2">,</text:span> w drodze uchwały<text:span text:style-name="T2">,</text:span> dokonuje podziału środków<text:span text:style-name="T2">,</text:span> o których mowa w art. 34 ust. 1<text:span text:style-name="T2">,</text:span> między jednostki mediów publicznych.</text:p>
      <text:p text:style-name="P17">2. Jednostki mediów publicznych składają plany programowe i plany finansowe wraz z wnioskami o finansowanie w terminie wskazanym przez Radę.</text:p>
      <text:p text:style-name="P17">3. Rada, nie później niż w terminie 14 dni przed podjęciem uchwały, o której mowa w ust. 1, przedstawia Prezydium Komitetu oraz podaje do wiadomości publicznej projekt podziału środków wraz z uzasadnieniem<text:span text:style-name="T2">.</text:span></text:p>
      <text:p text:style-name="P20"/>
      <text:p text:style-name="P8">Art. 109.</text:p>
      <text:p text:style-name="P17">1. Dyrektorzy jednostek mediów publicznych opracowują projekt planu finansowego jednostki i przedstawiają go Radzie w terminie do dnia 15 czerwca roku poprzedzającego rok, którego dotyczy ten plan.</text:p>
      <text:p text:style-name="P17">2. Rada zatwierdza plan finansowy jednostki w terminie do dnia 14 sierpnia roku poprzedzającego rok, którego dotyczy ten plan.</text:p>
      <text:p text:style-name="P17">3. W przypadku zaistnienia sytuacji, których nie można było przewidzieć w chwili zatwierdzenia albo ustalenia planu finansowego, Rada, na wniosek dyrektora jednostki, może dokonać jego zmiany. </text:p>
      <text:p text:style-name="P15"/>
      <text:p text:style-name="P8">Art. 110.</text:p>
      <text:p text:style-name="P17">1. Dyrektorzy jednostek mediów publicznych sporządzają roczne sprawozdanie z wykonania planu finansowego jednostki, nie później niż w ciągu 6 miesięcy od zakończenia roku, którego dotyczy sprawozdanie.</text:p>
      <text:p text:style-name="P17">2. Sprawozdanie, o którym mowa w ust. 1, podlega zatwierdzeniu przez Radę.</text:p>
      <text:p text:style-name="P20"/>
      <text:p text:style-name="P8">Art. 111.</text:p>
      <text:p text:style-name="P17">1. Dyrektorzy jednostek mediów publicznych przygotowują i składają Radzie oraz publicznie udostępniają, do dnia 15 marca za poprzedni rok kalendarzowy, sprawozdania z wykorzystania środków publicznych, w tym wpływów z powszechnej opłaty audiowizualnej oraz odsetek za zwłokę w jej uiszczaniu lub wniesieniu, na realizację medialnej służby publicznej, ze wskazaniem środków przeznaczonych na wykonanie poszczególnych zadań, o których mowa w art. 5 ust. 1.</text:p>
      <text:p text:style-name="P17">2. Sposób sporządzania sprawozdań, o których mowa w ust. 1, oraz tryb ich publicznego udostępniania ustala Rada.</text:p>
      <text:p text:style-name="P8"><text:soft-page-break/></text:p>
      <text:p text:style-name="P8">Art. 112.</text:p>
      <text:p text:style-name="P17">1. Jednostki mediów publicznych są obowiązane do określenia w dokumentacji, o której mowa w art. 10 ustawy z dnia 29 września 1994 r. o rachunkowości, zasad rachunkowości, w tym zakładowego planu kont, w sposób zapewniający ujęcie w księgach rachunkowych przychodów i związanych z nimi kosztów odrębnie w odniesieniu do działalności, o której mowa w art. 5, oraz pozostałej działalności, a także metod przypisywania kosztów i przychodów do poszczególnych rodzajów prowadzonej działalności.</text:p>
      <text:p text:style-name="P17">2. Obowiązek, o którym mowa w ust. 1, nie narusza obowiązków w zakresie rachunkowości i sprawozdawczości wynikających z odrębnych przepisów.</text:p>
      <text:p text:style-name="P17">3. Rada określi sposób prowadzenia dokumentacji, o której mowa w ust. 1, biorąc pod uwagę konieczność zapewnienia przestrzegania zasad jawności i przejrzystości wykorzystania środków przeznaczonych na realizację zadań, o których mowa w art. 5 ust. 1, w sposób niezakłócający konkurencji na rynku.</text:p>
      <text:p text:style-name="P20"/>
      <text:p text:style-name="P8">Art. 113.</text:p>
      <text:p text:style-name="P17">1. Sprawozdanie finansowe jednostki mediów publicznych, o którym mowa w art. 45 ustawy z dnia 29 września 1994 r. o rachunkowości, sporządza dyrektor jednostki.</text:p>
      <text:p text:style-name="P17">2. Sprawozdanie finansowe, o którym mowa w ust. 1, podlega zatwierdzeniu przez Radę po przeprowadzeniu badania sprawozdania przez biegłego rewidenta.</text:p>
      <text:p text:style-name="P63"/>
      <text:p text:style-name="P63"/>
      <text:p text:style-name="P69">Rozdział 7</text:p>
      <text:p text:style-name="P8">Powszechna opłata audiowizualna</text:p>
      <text:p text:style-name="P8"/>
      <text:p text:style-name="P8">Art. 114.</text:p>
      <text:p text:style-name="P17">1. Wprowadza się powszechną opłatę audiowizualną, przeznaczoną na finansowanie medialnej służby publicznej i realizujących ją jednostek i organów mediów publicznych.</text:p>
      <text:p text:style-name="P17">2. Powszechnej opłacie audiowizualnej podlegają osoby pełnoletnie uzyskujące przychody, mające miejsce zamieszkania na terytorium Rzeczypospolitej Polskiej.</text:p>
      <text:p text:style-name="P8"/>
      <text:p text:style-name="P8">Art. 115.</text:p>
      <text:p text:style-name="P52">1. Powszechną opłatę audiowizualną uiszczają:</text:p>
      <text:p text:style-name="P42"><text:span text:style-name="T7">1) podatnicy uzyskujący dochody podlegające opodatkowaniu podatkiem dochodowym od osób fizycznych – w sposób i w terminach przewidzianych dla wnoszenia zaliczek miesięcznych na podatek dochodowy, określonych w art. 43 i 44 ustawy z dnia 26 lipca 1991 r. o podatku dochodowym od osób fizycznych (Dz. U. z 2000 r. Nr 14, poz. 176, z późn. zm.</text:span><text:span text:style-name="footnote_20_reference"><text:span text:style-name="T7"><text:note text:id="ftn6" text:note-class="footnote"><text:note-citation>7</text:note-citation><text:note-body><text:p text:style-name="P76"><text:span text:style-name="T26">)</text:span> Zmiany tekstu jednolitego wymienionej ustawy zostały ogłoszone w Dz.U. z 2000 r. Nr 22, poz. 270, Nr 60, poz. 703, Nr 70, poz. 816, Nr 104, poz. 1104, Nr 117, poz. 1228 i Nr 122, poz. 1324, z 2001 r. Nr 4, poz. 27, Nr 8, poz. 64, Nr 52, poz. 539, Nr 73, poz. 764, Nr 74, poz. 784, Nr 88, poz. 961, Nr 89, poz. 968, Nr 102, poz. 1117, Nr 106, poz. 1150, Nr 110, poz. 1190, Nr 125, poz. 1363 i 1370 i Nr 134, poz. 1509, z 2002 r. Nr 19, poz. 199, Nr 25, poz. 253, Nr 74, poz. 676, Nr 78, poz. 715, Nr 89, poz. 804, Nr 135, poz. 1146, Nr 141, poz. 1182, Nr 169, poz. 1384, Nr 181, poz. 1515, Nr 200, poz. 1679 i Nr 240, poz. 2058, z 2003 r. Nr 7, poz. 79, Nr 45, poz. 391, Nr 65, poz. 595, Nr 84, poz. 774, Nr 90, poz. 844. Nr 96, poz. 874, Nr 122, poz. 1143, Nr 135, poz. 1268, Nr 137, poz. 1302, Nr 166, poz. 1608, Nr 202, poz. 1956, Nr 222, poz. 2201, Nr 223, poz. 2217 i Nr 228, poz. 2255, z 2004 r. Nr 29, poz. 257, Nr 54, poz. 535, Nr 93, poz. 894, Nr 99, poz. 1001, Nr 109, poz. 1163, Nr 116, poz. 1203, 1205 i 1207, Nr 120, poz. 1252, Nr 123, poz. 1291, Nr 151, poz. 1596, Nr 162, poz. 1691, Nr 210, poz. 2135, Nr 263, poz. 2619 i Nr 281, poz. 2779 i 2781, z 2005 r. Nr 25, poz. 202, Nr 30, poz. 262, Nr 85, poz. 725, Nr 86, poz. 732, Nr 90, poz. 757, Nr 102, poz. 852, Nr 143, poz. 1199 i 1202, Nr 155, poz. 1298, Nr 164, poz. 1365 i 1366, Nr 169, poz. 1418 i 1420, Nr 177, poz. 1468, Nr 179, poz. 1484, Nr 180, poz. 1495 i Nr 183, poz. 1538, z 2006 r. Nr 46, poz. 328, Nr 104, poz. 708 i 711, Nr 107, poz. 723, Nr 136, poz. 970, Nr 157, poz. 1119, Nr 183, poz. 1353 i 1354, Nr 217, poz. 1588, Nr 226, poz. 1657 i Nr 249, poz. 1824, z 2007 r. Nr 35, poz. 219, Nr 99, poz. 658, Nr 115, poz. 791 i 793, Nr 176, poz. 1243, Nr 181, poz. 1288, Nr 191, poz. 1361 i 1367, Nr 192, poz. 1378 i Nr 211, poz. 1549 oraz z 2008 r. Nr 97, poz. 623, Nr 141, poz. 888 i Nr 143, poz. 894. </text:p></text:note-body></text:note></text:span></text:span><text:span text:style-name="T16">)</text:span><text:span text:style-name="T7">);</text:span></text:p>
      <text:p text:style-name="P42"><text:soft-page-break/><text:span text:style-name="T7">2) podatnicy uzyskujący dochody podlegające opodatkowaniu zryczałtowanym podatkiem dochodowym od niektórych przychodów osiąganych przez osoby fizyczne – w sposób i w terminach przewidzianych dla wnoszenia zaliczek miesięcznych na podatek dochodowy, określonych w art. 21 ust. 1 i ust. 1a, art. 31 ust. 5 i art. 47 ustawy z dnia 20 listopada 1998 r. o zryczałtowanym podatku dochodowym od niektórych przychodów osiąganych przez osoby fizyczne (Dz. U. Nr 144, poz. 930, z późn. zm.</text:span><text:span text:style-name="footnote_20_reference"><text:span text:style-name="T7"><text:note text:id="ftn7" text:note-class="footnote"><text:note-citation>8</text:note-citation><text:note-body><text:p text:style-name="P76"><text:span text:style-name="T26">)</text:span> Zmiany wymienionej ustawy zostały ogłoszone w Dz. U. z 2000 r. Nr 104, poz. 1104 i Nr 122, poz. 1324, z 2001 r. Nr 74, 784, Nr 88, poz. 961, Nr 125, poz. 1363 i 1369 i Nr 134, poz. 1509, z 2002 r. Nr 141, poz. 1183, Nr 169, poz. 1384, Nr 172, poz. 1412 i Nr 200, poz. 1679, z 2003 r. Nr 45, poz. 391, Nr 96, poz. 874, Nr 135, poz. 1268, Nr 137, poz. 1302 i Nr 202, poz. 1958, z 2004 r. Nr 210, poz. 2135 i Nr 263, poz. 2619, z 2005 r. Nr 143, poz. 1199, Nr 164, poz. 1366 i Nr 169, poz. 1420, z 2006 r. Nr 183, poz. 1353 i Nr 217, poz. 1588 oraz z 2008 r. Nr 141, poz. 888 i Nr 143, poz. 894.</text:p></text:note-body></text:note></text:span></text:span><text:span text:style-name="T16">)</text:span><text:span text:style-name="T7">);</text:span></text:p>
      <text:p text:style-name="P42"><text:span text:style-name="T7">3) podatnicy uzyskujący dochody podlegające opodatkowaniu podatkiem dochodowym od osób fizycznych, za których zaliczki na podatek dochodowy wnoszą płatnicy w rozumieniu art. 8 ustawy z dnia 29 sierpnia 1997 r. – Ordynacja podatkowa (Dz. U. z 2005 r. Nr 8, poz. 60, z późn. zm.</text:span><text:span text:style-name="footnote_20_reference"><text:span text:style-name="T7"><text:note text:id="ftn8" text:note-class="footnote"><text:note-citation>9</text:note-citation><text:note-body><text:p text:style-name="P76"><text:span text:style-name="T26">)</text:span> Zmiany tekstu jednolitego wymienionej ustawy zostały ogłoszone w Dz. U. z 2005 r. Nr 85, poz. 727, Nr 86, poz. 732 i Nr 143, poz. 1199, z 2006 r. Nr 66, poz. 470, Nr 104, poz. 708, Nr 143, poz. 1031, Nr 217, poz. 1590 i Nr 225, poz. 1635, z 2007 r. Nr 112, poz. 769, Nr 120, poz. 818, Nr 192, poz. 1378 i Nr 225, poz. 1671 oraz z 2008 r. Nr 118, poz. 745, Nr 141, poz. 888 i Nr 180, poz. 1109.</text:p></text:note-body></text:note></text:span></text:span><text:span text:style-name="T16">)</text:span><text:span text:style-name="T7">) – w sposób i w terminach określonych w art. 38 ust. 1 i art. 42 ust. 1 ustawy z dnia 26 lipca 1991 r. o podatku dochodowym od osób fizycznych dla wnoszenia zaliczek miesięcznych na podatek dochodowy pobranych od podatnika;</text:span></text:p>
      <text:p text:style-name="P42"><text:span text:style-name="T7">4) podatnicy uzyskujący dochody podlegające opodatkowaniu podatkiem dochodowym od osób fizycznych, którzy uzyskują przychody, od których ani płatnik ani podatnik nie ma obowiązku odprowadzania zaliczek miesięcznych na podatek dochodowy – w wysokości należnej za 12 miesięcy, w sposób i w terminie przewidzianych dla rocznego rozliczenia podatku dochodowego od osób fizycznych;</text:span></text:p>
      <text:p text:style-name="P42"><text:span text:style-name="T7">5) podatnicy uzyskujący dochody podlegające opodatkowaniu podatkiem dochodowym od osób fizycznych, którzy uzyskują przychody wyłącznie z tytułu wykonywania umów o dzieło, kontraktów menedżerskich i umów zlecenia – w wysokości należnej za 12 miesięcy, w sposób i w terminie przewidzianym dla rocznego rozliczenia podatku dochodowego od osób fizycznych;</text:span></text:p>
      <text:p text:style-name="P42"><text:span text:style-name="T7">6) rolnicy podlegający ubezpieczeniu, o którym mowa w art. 4 ustawy z dnia 20 grudnia 1990 r. o ubezpieczeniu społecznym rolników (Dz. U. z 2008 r. Nr 50, poz. 291, Nr 67, poz. 411, Nr 70, poz. 416 i Nr 180, poz. 1112) – w sposób i terminach przewidzianych dla wnoszenia składek na ubezpieczenie społeczne rolników.</text:span></text:p>
      <text:p text:style-name="P17">2. Osoby, o których mowa w ust. 1 pkt 1-3 i 6, uzyskujące przychody z różnych źródeł, z zastrzeżeniem ust. 3, wnoszą powszechną opłatę audiowizualną tylko z tytułu jednego źródła dochodów.</text:p>
      <text:p text:style-name="P17"><text:soft-page-break/>3. Rolnicy, uzyskujący przychody podlegające opodatkowaniu na podstawie ustawy o podatku dochodowym od osób fizycznych lub ustawy o zryczałtowanym podatku dochodowym podlegają powszechnej opłacie audiowizualnej na zasadach określonych dla podatników, o których mowa w ust. 1 pkt 1-5.</text:p>
      <text:p text:style-name="P8"/>
      <text:p text:style-name="P8">Art. 116.</text:p>
      <text:p text:style-name="P52">Płatnikami w rozumieniu art. 8 ustawy z dnia 29 sierpnia 1997 r. – Ordynacja podatkowa wnoszącymi bez wezwania powszechną opłatę audiowizualną są:</text:p>
      <text:p text:style-name="P42"><text:span text:style-name="T7">1) pracodawcy zobowiązani do poboru i odprowadzania składek na ubezpieczenia społeczne od pracowników oraz inni płatnicy składek w rozumieniu art. 4 pkt 2 ustawy z dnia 13 października 1998 r. o systemie ubezpieczeń społecznych (Dz. U. z 2007 r. Nr 11, poz. 74, z późn. zm.</text:span><text:span text:style-name="footnote_20_reference"><text:span text:style-name="T7"><text:note text:id="ftn9" text:note-class="footnote"><text:note-citation>10</text:note-citation><text:note-body><text:p text:style-name="P76"><text:span text:style-name="T26">)</text:span> Zmiany tekstu jednolitego wymienionej ustawy zostały ogłoszone w Dz. U. z 2007 r. Nr 17, poz. 95, Nr 21, poz. 125, Nr 112, poz. 769, Nr 115, poz. 791, 792 i 793 i Nr 176, poz. 1243 oraz z 2008 r. Nr 63, poz. 394, Nr 67, poz. 411, Nr 141, poz. 888 i Nr 171, poz. 1056.</text:p></text:note-body></text:note></text:span></text:span><text:span text:style-name="T16">)</text:span><text:span text:style-name="T7">);</text:span></text:p>
      <text:p text:style-name="P40">2) Zakład Ubezpieczeń Społecznych;</text:p>
      <text:p text:style-name="P40">3) Kasa Rolniczego Ubezpieczenia Społecznego;</text:p>
      <text:p text:style-name="P42"><text:span text:style-name="T7">4) właściwe jednostki organizacyjne zobowiązane do wypłaty wynagrodzeń sędziów i prokuratorów pozostających w stanie spoczynku.</text:span></text:p>
      <text:p text:style-name="P8"/>
      <text:p text:style-name="P8">Art. 117.</text:p>
      <text:p text:style-name="P17">1. Powszechna opłata audiowizualna jest odliczana od podstawy opodatkowania podatku dochodowego od osób fizycznych, z zastrzeżeniem ust. 2 i 3.</text:p>
      <text:p text:style-name="P17">2. Powszechna opłata audiowizualna podlega odliczeniu odpowiednio od podatku dochodowego od osób fizycznych albo zryczałtowanego podatku dochodowego od niektórych przychodów osiąganych przez osoby fizyczne od osób:</text:p>
      <text:p text:style-name="P40">1) które ukończyły 75 lat;</text:p>
      <text:p text:style-name="P40">2) niesłyszących, u których stwierdzono całkowitą głuchotę lub obustronne upośledzenie słuchu (mierzone na częstotliwości 2.000 Hz o natężeniu od 80 dB);</text:p>
      <text:p text:style-name="P40">3) niewidomych, których ostrość wzroku nie przekracza 15%;</text:p>
      <text:p text:style-name="P40">4) które otrzymują świadczenie emerytalne lub rentowe, którego wysokość nie przekracza miesięcznie kwoty 75% minimalnego wynagrodzenia za pracę, o którym mowa w ustawie z dnia 10 października 2002 r. o minimalnym wynagrodzeniu za pracę (Dz. U. z 2002 r. Nr 200, poz. 1679, z 2004 r. Nr 240, poz. 2407 oraz z 2005 r. Nr 157, poz. 1314);</text:p>
      <text:p text:style-name="P40">5) wobec których orzeczono o:</text:p>
      <text:p text:style-name="P48"><text:span text:style-name="T11">a) znacznym albo umiarkowanym stopniu niepełnosprawności, na podstawie ustawy z dnia 27 sierpnia 1997r. o rehabilitacji zawodowej i społecznej oraz zatrudnianiu osób niepełnosprawnych (Dz. U. z 2008 r. Nr 14, poz. 92, z późn. zm.</text:span><text:span text:style-name="footnote_20_reference"><text:span text:style-name="T7"><text:note text:id="ftn10" text:note-class="footnote"><text:note-citation>11</text:note-citation><text:note-body><text:p text:style-name="P75"><text:span text:style-name="Footnote_20_Symbol"><text:span text:style-name="T6">) Zmiany tekstu jednolitego wymienionej ustawy zostały ogłoszone w Dz. U. z 2008 r. Nr 223, poz. 1463, Nr 227, poz. 1505, Nr 237, poz. 1652 oraz z 2009 r. Nr 6, poz. 33, Nr 97, poz. 802, Nr 98, poz. 817, Nr 157, poz. 1241, Nr 219, poz. 1706.</text:span></text:span></text:p></text:note-body></text:note></text:span></text:span><text:span text:style-name="T19">)</text:span><text:span text:style-name="T11">),</text:span></text:p>
      <text:p text:style-name="P48"><text:span text:style-name="T11">b) trwałej lub okresowej całkowitej niezdolności do pracy w gospodarstwie rolnym, na podstawie ustawy z dnia 20 grudnia 1990 r. o ubezpieczeniu </text:span><text:soft-page-break/><text:span text:style-name="T11">społecznym rolników;</text:span></text:p>
      <text:p text:style-name="P42"><text:span text:style-name="T7">6) które otrzymują świadczenie pielęgnacyjne z właściwego organu realizującego zadania w zakresie świadczeń rodzinnych jako zadanie zlecone z zakresu administracji rządowej lub rentę socjalną z Zakładu Ubezpieczeń Społecznych lub innego organu emerytalno-rentowego;</text:span></text:p>
      <text:p text:style-name="P42"><text:span text:style-name="T7">7) posiadających prawo do zasiłku przedemerytalnego, określonego w ustawie z dnia 20 kwietnia 2004 r. o promocji zatrudnienia i instytucjach rynku pracy (Dz. U. z 2008 r. Nr 69, poz. 415, z późn. zm.</text:span><text:span text:style-name="footnote_20_reference"><text:span text:style-name="T7"><text:note text:id="ftn11" text:note-class="footnote"><text:note-citation>12</text:note-citation><text:note-body><text:p text:style-name="P75"><text:span text:style-name="Footnote_20_Symbol"><text:span text:style-name="T6">) Zmiany tekstu jednolitego wymienionej ustawy zostały ogłoszone w Dz. U. 2008 r. Nr 70, poz. 416, Nr 134, poz. 850, Nr 171, poz. 1056, Nr 216, poz. 1367, Nr 237, poz. 1654 oraz z 2009 r. Nr 6, poz. 33, Nr 69, poz. 595, Nr 91, poz. 742, Nr 97, poz. 800, Nr 115, poz. 964, Nr 125, poz. 1035, Nr 127, poz. 1052, Nr 161, poz. 1278, Nr 219, poz. 1706.</text:span></text:span></text:p></text:note-body></text:note></text:span></text:span><text:span text:style-name="T16">)</text:span><text:span text:style-name="T7">) Nr 70, poz. 416, Nr 134, poz. 850 i Nr 171, poz. 1056), z zastrzeżeniem ust. 4;</text:span></text:p>
      <text:p text:style-name="P42"><text:span text:style-name="T7">8) posiadających prawo do świadczenia przedemerytalnego, określonego w ustawie z dnia 30 kwietnia 2004 r. o świadczeniach przedemerytalnych (Dz. U. Nr 120, poz. 1252 oraz z 2009 r. Nr 6, poz. 33), z zastrzeżeniem ust. 4;</text:span></text:p>
      <text:p text:style-name="P42"><text:span text:style-name="T7">9) wobec których stwierdzono nieważność orzeczenia, na podstawie ustawy z dnia 23 lutego 1991 r. o uznaniu za nieważne orzeczeń wydanych wobec osób represjonowanych za działalność na rzecz niepodległego bytu Państwa Polskiego (Dz. U. Nr 34, poz. 149, z późn. zm.</text:span><text:span text:style-name="footnote_20_reference"><text:span text:style-name="T7"><text:note text:id="ftn12" text:note-class="footnote"><text:note-citation>13</text:note-citation><text:note-body><text:p text:style-name="P76"><text:span text:style-name="T26">)</text:span> Zmiany wymienionej ustawy zostały ogłoszone w Dz. U. 1993 r. Nr 36, poz. 159, z 1995 r. Nr 28, poz. 143, z 1998 r. Nr 97, poz. 604, z 2002 r. Nr 240, poz. 2055, z 2004 r. Nr 273, poz. 2703 oraz z 2007 r. Nr 191, poz. 1372.</text:p></text:note-body></text:note></text:span></text:span><text:span text:style-name="T16">)</text:span><text:span text:style-name="T7">);</text:span></text:p>
      <text:p text:style-name="P40">10) wobec których wydano decyzję o internowaniu w związku z wprowadzeniem w dniu 13 grudnia 1981 r. w Polsce stanu wojennego.</text:p>
      <text:p text:style-name="P17">3. Zwalnia się od powszechnej opłaty audiowizualnej osoby:</text:p>
      <text:p text:style-name="P42"><text:span text:style-name="T7">1) spełniające kryteria dochodowe, określone w ustawie z dnia 28 listopada 2003 r. o świadczeniach rodzinnych (Dz. U. z 2006 r. Nr 139, poz. 992, z późn. zm.</text:span><text:span text:style-name="footnote_20_reference"><text:span text:style-name="T7"><text:note text:id="ftn13" text:note-class="footnote"><text:note-citation>14</text:note-citation><text:note-body><text:p text:style-name="P76"><text:span text:style-name="T26">)</text:span> Zmiany tekstu jednolitego wymienionej ustawy zostały ogłoszone w Dz. U. z 2006 r. Nr 222, poz. 1630, z 2007 r. Nr 64, poz. 427, Nr 105, poz. 720, Nr 109, poz. 747, Nr 192, poz. 1378 i Nr 200, poz. 1446 oraz z 2008 r. Nr 70, poz. 416 i Nr 138, poz. 872 i 875.</text:p></text:note-body></text:note></text:span></text:span><text:span text:style-name="T16">)</text:span><text:span text:style-name="T7">);</text:span></text:p>
      <text:p text:style-name="P42"><text:span text:style-name="T7">2) które mają prawo do korzystania ze świadczeń pieniężnych z tytułu ustawy z dnia 12 marca 2004 r. o pomocy społecznej (Dz. U. z 2009 r. Nr 175, poz. 1362, Nr 202, poz. 1551, Nr 219, poz. 1706 i Nr 221, poz. 1738);</text:span></text:p>
      <text:p text:style-name="P42"><text:span text:style-name="T7">3) bezrobotne, o których mowa w art. 2 ust. 1 pkt 2 ustawy z dnia 20 kwietnia 2004 r. o promocji zatrudnienia i instytucjach rynku pracy;</text:span></text:p>
      <text:p text:style-name="P42"><text:span text:style-name="T7">4) które ukończyły 60 lat oraz mają ustalone prawo do emerytury, której wysokość nie przekracza miesięcznie kwoty 50% minimalnego wynagrodzenia za pracę, o którym mowa w ustawie z dnia 10 października 2002 r. o minimalnym wynagrodzeniu za pracę, z zastrzeżeniem ust. 4;</text:span></text:p>
      <text:p text:style-name="P40">5) posiadające prawo do zasiłku przedemerytalnego, określonego w ustawie z dnia 20 kwietnia 2004 r. o promocji zatrudnienia i instytucjach rynku pracy, o ile otrzymują z tego tytułu świadczenie w wysokości niższej niż 50% minimalnego wynagrodzenia za pracę, o którym mowa w ustawie z dnia 10 października 2002 r. o minimalnym wynagrodzeniu za pracę, z zastrzeżeniem ust. 4;</text:p>
      <text:p text:style-name="P42"><text:span text:style-name="T7">6) posiadające prawo do świadczenia przedemerytalnego, określonego w ustawie z dnia 30 kwietnia 2004 r. o świadczeniach przedemerytalnych, o ile otrzymują z tego tytułu świadczenie w wysokości niższej niż 50% minimalnego wynagrodzenia za pracę, o którym mowa w ustawie z dnia 10 października 2002 r. o minimalnym wynagrodzeniu za pracę, z zastrzeżeniem </text:span><text:soft-page-break/><text:span text:style-name="T7">ust. 4;</text:span></text:p>
      <text:p text:style-name="P40">7) wobec których orzeczono o:</text:p>
      <text:p text:style-name="P47">a) znacznym albo umiarkowanym stopniu niepełnosprawności, na podstawie ustawy z dnia 27 sierpnia 1997r. o rehabilitacji zawodowej i społecznej oraz zatrudnianiu osób niepełnosprawnych,</text:p>
      <text:p text:style-name="P47">b) trwałej lub okresowej całkowitej niezdolności do pracy w gospodarstwie rolnym, na podstawie ustawy z dnia 20 grudnia 1990 r. o ubezpieczeniu społecznym rolników;</text:p>
      <text:p text:style-name="P50">– o ile otrzymują z tego tytułu świadczenie w wysokości niższej niż 50% minimalnego wynagrodzenia za pracę, o którym mowa w ustawie z dnia 10 października 2002 r. o minimalnym wynagrodzeniu za pracę.</text:p>
      <text:p text:style-name="P17">4. Osoby wymienione w ust. 2 pkt 7 i 8 oraz ust. 3 pkt 4-6, które uzyskują inne przychody niż wynikające z posiadanych praw do świadczeń, o których mowa w ust. 2 pkt 7 i 8 oraz ust. 3 pkt 4-6, podlegają powszechnej opłacie abonamentowej na zasadach określonych w art. 115 ust. 1.</text:p>
      <text:p text:style-name="P8"/>
      <text:p text:style-name="P8">Art. 118.</text:p>
      <text:p text:style-name="P17">1. Powszechna opłata audiowizualna jest pobierana przez urząd skarbowy właściwy ze względu na miejsca zamieszkania osoby zobowiązanej do uiszczenia tej opłaty oraz Kasa Rolniczego Ubezpieczenia Społecznego.</text:p>
      <text:p text:style-name="P17">2. Wpływy z pobranej powszechnej opłaty audiowizualnej oraz odsetki za zwłokę w uiszczeniu lub wniesieniu tej opłaty urząd skarbowy oraz Kasa Rolniczego Ubezpieczenia Społecznego przekazują niezwłocznie na wyodrębniony rachunek Rady.</text:p>
      <text:p text:style-name="P17">3. Rachunek, o którym mowa w ust. 2, jest prowadzony przez Bank Gospodarstwa Krajowego.</text:p>
      <text:p text:style-name="P8"/>
      <text:p text:style-name="P8">Art. 119.</text:p>
      <text:p text:style-name="P17">1. Powszechna opłata audiowizualna wynosi 8 zł miesięcznie.</text:p>
      <text:p text:style-name="P17">2. Kwota, o której mowa w ust. 1, jest waloryzowana co trzy lata wskaźnikiem równym sumie wskaźników cen towarów i usług konsumpcyjnych ogółem, ustalonych w ustawach budżetowych<text:span text:style-name="T2">,</text:span> w okresie od roku<text:span text:style-name="T2">,</text:span> w którym przeprowadzono ostatnią waloryzację<text:span text:style-name="T2">,</text:span> do roku poprzedzającego termin waloryzacji<text:span text:style-name="T2">.</text:span></text:p>
      <text:p text:style-name="P17">3. Rada do dnia 31 maja roku<text:span text:style-name="T2">,</text:span> w którym przeprowadzono waloryzację ogłasza w Dzienniku Urzędowym Rzeczypospolitej Polskiej „Monitor Polski” wysokość powszechnej opłaty audiowizualnej obowiązującej od następnego roku, przy czym jest ona zaokrąglana w górę do pełnych dziesiątek groszy.</text:p>
      <text:p text:style-name="P10"/>
      <text:p text:style-name="P8">Art. 120.</text:p>
      <text:p text:style-name="P17">1. Kontrolę wykonywania obowiązku uiszczania i wnoszenia powszechnej opłaty audiowizualnej prowadzi podmiot właściwy do jej poboru. </text:p>
      <text:p text:style-name="P17">2. Do powszechnej opłaty audiowizualnej stosuje się przepisy o postępowaniu egzekucyjnym w administracji w zakresie egzekucji obowiązków o charakterze pieniężnym.</text:p>
      <text:p text:style-name="P17"><text:soft-page-break/>3. W przypadku opóźnienia w uiszczeniu lub wniesieniu powszechnej opłaty audiowizualnej naliczane są odsetki w wysokości jak dla zaległości podatkowych w rozumieniu ustawy z dnia 29 sierpnia 1997 r. – Ordynacja podatkowa.</text:p>
      <text:p text:style-name="P17">4. Uprawnionymi do żądania wykonania w drodze egzekucji administracyjnej obowiązków określonych w ust. 1 są podmioty właściwe do poboru powszechnej opłaty audiowizualnej.</text:p>
      <text:p text:style-name="P8"/>
      <text:p text:style-name="P8">Art. 121.</text:p>
      <text:p text:style-name="P17">1. Rada, na wniosek podmiotu właściwego do poboru powszechnej opłaty audiowizualnej umarza zaległości w płatności powszechnej opłaty audiowizualnej oraz odsetki za zwłokę w ich uiszczeniu lub wniesieniu w przypadku gdy podmiot zobowiązany do uiszczenia lub wniesienia tych opłat nie posiada majątku, z którego można zaspokoić należności.</text:p>
      <text:p text:style-name="P17">2. Podstawą do umorzenia należności jest informacja organu egzekucyjnego o nieskuteczności egzekucji.</text:p>
      <text:p text:style-name="P17">3. Wniosek, o którym mowa w ust. 1, wraz z wykazem dłużników, należnych od nich opłat i odsetek za zwłokę w ich uiszczeniu lub wniesieniu oraz wskazaniem przyczyny braku możliwości uzyskania tych należności, podmiot właściwy do poboru powszechnej opłaty audiowizualnej przedstawia Radzie raz na rok.</text:p>
      <text:p text:style-name="P8"/>
      <text:p text:style-name="P8">Art. 122.</text:p>
      <text:p text:style-name="P17">1. W wyjątkowych sytuacjach, jeżeli przemawiają za tym szczególne względy społeczne lub przypadki losowe, Rada może umorzyć lub rozłożyć na raty zaległości w płatności powszechnej opłaty audiowizualnej oraz odsetki za zwłokę w ich uiszczaniu.</text:p>
      <text:p text:style-name="P17">2. Wniosek o umorzenie lub rozłożenie na raty należności wymienionych w ust. 1 podmiot zobowiązany do uiszczania powszechnej opłaty audiowizualnej za pośrednictwem podmiotu właściwego do poboru tej opłaty, składa do Rady.</text:p>
      <text:p text:style-name="P17">3. Podmiot zobowiązany do uiszczania powszechnej opłaty audiowizualnej składa podmiotowi właściwemu do poboru powszechnej opłaty audiowizualnej dokument stwierdzający umorzenie lub rozłożenie na raty należności wymienionych w ust. 1, w terminie 14 dni od dnia jego otrzymania.</text:p>
      <text:p text:style-name="P15"/>
      <text:p text:style-name="P15"/>
      <text:p text:style-name="P8">Rozdział 8</text:p>
      <text:p text:style-name="P8">Zmiany w przepisach obowiązujących</text:p>
      <text:p text:style-name="P8"/>
      <text:p text:style-name="P5">Art. 123.</text:p>
      <text:p text:style-name="P55"><text:span text:style-name="T7">W ustawie z dnia z dnia 29 maja 1974 r. o zaopatrzeniu inwalidów wojennych i wojskowych oraz ich rodzin (Dz. U. z 2002 r. Nr 9, poz. 87, z późn. zm.</text:span><text:span text:style-name="footnote_20_reference"><text:span text:style-name="T7"><text:note text:id="ftn14" text:note-class="footnote"><text:note-citation>15</text:note-citation><text:note-body><text:p text:style-name="P76"><text:span text:style-name="T26">)</text:span> Zmiany tekstu jednolitego wymienionej ustawy zostały ogłoszone w Dz. U. z 2002 r. Nr 181, poz. 1515, z 2003 r. Nr 56, poz. 498 i Nr 210, poz. 2036, z 2004 r. Nr 121, poz. 1264, Nr 191, poz. 1954, Nr 210, poz. 2135 i Nr 281, poz. 2779, z 2005 r. Nr 10, poz. 65 oraz z 2007 r. Nr 82, poz. 559. </text:p></text:note-body></text:note></text:span></text:span><text:span text:style-name="T16">)</text:span><text:span text:style-name="T7">) art. 23a otrzymuje brzmienie:</text:span></text:p>
      <text:p text:style-name="P74">„Art. 23a. Inwalidzie wojennemu przysługuje zwolnienie z powszechnej opłaty <text:soft-page-break/>audiowizualnej w rozumieniu przepisów ustawy z dnia …… o mediach publicznych (Dz. U. Nr …, poz. …).”.</text:p>
      <text:p text:style-name="P15"/>
      <text:p text:style-name="P5">Art. 124.</text:p>
      <text:p text:style-name="P55"><text:span text:style-name="T10">W ustawie z dnia 14 lipca 1983 r. o narodowym zasobie archiwalnym i archiwach </text:span><text:span text:style-name="T7">(Dz. U. z 2006 r. Nr 97, poz. 673, z późn. zm.</text:span><text:span text:style-name="footnote_20_reference"><text:span text:style-name="T7"><text:note text:id="ftn15" text:note-class="footnote"><text:note-citation>16</text:note-citation><text:note-body><text:p text:style-name="P76"><text:span text:style-name="T26">)</text:span> Zmiany tekstu jednolitego wymienionej ustawy zostały ogłoszone w Dz. U. z 2006 r. Nr 104, poz. 708, Nr 170, poz. 1217 i Nr 220, poz. 1600, z 2007 r.<text:span text:style-name="T4"> </text:span>Nr 64, poz. 426, z 2008 r. Nr 227, poz. 1505 oraz z 2009 r. Nr 39, poz. 307 i Nr 166, poz. 1317. </text:p></text:note-body></text:note></text:span></text:span><text:span text:style-name="T16">)</text:span><text:span text:style-name="T7">)</text:span><text:span text:style-name="T10"> w art. 17 ust. 4 otrzymuje brzmienie:</text:span></text:p>
      <text:p text:style-name="P26">„4. Minister właściwy do spraw kultury i ochrony dziedzictwa narodowego po zasięgnięciu opinii Rady Mediów Publicznych ustali, w drodze rozporządzenia, szczegółowe zasady i tryb gromadzenia, ewidencjonowania, kwalifikowania, klasyfikacji oraz udostępniania materiałów archiwalnych tworzących zasób jednostek publicznej radiofonii i telewizji, uwzględniając:</text:p>
      <text:p text:style-name="P46">1) szczególny zakres i sposób działania radia i telewizji;</text:p>
      <text:p text:style-name="P46">2) potrzebę szczególnej ochrony materiałów archiwalnych przed utratą lub zniszczeniem.”.</text:p>
      <text:p text:style-name="P5"/>
      <text:p text:style-name="P5">Art. 125.</text:p>
      <text:p text:style-name="P55"><text:span text:style-name="T10">W ustawie z dnia 27 września 1990 r. o wyborze Prezydenta Rzeczypospolitej Polskie (Dz. U. z 2000 r. Nr 47, poz. 544, z późn. zm.</text:span><text:span text:style-name="footnote_20_reference"><text:span text:style-name="T7"><text:note text:id="ftn16" text:note-class="footnote"><text:note-citation>17</text:note-citation><text:note-body><text:p text:style-name="P76"><text:span text:style-name="T26">)</text:span> Zmiany tekstu jednolitego wymienionej ustawy zostały ogłoszone w Dz. U. z 2002 r. Nr 113, poz. 984 i Nr 153, poz. 1271, z 2003 r. Nr 57, poz. 507 i Nr 130, poz. 1188, z 2004 r. Nr 25, poz. 219, z 2006 r. Nr 218, poz. 1592, z 2007 r. Nr 25, poz. 162 i Nr 112, poz. 766, z 2008 r. Nr 171, poz. 1056 oraz z 2009 r. Nr 119, poz. 999, Nr 202, poz. 1547 i Nr 213, poz. 1651 i poz. 1652.</text:p></text:note-body></text:note></text:span></text:span><text:span text:style-name="T18">)</text:span><text:span text:style-name="T10">) wprowadza się następujące zmiany:</text:span></text:p>
      <text:p text:style-name="P27">1) w art. 83:</text:p>
      <text:p text:style-name="P28">a) ust. 1 i 2 otrzymują brzmienie:</text:p>
      <text:p text:style-name="P29">„1. W okresie od 15 dnia przed dniem głosowania do dnia zakończenia kampanii wyborczej Telewizja Polska i Polskie Radio, o których mowa w art. 69 ust. 1 pkt 1 lit. a i b ustawy z dnia … o mediach publicznych (Dz. U. Nr …, poz. …), rozpowszechniają nieodpłatnie w programach ogólnokrajowych przygotowywane przez komitety audycje wyborcze, zgodnie z przepisami ustawy.</text:p>
      <text:p text:style-name="P29">2. Łączny czas rozpowszechniania nieodpłatnie audycji wyborczych wynosi 25 godzin w Telewizji Polskiej i 35 godzin w Polskim Radiu, w tym do 5 godzin w programie przeznaczonym dla zagranicy.”,</text:p>
      <text:p text:style-name="P28">b) w ust. 5 wprowadzenie do wyliczenia otrzymuje brzmienie:</text:p>
      <text:p text:style-name="P30">„Krajowa Rada Radiofonii i Telewizji, po zasięgnięciu opinii dyrektora Telewizji Polskiej i dyrektora Polskiego radia, ustala:”,</text:p>
      <text:p text:style-name="P28">c) ust. 6 otrzymuje brzmienie:</text:p>
      <text:p text:style-name="P29">„6. Kolejność rozpowszechniania w każdym dniu audycji wyborczych ustalają kierujący redakcjami właściwych ogólnokrajowych programów telewizyjnych oraz radiowych w drodze losowania przeprowadzonego w obecności pełnomocników, najpóźniej w 18 dniu przed dniem głosowania.”;</text:p>
      <text:p text:style-name="P27"><text:soft-page-break/>2) w art. 83b ust. 2 otrzymuje brzmienie:</text:p>
      <text:p text:style-name="P31">„2. Krajowa Rada Radiofonii i Telewizji, po zasięgnięciu opinii Państwowej Komisji Wyborczej oraz dyrektora Telewizji Polskiej i dyrektora Polskiego Radia, określi, w drodze rozporządzenia, tryb postępowania w sprawach, o których mowa w ust. 1, kierując się koniecznością zapewnienia dostępu do informacji związanych z zarządzeniem i przeprowadzeniem wyborów.”.</text:p>
      <text:p text:style-name="P5"/>
      <text:p text:style-name="P5">Art. 126.</text:p>
      <text:p text:style-name="P55"><text:span text:style-name="T7">W ustawie z dnia 26 lipca 1991 r. o podatku dochodowym od osób fizycznych (Dz. U. z 2000 r. Nr 14, poz. 176, z późn. zm.</text:span><text:span text:style-name="footnote_20_reference"><text:span text:style-name="T7"><text:note text:id="ftn17" text:note-class="footnote"><text:note-citation>18</text:note-citation><text:note-body><text:p text:style-name="P76"><text:span text:style-name="T26">)</text:span> Zmiany tekstu jednolitego wymienionej ustawy zostały ogłoszone w Dz.U. z 2000 r. Nr 22, poz. 270, Nr 60, poz. 703, Nr 70, poz. 816, Nr 104, poz. 1104, Nr 117, poz. 1228 i Nr 122, poz. 1324, z 2001 r. Nr 4, poz. 27, Nr 8, poz. 64, Nr 52, poz. 539, Nr 73, poz. 764, Nr 74, poz. 784, Nr 88, poz. 961, Nr 89, poz. 968, Nr 102, poz. 1117, Nr 106, poz. 1150, Nr 110, poz. 1190, Nr 125, poz. 1363 i 1370 i Nr 134, poz. 1509, z 2002 r. Nr 19, poz. 199, Nr 25, poz. 253, Nr 74, poz. 676, Nr 78, poz. 715, Nr 89, poz. 804, Nr 135, poz. 1146, Nr 141, poz. 1182, Nr 169, poz. 1384, Nr 181, poz. 1515, Nr 200, poz. 1679 i Nr 240, poz. 2058, z 2003 r. Nr 7, poz. 79, Nr 45, poz. 391, Nr 65, poz. 595, Nr 84, poz. 774, Nr 90, poz. 844. Nr 96, poz. 874, Nr 122, poz. 1143, Nr 135, poz. 1268, Nr 137, poz. 1302, Nr 166, poz. 1608, Nr 202, poz. 1956, Nr 222, poz. 2201, Nr 223, poz. 2217 i Nr 228, poz. 2255, z 2004 r. Nr 29, poz. 257, Nr 54, poz. 535, Nr 93, poz. 894, Nr 99, poz. 1001, Nr 109, poz. 1163, Nr 116, poz. 1203, 1205 i 1207, Nr 120, poz. 1252, Nr 123, poz. 1291, Nr 151, poz. 1596, Nr 162, poz. 1691, Nr 210, poz. 2135, Nr 263, poz. 2619 i Nr 281, poz. 2779 i 2781, z 2005 r. Nr 25, poz. 202, Nr 30, poz. 262, Nr 85, poz. 725, Nr 86, poz. 732, Nr 90, poz. 757, Nr 102, poz. 852, Nr 143, poz. 1199 i 1202, Nr 155, poz. 1298, Nr 164, poz. 1365 i 1366, Nr 169, poz. 1418 i 1420, Nr 177, poz. 1468, Nr 179, poz. 1484, Nr 180, poz. 1495 i Nr 183, poz. 1538, z 2006 r. Nr 46, poz. 328, Nr 104, poz. 708 i 711, Nr 107, poz. 723, Nr 136, poz. 970, Nr 157, poz. 1119, Nr 183, poz. 1353 i 1354, Nr 217, poz. 1588, Nr 226, poz. 1657 i Nr 249, poz. 1824, z 2007 r. Nr 35, poz. 219, Nr 99, poz. 658, Nr 115, poz. 791 i 793, Nr 176, poz. 1243, Nr 181, poz. 1288, Nr 191, poz. 1361 i 1367, Nr 192, poz. 1378 i Nr 211, poz. 1549 oraz z 2008 r. Nr 97, poz. 623, Nr 141, poz. 888 i Nr 143, poz. 894. </text:p></text:note-body></text:note></text:span></text:span><text:span text:style-name="T16">)</text:span><text:span text:style-name="T7">) wprowadza się następujące zmiany:</text:span></text:p>
      <text:p text:style-name="P27">1) w art. 21 w ust. 1 pkt 87 otrzymuje brzmienie:</text:p>
      <text:p text:style-name="P78">„87) wartość świadczeń przysługujących na podstawie odrębnych przepisów dotyczących emerytów i rencistów z tytułu powszechnej opłaty audiowizualnej w rozumieniu przepisów ustawy z dnia … o mediach publicznych (Dz. U. Nr …, poz. …),”;</text:p>
      <text:p text:style-name="P32">2) w art. 26 w ust. 1 po pkt 2a dodaje się pkt 2b w brzmieniu:</text:p>
      <text:p text:style-name="P79">„2b) powszechnej opłaty audiowizualnej,”.</text:p>
      <text:p text:style-name="P15"/>
      <text:p text:style-name="P5">Art. 127.</text:p>
      <text:p text:style-name="P55"><text:span text:style-name="T7">W ustawie z dnia z dnia 29 grudnia 1992 r. o radiofonii i telewizji (Dz. U. z 2004 r. Nr 253, poz. 2531, z późn. zm.</text:span><text:span text:style-name="Odwo_b3_anie_20_przypisu_20_dolnego1"><text:span text:style-name="T7"><text:note text:id="ftn18" text:note-class="footnote"><text:note-citation>19</text:note-citation><text:note-body><text:p text:style-name="P75"><text:span text:style-name="Footnote_20_Symbol"><text:span text:style-name="T6">) Zmiany tekstu jednolitego wymienionej ustawy zostały ogłoszone w Dz. U. z 2005 r. Nr 17, poz. 141, Nr 85, poz. 728 i Nr 267, poz. 2258, z 2006 r. Nr 51, poz. 377, Nr 83, poz. 574 i Nr 133, poz. 935, z 2007 r. Nr 25, poz. 162 i Nr 61, poz. 411, oraz z 2009 r. Nr 18, poz. 97, Nr 115, poz. 965 i Nr 201, poz. 1540.</text:span></text:span></text:p></text:note-body></text:note></text:span></text:span><text:span text:style-name="T16">)</text:span><text:span text:style-name="T7">) wprowadza się następujące zmiany:</text:span></text:p>
      <text:p text:style-name="P27">1) w art. 6 w ust. 2 otrzymuje brzmienie:</text:p>
      <text:p text:style-name="P31">„2. Do zadań Krajowej Rady należy w szczególności:</text:p>
      <text:p text:style-name="P33">1) projektowanie w porozumieniu z Prezesem Rady Ministrów kierunków polityki państwa w dziedzinie radiofonii i telewizji;</text:p>
      <text:p text:style-name="P33">2) współpraca i wymiana informacji z Komitetem Mediów Publicznych oraz Radą Mediów Publicznych;</text:p>
      <text:p text:style-name="P33">3) określanie, w granicach upoważnień ustawowych, po zasięgnięciu opinii Komitetu Mediów Publicznych, warunków prowadzenia działalności przez nadawców publicznych;</text:p>
      <text:p text:style-name="P33">4) podejmowanie, w zakresie przewidzianym ustawą, rozstrzygnięć w <text:soft-page-break/>sprawach koncesji na rozpowszechnianie i rozprowadzanie programów;</text:p>
      <text:p text:style-name="P33">5) uznawanie za nadawcę społecznego odbieranie tego przymiotu, na warunkach określonych ustawą;</text:p>
      <text:p text:style-name="P33">6) sprawowanie w granicach określonych ustawą kontroli działalności nadawców w szczególności w zakresie realizacji art. 213 Konstytucji;</text:p>
      <text:p text:style-name="P33">7) rozpatrywanie skarg i wniosków od odbiorców audiowizualnych usług medialnych w zakresie spraw określonych w pkt 6;</text:p>
      <text:p text:style-name="P33">8) analizowanie i opiniowanie<text:span text:style-name="T4"> </text:span>przestrzegania przez nadawców przepisów prawa autorskiego i umów międzynarodowych obowiązujących w tym zakresie; </text:p>
      <text:p text:style-name="P33">9) inicjowanie i podejmowanie działań w zakresie ochrony niezależności dostawców usług medialnych oraz wolności słowa i prawa do informacji w audiowizualnych usługach medialnych;</text:p>
      <text:p text:style-name="P33">10) organizowanie badań treści i odbioru programów radiowych i telewizyjnych;</text:p>
      <text:p text:style-name="P33">11) ustalanie wysokości opłaty za udzielenie koncesji oraz opłaty za wpis do rejestru, o którym mowa w art. 41;</text:p>
      <text:p text:style-name="P33">12) opiniowanie projektów aktów ustawodawczych oraz umów międzynarodowych dotyczących radiofonii i telewizji;</text:p>
      <text:p text:style-name="P33">13) inicjowanie postępu naukowo-technicznego i dostosowania audiowizualnych usług medialnych do jego efektów, a także kształcenia kadr w dziedzinie usług medialnych;</text:p>
      <text:p text:style-name="P33">14) organizowanie i inicjowanie współpracy z zagranicą w dziedzinie radiofonii i telewizji;</text:p>
      <text:p text:style-name="P33">15) współpraca z właściwymi organizacjami i instytucjami w zakresie ochrony praw autorskich, praw wykonawców, praw producentów niezależnych oraz nadawców programów radiowych i telewizyjnych.”;</text:p>
      <text:p text:style-name="P27">2) w art. 12 po ust. 2 dodaje się ust. 2a w brzmieniu:</text:p>
      <text:p text:style-name="P31">„2a. W sprawozdaniu, o którym mowa w ust. 1, i informacji, o której mowa w ust. 2, Rada przedstawia ocenę realizacji wolności słowa, prawa do informacji i interesu publicznego przez nadawców.”;</text:p>
      <text:p text:style-name="P27">3) uchyla się rozdział 4;</text:p>
      <text:p text:style-name="P27">4) po art. 38a dodaje się art. 38b w brzmieniu:</text:p>
      <text:p text:style-name="P34">„Art. 38b. W przypadku złożenia przez nadawcę wniosku o udzielenie koncesji na kolejny okres, Krajowa Rada przed podjęciem uchwały, o której mowa w art. 33 ust. 3, dokonuje oceny działania przez nadawcę na rzecz wolności słowa i interesu publicznego oraz prawa do informacji, a także przestrzegania zasad określonych w art. 13-18 oraz przestrzegania przepisów ustawy z dnia 4 lutego 1994 r. o prawie autorskim i prawach pokrewnych. Wyniki oceny działalności nadawcy są ogłaszane w Biuletynie Informacji Publicznej Krajowej Rady.”;</text:p>
      <text:p text:style-name="P27">5) art. 55 otrzymuje brzmienie:</text:p>
      <text:p text:style-name="P34"><text:soft-page-break/>„Art. 55. Kary, o których mowa w art. 53 i 54, podlegają wpłacie na rachunek Funduszu Mediów Publicznych.”.</text:p>
      <text:p text:style-name="P5"/>
      <text:p text:style-name="P5">Art. 128.</text:p>
      <text:p text:style-name="P52">W ustawie z dnia 16 lipca 1998 r. – Ordynacja wyborcza do rad gmin, rad powiatów i sejmików województw (Dz. U z 2003 r. Nr 159, poz. 1547, z późn. zm.<text:note text:id="ftn19" text:note-class="footnote"><text:note-citation>20</text:note-citation><text:note-body><text:p text:style-name="P75"><text:span text:style-name="Footnote_20_Symbol"><text:span text:style-name="T6">) Zmiany tekstu jednolitego wymienionej ustawy zostały ogłoszone w Dz. U. z 2004 r. Nr 25, poz. 219, Nr 102, poz. 1055 i Nr 167, poz. 1760, z 2005 r. Nr 175, poz. 1457, z 2006 r. Nr 17, poz. 128, Nr 34, poz. 242, Nr 146, poz. 1055, Nr 159, poz. 1127 i Nr 218, poz. 1592, z 2007 r. Nr 25, poz. 162, Nr 48, poz. 327 i Nr 112, poz. 766, z 2008 r. Nr 96, poz. 607, Nr 180, poz. 1111 oraz z 2009 r. Nr 213, poz. 1651 i poz. 1652.</text:span></text:span></text:p></text:note-body></text:note>)) wprowadza się następujące zmiany:</text:p>
      <text:p text:style-name="P27">1) w art. 76 ust. 1-2a otrzymują brzmienie:</text:p>
      <text:p text:style-name="P29">„1. Komitetom wyborczym, których listy kandydatów zostały zarejestrowane, przysługuje, w okresie od 15 dnia przed dniem wyborów do dnia zakończenia kampanii wyborczej, prawo do nieodpłatnego rozpowszechniania audycji wyborczych przez nadawców publicznych w rozumieniu art. 3 pkt 9 ustawy z dnia … o mediach publicznych (Dz. U. Nr …, poz. …) na ich koszt.</text:p>
      <text:p text:style-name="P29">2. Łączny czas nieodpłatnego rozpowszechniania audycji wyborczych wynosi w każdym programie regionalnym Telewizji Polskiej, o której mowa w art. 69 ust. 1 pkt 1 lit. a ustawy z dnia … o mediach publicznych 15 godzin i w każdym programie regionalnym Polskiego Radia, o którym mowa w art. 69 ust. 1 pkt 1 lit. b ustawy z dnia … o mediach publicznych 20 godzin.</text:p>
      <text:p text:style-name="P29">2a. W wyborach przedterminowych oraz w wyborach do nowych rad łączny czas nieodpłatnego rozpowszechniania audycji wyborczych w odpowiednich programach regionalnych wynosi 3 godziny w Telewizji Polskiej i 4 godziny w Polskim Radiu.”;</text:p>
      <text:p text:style-name="P27">2) w art. 77 ust. 1 i 2 otrzymują brzmienie:</text:p>
      <text:p text:style-name="P29">„1. Podziału czasu antenowego, według zasad, o których mowa w art. 76 ust. 4, dokonują dyrektor Telewizji Polskiej lub właściwi dyrektorzy jednostek regionalnych radiofonii publicznej, o których mowa w art. 69 ust. 1 pkt 1 lit. c ustawy z dnia … o mediach publicznych na podstawie wniosków uprawnionych komitetów wyborczych.</text:p>
      <text:p text:style-name="P29">2. Na ustalenia dotyczące podziału czasu antenowego komitetom wyborczym przysługuje skarga do komisarza wyborczego właściwego ze względu na siedzibę jednostki publicznej radiofonii i telewizji. Skargę wnosi się w terminie 48 godzin od dokonania ustalenia. Komisarz wyborczy rozpatruje sprawę niezwłocznie i wydaje postanowienie. Na postanowienie komisarza wyborczego nie przysługuje środek zaskarżenia.”;</text:p>
      <text:p text:style-name="P27">3) w art. 78:</text:p>
      <text:p text:style-name="P28">a) ust. 1 otrzymuje brzmienie:</text:p>
      <text:p text:style-name="P33">„1. Komitetom wyborczym, które zarejestrowały listy kandydatów w ponad połowie okręgów w wyborach do wszystkich sejmików województw, przysługuje również prawo do nieodpłatnego rozpowszechniania audycji wyborczych w programach ogólnokrajowych Telewizji Polskiej w wymiarze 20 godzin, a w programach ogólnokrajowych Polskiego Radia w wymiarze 15 <text:soft-page-break/>godzin.”,</text:p>
      <text:p text:style-name="P28">b) uchyla się ust. 2.</text:p>
      <text:p text:style-name="P7"/>
      <text:p text:style-name="P7"><text:span text:style-name="T4">Art. 129.</text:span></text:p>
      <text:p text:style-name="P52">W ustawie z dnia 12 kwietnia 2001 r. – Ordynacja wyborcza do Sejmu Rzeczypospolitej Polskiej i do Senatu Rzeczypospolitej Polskiej (Dz. U. z 2007 r. Nr 190, poz. 1360, z 2008 r. Nr 171, poz. 1056 oraz z 2009 r. Nr 119, poz. 999 i Nr 202, poz. 1547) wprowadza się następujące zmiany:</text:p>
      <text:p text:style-name="P27">1) art. 94 otrzymuje brzmienie:</text:p>
      <text:p text:style-name="P34">„Art. 94. 1. Telewizja Polska i Polskie Radio, o których mowa w art. 69 ust. 1 pkt 1 lit. a i b ustawy z dnia … o mediach publicznych (Dz. U. Nr …, poz. …), zapewniają Państwowej Komisji Wyborczej w okresie od zarządzenia wyborów do Sejmu i do Senatu możliwość nieodpłatnego przedstawiania w programach ogólnokrajowych telewizyjnych i radiowych informacji, wyjaśnień i komunikatów związanych z zarządzonymi wyborami i obowiązującymi przepisami prawa wyborczego.</text:p>
      <text:p text:style-name="P35">2. Krajowa Rada Radiofonii i Telewizji, po zasięgnięciu opinii Państwowej Komisji Wyborczej oraz dyrektora Telewizji Polskiej i dyrektora Polskiego Radia, określi, w drodze rozporządzenia, tryb postępowania w sprawach, o których mowa w ust. 1, kierując się koniecznością zapewnienia dostępu do informacji związanych z zarządzeniem i przeprowadzeniem wyborów.”;</text:p>
      <text:p text:style-name="P27">2) w art. 181 ust. 1 otrzymuje brzmienie:</text:p>
      <text:p text:style-name="P36">„1. W okresie od 15 dnia przed dniem wyborów do dnia zakończenia kampanii wyborczej nadawcy publiczni w rozumieniu art. 4 pkt 9 ustawy z dnia … o mediach publicznych, rozpowszechniają na własny koszt w programach ogólnokrajowych i regionalnych audycje wyborcze komitetów wyborczych.”;</text:p>
      <text:p text:style-name="P27">3) w art. 183 ust. 1 otrzymuje brzmienie:</text:p>
      <text:p text:style-name="P36">„1. Kolejność rozpowszechniania w każdym dniu audycji wyborczych ustalają kierujący redakcjami właściwych ogólnokrajowych programów telewizyjnych i programów regionalnych oraz programów radiowych w drodze losowania przeprowadzonego w obecności osób zgłaszających listy najpóźniej w 18 dniu przed dniem wyborów.”.</text:p>
      <text:p text:style-name="P7"/>
      <text:p text:style-name="P7"><text:span text:style-name="T4">Art. 130.</text:span></text:p>
      <text:p text:style-name="P55"><text:span text:style-name="T7">W ustawie z dnia 24 maja 2002 r. o Agencji Bezpieczeństwa Wewnętrznego oraz Agencji Wywiadu (Dz. U. Nr 74, poz. 676, z późn. zm.</text:span><text:span text:style-name="Footnote_20_Symbol"><text:span text:style-name="T7"><text:note text:id="ftn20" text:note-class="footnote"><text:note-citation>21</text:note-citation><text:note-body><text:p text:style-name="P75"><text:span text:style-name="Footnote_20_Symbol"><text:span text:style-name="T6">) Zmiany wymienionej ustawy zostały ogłoszone w Dz. U. z 2003 r. Nr 90, poz. 844, Nr 113, poz. 1070, Nr 130, poz. 1188 i Nr 166, poz. 1609, z 2004 r. Nr 109, poz. 1159, Nr 171, poz. 1800, Nr 267, poz. 2647 i Nr 273, poz. 2703, z 2006 r. Nr 104, poz. 708 i poz. 711 i Nr 218, poz. 1592, z 2007 r. Nr 25, poz. 162, 2008 r. Nr 11, poz. 59 i Nr 220, poz. 1428 oraz z 2009 r. Nr 85, poz. 716, Nr 98, poz. 817, Nr 157, poz. 1241.</text:span></text:span></text:p></text:note-body></text:note></text:span></text:span><text:span text:style-name="Footnote_20_Symbol"><text:span text:style-name="T7">)</text:span></text:span><text:span text:style-name="T7">) w art. 37 w ust. 1 pkt 5 otrzymuje brzmienie:</text:span></text:p>
      <text:p text:style-name="P51">„5) dyrektorów nadawców publicznych w rozumieniu art. 3 pkt 9 ustawy z dnia … o mediach publicznych (Dz. U. Nr …, poz. …) oraz dyrektorów programów nadawanych przez tych nadawców,”.</text:p>
      <text:p text:style-name="P7"/>
      <text:p text:style-name="P7"><text:soft-page-break/><text:span text:style-name="T4">Art. 131.</text:span></text:p>
      <text:p text:style-name="P55"><text:span text:style-name="T7">W ustawie z dnia 20 czerwca 2002 r. o bezpośrednim wyborze wójta, burmistrza i prezydenta miasta (Dz. U. Nr 113, poz. 984, z późn. zm.</text:span><text:span text:style-name="Footnote_20_Symbol"><text:span text:style-name="T7"><text:note text:id="ftn21" text:note-class="footnote"><text:note-citation>22</text:note-citation><text:note-body><text:p text:style-name="P75"><text:span text:style-name="Footnote_20_Symbol"><text:span text:style-name="T6">) Zmiany wymienionej ustawy zostały ogłoszone w Dz. U. z 2002 r. Nr 127, poz. 1089 i Nr 214, poz. 1806, z 2004 r. Nr 102, poz. 1055, z 2005 r. Nr 175, poz. 1457, z 2006 r. Nr 218, poz. 1592, z 2007 r. Nr 25, poz. 162 i Nr 48, poz. 327, z 2008 r. Nr 180, poz. 1111 oraz z 2009 r. Nr 213, poz. 1651 i poz. 1652.</text:span></text:span></text:p></text:note-body></text:note></text:span></text:span><text:span text:style-name="T16">)</text:span><text:span text:style-name="T7">) w art. 23 ust. 4 otrzymuje brzmienie:</text:span></text:p>
      <text:p text:style-name="P26">„4. Czas audycji wyborczych komitetów wyborczych, o których mowa w ust. 1, może być łączony w tym samym programie regionalnym, na wniosek pełnomocnika komitetu wyborczego, z czasem audycji wyborczych przysługującym temu samemu komitetowi z tytułu udziału w wyborach do organów stanowiących jednostek samorządu terytorialnego. Wniosek w sprawie połączenia czasu audycji wyborczych składa się najpóźniej w 20 dniu przed dniem wyborów dyrektorowi Telewizji Polskiej, o której mowa w art. 69 ust. 1 pkt 1 lit. a ustawy z dnia … o mediach publicznych (Dz. U. Nr …, poz. …) lub dyrektorowi jednostki regionalnej radiofonii publicznej, o której mowa w art. 69 ust. 1 pkt 1 lit. c tej ustawy, właściwym dla programu regionalnego, w którym łączne audycje wyborcze mają być rozpowszechniane.”.</text:p>
      <text:p text:style-name="P7"/>
      <text:p text:style-name="P7"><text:span text:style-name="T4">Art. 132.</text:span></text:p>
      <text:p text:style-name="P52">W ustawie z dnia 14 marca 2003 r. o referendum ogólnokrajowym (Dz. U. Nr 57, poz. 507 i Nr 85, poz. 782, z 2007 r. Nr 112, poz. 766 oraz z 2009 r. Nr 68, poz. 573 i Nr 202, poz. 1547) wprowadza się następujące zmiany:</text:p>
      <text:p text:style-name="P27">1) w art. 50 ust. 1 i 2 otrzymują brzmienie:</text:p>
      <text:p text:style-name="P36">„1. W terminie od 16 dnia przed dniem referendum do zakończenia kampanii referendalnej nadawcy publiczni w rozumieniu art. 3 pkt 9 ustawy z dnia … o mediach publicznych (Dz. U. Nr …, poz. …), rozpowszechniają na własny koszt w programach ogólnokrajowych i regionalnych audycje referendalne podmiotów uprawnionych.</text:p>
      <text:p text:style-name="P36">2. Łączny czas rozpowszechniania audycji referendalnych wynosi:</text:p>
      <text:p text:style-name="P29">1) w ogólnokrajowych programach - 15 godzin w Telewizji Polskiej, o której mowa w art. 69 ust. 1 pkt 1 lit. a ustawy z dnia … o mediach publicznych, i 30 godzin w Polskim Radiu, o którym mowa w art. 69 ust. 1 pkt 1 lit. b tej ustawy, w tym do 5 godzin w programie przeznaczonym dla zagranicy;</text:p>
      <text:p text:style-name="P29">2) w każdym regionalnym programie - 10 godzin w Telewizji Polskiej i 15 godzin w Polskim Radiu.”;</text:p>
      <text:p text:style-name="P27">2) w art. 51 w ust. 1 i 2 otrzymują brzmienie:</text:p>
      <text:p text:style-name="P36">„1. W przypadku referendum w sprawie wyrażenia zgody na ratyfikację umowy międzynarodowej, w terminie od 21 dnia przed dniem referendum do zakończenia kampanii referendalnej, Telewizja Polska oraz Polskie Radio rozpowszechniają na własny koszt w programach ogólnokrajowych i regionalnych audycje referendalne podmiotów uprawnionych.</text:p>
      <text:p text:style-name="P36">2. Łączny czas rozpowszechniania audycji referendalnych wynosi:</text:p>
      <text:p text:style-name="P29">1) w ogólnokrajowych programach - 25 godzin w Telewizji Polskiej i 45 godzin w Polskim Radiu, w tym do 8 godzin w programie przeznaczonym dla zagranicy;</text:p>
      <text:p text:style-name="P29"><text:soft-page-break/>2) w każdym regionalnym programie - 15 godzin w Telewizji Polskiej i 20 godzin w Polskim Radiu.”;</text:p>
      <text:p text:style-name="P27">3) w art. 52 w ust. 2 pkt 2 otrzymuje brzmienie:</text:p>
      <text:p text:style-name="P79">„2) w programach regionalnych - dokonują dyrektor Telewizji Polskiej lub właściwi dyrektorzy jednostek regionalnych radiofonii publicznej, o których mowa w art. 69 ust. 1 pkt 1 lit. c ustawy z dnia … o mediach publicznych.”;</text:p>
      <text:p text:style-name="P27">4) w art. 53 ust. 1 otrzymuje brzmienie:</text:p>
      <text:p text:style-name="P36">„1. Kolejność rozpowszechniania w każdym dniu audycji referendalnych ustalają kierujący redakcjami właściwych ogólnokrajowych programów telewizyjnych i programów regionalnych oraz programów radiowych, w drodze losowania przeprowadzonego w obecności przedstawicieli podmiotów uprawnionych najpóźniej w 18 dniu przed dniem referendum, z zastrzeżeniem ust. 2.”;</text:p>
      <text:p text:style-name="P27">5) w art. 55 w ust. 2 wprowadzenie do wyliczenia otrzymuje brzmienie: </text:p>
      <text:p text:style-name="P37">„Krajowa Rada Radiofonii i Telewizji, po zasięgnięciu opinii dyrektorów nadawców publicznych w rozumieniu art. 3 pkt 9 ustawy z dnia … o mediach publicznych, określi, w drodze rozporządzenia:”.</text:p>
      <text:p text:style-name="P7"/>
      <text:p text:style-name="P7"><text:span text:style-name="T4">Art. 133.</text:span></text:p>
      <text:p text:style-name="P55"><text:span text:style-name="T7">W ustawie z dnia 23 stycznia 2004 r. – Ordynacja wyborcza do Parlamentu Europejskiego (Dz. U. Nr 25, poz. 219, z późn. zm.</text:span><text:span text:style-name="footnote_20_reference"><text:span text:style-name="T7"><text:note text:id="ftn22" text:note-class="footnote"><text:note-citation>23</text:note-citation><text:note-body><text:p text:style-name="P75"><text:span text:style-name="Footnote_20_Symbol"><text:span text:style-name="T6">) Zmiany wymienionej ustawy zostały ogłoszone w Dz. U. z 2006 r. Nr 218, poz. 1592, z 2007 r. Nr 25, poz. 162 i Nr 112, poz. 766 oraz z 2009 r. Nr 119, poz. 999 i Nr 202, poz. 1547.</text:span></text:span></text:p></text:note-body></text:note></text:span></text:span><text:span text:style-name="T16">)</text:span><text:span text:style-name="T7">) wprowadza się następujące zmiany:</text:span></text:p>
      <text:p text:style-name="P27">1) w art. 78:</text:p>
      <text:p text:style-name="P28">a) ust. 2 otrzymuje brzmienie:</text:p>
      <text:p text:style-name="P29">„2. Łączny czas rozpowszechniania audycji referendalnych wynosi:</text:p>
      <text:p text:style-name="P38">1) w ogólnokrajowych programach - 15 godzin w godzinach między 17<text:span text:style-name="T20">00</text:span> a 23<text:span text:style-name="T20">00</text:span> w Telewizji Polskiej, o której mowa w art. 69 ust. 1 pkt 1 lit. a ustawy z dnia … o mediach publicznych (Dz. U. Nr …, poz. …), i 20 godzin w Polskim Radiu, o którym mowa w art. 69 ust. 1 pkt 1 lit. b tej ustawy;</text:p>
      <text:p text:style-name="P38">2) w każdym regionalnym programie – po 10 godzin w Telewizji Polskiej i po 20 godzin w jednostkach regionalnych radiofonii publicznej, o których mowa w art. 69 ust. 1 pkt 1 lit. c ustawy z dnia … o mediach publicznych Polskim Radiu.”,</text:p>
      <text:p text:style-name="P28">b) w ust. 7 wprowadzenie do wyliczenia otrzymuje brzmienie:</text:p>
      <text:p text:style-name="P37">„Krajowa Rada Radiofonii i Telewizji, po zasięgnięciu opinii Państwowej Komisji Wyborczej oraz dyrektorów nadawców publicznych w rozumieniu art. 3 pkt 9 ustawy z dnia … o mediach publicznych, określi, w drodze rozporządzenia:”;</text:p>
      <text:p text:style-name="P27">2) w art. 80:</text:p>
      <text:p text:style-name="P28">a) ust. 1 otrzymuje brzmienie: </text:p>
      <text:p text:style-name="P29">„1. Audycje wyborcze komitetu wyborczego są dostarczane do nadawcy publicznego nie później niż na 24 godziny przed dniem ich rozpowszechnienia.”,</text:p>
      <text:p text:style-name="P28"><text:soft-page-break/>b) ust. 3 otrzymuje brzmienie:</text:p>
      <text:p text:style-name="P29">„3. W przypadku stwierdzenia przez nadawcę publicznego, że dostarczone przez komitet wyborczy materiały audycji wyborczych przekraczają czas ustalony dla tych audycji, wzywają bezzwłocznie komitet wyborczy do skrócenia czasu audycji. W razie bezskutecznego wezwania emisja audycji wyborczej jest przerywana w chwili, kiedy upłynął czas audycji przysługujący danemu komitetowi.”.</text:p>
      <text:p text:style-name="P7"/>
      <text:p text:style-name="P7"><text:span text:style-name="T4">Art. 134.</text:span></text:p>
      <text:p text:style-name="P55"><text:span text:style-name="T7">W ustawie z dnia z dnia 11 marca 2004 r. o podatku od towarów i usług (Dz. U. z 2004 r. Nr 54, poz. 535, z późn. zm.</text:span><text:span text:style-name="footnote_20_reference"><text:span text:style-name="T7"><text:note text:id="ftn23" text:note-class="footnote"><text:note-citation>24</text:note-citation><text:note-body><text:p text:style-name="P75"><text:span text:style-name="Footnote_20_Symbol"><text:span text:style-name="T6">) Zmiany wymienionej ustawy zostały ogłoszone w Dz. U. z 2005 r. Nr 14, poz. 113, Nr 90, poz. 756, Nr 143, poz. 1199 i Nr 179, poz. 1484, z 2006 r. Nr 143, poz. 1028 i poz. 1029, z 2007 r. Nr 168, poz. 1187 i Nr 192, poz. 1382, z 2008 r. Nr 74, poz. 444, Nr 130, poz. 826, Nr 141, poz. 888 i Nr 209, poz. 1320 oraz z 2009 r. Nr 3, poz. 11, Nr 116, poz. 979, Nr 195, poz. 1504, Nr 201, poz. 1540 i Nr 215, poz. 1666.</text:span></text:span></text:p></text:note-body></text:note></text:span></text:span><text:span text:style-name="T16">)</text:span><text:span text:style-name="T7">) w art. 43 w ust. 1 w pkt 16 kropkę na końcu zastępuje się średnikiem i dodaje się pkt 17 w brzmieniu:</text:span></text:p>
      <text:p text:style-name="P79">„17) nadawanie reklamy społecznej i reklamy kulturowej, w rozumieniu art. 3 pkt 20 i 21 ustawy z dnia … o mediach publicznych (Dz. U. Nr …, poz. …), w programach nadawców publicznych i na stronach internetowych Portalu Mediów Publicznych.”.</text:p>
      <text:p text:style-name="P5"/>
      <text:p text:style-name="P5">Art. 135.</text:p>
      <text:p text:style-name="P52">W ustawie z dnia 30 czerwca 2005 r. o kinematografii (Dz. U. Nr 132, poz. 1111, z 2006 r. Nr 249, poz. 1832, z 2007 r. Nr 50, poz. 331, z 2008 r. Nr 180, poz. 1112 oraz z 2009 r. Nr 201, poz. 1540) w art. 19 w ust. 7 zdanie pierwsze otrzymuje brzmienie:</text:p>
      <text:p text:style-name="P39">„Publiczny nadawca telewizyjny jest obowiązany przeznaczyć na produkcję filmów nie mniej niż 1,5% rocznych wpływów z powszechnej opłaty audiowizualnej w rozumieniu ustawy z dnia … o mediach publicznych (Dz. U. Nr …, poz. …).”<text:span text:style-name="T2">.</text:span></text:p>
      <text:p text:style-name="P7"/>
      <text:p text:style-name="P7"><text:span text:style-name="T4">Art. 136.</text:span></text:p>
      <text:p text:style-name="P55"><text:span text:style-name="T7">W ustawie z dnia 9 czerwca 2006 r. o Centralnym Biurze Antykorupcyjnym (Dz. U. Nr 104, poz. 708, z późn. zm.</text:span><text:span text:style-name="Footnote_20_Symbol"><text:span text:style-name="T7"><text:note text:id="ftn24" text:note-class="footnote"><text:note-citation>25</text:note-citation><text:note-body><text:p text:style-name="P75"><text:span text:style-name="Footnote_20_Symbol"><text:span text:style-name="T6">) Zmiany wymienionej ustawy zostały ogłoszone w Dz. U. z 2006 r. Nr 158, poz. 1122 i Nr 218, poz. 1592, z 2007 r. Nr 25, poz. 162, z 2008 r. Nr 171, poz. 1056 oraz z 2009 r. Nr 18, poz. 97, Nr 85, poz. 716, Nr 105, poz. 880 i Nr 157, poz. 1241.</text:span></text:span></text:p></text:note-body></text:note></text:span></text:span><text:span text:style-name="T16">)</text:span><text:span text:style-name="T7">) w art. 26 w ust. 1 pkt 5 otrzymuje brzmienie:</text:span></text:p>
      <text:p text:style-name="P51">„5) dyrektorów nadawców publicznych w rozumieniu art. 3 pkt 9 ustawy z dnia … o mediach publicznych (Dz. U. Nr …, poz. …) oraz dyrektorów programów nadawanych przez tych nadawców;”.</text:p>
      <text:p text:style-name="P7"/>
      <text:p text:style-name="P7"><text:span text:style-name="T4">Art. 137.</text:span></text:p>
      <text:p text:style-name="P52">W ustawie z dnia 9 czerwca 2006 r. o Służbie Kontrwywiadu Wojskowego oraz Służbie Wywiadu Wojskowego (Dz. U. Nr 104, poz. 709 i Nr 218, poz. 1592, z 2007 r. Nr 25, poz. 162 oraz z 2009 r. Nr 85, poz. 716) w art. 41 w ust. 1 pkt 5 otrzymuje brzmienie:</text:p>
      <text:p text:style-name="P51">„5) dyrektorów nadawców publicznych w rozumieniu art. 3 pkt 9 ustawy z dnia … o mediach publicznych (Dz. U. Nr …, poz. …) oraz dyrektorów programów nadawanych przez tych nadawców;”.</text:p>
      <text:p text:style-name="P7"><text:soft-page-break/> </text:p>
      <text:p text:style-name="P7"><text:span text:style-name="T4">Art. 138.</text:span></text:p>
      <text:p text:style-name="P55"><text:span text:style-name="T7">W ustawie z dnia 18 października 2006 r. o ujawnianiu informacji o dokumentach organów bezpieczeństwa państwa z lat 1944-1990 oraz treści tych dokumentów (Dz. U. z 2007 r. Nr 63, poz. 425, z późn. zm.</text:span><text:span text:style-name="Footnote_20_Symbol"><text:span text:style-name="T7"><text:note text:id="ftn25" text:note-class="footnote"><text:note-citation>26</text:note-citation><text:note-body><text:p text:style-name="P75"><text:span text:style-name="Footnote_20_Symbol"><text:span text:style-name="T6">) Zmiany tekstu jednolitego wymienionej ustawy zostały ogłoszone w Dz. U. z 2007 r. Nr 83, poz. 561, Nr 85, poz. 571, Nr 115, poz. 789, Nr 165, poz. 1171 i Nr 176, poz. 1242 oraz z 2009 r. Nr 178, poz. 1375.</text:span></text:span></text:p></text:note-body></text:note></text:span></text:span><text:span text:style-name="T16">)</text:span><text:span text:style-name="T7">) w art. 4 pkt 19 otrzymuje brzmienie:</text:span></text:p>
      <text:p text:style-name="P26">„19)<text:span text:style-name="T22"> </text:span>dyrektor nadawcy publicznego w rozumieniu art. 3 pkt 9 ustawy z dnia … o mediach publicznych (Dz. U. Nr …, poz. …) oraz dyrektor programu nadawanego przez tego nadawcę,<text:span text:style-name="T22"> </text:span>wydawca lub autor audycji publicystycznej lub, a także członek Zarządu, członek Rady Nadzorczej oraz członek Rady Programowej „Polskiej Agencji Prasowej - Spółka Akcyjna”, dyrektor oddziału, dyrektor biura i redaktor naczelny „Polskiej Agencji Prasowej - Spółka Akcyjna”;”.</text:p>
      <text:p text:style-name="P7"> </text:p>
      <text:p text:style-name="P7"><text:span text:style-name="T4">Art. 139.</text:span></text:p>
      <text:p text:style-name="P52">W ustawie z dnia 16 listopada 2006 r. o świadczeniu pieniężnym i uprawnieniach przysługujących cywilnym niewidomym ofiarom działań wojennych (Dz. U. Nr 249, poz. 1824) w art. 10 w ust. 2 w pkt 4 średnik zastępuje się kropką i uchyla pkt 5.</text:p>
      <text:p text:style-name="P7"/>
      <text:p text:style-name="P7"><text:span text:style-name="T4">Art. 140.</text:span></text:p>
      <text:p text:style-name="P52">W ustawie z dnia z dnia 27 sierpnia 2009 r. o finansach publicznych (Dz. U. Nr 157, poz. 1240) wprowadza się następujące zmiany:</text:p>
      <text:p text:style-name="P27">1) w art. 9 pkt 14 otrzymuje brzmienie:</text:p>
      <text:p text:style-name="P79">„14) inne państwowe lub samorządowe osoby prawne utworzone na podstawie odrębnych ustaw w celu wykonywania zadań publicznych, z wyłączeniem przedsiębiorstw, jednostek badawczo-rozwojowych, banków, spółek prawa handlowego oraz jednostek mediów publicznych, o których mowa w art. 69 ust. 1 ustawy z dnia … o mediach publicznych (Dz. U. Nr …, poz. …).”;</text:p>
      <text:p text:style-name="P27">2) w art. 139 ust. 2 otrzymuje brzmienie:</text:p>
      <text:p text:style-name="P36">„2. Minister Finansów włącza do projektu ustawy budżetowej dochody i wydatki Kancelarii Sejmu, Kancelarii Senatu, Kancelarii Prezydenta Rzeczypospolitej Polskiej, Trybunału Konstytucyjnego, Najwyższej Izby Kontroli, Sądu Najwyższego, Naczelnego Sądu Administracyjnego wraz z wojewódzkimi sądami administracyjnymi, Krajowej Rady Sądownictwa, sądownictwa powszechnego, Rzecznika Praw Obywatelskich, Rzecznika Praw Dziecka, Krajowej Rady Radiofonii i Telewizji, Rady Mediów Publicznych, Funduszu Mediów Publicznych, Generalnego Inspektora Ochrony Danych Osobowych, Instytutu Pamięci Narodowej - Komisji Ścigania Zbrodni przeciwko Narodowi Polskiemu, Krajowego Biura Wyborczego i Państwowej Inspekcji Pracy.”.</text:p>
      <text:p text:style-name="P15"/>
      <text:p text:style-name="P15"/>
      <text:p text:style-name="P8"><text:bookmark text:name="f0627ePSUs1v2416"/><text:soft-page-break/>Rozdział 9</text:p>
      <text:p text:style-name="P8">Przepisy przejściowe, dostosowujące i końcowe</text:p>
      <text:p text:style-name="P15"/>
      <text:p text:style-name="P5">Art. 141.</text:p>
      <text:p text:style-name="P52">Postępowanie w sprawach wszczętych a niezakończonych decyzją ostateczną przed dniem wejścia w życie niniejszej ustawy stosuje się przepisy dotychczasowe.</text:p>
      <text:p text:style-name="P5"/>
      <text:p text:style-name="P5">Art. 142.</text:p>
      <text:p text:style-name="P52">Do obowiązku uiszczania opłat abonamentowych powstałego przed dniem ....… stosuje się przepisy dotychczasowe. </text:p>
      <text:p text:style-name="P16">+ uszczelnienie</text:p>
      <text:p text:style-name="P16">[przepisy przejściowe w związku z zastąpieniem opłaty abonamentowej powszechną opłatą audiowizualną] d<text:span text:style-name="T29">odatkowo należy pomyśleć nad przepisami umożliwiającymi zwrot opłaty abonamentowej zapłaconej za cały rok w przypadku zniesienia opłaty w ciągu roku]</text:span></text:p>
      <text:p text:style-name="P5"/>
      <text:p text:style-name="P5">Art. 143.</text:p>
      <text:p text:style-name="P17">1. Sprawozdanie, o którym mowa w art. 31b pkt 1 ustawy zmienianej w art. 127, za rok 2010 składa się do dnia …<text:span text:style-name="T2">.....</text:span> Krajowej Radzie Radiofonii i Telewizji.</text:p>
      <text:p text:style-name="P17">2. Sprawozdania, o których mowa w art. 31c ustawy zmienianej w art. 127, są przygotowywane i publicznie udostępniane przez <text:span text:style-name="T2">.......</text:span>… do dnia .......…<text:span text:style-name="T2">.</text:span></text:p>
      <text:p text:style-name="P5"/>
      <text:p text:style-name="P5">Art. 144.</text:p>
      <text:p text:style-name="P17">1. Przepisy wykonawcze wydane na podstawie art. 24 ust. 3 oraz art. 25 ust. 3 ustawy zmienianej w art. 127 zachowują moc do czasu wejścia w życie przepisów wykonawczych wydanych na podstawie art. 100 ust. 3 oraz art. 101 ust. 3.</text:p>
      <text:p text:style-name="P17">2. Przepisy wykonawcze wydane na podstawie art. 17 ust. 4 ustawy zmienianej w art. 150 zachowują moc do czasu wejścia w życie przepisów wykonawczych wydanych na podstawie art. 17 ust. 4 ustawy zmienianej w art. 124, w brzmieniu nadanym niniejszą ustawą.</text:p>
      <text:p text:style-name="P17">3. Przepisy wykonawcze wydane na podstawie art. 83b ust. 2 ustawy zmienianej w art. 125 zachowują moc do czasu wejścia w życie przepisów wykonawczych wydanych na podstawie art. 83b ust. 2 ustawy zmienianej w art. 125, w brzmieniu nadanym niniejszą ustawą.</text:p>
      <text:p text:style-name="P17">4. Przepisy wykonawcze wydane na podstawie art. 94 ust. 2 ustawy zmienianej w art. 129 zachowują moc do czasu wejścia w życie przepisów wykonawczych wydanych na podstawie art. 94 ust. 2 ustawy zmienianej w art. 129, w brzmieniu nadanym niniejszą ustawą.</text:p>
      <text:p text:style-name="P5"/>
      <text:p text:style-name="P5">Art. 145.</text:p>
      <text:p text:style-name="P55"><text:span text:style-name="T7">Z dniem wejścia w życie ustawy członkowie Komisji Wspólnej do Spraw Mediów Publicznych powołanej na podstawie art. 13 ustawy z dnia 8 sierpnia 1996 r. o Radzie </text:span><text:soft-page-break/><text:span text:style-name="T7">Ministrów (</text:span><text:span text:style-name="T9">Dz. U. z 2003 r. Nr 24, poz. 199, z późn. zm.</text:span><text:span text:style-name="footnote_20_reference"><text:span text:style-name="T9"><text:note text:id="ftn26" text:note-class="footnote"><text:note-citation>27</text:note-citation><text:note-body><text:p text:style-name="P75"><text:span text:style-name="Footnote_20_Symbol"><text:span text:style-name="T6">) Zmiany tekstu jednolitego wymienionej ustawy zostały ogłoszone w Dz. U. z 2003 r. Nr 80, poz. 717, z 2004 r. Nr 238, poz. 2390 i Nr 273, poz. 2703, z 2005 r. Nr 169, poz. 1414 i Nr 249, poz. 2104, z 2006 r. Nr 45, poz. 319, Nr 170, poz. 1217 i Nr 220, poz. 1600, z 2008 r. Nr 227, poz. 1505 oraz z 2009 r. Nr 42, poz. 337, Nr 98, poz. 817, Nr 157, poz. 1241 i Nr 161, poz. 1277.</text:span></text:span></text:p></text:note-body></text:note></text:span></text:span><text:span text:style-name="T17">)</text:span><text:span text:style-name="T9">), z wyjątkiem członków Komisji będących przedstawicielami Rządu, stają się członkami Komitetu Mediów Publicznych.</text:span></text:p>
      <text:p text:style-name="P5"/>
      <text:p text:style-name="P5">Art. 146.</text:p>
      <text:p text:style-name="P17">1. W terminie 2 miesięcy od dnia wejścia w życie ustawy Komitet <text:span text:style-name="T29">Mediów Publicznych</text:span> przeprowadza losowanie, w wyniku którego zostaje ustalony okres kadencji poszczególnych członków Komitetu, z uwzględnieniem zasady, że w ciągu 5 lat od dnia wejścia w życie ustawy co roku wygasa kadencja 10 członków Komitetu.</text:p>
      <text:p text:style-name="P17">2. Sposób ogłoszenia miejsca i terminu losowania oraz tryb jego przeprowadzenia określa regulamin losowania uchwalany przez Komitet Mediów Publicznych<text:span text:style-name="T2">.</text:span></text:p>
      <text:p text:style-name="P5"/>
      <text:p text:style-name="P5">Art. 147.</text:p>
      <text:p text:style-name="P17">1. Podmioty, o których mowa w art. 19 ust. 2, wskazują, w terminie 2 miesięcy od dnia wejścia w życie ustawy, osoby do zasobu kadrowego Komitetu<text:span text:style-name="T29"> Mediów Publicznych</text:span><text:span text:style-name="T2">.</text:span></text:p>
      <text:p text:style-name="P17">2. W terminie 3 miesięcy od dnia wejścia w życie ustawy zostaje dokonany wybór pierwszego zasobu kadrowego Komitetu<text:span text:style-name="T29"> Mediów Publicznych</text:span><text:span text:style-name="T2">.</text:span></text:p>
      <text:p text:style-name="P20"/>
      <text:p text:style-name="P5">Art. 148.</text:p>
      <text:p text:style-name="P52">Konkursy, o których mowa w art. 26, Komitet Mediów Publicznych przeprowadza po raz pierwszy w terminie 3 miesięcy od dnia wejścia w życie ustawy.</text:p>
      <text:p text:style-name="P5"/>
      <text:p text:style-name="P5">Art. 149.</text:p>
      <text:p text:style-name="P17">1. Konkurs, o którym mowa w art. 50, Komitet Mediów Publicznych przeprowadza po raz pierwszy w terminie 3 miesięcy od dnia wejścia w życie ustawy.</text:p>
      <text:p text:style-name="P17">2. Prezydium Komitetu Mediów Publicznych powołuje po raz pierwszy członków Rady Funduszu Mediów Publicznych w terminie 3 miesięcy od dnia wejścia w życie ustawy.</text:p>
      <text:p text:style-name="P6"/>
      <text:p text:style-name="P5">Art. 150.</text:p>
      <text:p text:style-name="P17">1. Pierwsze posiedzenie Komitetu Mediów Publicznych zwołuje <text:span text:style-name="T2">.......</text:span>…</text:p>
      <text:p text:style-name="P17">2. Pierwsze posiedzenia Rady Mediów Publicznych oraz Rady Funduszu Mediów Publicznych zwołuje Przewodniczący Komitetu Mediów Publicznych.</text:p>
      <text:p text:style-name="P5"/>
      <text:p text:style-name="P5">Art. 151.</text:p>
      <text:p text:style-name="P52">Koszty działalności Komitetu Mediów Publicznych, Rady Mediów Publicznych, Funduszu Mediów Publicznych i Instytutu Mediów Publicznych do dnia ........… są pokrywane z części budżetu, której dysponentem jest minister właściwy do spraw kultury i ochrony dziedzictwa narodowego.</text:p>
      <text:p text:style-name="P52"><text:soft-page-break/><text:span text:style-name="T4">Uwaga: zależy od rozstrzygnięć w art. 142.</text:span></text:p>
      <text:p text:style-name="P5"/>
      <text:p text:style-name="P5">Art. 152.</text:p>
      <text:p text:style-name="P17">1. W latach <text:span text:style-name="T2">........</text:span>… przychody z powszechnej opłaty audiowizualnej oraz odsetki za zwłokę w jej uiszczeniu lub wniesieniu stanowią przychód Rady Mediów Publicznych.</text:p>
      <text:p text:style-name="P17">2. Rada Mediów Publicznych w okresie, o którym mowa w ust. 1, określa w planie finansowym wysokość przychodów z powszechnej opłaty audiowizualnej oraz odsetek za zwłokę w jej uiszczeniu lub wniesieniu, które stanowią przychód Funduszu Mediów Publicznych, na poziomie od 10% do 25%.</text:p>
      <text:p text:style-name="P17"/>
      <text:p text:style-name="P5">Art. 153.</text:p>
      <text:p text:style-name="P52">Pierwszej waloryzacji, o której mowa w art. 119 ust. 2, dokonuje się w roku następującym po upływie .........… lat od dnia wejścia w życie ustawy.</text:p>
      <text:p text:style-name="P5"/>
      <text:p text:style-name="P5">Art. 154.</text:p>
      <text:p text:style-name="P52">Z dniem ...............… w stan likwidacji przechodzą:</text:p>
      <text:p text:style-name="P40">1) Telewizja Polska – Spółka Akcyjna;</text:p>
      <text:p text:style-name="P40">2) Radio Polskie – Spółka Akcyjna;</text:p>
      <text:p text:style-name="P40">3) spółki radiofonii regionalnej.</text:p>
      <text:p text:style-name="P5"/>
      <text:p text:style-name="P5">Art. 155.</text:p>
      <text:p text:style-name="P17">1. Likwidację spółek, o których mowa w art. 154<text:span text:style-name="T2">,</text:span> prowadzi likwidator wyznaczony przez ministra właściwego do spraw Skarbu Państwa spośród dwóch kandydatów wskazanych przez Komitet Mediów Publicznych / Radę Mediów Publicznych.</text:p>
      <text:p text:style-name="P17">2. Do wynagradzania likwidatora nie stosuje się przepisów ustawy z dnia 3 marca 2000 r. o wynagradzaniu osób kierujących niektórymi podmiotami prawnymi (Dz. U. Nr 26, poz. 306, z późn. zm.<text:span text:style-name="T2"><text:note text:id="ftn27" text:note-class="footnote"><text:note-citation>28</text:note-citation><text:note-body><text:p text:style-name="P3"><text:span text:style-name="T26">)</text:span> Zmiany tekstu wymienionej ustawy zostały ogłoszone w Dz. U. z 2001 r. Nr 85, poz. 924 i Nr 154, poz. 1799, z 2002 r. Nr 113, poz. 984, z 2003 r. Nr 45, poz. 391, Nr 60, poz. 535 i Nr 180, poz. 1759 oraz z 2004 r. Nr 116, poz. 1207. </text:p></text:note-body></text:note></text:span>)).</text:p>
      <text:p text:style-name="P54"/>
      <text:p text:style-name="P5">Art. 156.</text:p>
      <text:p text:style-name="P17">1. Z dniem rozwiązania spółki „Telewizja Polska – Spółka Akcyjna” jednostki publicznej telewizji stają się państwowymi osobami prawnymi.</text:p>
      <text:p text:style-name="P17">2. Z dniem rozwiązania spółki „Polskie Radio – Spółka Akcyjna” oraz spółek radiofonii regionalnej jednostki publicznej radiofonii stają się państwowymi osobami prawnymi.</text:p>
      <text:p text:style-name="P17"/>
      <text:p text:style-name="P5">Art. 157.</text:p>
      <text:p text:style-name="P17">1. Mienie, w tym nieruchomości, należności i zobowiązania, w tym nieściągnięte należności i nieuregulowane zobowiązania, jednostek publicznej telewizji <text:soft-page-break/>działających w formie spółek akcyjnych staje się mieniem jednostek publicznej telewizji działających w formie państwowych osób prawnych, z zastrzeżeniem ust. 3.</text:p>
      <text:p text:style-name="P17">2. Mienie, w tym nieruchomości, należności i zobowiązania, w tym nieściągnięte należności i nieuregulowane zobowiązania, jednostek publicznej radiofonii działających w formie spółek akcyjnych staje się mieniem jednostek publicznej radiofonii działających w formie państwowych osób prawnych, z zastrzeżeniem ust. 3.</text:p>
      <text:p text:style-name="P17">3. Materiały archiwalne tworzące zasób jednostek publicznej telewizji działających w formie spółek akcyjnych oraz jednostek publicznej radiofonii działających w formie spółek akcyjnych zostają przekazane Portalowi Mediów Publicznych.</text:p>
      <text:p text:style-name="P17">4. Archiwum Komitetu do Spraw Radia i Telewizji "Polskie Radio i Telewizja" zostaje przekazane Portalowi Mediów Publicznych.</text:p>
      <text:p text:style-name="P17">5. Minister właściwy do spraw kultury i ochrony dziedzictwa narodowego, określi, w drodze rozporządzenia, w terminie 3 miesięcy od dnia ogłoszenia ustawy, szczegółowy tryb inwentaryzacji mienia wymienionego w ust. 1-4, zasady wydzielenia, połączenia, podziału i przekazywania tego mienia oraz tryb rozpoznawania spraw spornych, kierując się sprawnością przeprowadzenia postępowania inwentaryzacyjnego.</text:p>
      <text:p text:style-name="P17"/>
      <text:p text:style-name="P5">Art. 158.</text:p>
      <text:p text:style-name="P52">Prezes Urzędu Komunikacji Elektroniczne, w porozumieniu z Krajową Radą Radiofonii i Telewizji, zapewnia częstotliwości niezbędne do:</text:p>
      <text:p text:style-name="P40">1) pokrycia kraju zasięgiem odbioru programów TVP1, TVP2 i TVP3 zarezerwowane przed dniem wejścia w życie ustawy dla rozpowszechniania ogólnokrajowych programów telewizyjnych „Telewizja Polska I” i „Telewizja Polska II”;</text:p>
      <text:p text:style-name="P40">2) pokrycia kraju zasięgiem odbioru programów I, II, III i IV oraz częstotliwości niezbędne do rozpowszechniania programów radiowych dla odbiorców za granicą zarezerwowane przed dniem wejścia w życie ustawy dla rozpowszechniania ogólnokrajowych programów radiowych: pierwszego, drugiego, trzeciego i czwartego oraz programów radiowych dla odbiorców za granicą;</text:p>
      <text:p text:style-name="P40">3) rozpowszechniania regionalnych programów telewizyjnych zarezerwowane przed dniem wejścia w życie ustawy dla rozpowszechniania regionalnych programów telewizyjnych;</text:p>
      <text:p text:style-name="P40">4) rozpowszechniania regionalnych programów radiowych zarezerwowane przed dniem wejścia w życie ustawy dla rozpowszechniania regionalnych programów radiowych.</text:p>
      <text:p text:style-name="P5"/>
      <text:p text:style-name="P5">Art. 159.</text:p>
      <text:p text:style-name="P17">1. Uprawnienia i obowiązki jednostek publicznej telewizji działających w formie spółek akcyjnych przechodzą na jednostki publicznej telewizji działające w formie państwowych osób prawnych.</text:p>
      <text:p text:style-name="P17">2. Uprawnienia i obowiązki jednostek publicznej radiofonii działających w formie spółek akcyjnych przechodzą na jednostki publicznej radiofonii działające w formie państwowych osób prawnych.</text:p>
      <text:p text:style-name="P5"><text:soft-page-break/></text:p>
      <text:p text:style-name="P5">Art. 160.</text:p>
      <text:p text:style-name="P52">Stosunki pracy pracowników zatrudnionych w dniu wejścia w życie ustawy w „Telewizji Polskiej - Spółka Akcyjna”, „Polskim Radio – Spółka Akcyjna” oraz spółkach radiofonii regionalnej ustają z mocy prawa po upływie 6 miesięcy od dnia rozwiązania tych spółek, chyba że zatrudnienie tych pracowników w jednostce publicystycznej radiofonii i telewizji działającej w formie państwowej osoby prawnej nastąpi na nowych warunkach pozostawionych uzgodnieniom stron. <text:span text:style-name="T23">Ustanie stosunku pracy jest równoznaczne w skutkach prawnych z rozwiązaniem stosunku pracy wskutek wypowiedzenia umowy o pracę z przyczyn leżących po stronie pracodawcy.</text:span></text:p>
      <text:p text:style-name="P7"/>
      <text:p text:style-name="P7"><text:span text:style-name="T4">Art. 161. </text:span></text:p>
      <text:p text:style-name="P54">Uwaga:</text:p>
      <text:p text:style-name="P52"><text:span text:style-name="T4">Tu będzie uszczelnienie abonamentu na okres przejściowy tj. do notyfikacji (bądź rekompensata budżetu w okresie przejściowym) a następnie uchylenie ustawy abonamentowej od 1 stycznia następnego roku po notyfikacji</text:span>.</text:p>
      <text:p text:style-name="P52">(Traci moc ustawa z dnia 21 kwietnia 2005 r. o opłatach abonamentowych (Dz. U. Nr 85, poz. 728 oraz Nr 157, poz. 1314).</text:p>
      <text:p text:style-name="P7"/>
      <text:p text:style-name="P58">Art. 162<text:span text:style-name="T2">.</text:span></text:p>
      <text:p text:style-name="P67">Ustawa wchodzi w życie …</text:p>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none" style:line-break="strict" style:writing-mode="lr-tb" style:font-independent-line-spacing="false">
        <style:tab-stops/>
      </style:paragraph-properties>
      <style:text-properties style:use-window-font-color="true" fo:font-size="12pt" fo:language="pl" fo:country="PL" style:font-size-asian="12pt" style:language-asian="pl" style:country-asian="PL" style:font-size-complex="12pt" style:language-complex="pl" style:country-complex="PL"/>
    </style:default-style>
    <style:default-style style:family="paragraph">
      <style:paragraph-properties fo:hyphenation-ladder-count="no-limit" style:text-autospace="none" style:punctuation-wrap="hanging" style:line-break="strict" style:tab-stop-distance="1.249cm" style:writing-mode="page"/>
      <style:text-properties style:use-window-font-color="true" style:font-name="Times New Roman" fo:font-size="12pt" fo:language="pl" fo:country="PL" style:font-name-asian="Times New Roman" style:font-size-asian="12pt" style:language-asian="pl" style:country-asian="PL" style:font-name-complex="Times New Roman" style:font-size-complex="12pt" style:language-complex="pl" style:country-complex="PL"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text-align="start" style:justify-single-word="false" fo:hyphenation-ladder-count="255" fo:text-indent="0cm" style:auto-text-indent="false" style:punctuation-wrap="simple" style:vertical-align="baseline"/>
      <style:text-properties fo:font-size="12pt" fo:language="pl" fo:country="PL" style:font-size-asian="12pt" style:language-asian="ar" style:country-asian="SA" style:font-name-complex="Times New Roman" style:font-size-complex="12pt" style:language-complex="ar" style:country-complex="SA" fo:hyphenate="true" fo:hyphenation-remain-char-count="0" fo:hyphenation-push-char-count="0"/>
    </style:style>
    <style:style style:name="Header"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text-properties style:font-name-complex="Tahoma"/>
    </style:style>
    <style:style style:name="Nagłówek1" style:family="paragraph" style:parent-style-name="Standard" style:next-style-name="Text_20_body">
      <style:paragraph-properties fo:margin-top="0.423cm" fo:margin-bottom="0.212cm" fo:keep-with-next="always"/>
      <style:text-properties style:font-name="Arial" fo:font-size="14pt" style:font-name-asian="Lucida Sans Unicode" style:font-size-asian="14pt" style:font-name-complex="Arial" style:font-size-complex="14pt"/>
    </style:style>
    <style:style style:name="Podpis1" style:family="paragraph" style:parent-style-name="Standard">
      <style:paragraph-properties fo:margin-top="0.212cm" fo:margin-bottom="0.212cm"/>
      <style:text-properties fo:font-style="italic" style:font-style-asian="italic" style:font-name-complex="Tahoma" style:font-style-complex="italic"/>
    </style:style>
    <style:style style:name="ust" style:family="paragraph">
      <style:paragraph-properties fo:margin-left="0.751cm" fo:margin-right="0cm" fo:margin-top="0.106cm" fo:margin-bottom="0.106cm" fo:text-align="justify" style:justify-single-word="false" fo:text-indent="-0.501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pkt" style:family="paragraph" style:parent-style-name="Standard">
      <style:paragraph-properties fo:margin-left="1.501cm" fo:margin-right="0cm" fo:margin-top="0.106cm" fo:margin-bottom="0.106cm" fo:text-align="justify" style:justify-single-word="false" fo:text-indent="-0.52cm" style:auto-text-indent="false">
        <style:tab-stops/>
      </style:paragraph-properties>
    </style:style>
    <style:style style:name="lit" style:family="paragraph">
      <style:paragraph-properties fo:margin-left="2.26cm" fo:margin-right="0cm" fo:margin-top="0.106cm" fo:margin-bottom="0.106cm" fo:text-align="justify" style:justify-single-word="false" fo:text-indent="-0.48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tiret" style:family="paragraph">
      <style:paragraph-properties fo:margin-left="3.251cm" fo:margin-right="0cm" fo:margin-top="0.106cm" fo:margin-bottom="0.106cm" fo:text-align="justify" style:justify-single-word="false" fo:text-indent="-0.45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tekst" style:family="paragraph" style:parent-style-name="Standard">
      <style:paragraph-properties fo:margin-top="0.106cm" fo:margin-bottom="0.106cm" fo:text-align="justify" style:justify-single-word="false"/>
    </style:style>
    <style:style style:name="Tyt" style:family="paragraph">
      <style:paragraph-properties fo:margin-left="0cm" fo:margin-right="0cm" fo:margin-top="0cm" fo:margin-bottom="0.106cm" fo:line-height="0.529cm" fo:text-align="center" style:justify-single-word="false" fo:text-indent="0cm" style:auto-text-indent="false" fo:keep-with-next="always"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Ust" style:family="paragraph">
      <style:paragraph-properties fo:margin-left="0.741cm" fo:margin-right="0cm" fo:margin-top="0cm" fo:margin-bottom="0.106cm" fo:line-height="0.529cm" fo:text-align="justify" style:justify-single-word="false" fo:text-indent="-0.494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Pkt" style:family="paragraph">
      <style:paragraph-properties fo:margin-left="1.517cm" fo:margin-right="0cm" fo:margin-top="0cm" fo:margin-bottom="0.106cm" fo:line-height="0.529cm" fo:text-align="justify" style:justify-single-word="false" fo:text-indent="-0.529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tytu_b3_" style:display-name="tytu³" style:family="paragraph" style:parent-style-name="Standard">
      <style:paragraph-properties fo:margin-top="0.141cm" fo:margin-bottom="0.141cm" fo:text-align="center" style:justify-single-word="false" fo:keep-with-next="always"/>
      <style:text-properties fo:font-weight="bold" style:font-weight-asian="bold" style:font-weight-complex="bold"/>
    </style:style>
    <style:style style:name="header" style:family="paragraph" style:parent-style-name="Standard">
      <style:paragraph-properties>
        <style:tab-stops>
          <style:tab-stop style:position="8.001cm" style:type="center"/>
          <style:tab-stop style:position="16.002cm" style:type="right"/>
        </style:tab-stops>
      </style:paragraph-properties>
    </style:style>
    <style:style style:name="footer" style:family="paragraph" style:parent-style-name="Standard">
      <style:paragraph-properties>
        <style:tab-stops>
          <style:tab-stop style:position="8.001cm" style:type="center"/>
          <style:tab-stop style:position="16.002cm" style:type="right"/>
        </style:tab-stops>
      </style:paragraph-properties>
    </style:style>
    <style:style style:name="par" style:family="paragraph">
      <style:paragraph-properties fo:margin-left="0.951cm" fo:margin-right="0cm" fo:margin-top="0.106cm" fo:margin-bottom="0.106cm" fo:text-align="justify" style:justify-single-word="false" fo:text-indent="-0.651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art" style:family="paragraph" style:parent-style-name="Standard">
      <style:paragraph-properties fo:margin-top="0cm" fo:margin-bottom="0.353cm" fo:line-height="100%" fo:text-align="justify" style:justify-single-word="false"/>
    </style:style>
    <style:style style:name="nag_5f_rozdz" style:display-name="nag_rozdz" style:family="paragraph" style:parent-style-name="Standard">
      <style:paragraph-properties fo:margin-top="0cm" fo:margin-bottom="0.353cm" fo:line-height="100%" fo:text-align="center" style:justify-single-word="false"/>
      <style:text-properties fo:font-weight="bold" style:font-weight-asian="bold" style:font-weight-complex="bold"/>
    </style:style>
    <style:style style:name="lit1art" style:family="paragraph" style:parent-style-name="Standard">
      <style:paragraph-properties fo:margin-left="4.701cm" fo:margin-right="0cm" fo:margin-top="0.106cm" fo:margin-bottom="0.106cm" fo:text-align="justify" style:justify-single-word="false" fo:text-indent="-0.6cm" style:auto-text-indent="false">
        <style:tab-stops/>
      </style:paragraph-properties>
    </style:style>
    <style:style style:name="pkt1_20_art" style:display-name="pkt1 art" style:family="paragraph">
      <style:paragraph-properties fo:margin-left="4.002cm" fo:margin-right="0cm" fo:margin-top="0.106cm" fo:margin-bottom="0.106cm" fo:text-align="justify" style:justify-single-word="false" fo:text-indent="-0.501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ust1_20_art" style:display-name="ust1 art" style:family="paragraph">
      <style:paragraph-properties fo:margin-left="3.251cm" fo:margin-right="0cm" fo:margin-top="0.106cm" fo:margin-bottom="0.106cm" fo:text-align="justify" style:justify-single-word="false" fo:text-indent="-0.45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zm_20_art2" style:display-name="zm art2" style:family="paragraph" style:parent-style-name="Standard">
      <style:paragraph-properties fo:margin-left="3.251cm" fo:margin-right="0cm" fo:margin-top="0.106cm" fo:margin-bottom="0.106cm" fo:text-align="justify" style:justify-single-word="false" fo:text-indent="-2.15cm" style:auto-text-indent="false">
        <style:tab-stops/>
      </style:paragraph-properties>
    </style:style>
    <style:style style:name="footnote_20_text" style:display-name="footnote text" style:family="paragraph" style:parent-style-name="Standard">
      <style:paragraph-properties style:vertical-align="auto"/>
      <style:text-properties fo:font-size="10pt" style:font-size-asian="10pt" style:font-size-complex="10pt"/>
    </style:style>
    <style:style style:name="ust1" style:family="paragraph" style:parent-style-name="ust">
      <style:paragraph-properties fo:margin-left="0.75cm" fo:margin-right="0cm" fo:text-indent="-0.67cm" style:auto-text-indent="false">
        <style:tab-stops/>
      </style:paragraph-properties>
    </style:style>
    <style:style style:name="tyt" style:family="paragraph" style:parent-style-name="Standard">
      <style:paragraph-properties fo:margin-top="0.106cm" fo:margin-bottom="0.106cm" fo:text-align="center" style:justify-single-word="false" fo:keep-with-next="always" style:vertical-align="auto"/>
      <style:text-properties fo:font-weight="bold" style:font-weight-asian="bold" style:font-weight-complex="bold"/>
    </style:style>
    <style:style style:name="pkt1" style:family="paragraph" style:parent-style-name="pkt">
      <style:paragraph-properties fo:margin-left="1.499cm" fo:margin-right="0cm" fo:text-indent="-0.75cm" style:auto-text-indent="false">
        <style:tab-stops/>
      </style:paragraph-properties>
    </style:style>
    <style:style style:name="zm_20_art1" style:display-name="zm art1" style:family="paragraph">
      <style:paragraph-properties fo:margin-left="3.249cm" fo:margin-right="0cm" fo:margin-top="0.106cm" fo:margin-bottom="0.106cm" fo:text-align="justify" style:justify-single-word="false" fo:text-indent="-1.9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_31_Tekst" style:display-name="1Tekst" style:family="paragraph">
      <style:paragraph-properties fo:margin-left="0cm" fo:margin-right="0cm" fo:margin-top="0cm" fo:margin-bottom="0.106cm" fo:line-height="0.529cm" fo:text-align="justify" style:justify-single-word="false" fo:text-indent="0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pkt.1" style:family="paragraph">
      <style:paragraph-properties fo:margin-left="1.517cm" fo:margin-right="0cm" fo:margin-top="0cm" fo:margin-bottom="0.106cm" fo:line-height="0.529cm" fo:text-align="justify" style:justify-single-word="false" fo:text-indent="-0.776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ust.2nAr" style:family="paragraph">
      <style:paragraph-properties fo:margin-left="4.057cm" fo:margin-right="0cm" fo:margin-top="0cm" fo:margin-bottom="0.106cm" fo:line-height="0.529cm" fo:text-align="justify" style:justify-single-word="false" fo:text-indent="-0.529cm" style:auto-text-indent="false" style:punctuation-wrap="simple" style:vertical-align="baseline"/>
      <style:text-properties style:font-name="Times New Roman" fo:font-size="12pt" fo:language="pl" fo:country="PL" style:font-name-asian="Arial" style:font-size-asian="12pt" style:language-asian="ar" style:country-asian="SA" style:font-name-complex="Times New Roman" style:font-size-complex="12pt" style:language-complex="ar" style:country-complex="SA"/>
    </style:style>
    <style:style style:name="lit1" style:family="paragraph" style:parent-style-name="lit">
      <style:paragraph-properties fo:margin-left="2.251cm" fo:margin-right="0cm" fo:text-indent="-0.6cm" style:auto-text-indent="false">
        <style:tab-stops/>
      </style:paragraph-properties>
    </style:style>
    <style:style style:name="Balloon_20_Text" style:display-name="Balloon Text" style:family="paragraph" style:parent-style-name="Standard">
      <style:text-properties style:font-name="Tahoma" fo:font-size="8pt" style:font-name-asian="Tahoma" style:font-size-asian="8pt" style:font-name-complex="Tahoma" style:font-size-complex="8pt"/>
    </style:style>
    <style:style style:name="Tekst_20_komentarza1" style:display-name="Tekst komentarza1" style:family="paragraph" style:parent-style-name="Standard">
      <style:text-properties fo:font-size="10pt" style:font-size-asian="10pt" style:font-size-complex="10pt"/>
    </style:style>
    <style:style style:name="annotation_20_subject" style:display-name="annotation subject" style:family="paragraph" style:parent-style-name="Tekst_20_komentarza1" style:next-style-name="Tekst_20_komentarza1">
      <style:text-properties fo:font-weight="bold" style:font-weight-asian="bold" style:font-weight-complex="bold"/>
    </style:style>
    <style:style style:name="endnote_20_text" style:display-name="endnote text" style:family="paragraph" style:parent-style-name="Standard">
      <style:text-properties fo:font-size="10pt" style:font-size-asian="10pt" style:font-size-complex="10pt"/>
    </style:style>
    <style:style style:name="Zawartoœæ_20_ramki" style:display-name="Zawartoœæ ramki" style:family="paragraph" style:parent-style-name="Text_20_body"/>
    <style:style style:name="annotation_20_text" style:display-name="annotation text" style:family="paragraph" style:parent-style-name="Standard">
      <style:text-properties fo:font-size="10pt" style:font-size-asian="10pt" style:font-size-complex="10pt"/>
    </style:style>
    <style:style style:name="Normal_20__28_Web_29_" style:display-name="Normal (Web)" style:family="paragraph" style:parent-style-name="Standard">
      <style:paragraph-properties fo:margin-top="0.176cm" fo:margin-bottom="0.176cm" style:text-autospace="ideograph-alpha" style:punctuation-wrap="hanging" style:vertical-align="auto"/>
      <style:text-properties style:language-asian="pl" style:country-asian="PL"/>
    </style:style>
    <style:style style:name="Plain_20_Text" style:display-name="Plain Text" style:family="paragraph" style:parent-style-name="Standard">
      <style:paragraph-properties style:text-autospace="ideograph-alpha" style:punctuation-wrap="hanging" style:vertical-align="auto"/>
      <style:text-properties style:font-name="Courier New" fo:font-size="10pt" style:font-name-asian="Courier New" style:font-size-asian="10pt" style:language-asian="pl" style:country-asian="PL" style:font-name-complex="Courier New" style:font-size-complex="10pt"/>
    </style:style>
    <style:style style:name="Revision" style:family="paragraph">
      <style:paragraph-properties fo:margin-left="0cm" fo:margin-right="0cm" fo:text-align="start" style:justify-single-word="false" fo:text-indent="0cm" style:auto-text-indent="false" style:text-autospace="ideograph-alpha" style:vertical-align="auto"/>
      <style:text-properties fo:font-size="12pt" fo:language="pl" fo:country="PL" style:font-size-asian="12pt" style:language-asian="ar" style:country-asian="SA" style:font-name-complex="Times New Roman" style:font-size-complex="12pt" style:language-complex="ar" style:country-complex="SA"/>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RTF_5f_Num_20_2_20_1" style:display-name="RTF_Num 2 1" style:family="text">
      <style:text-properties style:font-name-complex="Times New Roman"/>
    </style:style>
    <style:style style:name="RTF_5f_Num_20_2_20_2" style:display-name="RTF_Num 2 2" style:family="text">
      <style:text-properties style:font-name-complex="Times New Roman"/>
    </style:style>
    <style:style style:name="RTF_5f_Num_20_2_20_3" style:display-name="RTF_Num 2 3" style:family="text">
      <style:text-properties style:font-name-complex="Times New Roman"/>
    </style:style>
    <style:style style:name="RTF_5f_Num_20_2_20_4" style:display-name="RTF_Num 2 4" style:family="text">
      <style:text-properties style:font-name-complex="Times New Roman"/>
    </style:style>
    <style:style style:name="RTF_5f_Num_20_2_20_5" style:display-name="RTF_Num 2 5" style:family="text">
      <style:text-properties style:font-name-complex="Times New Roman"/>
    </style:style>
    <style:style style:name="RTF_5f_Num_20_2_20_6" style:display-name="RTF_Num 2 6" style:family="text">
      <style:text-properties style:font-name-complex="Times New Roman"/>
    </style:style>
    <style:style style:name="RTF_5f_Num_20_2_20_7" style:display-name="RTF_Num 2 7" style:family="text">
      <style:text-properties style:font-name-complex="Times New Roman"/>
    </style:style>
    <style:style style:name="RTF_5f_Num_20_2_20_8" style:display-name="RTF_Num 2 8" style:family="text">
      <style:text-properties style:font-name-complex="Times New Roman"/>
    </style:style>
    <style:style style:name="RTF_5f_Num_20_2_20_9" style:display-name="RTF_Num 2 9" style:family="text">
      <style:text-properties style:font-name-complex="Times New Roman"/>
    </style:style>
    <style:style style:name="RTF_5f_Num_20_3_20_1" style:display-name="RTF_Num 3 1" style:family="text">
      <style:text-properties style:font-name-complex="Times New Roman"/>
    </style:style>
    <style:style style:name="RTF_5f_Num_20_3_20_2" style:display-name="RTF_Num 3 2" style:family="text">
      <style:text-properties style:font-name-complex="Times New Roman"/>
    </style:style>
    <style:style style:name="RTF_5f_Num_20_3_20_3" style:display-name="RTF_Num 3 3" style:family="text">
      <style:text-properties style:font-name-complex="Times New Roman"/>
    </style:style>
    <style:style style:name="RTF_5f_Num_20_3_20_4" style:display-name="RTF_Num 3 4" style:family="text">
      <style:text-properties style:font-name-complex="Times New Roman"/>
    </style:style>
    <style:style style:name="RTF_5f_Num_20_3_20_5" style:display-name="RTF_Num 3 5" style:family="text">
      <style:text-properties style:font-name-complex="Times New Roman"/>
    </style:style>
    <style:style style:name="RTF_5f_Num_20_3_20_6" style:display-name="RTF_Num 3 6" style:family="text">
      <style:text-properties style:font-name-complex="Times New Roman"/>
    </style:style>
    <style:style style:name="RTF_5f_Num_20_3_20_7" style:display-name="RTF_Num 3 7" style:family="text">
      <style:text-properties style:font-name-complex="Times New Roman"/>
    </style:style>
    <style:style style:name="RTF_5f_Num_20_3_20_8" style:display-name="RTF_Num 3 8" style:family="text">
      <style:text-properties style:font-name-complex="Times New Roman"/>
    </style:style>
    <style:style style:name="RTF_5f_Num_20_3_20_9" style:display-name="RTF_Num 3 9" style:family="text">
      <style:text-properties style:font-name-complex="Times New Roman"/>
    </style:style>
    <style:style style:name="RTF_5f_Num_20_4_20_1" style:display-name="RTF_Num 4 1" style:family="text">
      <style:text-properties style:font-name="Tahoma" style:font-name-asian="Arial" style:font-name-complex="Tahoma"/>
    </style:style>
    <style:style style:name="RTF_5f_Num_20_4_20_2" style:display-name="RTF_Num 4 2" style:family="text">
      <style:text-properties style:font-name-complex="Times New Roman"/>
    </style:style>
    <style:style style:name="RTF_5f_Num_20_4_20_3" style:display-name="RTF_Num 4 3" style:family="text">
      <style:text-properties style:font-name-complex="Times New Roman"/>
    </style:style>
    <style:style style:name="RTF_5f_Num_20_4_20_4" style:display-name="RTF_Num 4 4" style:family="text">
      <style:text-properties style:font-name-complex="Times New Roman"/>
    </style:style>
    <style:style style:name="RTF_5f_Num_20_4_20_5" style:display-name="RTF_Num 4 5" style:family="text">
      <style:text-properties style:font-name-complex="Times New Roman"/>
    </style:style>
    <style:style style:name="RTF_5f_Num_20_4_20_6" style:display-name="RTF_Num 4 6" style:family="text">
      <style:text-properties style:font-name-complex="Times New Roman"/>
    </style:style>
    <style:style style:name="RTF_5f_Num_20_4_20_7" style:display-name="RTF_Num 4 7" style:family="text">
      <style:text-properties style:font-name-complex="Times New Roman"/>
    </style:style>
    <style:style style:name="RTF_5f_Num_20_4_20_8" style:display-name="RTF_Num 4 8" style:family="text">
      <style:text-properties style:font-name-complex="Times New Roman"/>
    </style:style>
    <style:style style:name="RTF_5f_Num_20_4_20_9" style:display-name="RTF_Num 4 9" style:family="text">
      <style:text-properties style:font-name-complex="Times New Roman"/>
    </style:style>
    <style:style style:name="RTF_5f_Num_20_5_20_1" style:display-name="RTF_Num 5 1" style:family="text">
      <style:text-properties style:font-name="Symbol" style:font-name-asian="Symbol" style:font-name-complex="Symbol"/>
    </style:style>
    <style:style style:name="RTF_5f_Num_20_5_20_2" style:display-name="RTF_Num 5 2" style:family="text">
      <style:text-properties style:font-name="Courier New" style:font-name-asian="Courier New" style:font-name-complex="Courier New"/>
    </style:style>
    <style:style style:name="RTF_5f_Num_20_5_20_3" style:display-name="RTF_Num 5 3" style:family="text">
      <style:text-properties style:font-name="Wingdings" style:font-name-asian="Wingdings" style:font-name-complex="Wingdings"/>
    </style:style>
    <style:style style:name="RTF_5f_Num_20_5_20_4" style:display-name="RTF_Num 5 4" style:family="text">
      <style:text-properties style:font-name="Symbol" style:font-name-asian="Symbol" style:font-name-complex="Symbol"/>
    </style:style>
    <style:style style:name="RTF_5f_Num_20_5_20_5" style:display-name="RTF_Num 5 5" style:family="text">
      <style:text-properties style:font-name="Courier New" style:font-name-asian="Courier New" style:font-name-complex="Courier New"/>
    </style:style>
    <style:style style:name="RTF_5f_Num_20_5_20_6" style:display-name="RTF_Num 5 6" style:family="text">
      <style:text-properties style:font-name="Wingdings" style:font-name-asian="Wingdings" style:font-name-complex="Wingdings"/>
    </style:style>
    <style:style style:name="RTF_5f_Num_20_5_20_7" style:display-name="RTF_Num 5 7" style:family="text">
      <style:text-properties style:font-name="Symbol" style:font-name-asian="Symbol" style:font-name-complex="Symbol"/>
    </style:style>
    <style:style style:name="RTF_5f_Num_20_5_20_8" style:display-name="RTF_Num 5 8" style:family="text">
      <style:text-properties style:font-name="Courier New" style:font-name-asian="Courier New" style:font-name-complex="Courier New"/>
    </style:style>
    <style:style style:name="RTF_5f_Num_20_5_20_9" style:display-name="RTF_Num 5 9" style:family="text">
      <style:text-properties style:font-name="Wingdings" style:font-name-asian="Wingdings" style:font-name-complex="Wingdings"/>
    </style:style>
    <style:style style:name="RTF_5f_Num_20_6_20_1" style:display-name="RTF_Num 6 1" style:family="text">
      <style:text-properties style:font-name-complex="Times New Roman"/>
    </style:style>
    <style:style style:name="RTF_5f_Num_20_6_20_2" style:display-name="RTF_Num 6 2" style:family="text">
      <style:text-properties style:font-name-complex="Times New Roman"/>
    </style:style>
    <style:style style:name="RTF_5f_Num_20_6_20_3" style:display-name="RTF_Num 6 3" style:family="text">
      <style:text-properties style:font-name-complex="Times New Roman"/>
    </style:style>
    <style:style style:name="RTF_5f_Num_20_6_20_4" style:display-name="RTF_Num 6 4" style:family="text">
      <style:text-properties style:font-name-complex="Times New Roman"/>
    </style:style>
    <style:style style:name="RTF_5f_Num_20_6_20_5" style:display-name="RTF_Num 6 5" style:family="text">
      <style:text-properties style:font-name-complex="Times New Roman"/>
    </style:style>
    <style:style style:name="RTF_5f_Num_20_6_20_6" style:display-name="RTF_Num 6 6" style:family="text">
      <style:text-properties style:font-name-complex="Times New Roman"/>
    </style:style>
    <style:style style:name="RTF_5f_Num_20_6_20_7" style:display-name="RTF_Num 6 7" style:family="text">
      <style:text-properties style:font-name-complex="Times New Roman"/>
    </style:style>
    <style:style style:name="RTF_5f_Num_20_6_20_8" style:display-name="RTF_Num 6 8" style:family="text">
      <style:text-properties style:font-name-complex="Times New Roman"/>
    </style:style>
    <style:style style:name="RTF_5f_Num_20_6_20_9" style:display-name="RTF_Num 6 9" style:family="text">
      <style:text-properties style:font-name-complex="Times New Roman"/>
    </style:style>
    <style:style style:name="RTF_5f_Num_20_7_20_1" style:display-name="RTF_Num 7 1" style:family="text">
      <style:text-properties style:font-name-complex="Times New Roman"/>
    </style:style>
    <style:style style:name="RTF_5f_Num_20_7_20_2" style:display-name="RTF_Num 7 2" style:family="text">
      <style:text-properties style:font-name-complex="Times New Roman"/>
    </style:style>
    <style:style style:name="RTF_5f_Num_20_7_20_3" style:display-name="RTF_Num 7 3" style:family="text">
      <style:text-properties style:font-name-complex="Times New Roman"/>
    </style:style>
    <style:style style:name="RTF_5f_Num_20_7_20_4" style:display-name="RTF_Num 7 4" style:family="text">
      <style:text-properties style:font-name-complex="Times New Roman"/>
    </style:style>
    <style:style style:name="RTF_5f_Num_20_7_20_5" style:display-name="RTF_Num 7 5" style:family="text">
      <style:text-properties style:font-name-complex="Times New Roman"/>
    </style:style>
    <style:style style:name="RTF_5f_Num_20_7_20_6" style:display-name="RTF_Num 7 6" style:family="text">
      <style:text-properties style:font-name-complex="Times New Roman"/>
    </style:style>
    <style:style style:name="RTF_5f_Num_20_7_20_7" style:display-name="RTF_Num 7 7" style:family="text">
      <style:text-properties style:font-name-complex="Times New Roman"/>
    </style:style>
    <style:style style:name="RTF_5f_Num_20_7_20_8" style:display-name="RTF_Num 7 8" style:family="text">
      <style:text-properties style:font-name-complex="Times New Roman"/>
    </style:style>
    <style:style style:name="RTF_5f_Num_20_7_20_9" style:display-name="RTF_Num 7 9" style:family="text">
      <style:text-properties style:font-name-complex="Times New Roman"/>
    </style:style>
    <style:style style:name="RTF_5f_Num_20_8_20_1" style:display-name="RTF_Num 8 1" style:family="text">
      <style:text-properties style:font-name-complex="Times New Roman"/>
    </style:style>
    <style:style style:name="RTF_5f_Num_20_8_20_2" style:display-name="RTF_Num 8 2" style:family="text">
      <style:text-properties style:font-name-complex="Times New Roman"/>
    </style:style>
    <style:style style:name="RTF_5f_Num_20_8_20_3" style:display-name="RTF_Num 8 3" style:family="text">
      <style:text-properties style:font-name-complex="Times New Roman"/>
    </style:style>
    <style:style style:name="RTF_5f_Num_20_8_20_4" style:display-name="RTF_Num 8 4" style:family="text">
      <style:text-properties style:font-name-complex="Times New Roman"/>
    </style:style>
    <style:style style:name="RTF_5f_Num_20_8_20_5" style:display-name="RTF_Num 8 5" style:family="text">
      <style:text-properties style:font-name-complex="Times New Roman"/>
    </style:style>
    <style:style style:name="RTF_5f_Num_20_8_20_6" style:display-name="RTF_Num 8 6" style:family="text">
      <style:text-properties style:font-name-complex="Times New Roman"/>
    </style:style>
    <style:style style:name="RTF_5f_Num_20_8_20_7" style:display-name="RTF_Num 8 7" style:family="text">
      <style:text-properties style:font-name-complex="Times New Roman"/>
    </style:style>
    <style:style style:name="RTF_5f_Num_20_8_20_8" style:display-name="RTF_Num 8 8" style:family="text">
      <style:text-properties style:font-name-complex="Times New Roman"/>
    </style:style>
    <style:style style:name="RTF_5f_Num_20_8_20_9" style:display-name="RTF_Num 8 9" style:family="text">
      <style:text-properties style:font-name-complex="Times New Roman"/>
    </style:style>
    <style:style style:name="RTF_5f_Num_20_9_20_1" style:display-name="RTF_Num 9 1" style:family="text">
      <style:text-properties style:font-name-complex="Times New Roman"/>
    </style:style>
    <style:style style:name="RTF_5f_Num_20_9_20_2" style:display-name="RTF_Num 9 2" style:family="text">
      <style:text-properties style:font-name-complex="Times New Roman"/>
    </style:style>
    <style:style style:name="RTF_5f_Num_20_9_20_3" style:display-name="RTF_Num 9 3" style:family="text">
      <style:text-properties style:font-name-complex="Times New Roman"/>
    </style:style>
    <style:style style:name="RTF_5f_Num_20_9_20_4" style:display-name="RTF_Num 9 4" style:family="text">
      <style:text-properties style:font-name-complex="Times New Roman"/>
    </style:style>
    <style:style style:name="RTF_5f_Num_20_9_20_5" style:display-name="RTF_Num 9 5" style:family="text">
      <style:text-properties style:font-name-complex="Times New Roman"/>
    </style:style>
    <style:style style:name="RTF_5f_Num_20_9_20_6" style:display-name="RTF_Num 9 6" style:family="text">
      <style:text-properties style:font-name-complex="Times New Roman"/>
    </style:style>
    <style:style style:name="RTF_5f_Num_20_9_20_7" style:display-name="RTF_Num 9 7" style:family="text">
      <style:text-properties style:font-name-complex="Times New Roman"/>
    </style:style>
    <style:style style:name="RTF_5f_Num_20_9_20_8" style:display-name="RTF_Num 9 8" style:family="text">
      <style:text-properties style:font-name-complex="Times New Roman"/>
    </style:style>
    <style:style style:name="RTF_5f_Num_20_9_20_9" style:display-name="RTF_Num 9 9" style:family="text">
      <style:text-properties style:font-name-complex="Times New Roman"/>
    </style:style>
    <style:style style:name="RTF_5f_Num_20_10_20_1" style:display-name="RTF_Num 10 1" style:family="text">
      <style:text-properties style:font-name-complex="Times New Roman"/>
    </style:style>
    <style:style style:name="RTF_5f_Num_20_10_20_2" style:display-name="RTF_Num 10 2" style:family="text">
      <style:text-properties style:font-name-complex="Times New Roman"/>
    </style:style>
    <style:style style:name="RTF_5f_Num_20_10_20_3" style:display-name="RTF_Num 10 3" style:family="text">
      <style:text-properties style:font-name-complex="Times New Roman"/>
    </style:style>
    <style:style style:name="RTF_5f_Num_20_10_20_4" style:display-name="RTF_Num 10 4" style:family="text">
      <style:text-properties style:font-name-complex="Times New Roman"/>
    </style:style>
    <style:style style:name="RTF_5f_Num_20_10_20_5" style:display-name="RTF_Num 10 5" style:family="text">
      <style:text-properties style:font-name-complex="Times New Roman"/>
    </style:style>
    <style:style style:name="RTF_5f_Num_20_10_20_6" style:display-name="RTF_Num 10 6" style:family="text">
      <style:text-properties style:font-name-complex="Times New Roman"/>
    </style:style>
    <style:style style:name="RTF_5f_Num_20_10_20_7" style:display-name="RTF_Num 10 7" style:family="text">
      <style:text-properties style:font-name-complex="Times New Roman"/>
    </style:style>
    <style:style style:name="RTF_5f_Num_20_10_20_8" style:display-name="RTF_Num 10 8" style:family="text">
      <style:text-properties style:font-name-complex="Times New Roman"/>
    </style:style>
    <style:style style:name="RTF_5f_Num_20_10_20_9" style:display-name="RTF_Num 10 9" style:family="text">
      <style:text-properties style:font-name-complex="Times New Roman"/>
    </style:style>
    <style:style style:name="RTF_5f_Num_20_11_20_1" style:display-name="RTF_Num 11 1" style:family="text">
      <style:text-properties style:font-name-complex="Times New Roman"/>
    </style:style>
    <style:style style:name="RTF_5f_Num_20_11_20_2" style:display-name="RTF_Num 11 2" style:family="text">
      <style:text-properties style:font-name-complex="Times New Roman"/>
    </style:style>
    <style:style style:name="RTF_5f_Num_20_11_20_3" style:display-name="RTF_Num 11 3" style:family="text">
      <style:text-properties style:font-name-complex="Times New Roman"/>
    </style:style>
    <style:style style:name="RTF_5f_Num_20_11_20_4" style:display-name="RTF_Num 11 4" style:family="text">
      <style:text-properties style:font-name-complex="Times New Roman"/>
    </style:style>
    <style:style style:name="RTF_5f_Num_20_11_20_5" style:display-name="RTF_Num 11 5" style:family="text">
      <style:text-properties style:font-name-complex="Times New Roman"/>
    </style:style>
    <style:style style:name="RTF_5f_Num_20_11_20_6" style:display-name="RTF_Num 11 6" style:family="text">
      <style:text-properties style:font-name-complex="Times New Roman"/>
    </style:style>
    <style:style style:name="RTF_5f_Num_20_11_20_7" style:display-name="RTF_Num 11 7" style:family="text">
      <style:text-properties style:font-name-complex="Times New Roman"/>
    </style:style>
    <style:style style:name="RTF_5f_Num_20_11_20_8" style:display-name="RTF_Num 11 8" style:family="text">
      <style:text-properties style:font-name-complex="Times New Roman"/>
    </style:style>
    <style:style style:name="RTF_5f_Num_20_11_20_9" style:display-name="RTF_Num 11 9" style:family="text">
      <style:text-properties style:font-name-complex="Times New Roman"/>
    </style:style>
    <style:style style:name="RTF_5f_Num_20_12_20_1" style:display-name="RTF_Num 12 1" style:family="text">
      <style:text-properties style:font-name-complex="Times New Roman"/>
    </style:style>
    <style:style style:name="RTF_5f_Num_20_12_20_2" style:display-name="RTF_Num 12 2" style:family="text">
      <style:text-properties style:font-name-complex="Times New Roman"/>
    </style:style>
    <style:style style:name="RTF_5f_Num_20_12_20_3" style:display-name="RTF_Num 12 3" style:family="text">
      <style:text-properties style:font-name-complex="Times New Roman"/>
    </style:style>
    <style:style style:name="RTF_5f_Num_20_12_20_4" style:display-name="RTF_Num 12 4" style:family="text">
      <style:text-properties style:font-name-complex="Times New Roman"/>
    </style:style>
    <style:style style:name="RTF_5f_Num_20_12_20_5" style:display-name="RTF_Num 12 5" style:family="text">
      <style:text-properties style:font-name-complex="Times New Roman"/>
    </style:style>
    <style:style style:name="RTF_5f_Num_20_12_20_6" style:display-name="RTF_Num 12 6" style:family="text">
      <style:text-properties style:font-name-complex="Times New Roman"/>
    </style:style>
    <style:style style:name="RTF_5f_Num_20_12_20_7" style:display-name="RTF_Num 12 7" style:family="text">
      <style:text-properties style:font-name-complex="Times New Roman"/>
    </style:style>
    <style:style style:name="RTF_5f_Num_20_12_20_8" style:display-name="RTF_Num 12 8" style:family="text">
      <style:text-properties style:font-name-complex="Times New Roman"/>
    </style:style>
    <style:style style:name="RTF_5f_Num_20_12_20_9" style:display-name="RTF_Num 12 9" style:family="text">
      <style:text-properties style:font-name-complex="Times New Roman"/>
    </style:style>
    <style:style style:name="RTF_5f_Num_20_13_20_1" style:display-name="RTF_Num 13 1" style:family="text">
      <style:text-properties style:font-name-complex="Times New Roman"/>
    </style:style>
    <style:style style:name="RTF_5f_Num_20_13_20_2" style:display-name="RTF_Num 13 2" style:family="text">
      <style:text-properties style:font-name-complex="Times New Roman"/>
    </style:style>
    <style:style style:name="RTF_5f_Num_20_13_20_3" style:display-name="RTF_Num 13 3" style:family="text">
      <style:text-properties style:font-name-complex="Times New Roman"/>
    </style:style>
    <style:style style:name="RTF_5f_Num_20_13_20_4" style:display-name="RTF_Num 13 4" style:family="text">
      <style:text-properties style:font-name-complex="Times New Roman"/>
    </style:style>
    <style:style style:name="RTF_5f_Num_20_13_20_5" style:display-name="RTF_Num 13 5" style:family="text">
      <style:text-properties style:font-name-complex="Times New Roman"/>
    </style:style>
    <style:style style:name="RTF_5f_Num_20_13_20_6" style:display-name="RTF_Num 13 6" style:family="text">
      <style:text-properties style:font-name-complex="Times New Roman"/>
    </style:style>
    <style:style style:name="RTF_5f_Num_20_13_20_7" style:display-name="RTF_Num 13 7" style:family="text">
      <style:text-properties style:font-name-complex="Times New Roman"/>
    </style:style>
    <style:style style:name="RTF_5f_Num_20_13_20_8" style:display-name="RTF_Num 13 8" style:family="text">
      <style:text-properties style:font-name-complex="Times New Roman"/>
    </style:style>
    <style:style style:name="RTF_5f_Num_20_13_20_9" style:display-name="RTF_Num 13 9" style:family="text">
      <style:text-properties style:font-name-complex="Times New Roman"/>
    </style:style>
    <style:style style:name="RTF_5f_Num_20_14_20_1" style:display-name="RTF_Num 14 1" style:family="text">
      <style:text-properties style:font-name-complex="Times New Roman"/>
    </style:style>
    <style:style style:name="RTF_5f_Num_20_14_20_2" style:display-name="RTF_Num 14 2" style:family="text">
      <style:text-properties style:font-name-complex="Times New Roman"/>
    </style:style>
    <style:style style:name="RTF_5f_Num_20_14_20_3" style:display-name="RTF_Num 14 3" style:family="text">
      <style:text-properties style:font-name-complex="Times New Roman"/>
    </style:style>
    <style:style style:name="RTF_5f_Num_20_14_20_4" style:display-name="RTF_Num 14 4" style:family="text">
      <style:text-properties style:font-name-complex="Times New Roman"/>
    </style:style>
    <style:style style:name="RTF_5f_Num_20_14_20_5" style:display-name="RTF_Num 14 5" style:family="text">
      <style:text-properties style:font-name-complex="Times New Roman"/>
    </style:style>
    <style:style style:name="RTF_5f_Num_20_14_20_6" style:display-name="RTF_Num 14 6" style:family="text">
      <style:text-properties style:font-name-complex="Times New Roman"/>
    </style:style>
    <style:style style:name="RTF_5f_Num_20_14_20_7" style:display-name="RTF_Num 14 7" style:family="text">
      <style:text-properties style:font-name-complex="Times New Roman"/>
    </style:style>
    <style:style style:name="RTF_5f_Num_20_14_20_8" style:display-name="RTF_Num 14 8" style:family="text">
      <style:text-properties style:font-name-complex="Times New Roman"/>
    </style:style>
    <style:style style:name="RTF_5f_Num_20_14_20_9" style:display-name="RTF_Num 14 9" style:family="text">
      <style:text-properties style:font-name-complex="Times New Roman"/>
    </style:style>
    <style:style style:name="RTF_5f_Num_20_15_20_1" style:display-name="RTF_Num 15 1" style:family="text">
      <style:text-properties style:font-name-complex="Times New Roman"/>
    </style:style>
    <style:style style:name="RTF_5f_Num_20_15_20_2" style:display-name="RTF_Num 15 2" style:family="text">
      <style:text-properties style:font-name-complex="Times New Roman"/>
    </style:style>
    <style:style style:name="RTF_5f_Num_20_15_20_3" style:display-name="RTF_Num 15 3" style:family="text">
      <style:text-properties style:font-name-complex="Times New Roman"/>
    </style:style>
    <style:style style:name="RTF_5f_Num_20_15_20_4" style:display-name="RTF_Num 15 4" style:family="text">
      <style:text-properties style:font-name-complex="Times New Roman"/>
    </style:style>
    <style:style style:name="RTF_5f_Num_20_15_20_5" style:display-name="RTF_Num 15 5" style:family="text">
      <style:text-properties style:font-name-complex="Times New Roman"/>
    </style:style>
    <style:style style:name="RTF_5f_Num_20_15_20_6" style:display-name="RTF_Num 15 6" style:family="text">
      <style:text-properties style:font-name-complex="Times New Roman"/>
    </style:style>
    <style:style style:name="RTF_5f_Num_20_15_20_7" style:display-name="RTF_Num 15 7" style:family="text">
      <style:text-properties style:font-name-complex="Times New Roman"/>
    </style:style>
    <style:style style:name="RTF_5f_Num_20_15_20_8" style:display-name="RTF_Num 15 8" style:family="text">
      <style:text-properties style:font-name-complex="Times New Roman"/>
    </style:style>
    <style:style style:name="RTF_5f_Num_20_15_20_9" style:display-name="RTF_Num 15 9" style:family="text">
      <style:text-properties style:font-name-complex="Times New Roman"/>
    </style:style>
    <style:style style:name="RTF_5f_Num_20_16_20_1" style:display-name="RTF_Num 16 1" style:family="text">
      <style:text-properties style:font-name-complex="Times New Roman"/>
    </style:style>
    <style:style style:name="RTF_5f_Num_20_16_20_2" style:display-name="RTF_Num 16 2" style:family="text">
      <style:text-properties style:font-name-complex="Times New Roman"/>
    </style:style>
    <style:style style:name="RTF_5f_Num_20_16_20_3" style:display-name="RTF_Num 16 3" style:family="text">
      <style:text-properties style:font-name-complex="Times New Roman"/>
    </style:style>
    <style:style style:name="RTF_5f_Num_20_16_20_4" style:display-name="RTF_Num 16 4" style:family="text">
      <style:text-properties style:font-name-complex="Times New Roman"/>
    </style:style>
    <style:style style:name="RTF_5f_Num_20_16_20_5" style:display-name="RTF_Num 16 5" style:family="text">
      <style:text-properties style:font-name-complex="Times New Roman"/>
    </style:style>
    <style:style style:name="RTF_5f_Num_20_16_20_6" style:display-name="RTF_Num 16 6" style:family="text">
      <style:text-properties style:font-name-complex="Times New Roman"/>
    </style:style>
    <style:style style:name="RTF_5f_Num_20_16_20_7" style:display-name="RTF_Num 16 7" style:family="text">
      <style:text-properties style:font-name-complex="Times New Roman"/>
    </style:style>
    <style:style style:name="RTF_5f_Num_20_16_20_8" style:display-name="RTF_Num 16 8" style:family="text">
      <style:text-properties style:font-name-complex="Times New Roman"/>
    </style:style>
    <style:style style:name="RTF_5f_Num_20_16_20_9" style:display-name="RTF_Num 16 9" style:family="text">
      <style:text-properties style:font-name-complex="Times New Roman"/>
    </style:style>
    <style:style style:name="RTF_5f_Num_20_17_20_1" style:display-name="RTF_Num 17 1" style:family="text">
      <style:text-properties style:font-name-complex="Times New Roman"/>
    </style:style>
    <style:style style:name="RTF_5f_Num_20_17_20_2" style:display-name="RTF_Num 17 2" style:family="text">
      <style:text-properties style:font-name-complex="Times New Roman"/>
    </style:style>
    <style:style style:name="RTF_5f_Num_20_17_20_3" style:display-name="RTF_Num 17 3" style:family="text">
      <style:text-properties style:font-name-complex="Times New Roman"/>
    </style:style>
    <style:style style:name="RTF_5f_Num_20_17_20_4" style:display-name="RTF_Num 17 4" style:family="text">
      <style:text-properties style:font-name-complex="Times New Roman"/>
    </style:style>
    <style:style style:name="RTF_5f_Num_20_17_20_5" style:display-name="RTF_Num 17 5" style:family="text">
      <style:text-properties style:font-name-complex="Times New Roman"/>
    </style:style>
    <style:style style:name="RTF_5f_Num_20_17_20_6" style:display-name="RTF_Num 17 6" style:family="text">
      <style:text-properties style:font-name-complex="Times New Roman"/>
    </style:style>
    <style:style style:name="RTF_5f_Num_20_17_20_7" style:display-name="RTF_Num 17 7" style:family="text">
      <style:text-properties style:font-name-complex="Times New Roman"/>
    </style:style>
    <style:style style:name="RTF_5f_Num_20_17_20_8" style:display-name="RTF_Num 17 8" style:family="text">
      <style:text-properties style:font-name-complex="Times New Roman"/>
    </style:style>
    <style:style style:name="RTF_5f_Num_20_17_20_9" style:display-name="RTF_Num 17 9" style:family="text">
      <style:text-properties style:font-name-complex="Times New Roman"/>
    </style:style>
    <style:style style:name="RTF_5f_Num_20_18_20_1" style:display-name="RTF_Num 18 1" style:family="text">
      <style:text-properties style:font-name-complex="Times New Roman"/>
    </style:style>
    <style:style style:name="RTF_5f_Num_20_18_20_2" style:display-name="RTF_Num 18 2" style:family="text">
      <style:text-properties style:font-name-complex="Times New Roman"/>
    </style:style>
    <style:style style:name="RTF_5f_Num_20_18_20_3" style:display-name="RTF_Num 18 3" style:family="text">
      <style:text-properties style:font-name-complex="Times New Roman"/>
    </style:style>
    <style:style style:name="RTF_5f_Num_20_18_20_4" style:display-name="RTF_Num 18 4" style:family="text">
      <style:text-properties style:font-name-complex="Times New Roman"/>
    </style:style>
    <style:style style:name="RTF_5f_Num_20_18_20_5" style:display-name="RTF_Num 18 5" style:family="text">
      <style:text-properties style:font-name-complex="Times New Roman"/>
    </style:style>
    <style:style style:name="RTF_5f_Num_20_18_20_6" style:display-name="RTF_Num 18 6" style:family="text">
      <style:text-properties style:font-name-complex="Times New Roman"/>
    </style:style>
    <style:style style:name="RTF_5f_Num_20_18_20_7" style:display-name="RTF_Num 18 7" style:family="text">
      <style:text-properties style:font-name-complex="Times New Roman"/>
    </style:style>
    <style:style style:name="RTF_5f_Num_20_18_20_8" style:display-name="RTF_Num 18 8" style:family="text">
      <style:text-properties style:font-name-complex="Times New Roman"/>
    </style:style>
    <style:style style:name="RTF_5f_Num_20_18_20_9" style:display-name="RTF_Num 18 9" style:family="text">
      <style:text-properties style:font-name-complex="Times New Roman"/>
    </style:style>
    <style:style style:name="RTF_5f_Num_20_19_20_1" style:display-name="RTF_Num 19 1" style:family="text">
      <style:text-properties style:font-name="Tahoma" style:font-name-asian="Arial" style:font-name-complex="Tahoma"/>
    </style:style>
    <style:style style:name="RTF_5f_Num_20_19_20_2" style:display-name="RTF_Num 19 2" style:family="text">
      <style:text-properties style:font-name-complex="Times New Roman"/>
    </style:style>
    <style:style style:name="RTF_5f_Num_20_19_20_3" style:display-name="RTF_Num 19 3" style:family="text">
      <style:text-properties style:font-name-complex="Times New Roman"/>
    </style:style>
    <style:style style:name="RTF_5f_Num_20_19_20_4" style:display-name="RTF_Num 19 4" style:family="text">
      <style:text-properties style:font-name-complex="Times New Roman"/>
    </style:style>
    <style:style style:name="RTF_5f_Num_20_19_20_5" style:display-name="RTF_Num 19 5" style:family="text">
      <style:text-properties style:font-name-complex="Times New Roman"/>
    </style:style>
    <style:style style:name="RTF_5f_Num_20_19_20_6" style:display-name="RTF_Num 19 6" style:family="text">
      <style:text-properties style:font-name-complex="Times New Roman"/>
    </style:style>
    <style:style style:name="RTF_5f_Num_20_19_20_7" style:display-name="RTF_Num 19 7" style:family="text">
      <style:text-properties style:font-name-complex="Times New Roman"/>
    </style:style>
    <style:style style:name="RTF_5f_Num_20_19_20_8" style:display-name="RTF_Num 19 8" style:family="text">
      <style:text-properties style:font-name-complex="Times New Roman"/>
    </style:style>
    <style:style style:name="RTF_5f_Num_20_19_20_9" style:display-name="RTF_Num 19 9" style:family="text">
      <style:text-properties style:font-name-complex="Times New Roman"/>
    </style:style>
    <style:style style:name="RTF_5f_Num_20_20_20_1" style:display-name="RTF_Num 20 1" style:family="text">
      <style:text-properties style:font-name="Symbol" style:font-name-asian="Symbol" style:font-name-complex="Symbol"/>
    </style:style>
    <style:style style:name="RTF_5f_Num_20_20_20_2" style:display-name="RTF_Num 20 2" style:family="text">
      <style:text-properties style:font-name="Courier New" style:font-name-asian="Courier New" style:font-name-complex="Courier New"/>
    </style:style>
    <style:style style:name="RTF_5f_Num_20_20_20_3" style:display-name="RTF_Num 20 3" style:family="text">
      <style:text-properties style:font-name="Wingdings" style:font-name-asian="Wingdings" style:font-name-complex="Wingdings"/>
    </style:style>
    <style:style style:name="RTF_5f_Num_20_20_20_4" style:display-name="RTF_Num 20 4" style:family="text">
      <style:text-properties style:font-name="Symbol" style:font-name-asian="Symbol" style:font-name-complex="Symbol"/>
    </style:style>
    <style:style style:name="RTF_5f_Num_20_20_20_5" style:display-name="RTF_Num 20 5" style:family="text">
      <style:text-properties style:font-name="Courier New" style:font-name-asian="Courier New" style:font-name-complex="Courier New"/>
    </style:style>
    <style:style style:name="RTF_5f_Num_20_20_20_6" style:display-name="RTF_Num 20 6" style:family="text">
      <style:text-properties style:font-name="Wingdings" style:font-name-asian="Wingdings" style:font-name-complex="Wingdings"/>
    </style:style>
    <style:style style:name="RTF_5f_Num_20_20_20_7" style:display-name="RTF_Num 20 7" style:family="text">
      <style:text-properties style:font-name="Symbol" style:font-name-asian="Symbol" style:font-name-complex="Symbol"/>
    </style:style>
    <style:style style:name="RTF_5f_Num_20_20_20_8" style:display-name="RTF_Num 20 8" style:family="text">
      <style:text-properties style:font-name="Courier New" style:font-name-asian="Courier New" style:font-name-complex="Courier New"/>
    </style:style>
    <style:style style:name="RTF_5f_Num_20_20_20_9" style:display-name="RTF_Num 20 9" style:family="text">
      <style:text-properties style:font-name="Wingdings" style:font-name-asian="Wingdings" style:font-name-complex="Wingdings"/>
    </style:style>
    <style:style style:name="RTF_5f_Num_20_21_20_1" style:display-name="RTF_Num 21 1" style:family="text">
      <style:text-properties style:font-name-complex="Times New Roman"/>
    </style:style>
    <style:style style:name="RTF_5f_Num_20_21_20_2" style:display-name="RTF_Num 21 2" style:family="text">
      <style:text-properties style:font-name-complex="Times New Roman"/>
    </style:style>
    <style:style style:name="RTF_5f_Num_20_21_20_3" style:display-name="RTF_Num 21 3" style:family="text">
      <style:text-properties style:font-name-complex="Times New Roman"/>
    </style:style>
    <style:style style:name="RTF_5f_Num_20_21_20_4" style:display-name="RTF_Num 21 4" style:family="text">
      <style:text-properties style:font-name-complex="Times New Roman"/>
    </style:style>
    <style:style style:name="RTF_5f_Num_20_21_20_5" style:display-name="RTF_Num 21 5" style:family="text">
      <style:text-properties style:font-name-complex="Times New Roman"/>
    </style:style>
    <style:style style:name="RTF_5f_Num_20_21_20_6" style:display-name="RTF_Num 21 6" style:family="text">
      <style:text-properties style:font-name-complex="Times New Roman"/>
    </style:style>
    <style:style style:name="RTF_5f_Num_20_21_20_7" style:display-name="RTF_Num 21 7" style:family="text">
      <style:text-properties style:font-name-complex="Times New Roman"/>
    </style:style>
    <style:style style:name="RTF_5f_Num_20_21_20_8" style:display-name="RTF_Num 21 8" style:family="text">
      <style:text-properties style:font-name-complex="Times New Roman"/>
    </style:style>
    <style:style style:name="RTF_5f_Num_20_21_20_9" style:display-name="RTF_Num 21 9" style:family="text">
      <style:text-properties style:font-name-complex="Times New Roman"/>
    </style:style>
    <style:style style:name="RTF_5f_Num_20_22_20_1" style:display-name="RTF_Num 22 1" style:family="text">
      <style:text-properties style:font-name-complex="Times New Roman"/>
    </style:style>
    <style:style style:name="RTF_5f_Num_20_22_20_2" style:display-name="RTF_Num 22 2" style:family="text">
      <style:text-properties style:font-name-complex="Times New Roman"/>
    </style:style>
    <style:style style:name="RTF_5f_Num_20_22_20_3" style:display-name="RTF_Num 22 3" style:family="text">
      <style:text-properties style:font-name-complex="Times New Roman"/>
    </style:style>
    <style:style style:name="RTF_5f_Num_20_22_20_4" style:display-name="RTF_Num 22 4" style:family="text">
      <style:text-properties style:font-name-complex="Times New Roman"/>
    </style:style>
    <style:style style:name="RTF_5f_Num_20_22_20_5" style:display-name="RTF_Num 22 5" style:family="text">
      <style:text-properties style:font-name-complex="Times New Roman"/>
    </style:style>
    <style:style style:name="RTF_5f_Num_20_22_20_6" style:display-name="RTF_Num 22 6" style:family="text">
      <style:text-properties style:font-name-complex="Times New Roman"/>
    </style:style>
    <style:style style:name="RTF_5f_Num_20_22_20_7" style:display-name="RTF_Num 22 7" style:family="text">
      <style:text-properties style:font-name-complex="Times New Roman"/>
    </style:style>
    <style:style style:name="RTF_5f_Num_20_22_20_8" style:display-name="RTF_Num 22 8" style:family="text">
      <style:text-properties style:font-name-complex="Times New Roman"/>
    </style:style>
    <style:style style:name="RTF_5f_Num_20_22_20_9" style:display-name="RTF_Num 22 9" style:family="text">
      <style:text-properties style:font-name-complex="Times New Roman"/>
    </style:style>
    <style:style style:name="RTF_5f_Num_20_23_20_1" style:display-name="RTF_Num 23 1" style:family="text">
      <style:text-properties style:font-name-complex="Times New Roman"/>
    </style:style>
    <style:style style:name="RTF_5f_Num_20_23_20_2" style:display-name="RTF_Num 23 2" style:family="text">
      <style:text-properties style:font-name-complex="Times New Roman"/>
    </style:style>
    <style:style style:name="RTF_5f_Num_20_23_20_3" style:display-name="RTF_Num 23 3" style:family="text">
      <style:text-properties style:font-name-complex="Times New Roman"/>
    </style:style>
    <style:style style:name="RTF_5f_Num_20_23_20_4" style:display-name="RTF_Num 23 4" style:family="text">
      <style:text-properties style:font-name-complex="Times New Roman"/>
    </style:style>
    <style:style style:name="RTF_5f_Num_20_23_20_5" style:display-name="RTF_Num 23 5" style:family="text">
      <style:text-properties style:font-name-complex="Times New Roman"/>
    </style:style>
    <style:style style:name="RTF_5f_Num_20_23_20_6" style:display-name="RTF_Num 23 6" style:family="text">
      <style:text-properties style:font-name-complex="Times New Roman"/>
    </style:style>
    <style:style style:name="RTF_5f_Num_20_23_20_7" style:display-name="RTF_Num 23 7" style:family="text">
      <style:text-properties style:font-name-complex="Times New Roman"/>
    </style:style>
    <style:style style:name="RTF_5f_Num_20_23_20_8" style:display-name="RTF_Num 23 8" style:family="text">
      <style:text-properties style:font-name-complex="Times New Roman"/>
    </style:style>
    <style:style style:name="RTF_5f_Num_20_23_20_9" style:display-name="RTF_Num 23 9" style:family="text">
      <style:text-properties style:font-name-complex="Times New Roman"/>
    </style:style>
    <style:style style:name="RTF_5f_Num_20_24_20_1" style:display-name="RTF_Num 24 1" style:family="text">
      <style:text-properties style:font-name-complex="Times New Roman"/>
    </style:style>
    <style:style style:name="RTF_5f_Num_20_24_20_2" style:display-name="RTF_Num 24 2" style:family="text">
      <style:text-properties style:font-name-complex="Times New Roman"/>
    </style:style>
    <style:style style:name="RTF_5f_Num_20_24_20_3" style:display-name="RTF_Num 24 3" style:family="text">
      <style:text-properties style:font-name-complex="Times New Roman"/>
    </style:style>
    <style:style style:name="RTF_5f_Num_20_24_20_4" style:display-name="RTF_Num 24 4" style:family="text">
      <style:text-properties style:font-name-complex="Times New Roman"/>
    </style:style>
    <style:style style:name="RTF_5f_Num_20_24_20_5" style:display-name="RTF_Num 24 5" style:family="text">
      <style:text-properties style:font-name-complex="Times New Roman"/>
    </style:style>
    <style:style style:name="RTF_5f_Num_20_24_20_6" style:display-name="RTF_Num 24 6" style:family="text">
      <style:text-properties style:font-name-complex="Times New Roman"/>
    </style:style>
    <style:style style:name="RTF_5f_Num_20_24_20_7" style:display-name="RTF_Num 24 7" style:family="text">
      <style:text-properties style:font-name-complex="Times New Roman"/>
    </style:style>
    <style:style style:name="RTF_5f_Num_20_24_20_8" style:display-name="RTF_Num 24 8" style:family="text">
      <style:text-properties style:font-name-complex="Times New Roman"/>
    </style:style>
    <style:style style:name="RTF_5f_Num_20_24_20_9" style:display-name="RTF_Num 24 9" style:family="text">
      <style:text-properties style:font-name-complex="Times New Roman"/>
    </style:style>
    <style:style style:name="RTF_5f_Num_20_25_20_1" style:display-name="RTF_Num 25 1" style:family="text">
      <style:text-properties style:font-name-complex="Times New Roman"/>
    </style:style>
    <style:style style:name="RTF_5f_Num_20_25_20_2" style:display-name="RTF_Num 25 2" style:family="text">
      <style:text-properties style:font-name-complex="Times New Roman"/>
    </style:style>
    <style:style style:name="RTF_5f_Num_20_25_20_3" style:display-name="RTF_Num 25 3" style:family="text">
      <style:text-properties style:font-name-complex="Times New Roman"/>
    </style:style>
    <style:style style:name="RTF_5f_Num_20_25_20_4" style:display-name="RTF_Num 25 4" style:family="text">
      <style:text-properties style:font-name-complex="Times New Roman"/>
    </style:style>
    <style:style style:name="RTF_5f_Num_20_25_20_5" style:display-name="RTF_Num 25 5" style:family="text">
      <style:text-properties style:font-name-complex="Times New Roman"/>
    </style:style>
    <style:style style:name="RTF_5f_Num_20_25_20_6" style:display-name="RTF_Num 25 6" style:family="text">
      <style:text-properties style:font-name-complex="Times New Roman"/>
    </style:style>
    <style:style style:name="RTF_5f_Num_20_25_20_7" style:display-name="RTF_Num 25 7" style:family="text">
      <style:text-properties style:font-name-complex="Times New Roman"/>
    </style:style>
    <style:style style:name="RTF_5f_Num_20_25_20_8" style:display-name="RTF_Num 25 8" style:family="text">
      <style:text-properties style:font-name-complex="Times New Roman"/>
    </style:style>
    <style:style style:name="RTF_5f_Num_20_25_20_9" style:display-name="RTF_Num 25 9" style:family="text">
      <style:text-properties style:font-name-complex="Times New Roman"/>
    </style:style>
    <style:style style:name="RTF_5f_Num_20_26_20_1" style:display-name="RTF_Num 26 1" style:family="text">
      <style:text-properties style:font-name-complex="Times New Roman"/>
    </style:style>
    <style:style style:name="RTF_5f_Num_20_26_20_2" style:display-name="RTF_Num 26 2" style:family="text">
      <style:text-properties style:font-name-complex="Times New Roman"/>
    </style:style>
    <style:style style:name="RTF_5f_Num_20_26_20_3" style:display-name="RTF_Num 26 3" style:family="text">
      <style:text-properties style:font-name-complex="Times New Roman"/>
    </style:style>
    <style:style style:name="RTF_5f_Num_20_26_20_4" style:display-name="RTF_Num 26 4" style:family="text">
      <style:text-properties style:font-name-complex="Times New Roman"/>
    </style:style>
    <style:style style:name="RTF_5f_Num_20_26_20_5" style:display-name="RTF_Num 26 5" style:family="text">
      <style:text-properties style:font-name-complex="Times New Roman"/>
    </style:style>
    <style:style style:name="RTF_5f_Num_20_26_20_6" style:display-name="RTF_Num 26 6" style:family="text">
      <style:text-properties style:font-name-complex="Times New Roman"/>
    </style:style>
    <style:style style:name="RTF_5f_Num_20_26_20_7" style:display-name="RTF_Num 26 7" style:family="text">
      <style:text-properties style:font-name-complex="Times New Roman"/>
    </style:style>
    <style:style style:name="RTF_5f_Num_20_26_20_8" style:display-name="RTF_Num 26 8" style:family="text">
      <style:text-properties style:font-name-complex="Times New Roman"/>
    </style:style>
    <style:style style:name="RTF_5f_Num_20_26_20_9" style:display-name="RTF_Num 26 9" style:family="text">
      <style:text-properties style:font-name-complex="Times New Roman"/>
    </style:style>
    <style:style style:name="RTF_5f_Num_20_27_20_1" style:display-name="RTF_Num 27 1" style:family="text">
      <style:text-properties style:font-name-complex="Times New Roman"/>
    </style:style>
    <style:style style:name="RTF_5f_Num_20_27_20_2" style:display-name="RTF_Num 27 2" style:family="text">
      <style:text-properties style:font-name-complex="Times New Roman"/>
    </style:style>
    <style:style style:name="RTF_5f_Num_20_27_20_3" style:display-name="RTF_Num 27 3" style:family="text">
      <style:text-properties style:font-name-complex="Times New Roman"/>
    </style:style>
    <style:style style:name="RTF_5f_Num_20_27_20_4" style:display-name="RTF_Num 27 4" style:family="text">
      <style:text-properties style:font-name-complex="Times New Roman"/>
    </style:style>
    <style:style style:name="RTF_5f_Num_20_27_20_5" style:display-name="RTF_Num 27 5" style:family="text">
      <style:text-properties style:font-name-complex="Times New Roman"/>
    </style:style>
    <style:style style:name="RTF_5f_Num_20_27_20_6" style:display-name="RTF_Num 27 6" style:family="text">
      <style:text-properties style:font-name-complex="Times New Roman"/>
    </style:style>
    <style:style style:name="RTF_5f_Num_20_27_20_7" style:display-name="RTF_Num 27 7" style:family="text">
      <style:text-properties style:font-name-complex="Times New Roman"/>
    </style:style>
    <style:style style:name="RTF_5f_Num_20_27_20_8" style:display-name="RTF_Num 27 8" style:family="text">
      <style:text-properties style:font-name-complex="Times New Roman"/>
    </style:style>
    <style:style style:name="RTF_5f_Num_20_27_20_9" style:display-name="RTF_Num 27 9" style:family="text">
      <style:text-properties style:font-name-complex="Times New Roman"/>
    </style:style>
    <style:style style:name="RTF_5f_Num_20_28_20_1" style:display-name="RTF_Num 28 1" style:family="text">
      <style:text-properties style:font-name-complex="Times New Roman"/>
    </style:style>
    <style:style style:name="RTF_5f_Num_20_28_20_2" style:display-name="RTF_Num 28 2" style:family="text">
      <style:text-properties style:font-name-complex="Times New Roman"/>
    </style:style>
    <style:style style:name="RTF_5f_Num_20_28_20_3" style:display-name="RTF_Num 28 3" style:family="text">
      <style:text-properties style:font-name-complex="Times New Roman"/>
    </style:style>
    <style:style style:name="RTF_5f_Num_20_28_20_4" style:display-name="RTF_Num 28 4" style:family="text">
      <style:text-properties style:font-name-complex="Times New Roman"/>
    </style:style>
    <style:style style:name="RTF_5f_Num_20_28_20_5" style:display-name="RTF_Num 28 5" style:family="text">
      <style:text-properties style:font-name-complex="Times New Roman"/>
    </style:style>
    <style:style style:name="RTF_5f_Num_20_28_20_6" style:display-name="RTF_Num 28 6" style:family="text">
      <style:text-properties style:font-name-complex="Times New Roman"/>
    </style:style>
    <style:style style:name="RTF_5f_Num_20_28_20_7" style:display-name="RTF_Num 28 7" style:family="text">
      <style:text-properties style:font-name-complex="Times New Roman"/>
    </style:style>
    <style:style style:name="RTF_5f_Num_20_28_20_8" style:display-name="RTF_Num 28 8" style:family="text">
      <style:text-properties style:font-name-complex="Times New Roman"/>
    </style:style>
    <style:style style:name="RTF_5f_Num_20_28_20_9" style:display-name="RTF_Num 28 9" style:family="text">
      <style:text-properties style:font-name-complex="Times New Roman"/>
    </style:style>
    <style:style style:name="RTF_5f_Num_20_29_20_1" style:display-name="RTF_Num 29 1" style:family="text">
      <style:text-properties style:font-name-complex="Times New Roman"/>
    </style:style>
    <style:style style:name="RTF_5f_Num_20_29_20_2" style:display-name="RTF_Num 29 2" style:family="text">
      <style:text-properties style:font-name-complex="Times New Roman"/>
    </style:style>
    <style:style style:name="RTF_5f_Num_20_29_20_3" style:display-name="RTF_Num 29 3" style:family="text">
      <style:text-properties style:font-name-complex="Times New Roman"/>
    </style:style>
    <style:style style:name="RTF_5f_Num_20_29_20_4" style:display-name="RTF_Num 29 4" style:family="text">
      <style:text-properties style:font-name-complex="Times New Roman"/>
    </style:style>
    <style:style style:name="RTF_5f_Num_20_29_20_5" style:display-name="RTF_Num 29 5" style:family="text">
      <style:text-properties style:font-name-complex="Times New Roman"/>
    </style:style>
    <style:style style:name="RTF_5f_Num_20_29_20_6" style:display-name="RTF_Num 29 6" style:family="text">
      <style:text-properties style:font-name-complex="Times New Roman"/>
    </style:style>
    <style:style style:name="RTF_5f_Num_20_29_20_7" style:display-name="RTF_Num 29 7" style:family="text">
      <style:text-properties style:font-name-complex="Times New Roman"/>
    </style:style>
    <style:style style:name="RTF_5f_Num_20_29_20_8" style:display-name="RTF_Num 29 8" style:family="text">
      <style:text-properties style:font-name-complex="Times New Roman"/>
    </style:style>
    <style:style style:name="RTF_5f_Num_20_29_20_9" style:display-name="RTF_Num 29 9" style:family="text">
      <style:text-properties style:font-name-complex="Times New Roman"/>
    </style:style>
    <style:style style:name="RTF_5f_Num_20_30_20_1" style:display-name="RTF_Num 30 1" style:family="text">
      <style:text-properties style:font-name-complex="Times New Roman"/>
    </style:style>
    <style:style style:name="RTF_5f_Num_20_30_20_2" style:display-name="RTF_Num 30 2" style:family="text">
      <style:text-properties style:font-name-complex="Times New Roman"/>
    </style:style>
    <style:style style:name="RTF_5f_Num_20_30_20_3" style:display-name="RTF_Num 30 3" style:family="text">
      <style:text-properties style:font-name-complex="Times New Roman"/>
    </style:style>
    <style:style style:name="RTF_5f_Num_20_30_20_4" style:display-name="RTF_Num 30 4" style:family="text">
      <style:text-properties style:font-name-complex="Times New Roman"/>
    </style:style>
    <style:style style:name="RTF_5f_Num_20_30_20_5" style:display-name="RTF_Num 30 5" style:family="text">
      <style:text-properties style:font-name-complex="Times New Roman"/>
    </style:style>
    <style:style style:name="RTF_5f_Num_20_30_20_6" style:display-name="RTF_Num 30 6" style:family="text">
      <style:text-properties style:font-name-complex="Times New Roman"/>
    </style:style>
    <style:style style:name="RTF_5f_Num_20_30_20_7" style:display-name="RTF_Num 30 7" style:family="text">
      <style:text-properties style:font-name-complex="Times New Roman"/>
    </style:style>
    <style:style style:name="RTF_5f_Num_20_30_20_8" style:display-name="RTF_Num 30 8" style:family="text">
      <style:text-properties style:font-name-complex="Times New Roman"/>
    </style:style>
    <style:style style:name="RTF_5f_Num_20_30_20_9" style:display-name="RTF_Num 30 9" style:family="text">
      <style:text-properties style:font-name-complex="Times New Roman"/>
    </style:style>
    <style:style style:name="Default_20_Paragraph_20_Font" style:display-name="Default Paragraph Font" style:family="text"/>
    <style:style style:name="Absatz-Standardschriftart" style:family="text"/>
    <style:style style:name="WW8Num5z0" style:family="text">
      <style:text-properties style:font-name="Wingdings" style:font-name-asian="Wingdings" style:font-name-complex="Wingdings"/>
    </style:style>
    <style:style style:name="WW8Num5z1" style:family="text">
      <style:text-properties style:font-name="Courier New" style:font-name-asian="Courier New" style:font-name-complex="Courier New"/>
    </style:style>
    <style:style style:name="WW8Num5z3" style:family="text">
      <style:text-properties style:font-name="Symbol" style:font-name-asian="Symbol" style:font-name-complex="Symbol"/>
    </style:style>
    <style:style style:name="Domyœlna_20_czcionka_20_akapitu1" style:display-name="Domyœlna czcionka akapitu1" style:family="text"/>
    <style:style style:name="Styl_20_Rozstrzelone_20_o_20__20_12_20_pt" style:display-name="Styl Rozstrzelone o  12 pt" style:family="text" style:parent-style-name="Domyœlna_20_czcionka_20_akapitu1">
      <style:text-properties fo:letter-spacing="0.042cm" style:font-name-complex="Times New Roman"/>
    </style:style>
    <style:style style:name="page_20_number" style:display-name="page number" style:family="text" style:parent-style-name="Domyœlna_20_czcionka_20_akapitu1">
      <style:text-properties style:font-name-complex="Times New Roman"/>
    </style:style>
    <style:style style:name="Footnote_20_Symbol" style:display-name="Footnote Symbol" style:family="text" style:parent-style-name="Domyœlna_20_czcionka_20_akapitu1">
      <style:text-properties style:text-position="25% 58%" style:font-name-complex="Times New Roman"/>
    </style:style>
    <style:style style:name="Internet_20_link" style:display-name="Internet link" style:family="text" style:parent-style-name="Domyœlna_20_czcionka_20_akapitu1">
      <style:text-properties fo:color="#0000ff" style:text-underline-style="solid" style:text-underline-width="auto" style:text-underline-color="font-color" style:font-name-complex="Times New Roman"/>
    </style:style>
    <style:style style:name="ust1_20_art_20_Znak" style:display-name="ust1 art Znak" style:family="text" style:parent-style-name="Domyœlna_20_czcionka_20_akapitu1">
      <style:text-properties fo:font-size="12pt" fo:language="pl" fo:country="PL" style:font-size-asian="12pt" style:language-asian="ar" style:country-asian="SA" style:font-name-complex="Times New Roman" style:font-size-complex="12pt" style:language-complex="ar" style:country-complex="SA"/>
    </style:style>
    <style:style style:name="lit1art_20_Znak" style:display-name="lit1art Znak" style:family="text" style:parent-style-name="Domyœlna_20_czcionka_20_akapitu1">
      <style:text-properties fo:font-size="12pt" fo:language="pl" fo:country="PL" style:font-size-asian="12pt" style:language-asian="ar" style:country-asian="SA" style:font-name-complex="Times New Roman" style:font-size-complex="12pt" style:language-complex="ar" style:country-complex="SA"/>
    </style:style>
    <style:style style:name="ust_20_Znak" style:display-name="ust Znak" style:family="text" style:parent-style-name="Domyœlna_20_czcionka_20_akapitu1">
      <style:text-properties fo:font-size="12pt" fo:language="pl" fo:country="PL" style:font-size-asian="12pt" style:language-asian="ar" style:country-asian="SA" style:font-name-complex="Times New Roman" style:font-size-complex="12pt" style:language-complex="ar" style:country-complex="SA"/>
    </style:style>
    <style:style style:name="ust1_20_Znak" style:display-name="ust1 Znak" style:family="text" style:parent-style-name="ust_20_Znak"/>
    <style:style style:name="pkt_20_Znak" style:display-name="pkt Znak" style:family="text" style:parent-style-name="ust1_20_Znak"/>
    <style:style style:name="tekst_20_Znak" style:display-name="tekst Znak" style:family="text" style:parent-style-name="Domyœlna_20_czcionka_20_akapitu1">
      <style:text-properties fo:font-size="12pt" fo:language="pl" fo:country="PL" style:font-size-asian="12pt" style:language-asian="ar" style:country-asian="SA" style:font-name-complex="Times New Roman" style:font-size-complex="12pt" style:language-complex="ar" style:country-complex="SA"/>
    </style:style>
    <style:style style:name="lit1_20_Znak" style:display-name="lit1 Znak" style:family="text" style:parent-style-name="Domyœlna_20_czcionka_20_akapitu1">
      <style:text-properties fo:font-size="12pt" fo:language="pl" fo:country="PL" style:font-size-asian="12pt" style:language-asian="ar" style:country-asian="SA" style:font-name-complex="Times New Roman" style:font-size-complex="12pt" style:language-complex="ar" style:country-complex="SA"/>
    </style:style>
    <style:style style:name="Odwo_b3_anie_20_do_20_komentarza1" style:display-name="Odwo³anie do komentarza1" style:family="text" style:parent-style-name="Domyœlna_20_czcionka_20_akapitu1">
      <style:text-properties fo:font-size="8pt" style:font-size-asian="8pt" style:font-name-complex="Times New Roman" style:font-size-complex="8pt"/>
    </style:style>
    <style:style style:name="Znaki_20_przypisów_20_koñcowych" style:display-name="Znaki przypisów koñcowych" style:family="text" style:parent-style-name="Domyœlna_20_czcionka_20_akapitu1">
      <style:text-properties style:text-position="25% 58%" style:font-name-complex="Times New Roman"/>
    </style:style>
    <style:style style:name="footnote_20_reference" style:display-name="footnote reference" style:family="text">
      <style:text-properties style:text-position="6% 58%"/>
    </style:style>
    <style:style style:name="Numbering_20_Symbols" style:display-name="Numbering Symbols" style:family="text"/>
    <style:style style:name="endnote_20_reference" style:display-name="endnote reference" style:family="text">
      <style:text-properties style:text-position="6% 58%"/>
    </style:style>
    <style:style style:name="annotation_20_reference" style:display-name="annotation reference" style:family="text" style:parent-style-name="Default_20_Paragraph_20_Font">
      <style:text-properties fo:font-size="8pt" style:font-size-asian="8pt" style:font-name-complex="Times New Roman" style:font-size-complex="8pt"/>
    </style:style>
    <style:style style:name="tekst_20_Znak1" style:display-name="tekst Znak1" style:family="text" style:parent-style-name="Default_20_Paragraph_20_Font">
      <style:text-properties fo:font-size="12pt" fo:language="pl" fo:country="PL" style:font-size-asian="12pt" style:language-asian="ar" style:country-asian="SA" style:font-name-complex="Times New Roman" style:font-size-complex="12pt" style:language-complex="ar" style:country-complex="SA"/>
    </style:style>
    <style:style style:name="luc_5f_hili" style:display-name="luc_hili" style:family="text" style:parent-style-name="Default_20_Paragraph_20_Font">
      <style:text-properties style:font-name-complex="Times New Roman"/>
    </style:style>
    <style:style style:name="tabulatory" style:family="text" style:parent-style-name="Default_20_Paragraph_20_Font">
      <style:text-properties style:font-name-complex="Times New Roman"/>
    </style:style>
    <style:style style:name="txt-old" style:family="text" style:parent-style-name="Default_20_Paragraph_20_Font">
      <style:text-properties style:font-name-complex="Times New Roman"/>
    </style:style>
    <style:style style:name="txt-new" style:family="text" style:parent-style-name="Default_20_Paragraph_20_Font">
      <style:text-properties style:font-name-complex="Times New Roman"/>
    </style:style>
    <style:style style:name="FollowedHyperlink" style:family="text" style:parent-style-name="Default_20_Paragraph_20_Font">
      <style:text-properties fo:color="#800080" style:text-underline-style="solid" style:text-underline-width="auto" style:text-underline-color="font-color" style:font-name-complex="Times New Roman"/>
    </style:style>
    <style:style style:name="Odwo_b3_anie_20_przypisu_20_dolnego1" style:display-name="Odwo³anie przypisu dolnego1" style:family="text">
      <style:text-properties style:text-position="6% 58%"/>
    </style:style>
    <style:style style:name="ust_20_Znak1" style:display-name="ust Znak1" style:family="text" style:parent-style-name="Default_20_Paragraph_20_Font">
      <style:text-properties fo:font-size="12pt" fo:language="pl" fo:country="PL" style:font-name-asian="Arial" style:font-size-asian="12pt" style:language-asian="ar" style:country-asian="SA" style:font-name-complex="Times New Roman" style:font-size-complex="12pt" style:language-complex="ar" style:country-complex="SA"/>
    </style:style>
    <style:style style:name="Zwykły_20_tekst_20_Znak" style:display-name="Zwykły tekst Znak" style:family="text" style:parent-style-name="Default_20_Paragraph_20_Font">
      <style:text-properties style:font-name="Courier New" style:font-name-asian="Courier New" style:font-name-complex="Courier New"/>
    </style:style>
    <style:style style:name="Tekst_20_przypisu_20_dolnego_20_Znak" style:display-name="Tekst przypisu dolnego Znak" style:family="text" style:parent-style-name="Default_20_Paragraph_20_Font">
      <style:text-properties fo:language="none" fo:country="none" style:language-asian="ar" style:country-asian="SA" style:font-name-complex="Times New Roman"/>
    </style:style>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1" text:consecutive-numbering="true">
      <text:list-level-style-number text:level="1" text:style-name="RTF_5f_Num_20_2_20_1" style:num-suffix=")" style:num-format="1">
        <style:list-level-properties text:space-before="0.981cm" text:min-label-width="0.635cm"/>
      </text:list-level-style-number>
      <text:list-level-style-number text:level="2" text:style-name="RTF_5f_Num_20_2_20_1" style:num-suffix=")" style:num-format="1">
        <style:list-level-properties text:space-before="2.596cm" text:min-label-width="0.635cm"/>
      </text:list-level-style-number>
      <text:list-level-style-number text:level="3" text:style-name="RTF_5f_Num_20_2_20_1" style:num-suffix=")" style:num-format="1">
        <style:list-level-properties text:space-before="4.212cm" text:min-label-width="0.635cm"/>
      </text:list-level-style-number>
      <text:list-level-style-number text:level="4" text:style-name="RTF_5f_Num_20_2_20_1" style:num-suffix=")" style:num-format="1">
        <style:list-level-properties text:space-before="5.828cm" text:min-label-width="0.635cm"/>
      </text:list-level-style-number>
      <text:list-level-style-number text:level="5" text:style-name="RTF_5f_Num_20_2_20_1" style:num-suffix=")" style:num-format="1">
        <style:list-level-properties text:space-before="7.444cm" text:min-label-width="0.635cm"/>
      </text:list-level-style-number>
      <text:list-level-style-number text:level="6" text:style-name="RTF_5f_Num_20_2_20_1" style:num-suffix=")" style:num-format="1">
        <style:list-level-properties text:space-before="9.059cm" text:min-label-width="0.635cm"/>
      </text:list-level-style-number>
      <text:list-level-style-number text:level="7" text:style-name="RTF_5f_Num_20_2_20_1" style:num-suffix=")" style:num-format="1">
        <style:list-level-properties text:space-before="10.675cm" text:min-label-width="0.635cm"/>
      </text:list-level-style-number>
      <text:list-level-style-number text:level="8" text:style-name="RTF_5f_Num_20_2_20_1" style:num-suffix=")" style:num-format="1">
        <style:list-level-properties text:space-before="12.291cm" text:min-label-width="0.635cm"/>
      </text:list-level-style-number>
      <text:list-level-style-number text:level="9" text:style-name="RTF_5f_Num_20_2_20_1" style:num-suffix=")" style:num-format="1">
        <style:list-level-properties text:space-before="13.907cm" text:min-label-width="0.635cm"/>
      </text:list-level-style-number>
      <text:list-level-style-number text:level="10" text:style-name="RTF_5f_Num_20_2_20_1" style:num-suffix=")" style:num-format="1">
        <style:list-level-properties text:space-before="15.522cm" text:min-label-width="0.635cm"/>
      </text:list-level-style-number>
    </text:list-style>
    <text:list-style style:name="RTF_5f_Num_20_2" style:display-name="RTF_Num 2">
      <text:list-level-style-number text:level="1" text:style-name="RTF_5f_Num_20_2_20_1" style:num-format="">
        <style:list-level-properties text:min-label-width="0.762cm"/>
      </text:list-level-style-number>
      <text:list-level-style-number text:level="2" text:style-name="RTF_5f_Num_20_2_20_2" style:num-format="">
        <style:list-level-properties text:min-label-width="1.016cm"/>
      </text:list-level-style-number>
      <text:list-level-style-number text:level="3" text:style-name="RTF_5f_Num_20_2_20_3" style:num-format="">
        <style:list-level-properties text:min-label-width="1.27cm"/>
      </text:list-level-style-number>
      <text:list-level-style-number text:level="4" text:style-name="RTF_5f_Num_20_2_20_4" style:num-format="">
        <style:list-level-properties text:min-label-width="1.524cm"/>
      </text:list-level-style-number>
      <text:list-level-style-number text:level="5" text:style-name="RTF_5f_Num_20_2_20_5" style:num-format="">
        <style:list-level-properties text:min-label-width="1.778cm"/>
      </text:list-level-style-number>
      <text:list-level-style-number text:level="6" text:style-name="RTF_5f_Num_20_2_20_6" style:num-format="">
        <style:list-level-properties text:min-label-width="2.032cm"/>
      </text:list-level-style-number>
      <text:list-level-style-number text:level="7" text:style-name="RTF_5f_Num_20_2_20_7" style:num-format="">
        <style:list-level-properties text:min-label-width="2.286cm"/>
      </text:list-level-style-number>
      <text:list-level-style-number text:level="8" text:style-name="RTF_5f_Num_20_2_20_8" style:num-format="">
        <style:list-level-properties text:min-label-width="2.54cm"/>
      </text:list-level-style-number>
      <text:list-level-style-number text:level="9" text:style-name="RTF_5f_Num_20_2_20_9" style:num-format="">
        <style:list-level-properties text:min-label-width="2.794cm"/>
      </text:list-level-style-number>
      <text:list-level-style-number text:level="10" style:num-suffix="." style:num-format="1">
        <style:list-level-properties text:space-before="6.35cm" text:min-label-width="0.635cm"/>
      </text:list-level-style-number>
    </text:list-style>
    <text:list-style style:name="RTF_5f_Num_20_3" style:display-name="RTF_Num 3">
      <text:list-level-style-number text:level="1" text:style-name="RTF_5f_Num_20_3_20_1" style:num-suffix="." style:num-format="1" text:start-value="3">
        <style:list-level-properties text:space-before="0.635cm" text:min-label-width="0.635cm"/>
      </text:list-level-style-number>
      <text:list-level-style-number text:level="2" text:style-name="RTF_5f_Num_20_3_20_2" style:num-suffix="." style:num-format="1">
        <style:list-level-properties text:space-before="1.27cm" text:min-label-width="0.635cm"/>
      </text:list-level-style-number>
      <text:list-level-style-number text:level="3" text:style-name="RTF_5f_Num_20_3_20_3" style:num-suffix="." style:num-format="1">
        <style:list-level-properties text:space-before="1.905cm" text:min-label-width="0.635cm"/>
      </text:list-level-style-number>
      <text:list-level-style-number text:level="4" text:style-name="RTF_5f_Num_20_3_20_4" style:num-suffix="." style:num-format="1">
        <style:list-level-properties text:space-before="2.54cm" text:min-label-width="0.635cm"/>
      </text:list-level-style-number>
      <text:list-level-style-number text:level="5" text:style-name="RTF_5f_Num_20_3_20_5" style:num-suffix="." style:num-format="1">
        <style:list-level-properties text:space-before="3.175cm" text:min-label-width="0.635cm"/>
      </text:list-level-style-number>
      <text:list-level-style-number text:level="6" text:style-name="RTF_5f_Num_20_3_20_6" style:num-suffix="." style:num-format="1">
        <style:list-level-properties text:space-before="3.81cm" text:min-label-width="0.635cm"/>
      </text:list-level-style-number>
      <text:list-level-style-number text:level="7" text:style-name="RTF_5f_Num_20_3_20_7" style:num-suffix="." style:num-format="1">
        <style:list-level-properties text:space-before="4.445cm" text:min-label-width="0.635cm"/>
      </text:list-level-style-number>
      <text:list-level-style-number text:level="8" text:style-name="RTF_5f_Num_20_3_20_8" style:num-suffix="." style:num-format="1">
        <style:list-level-properties text:space-before="5.08cm" text:min-label-width="0.635cm"/>
      </text:list-level-style-number>
      <text:list-level-style-number text:level="9" text:style-name="RTF_5f_Num_20_3_20_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4" style:display-name="RTF_Num 4">
      <text:list-level-style-number text:level="1" text:style-name="RTF_5f_Num_20_4_20_1" style:num-suffix="." style:num-format="1">
        <style:list-level-properties text:space-before="0.25cm" text:min-label-width="0.635cm"/>
      </text:list-level-style-number>
      <text:list-level-style-number text:level="2" text:style-name="RTF_5f_Num_20_4_20_2" style:num-suffix="." style:num-format="a" style:num-letter-sync="true">
        <style:list-level-properties text:space-before="1.52cm" text:min-label-width="0.635cm"/>
      </text:list-level-style-number>
      <text:list-level-style-number text:level="3" text:style-name="RTF_5f_Num_20_4_20_3" style:num-suffix="." style:num-format="i">
        <style:list-level-properties text:space-before="3.107cm" text:min-label-width="0.318cm" fo:text-align="end"/>
      </text:list-level-style-number>
      <text:list-level-style-number text:level="4" text:style-name="RTF_5f_Num_20_4_20_4" style:num-suffix="." style:num-format="1">
        <style:list-level-properties text:space-before="4.06cm" text:min-label-width="0.635cm"/>
      </text:list-level-style-number>
      <text:list-level-style-number text:level="5" text:style-name="RTF_5f_Num_20_4_20_5" style:num-suffix="." style:num-format="a" style:num-letter-sync="true">
        <style:list-level-properties text:space-before="5.33cm" text:min-label-width="0.635cm"/>
      </text:list-level-style-number>
      <text:list-level-style-number text:level="6" text:style-name="RTF_5f_Num_20_4_20_6" style:num-suffix="." style:num-format="i">
        <style:list-level-properties text:space-before="6.917cm" text:min-label-width="0.318cm" fo:text-align="end"/>
      </text:list-level-style-number>
      <text:list-level-style-number text:level="7" text:style-name="RTF_5f_Num_20_4_20_7" style:num-suffix="." style:num-format="1">
        <style:list-level-properties text:space-before="7.87cm" text:min-label-width="0.635cm"/>
      </text:list-level-style-number>
      <text:list-level-style-number text:level="8" text:style-name="RTF_5f_Num_20_4_20_8" style:num-suffix="." style:num-format="a" style:num-letter-sync="true">
        <style:list-level-properties text:space-before="9.14cm" text:min-label-width="0.635cm"/>
      </text:list-level-style-number>
      <text:list-level-style-number text:level="9" text:style-name="RTF_5f_Num_20_4_20_9" style:num-suffix="." style:num-format="i">
        <style:list-level-properties text:space-before="10.72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5" style:display-name="RTF_Num 5">
      <text:list-level-style-bullet text:level="1" text:style-name="RTF_5f_Num_20_5_20_1" style:num-suffix="." text:bullet-char="">
        <style:list-level-properties text:space-before="1.201cm" text:min-label-width="0.635cm"/>
        <style:text-properties style:font-name="Symbol"/>
      </text:list-level-style-bullet>
      <text:list-level-style-bullet text:level="2" text:style-name="RTF_5f_Num_20_5_20_2" style:num-suffix="." text:bullet-char="o">
        <style:list-level-properties text:space-before="2.358cm" text:min-label-width="0.635cm"/>
        <style:text-properties style:font-name="Courier New"/>
      </text:list-level-style-bullet>
      <text:list-level-style-bullet text:level="3" text:style-name="RTF_5f_Num_20_5_20_3" style:num-suffix="." text:bullet-char="">
        <style:list-level-properties text:space-before="3.628cm" text:min-label-width="0.635cm"/>
        <style:text-properties style:font-name="Wingdings"/>
      </text:list-level-style-bullet>
      <text:list-level-style-bullet text:level="4" text:style-name="RTF_5f_Num_20_5_20_4" style:num-suffix="." text:bullet-char="">
        <style:list-level-properties text:space-before="4.898cm" text:min-label-width="0.635cm"/>
        <style:text-properties style:font-name="Symbol"/>
      </text:list-level-style-bullet>
      <text:list-level-style-bullet text:level="5" text:style-name="RTF_5f_Num_20_5_20_5" style:num-suffix="." text:bullet-char="o">
        <style:list-level-properties text:space-before="6.168cm" text:min-label-width="0.635cm"/>
        <style:text-properties style:font-name="Courier New"/>
      </text:list-level-style-bullet>
      <text:list-level-style-bullet text:level="6" text:style-name="RTF_5f_Num_20_5_20_6" style:num-suffix="." text:bullet-char="">
        <style:list-level-properties text:space-before="7.438cm" text:min-label-width="0.635cm"/>
        <style:text-properties style:font-name="Wingdings"/>
      </text:list-level-style-bullet>
      <text:list-level-style-bullet text:level="7" text:style-name="RTF_5f_Num_20_5_20_7" style:num-suffix="." text:bullet-char="">
        <style:list-level-properties text:space-before="8.708cm" text:min-label-width="0.635cm"/>
        <style:text-properties style:font-name="Symbol"/>
      </text:list-level-style-bullet>
      <text:list-level-style-bullet text:level="8" text:style-name="RTF_5f_Num_20_5_20_8" style:num-suffix="." text:bullet-char="o">
        <style:list-level-properties text:space-before="9.978cm" text:min-label-width="0.635cm"/>
        <style:text-properties style:font-name="Courier New"/>
      </text:list-level-style-bullet>
      <text:list-level-style-bullet text:level="9" text:style-name="RTF_5f_Num_20_5_20_9" style:num-suffix="." text:bullet-char="">
        <style:list-level-properties text:space-before="11.248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RTF_5f_Num_20_6" style:display-name="RTF_Num 6">
      <text:list-level-style-number text:level="1" text:style-name="RTF_5f_Num_20_6_20_1" style:num-suffix="." style:num-format="1">
        <style:list-level-properties text:space-before="0.247cm" text:min-label-width="0.635cm"/>
      </text:list-level-style-number>
      <text:list-level-style-number text:level="2" text:style-name="RTF_5f_Num_20_6_20_2" style:num-suffix="." style:num-format="a" style:num-letter-sync="true">
        <style:list-level-properties text:space-before="1.517cm" text:min-label-width="0.635cm"/>
      </text:list-level-style-number>
      <text:list-level-style-number text:level="3" text:style-name="RTF_5f_Num_20_6_20_3" style:num-suffix="." style:num-format="i">
        <style:list-level-properties text:space-before="3.104cm" text:min-label-width="0.318cm" fo:text-align="end"/>
      </text:list-level-style-number>
      <text:list-level-style-number text:level="4" text:style-name="RTF_5f_Num_20_6_20_4" style:num-suffix="." style:num-format="1">
        <style:list-level-properties text:space-before="4.057cm" text:min-label-width="0.635cm"/>
      </text:list-level-style-number>
      <text:list-level-style-number text:level="5" text:style-name="RTF_5f_Num_20_6_20_5" style:num-suffix="." style:num-format="a" style:num-letter-sync="true">
        <style:list-level-properties text:space-before="5.327cm" text:min-label-width="0.635cm"/>
      </text:list-level-style-number>
      <text:list-level-style-number text:level="6" text:style-name="RTF_5f_Num_20_6_20_6" style:num-suffix="." style:num-format="i">
        <style:list-level-properties text:space-before="6.914cm" text:min-label-width="0.318cm" fo:text-align="end"/>
      </text:list-level-style-number>
      <text:list-level-style-number text:level="7" text:style-name="RTF_5f_Num_20_6_20_7" style:num-suffix="." style:num-format="1">
        <style:list-level-properties text:space-before="7.867cm" text:min-label-width="0.635cm"/>
      </text:list-level-style-number>
      <text:list-level-style-number text:level="8" text:style-name="RTF_5f_Num_20_6_20_8" style:num-suffix="." style:num-format="a" style:num-letter-sync="true">
        <style:list-level-properties text:space-before="9.137cm" text:min-label-width="0.635cm"/>
      </text:list-level-style-number>
      <text:list-level-style-number text:level="9" text:style-name="RTF_5f_Num_20_6_20_9" style:num-suffix="." style:num-format="i">
        <style:list-level-properties text:space-before="10.724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7" style:display-name="RTF_Num 7">
      <text:list-level-style-number text:level="1" text:style-name="RTF_5f_Num_20_7_20_1" style:num-suffix="." style:num-format="1">
        <style:list-level-properties text:space-before="0.25cm" text:min-label-width="0.635cm"/>
      </text:list-level-style-number>
      <text:list-level-style-number text:level="2" text:style-name="RTF_5f_Num_20_7_20_2" style:num-suffix="." style:num-format="a" style:num-letter-sync="true">
        <style:list-level-properties text:space-before="1.52cm" text:min-label-width="0.635cm"/>
      </text:list-level-style-number>
      <text:list-level-style-number text:level="3" text:style-name="RTF_5f_Num_20_7_20_3" style:num-suffix="." style:num-format="i">
        <style:list-level-properties text:space-before="3.107cm" text:min-label-width="0.318cm" fo:text-align="end"/>
      </text:list-level-style-number>
      <text:list-level-style-number text:level="4" text:style-name="RTF_5f_Num_20_7_20_4" style:num-suffix="." style:num-format="1">
        <style:list-level-properties text:space-before="4.06cm" text:min-label-width="0.635cm"/>
      </text:list-level-style-number>
      <text:list-level-style-number text:level="5" text:style-name="RTF_5f_Num_20_7_20_5" style:num-suffix="." style:num-format="a" style:num-letter-sync="true">
        <style:list-level-properties text:space-before="5.33cm" text:min-label-width="0.635cm"/>
      </text:list-level-style-number>
      <text:list-level-style-number text:level="6" text:style-name="RTF_5f_Num_20_7_20_6" style:num-suffix="." style:num-format="i">
        <style:list-level-properties text:space-before="6.917cm" text:min-label-width="0.318cm" fo:text-align="end"/>
      </text:list-level-style-number>
      <text:list-level-style-number text:level="7" text:style-name="RTF_5f_Num_20_7_20_7" style:num-suffix="." style:num-format="1">
        <style:list-level-properties text:space-before="7.87cm" text:min-label-width="0.635cm"/>
      </text:list-level-style-number>
      <text:list-level-style-number text:level="8" text:style-name="RTF_5f_Num_20_7_20_8" style:num-suffix="." style:num-format="a" style:num-letter-sync="true">
        <style:list-level-properties text:space-before="9.14cm" text:min-label-width="0.635cm"/>
      </text:list-level-style-number>
      <text:list-level-style-number text:level="9" text:style-name="RTF_5f_Num_20_7_20_9" style:num-suffix="." style:num-format="i">
        <style:list-level-properties text:space-before="10.72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8" style:display-name="RTF_Num 8">
      <text:list-level-style-number text:level="1" text:style-name="RTF_5f_Num_20_8_20_1" style:num-suffix=")" style:num-format="1">
        <style:list-level-properties text:min-label-width="0.635cm"/>
      </text:list-level-style-number>
      <text:list-level-style-number text:level="2" text:style-name="RTF_5f_Num_20_8_20_2" style:num-suffix=")" style:num-format="a" style:num-letter-sync="true">
        <style:list-level-properties text:space-before="0.635cm" text:min-label-width="0.635cm"/>
      </text:list-level-style-number>
      <text:list-level-style-number text:level="3" text:style-name="RTF_5f_Num_20_8_20_3" style:num-suffix=")" style:num-format="i">
        <style:list-level-properties text:space-before="1.27cm" text:min-label-width="0.635cm"/>
      </text:list-level-style-number>
      <text:list-level-style-number text:level="4" text:style-name="RTF_5f_Num_20_8_20_4" style:num-prefix="(" style:num-suffix=")" style:num-format="1">
        <style:list-level-properties text:space-before="1.905cm" text:min-label-width="0.635cm"/>
      </text:list-level-style-number>
      <text:list-level-style-number text:level="5" text:style-name="RTF_5f_Num_20_8_20_5" style:num-prefix="(" style:num-suffix=")" style:num-format="a" style:num-letter-sync="true">
        <style:list-level-properties text:space-before="2.54cm" text:min-label-width="0.635cm"/>
      </text:list-level-style-number>
      <text:list-level-style-number text:level="6" text:style-name="RTF_5f_Num_20_8_20_6" style:num-prefix="(" style:num-suffix=")" style:num-format="i">
        <style:list-level-properties text:space-before="3.175cm" text:min-label-width="0.635cm"/>
      </text:list-level-style-number>
      <text:list-level-style-number text:level="7" text:style-name="RTF_5f_Num_20_8_20_7" style:num-suffix="." style:num-format="1">
        <style:list-level-properties text:space-before="3.81cm" text:min-label-width="0.635cm"/>
      </text:list-level-style-number>
      <text:list-level-style-number text:level="8" text:style-name="RTF_5f_Num_20_8_20_8" style:num-suffix="." style:num-format="a" style:num-letter-sync="true">
        <style:list-level-properties text:space-before="4.445cm" text:min-label-width="0.635cm"/>
      </text:list-level-style-number>
      <text:list-level-style-number text:level="9" text:style-name="RTF_5f_Num_20_8_20_9" style:num-suffix="." style:num-format="i">
        <style:list-level-properties text:space-before="5.08cm" text:min-label-width="0.635cm"/>
      </text:list-level-style-number>
      <text:list-level-style-number text:level="10" style:num-suffix="." style:num-format="1">
        <style:list-level-properties text:space-before="6.35cm" text:min-label-width="0.635cm"/>
      </text:list-level-style-number>
    </text:list-style>
    <text:list-style style:name="RTF_5f_Num_20_9" style:display-name="RTF_Num 9">
      <text:list-level-style-number text:level="1" text:style-name="RTF_5f_Num_20_9_20_1" style:num-suffix=")" style:num-format="a" style:num-letter-sync="true">
        <style:list-level-properties text:space-before="0.25cm" text:min-label-width="0.635cm"/>
      </text:list-level-style-number>
      <text:list-level-style-number text:level="2" text:style-name="RTF_5f_Num_20_9_20_2" style:num-suffix="." style:num-format="a" style:num-letter-sync="true">
        <style:list-level-properties text:space-before="1.52cm" text:min-label-width="0.635cm"/>
      </text:list-level-style-number>
      <text:list-level-style-number text:level="3" text:style-name="RTF_5f_Num_20_9_20_3" style:num-suffix="." style:num-format="i">
        <style:list-level-properties text:space-before="3.107cm" text:min-label-width="0.318cm" fo:text-align="end"/>
      </text:list-level-style-number>
      <text:list-level-style-number text:level="4" text:style-name="RTF_5f_Num_20_9_20_4" style:num-suffix="." style:num-format="1">
        <style:list-level-properties text:space-before="4.06cm" text:min-label-width="0.635cm"/>
      </text:list-level-style-number>
      <text:list-level-style-number text:level="5" text:style-name="RTF_5f_Num_20_9_20_5" style:num-suffix="." style:num-format="a" style:num-letter-sync="true">
        <style:list-level-properties text:space-before="5.33cm" text:min-label-width="0.635cm"/>
      </text:list-level-style-number>
      <text:list-level-style-number text:level="6" text:style-name="RTF_5f_Num_20_9_20_6" style:num-suffix="." style:num-format="i">
        <style:list-level-properties text:space-before="6.917cm" text:min-label-width="0.318cm" fo:text-align="end"/>
      </text:list-level-style-number>
      <text:list-level-style-number text:level="7" text:style-name="RTF_5f_Num_20_9_20_7" style:num-suffix="." style:num-format="1">
        <style:list-level-properties text:space-before="7.87cm" text:min-label-width="0.635cm"/>
      </text:list-level-style-number>
      <text:list-level-style-number text:level="8" text:style-name="RTF_5f_Num_20_9_20_8" style:num-suffix="." style:num-format="a" style:num-letter-sync="true">
        <style:list-level-properties text:space-before="9.14cm" text:min-label-width="0.635cm"/>
      </text:list-level-style-number>
      <text:list-level-style-number text:level="9" text:style-name="RTF_5f_Num_20_9_20_9" style:num-suffix="." style:num-format="i">
        <style:list-level-properties text:space-before="10.72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0" style:display-name="RTF_Num 10">
      <text:list-level-style-number text:level="1" text:style-name="RTF_5f_Num_20_10_20_1" style:num-suffix="." style:num-format="1">
        <style:list-level-properties text:space-before="0.25cm" text:min-label-width="0.635cm"/>
      </text:list-level-style-number>
      <text:list-level-style-number text:level="2" text:style-name="RTF_5f_Num_20_10_20_2" style:num-suffix="." style:num-format="a" style:num-letter-sync="true">
        <style:list-level-properties text:space-before="1.52cm" text:min-label-width="0.635cm"/>
      </text:list-level-style-number>
      <text:list-level-style-number text:level="3" text:style-name="RTF_5f_Num_20_10_20_3" style:num-suffix="." style:num-format="i">
        <style:list-level-properties text:space-before="3.107cm" text:min-label-width="0.318cm" fo:text-align="end"/>
      </text:list-level-style-number>
      <text:list-level-style-number text:level="4" text:style-name="RTF_5f_Num_20_10_20_4" style:num-suffix="." style:num-format="1">
        <style:list-level-properties text:space-before="4.06cm" text:min-label-width="0.635cm"/>
      </text:list-level-style-number>
      <text:list-level-style-number text:level="5" text:style-name="RTF_5f_Num_20_10_20_5" style:num-suffix="." style:num-format="a" style:num-letter-sync="true">
        <style:list-level-properties text:space-before="5.33cm" text:min-label-width="0.635cm"/>
      </text:list-level-style-number>
      <text:list-level-style-number text:level="6" text:style-name="RTF_5f_Num_20_10_20_6" style:num-suffix="." style:num-format="i">
        <style:list-level-properties text:space-before="6.917cm" text:min-label-width="0.318cm" fo:text-align="end"/>
      </text:list-level-style-number>
      <text:list-level-style-number text:level="7" text:style-name="RTF_5f_Num_20_10_20_7" style:num-suffix="." style:num-format="1">
        <style:list-level-properties text:space-before="7.87cm" text:min-label-width="0.635cm"/>
      </text:list-level-style-number>
      <text:list-level-style-number text:level="8" text:style-name="RTF_5f_Num_20_10_20_8" style:num-suffix="." style:num-format="a" style:num-letter-sync="true">
        <style:list-level-properties text:space-before="9.14cm" text:min-label-width="0.635cm"/>
      </text:list-level-style-number>
      <text:list-level-style-number text:level="9" text:style-name="RTF_5f_Num_20_10_20_9" style:num-suffix="." style:num-format="i">
        <style:list-level-properties text:space-before="10.72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1" style:display-name="RTF_Num 11">
      <text:list-level-style-number text:level="1" text:style-name="RTF_5f_Num_20_11_20_1" style:num-suffix="." style:num-format="1">
        <style:list-level-properties text:space-before="0.635cm" text:min-label-width="0.635cm"/>
      </text:list-level-style-number>
      <text:list-level-style-number text:level="2" text:style-name="RTF_5f_Num_20_11_20_2" style:num-suffix="." style:num-format="a" style:num-letter-sync="true">
        <style:list-level-properties text:space-before="1.905cm" text:min-label-width="0.635cm"/>
      </text:list-level-style-number>
      <text:list-level-style-number text:level="3" text:style-name="RTF_5f_Num_20_11_20_3" style:num-suffix="." style:num-format="i">
        <style:list-level-properties text:space-before="3.492cm" text:min-label-width="0.318cm" fo:text-align="end"/>
      </text:list-level-style-number>
      <text:list-level-style-number text:level="4" text:style-name="RTF_5f_Num_20_11_20_4" style:num-suffix="." style:num-format="1">
        <style:list-level-properties text:space-before="4.445cm" text:min-label-width="0.635cm"/>
      </text:list-level-style-number>
      <text:list-level-style-number text:level="5" text:style-name="RTF_5f_Num_20_11_20_5" style:num-suffix="." style:num-format="a" style:num-letter-sync="true">
        <style:list-level-properties text:space-before="5.715cm" text:min-label-width="0.635cm"/>
      </text:list-level-style-number>
      <text:list-level-style-number text:level="6" text:style-name="RTF_5f_Num_20_11_20_6" style:num-suffix="." style:num-format="i">
        <style:list-level-properties text:space-before="7.302cm" text:min-label-width="0.318cm" fo:text-align="end"/>
      </text:list-level-style-number>
      <text:list-level-style-number text:level="7" text:style-name="RTF_5f_Num_20_11_20_7" style:num-suffix="." style:num-format="1">
        <style:list-level-properties text:space-before="8.255cm" text:min-label-width="0.635cm"/>
      </text:list-level-style-number>
      <text:list-level-style-number text:level="8" text:style-name="RTF_5f_Num_20_11_20_8" style:num-suffix="." style:num-format="a" style:num-letter-sync="true">
        <style:list-level-properties text:space-before="9.525cm" text:min-label-width="0.635cm"/>
      </text:list-level-style-number>
      <text:list-level-style-number text:level="9" text:style-name="RTF_5f_Num_20_11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2" style:display-name="RTF_Num 12">
      <text:list-level-style-number text:level="1" text:style-name="RTF_5f_Num_20_12_20_1" style:num-suffix="." style:num-format="1">
        <style:list-level-properties text:space-before="0.247cm" text:min-label-width="0.635cm"/>
      </text:list-level-style-number>
      <text:list-level-style-number text:level="2" text:style-name="RTF_5f_Num_20_12_20_2" style:num-suffix="." style:num-format="a" style:num-letter-sync="true">
        <style:list-level-properties text:space-before="1.517cm" text:min-label-width="0.635cm"/>
      </text:list-level-style-number>
      <text:list-level-style-number text:level="3" text:style-name="RTF_5f_Num_20_12_20_3" style:num-suffix="." style:num-format="i">
        <style:list-level-properties text:space-before="3.104cm" text:min-label-width="0.318cm" fo:text-align="end"/>
      </text:list-level-style-number>
      <text:list-level-style-number text:level="4" text:style-name="RTF_5f_Num_20_12_20_4" style:num-suffix="." style:num-format="1">
        <style:list-level-properties text:space-before="4.057cm" text:min-label-width="0.635cm"/>
      </text:list-level-style-number>
      <text:list-level-style-number text:level="5" text:style-name="RTF_5f_Num_20_12_20_5" style:num-suffix="." style:num-format="a" style:num-letter-sync="true">
        <style:list-level-properties text:space-before="5.327cm" text:min-label-width="0.635cm"/>
      </text:list-level-style-number>
      <text:list-level-style-number text:level="6" text:style-name="RTF_5f_Num_20_12_20_6" style:num-suffix="." style:num-format="i">
        <style:list-level-properties text:space-before="6.914cm" text:min-label-width="0.318cm" fo:text-align="end"/>
      </text:list-level-style-number>
      <text:list-level-style-number text:level="7" text:style-name="RTF_5f_Num_20_12_20_7" style:num-suffix="." style:num-format="1">
        <style:list-level-properties text:space-before="7.867cm" text:min-label-width="0.635cm"/>
      </text:list-level-style-number>
      <text:list-level-style-number text:level="8" text:style-name="RTF_5f_Num_20_12_20_8" style:num-suffix="." style:num-format="a" style:num-letter-sync="true">
        <style:list-level-properties text:space-before="9.137cm" text:min-label-width="0.635cm"/>
      </text:list-level-style-number>
      <text:list-level-style-number text:level="9" text:style-name="RTF_5f_Num_20_12_20_9" style:num-suffix="." style:num-format="i">
        <style:list-level-properties text:space-before="10.724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3" style:display-name="RTF_Num 13">
      <text:list-level-style-number text:level="1" text:style-name="RTF_5f_Num_20_13_20_1" style:num-suffix="." style:num-format="1">
        <style:list-level-properties text:space-before="0.635cm" text:min-label-width="0.635cm"/>
      </text:list-level-style-number>
      <text:list-level-style-number text:level="2" text:style-name="RTF_5f_Num_20_13_20_2" style:num-suffix="." style:num-format="a" style:num-letter-sync="true">
        <style:list-level-properties text:space-before="1.905cm" text:min-label-width="0.635cm"/>
      </text:list-level-style-number>
      <text:list-level-style-number text:level="3" text:style-name="RTF_5f_Num_20_13_20_3" style:num-suffix="." style:num-format="i">
        <style:list-level-properties text:space-before="3.492cm" text:min-label-width="0.318cm" fo:text-align="end"/>
      </text:list-level-style-number>
      <text:list-level-style-number text:level="4" text:style-name="RTF_5f_Num_20_13_20_4" style:num-suffix="." style:num-format="1">
        <style:list-level-properties text:space-before="4.445cm" text:min-label-width="0.635cm"/>
      </text:list-level-style-number>
      <text:list-level-style-number text:level="5" text:style-name="RTF_5f_Num_20_13_20_5" style:num-suffix="." style:num-format="a" style:num-letter-sync="true">
        <style:list-level-properties text:space-before="5.715cm" text:min-label-width="0.635cm"/>
      </text:list-level-style-number>
      <text:list-level-style-number text:level="6" text:style-name="RTF_5f_Num_20_13_20_6" style:num-suffix="." style:num-format="i">
        <style:list-level-properties text:space-before="7.302cm" text:min-label-width="0.318cm" fo:text-align="end"/>
      </text:list-level-style-number>
      <text:list-level-style-number text:level="7" text:style-name="RTF_5f_Num_20_13_20_7" style:num-suffix="." style:num-format="1">
        <style:list-level-properties text:space-before="8.255cm" text:min-label-width="0.635cm"/>
      </text:list-level-style-number>
      <text:list-level-style-number text:level="8" text:style-name="RTF_5f_Num_20_13_20_8" style:num-suffix="." style:num-format="a" style:num-letter-sync="true">
        <style:list-level-properties text:space-before="9.525cm" text:min-label-width="0.635cm"/>
      </text:list-level-style-number>
      <text:list-level-style-number text:level="9" text:style-name="RTF_5f_Num_20_13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4" style:display-name="RTF_Num 14">
      <text:list-level-style-number text:level="1" text:style-name="RTF_5f_Num_20_14_20_1" style:num-suffix=")" style:num-format="a" style:num-letter-sync="true">
        <style:list-level-properties text:space-before="0.635cm" text:min-label-width="0.635cm"/>
      </text:list-level-style-number>
      <text:list-level-style-number text:level="2" text:style-name="RTF_5f_Num_20_14_20_2" style:num-suffix="." style:num-format="a" style:num-letter-sync="true">
        <style:list-level-properties text:space-before="1.905cm" text:min-label-width="0.635cm"/>
      </text:list-level-style-number>
      <text:list-level-style-number text:level="3" text:style-name="RTF_5f_Num_20_14_20_3" style:num-suffix="." style:num-format="i">
        <style:list-level-properties text:space-before="3.492cm" text:min-label-width="0.318cm" fo:text-align="end"/>
      </text:list-level-style-number>
      <text:list-level-style-number text:level="4" text:style-name="RTF_5f_Num_20_14_20_4" style:num-suffix="." style:num-format="1">
        <style:list-level-properties text:space-before="4.445cm" text:min-label-width="0.635cm"/>
      </text:list-level-style-number>
      <text:list-level-style-number text:level="5" text:style-name="RTF_5f_Num_20_14_20_5" style:num-suffix="." style:num-format="a" style:num-letter-sync="true">
        <style:list-level-properties text:space-before="5.715cm" text:min-label-width="0.635cm"/>
      </text:list-level-style-number>
      <text:list-level-style-number text:level="6" text:style-name="RTF_5f_Num_20_14_20_6" style:num-suffix="." style:num-format="i">
        <style:list-level-properties text:space-before="7.302cm" text:min-label-width="0.318cm" fo:text-align="end"/>
      </text:list-level-style-number>
      <text:list-level-style-number text:level="7" text:style-name="RTF_5f_Num_20_14_20_7" style:num-suffix="." style:num-format="1">
        <style:list-level-properties text:space-before="8.255cm" text:min-label-width="0.635cm"/>
      </text:list-level-style-number>
      <text:list-level-style-number text:level="8" text:style-name="RTF_5f_Num_20_14_20_8" style:num-suffix="." style:num-format="a" style:num-letter-sync="true">
        <style:list-level-properties text:space-before="9.525cm" text:min-label-width="0.635cm"/>
      </text:list-level-style-number>
      <text:list-level-style-number text:level="9" text:style-name="RTF_5f_Num_20_14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5" style:display-name="RTF_Num 15">
      <text:list-level-style-number text:level="1" text:style-name="RTF_5f_Num_20_15_20_1" style:num-suffix="." style:num-format="1">
        <style:list-level-properties text:space-before="0.25cm" text:min-label-width="0.635cm"/>
      </text:list-level-style-number>
      <text:list-level-style-number text:level="2" text:style-name="RTF_5f_Num_20_15_20_2" style:num-suffix="." style:num-format="a" style:num-letter-sync="true">
        <style:list-level-properties text:space-before="1.52cm" text:min-label-width="0.635cm"/>
      </text:list-level-style-number>
      <text:list-level-style-number text:level="3" text:style-name="RTF_5f_Num_20_15_20_3" style:num-suffix="." style:num-format="i">
        <style:list-level-properties text:space-before="3.107cm" text:min-label-width="0.318cm" fo:text-align="end"/>
      </text:list-level-style-number>
      <text:list-level-style-number text:level="4" text:style-name="RTF_5f_Num_20_15_20_4" style:num-suffix="." style:num-format="1">
        <style:list-level-properties text:space-before="4.06cm" text:min-label-width="0.635cm"/>
      </text:list-level-style-number>
      <text:list-level-style-number text:level="5" text:style-name="RTF_5f_Num_20_15_20_5" style:num-suffix="." style:num-format="a" style:num-letter-sync="true">
        <style:list-level-properties text:space-before="5.33cm" text:min-label-width="0.635cm"/>
      </text:list-level-style-number>
      <text:list-level-style-number text:level="6" text:style-name="RTF_5f_Num_20_15_20_6" style:num-suffix="." style:num-format="i">
        <style:list-level-properties text:space-before="6.917cm" text:min-label-width="0.318cm" fo:text-align="end"/>
      </text:list-level-style-number>
      <text:list-level-style-number text:level="7" text:style-name="RTF_5f_Num_20_15_20_7" style:num-suffix="." style:num-format="1">
        <style:list-level-properties text:space-before="7.87cm" text:min-label-width="0.635cm"/>
      </text:list-level-style-number>
      <text:list-level-style-number text:level="8" text:style-name="RTF_5f_Num_20_15_20_8" style:num-suffix="." style:num-format="a" style:num-letter-sync="true">
        <style:list-level-properties text:space-before="9.14cm" text:min-label-width="0.635cm"/>
      </text:list-level-style-number>
      <text:list-level-style-number text:level="9" text:style-name="RTF_5f_Num_20_15_20_9" style:num-suffix="." style:num-format="i">
        <style:list-level-properties text:space-before="10.72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6" style:display-name="RTF_Num 16">
      <text:list-level-style-number text:level="1" text:style-name="RTF_5f_Num_20_16_20_1" style:num-suffix=")" style:num-format="1">
        <style:list-level-properties text:space-before="0.751cm" text:min-label-width="0.635cm"/>
      </text:list-level-style-number>
      <text:list-level-style-number text:level="2" text:style-name="RTF_5f_Num_20_16_20_2" style:num-suffix="." style:num-format="a" style:num-letter-sync="true">
        <style:list-level-properties text:space-before="2.021cm" text:min-label-width="0.635cm"/>
      </text:list-level-style-number>
      <text:list-level-style-number text:level="3" text:style-name="RTF_5f_Num_20_16_20_3" style:num-suffix="." style:num-format="i">
        <style:list-level-properties text:space-before="3.608cm" text:min-label-width="0.318cm" fo:text-align="end"/>
      </text:list-level-style-number>
      <text:list-level-style-number text:level="4" text:style-name="RTF_5f_Num_20_16_20_4" style:num-suffix="." style:num-format="1">
        <style:list-level-properties text:space-before="4.561cm" text:min-label-width="0.635cm"/>
      </text:list-level-style-number>
      <text:list-level-style-number text:level="5" text:style-name="RTF_5f_Num_20_16_20_5" style:num-suffix="." style:num-format="a" style:num-letter-sync="true">
        <style:list-level-properties text:space-before="5.831cm" text:min-label-width="0.635cm"/>
      </text:list-level-style-number>
      <text:list-level-style-number text:level="6" text:style-name="RTF_5f_Num_20_16_20_6" style:num-suffix="." style:num-format="i">
        <style:list-level-properties text:space-before="7.418cm" text:min-label-width="0.318cm" fo:text-align="end"/>
      </text:list-level-style-number>
      <text:list-level-style-number text:level="7" text:style-name="RTF_5f_Num_20_16_20_7" style:num-suffix="." style:num-format="1">
        <style:list-level-properties text:space-before="8.371cm" text:min-label-width="0.635cm"/>
      </text:list-level-style-number>
      <text:list-level-style-number text:level="8" text:style-name="RTF_5f_Num_20_16_20_8" style:num-suffix="." style:num-format="a" style:num-letter-sync="true">
        <style:list-level-properties text:space-before="9.641cm" text:min-label-width="0.635cm"/>
      </text:list-level-style-number>
      <text:list-level-style-number text:level="9" text:style-name="RTF_5f_Num_20_16_20_9" style:num-suffix="." style:num-format="i">
        <style:list-level-properties text:space-before="11.228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7" style:display-name="RTF_Num 17">
      <text:list-level-style-number text:level="1" text:style-name="RTF_5f_Num_20_17_20_1" style:num-suffix="." style:num-format="1">
        <style:list-level-properties text:space-before="0.247cm" text:min-label-width="0.635cm"/>
      </text:list-level-style-number>
      <text:list-level-style-number text:level="2" text:style-name="RTF_5f_Num_20_17_20_2" style:num-suffix="." style:num-format="a" style:num-letter-sync="true">
        <style:list-level-properties text:space-before="1.517cm" text:min-label-width="0.635cm"/>
      </text:list-level-style-number>
      <text:list-level-style-number text:level="3" text:style-name="RTF_5f_Num_20_17_20_3" style:num-suffix="." style:num-format="i">
        <style:list-level-properties text:space-before="3.104cm" text:min-label-width="0.318cm" fo:text-align="end"/>
      </text:list-level-style-number>
      <text:list-level-style-number text:level="4" text:style-name="RTF_5f_Num_20_17_20_4" style:num-suffix="." style:num-format="1">
        <style:list-level-properties text:space-before="4.057cm" text:min-label-width="0.635cm"/>
      </text:list-level-style-number>
      <text:list-level-style-number text:level="5" text:style-name="RTF_5f_Num_20_17_20_5" style:num-suffix="." style:num-format="a" style:num-letter-sync="true">
        <style:list-level-properties text:space-before="5.327cm" text:min-label-width="0.635cm"/>
      </text:list-level-style-number>
      <text:list-level-style-number text:level="6" text:style-name="RTF_5f_Num_20_17_20_6" style:num-suffix="." style:num-format="i">
        <style:list-level-properties text:space-before="6.914cm" text:min-label-width="0.318cm" fo:text-align="end"/>
      </text:list-level-style-number>
      <text:list-level-style-number text:level="7" text:style-name="RTF_5f_Num_20_17_20_7" style:num-suffix="." style:num-format="1">
        <style:list-level-properties text:space-before="7.867cm" text:min-label-width="0.635cm"/>
      </text:list-level-style-number>
      <text:list-level-style-number text:level="8" text:style-name="RTF_5f_Num_20_17_20_8" style:num-suffix="." style:num-format="a" style:num-letter-sync="true">
        <style:list-level-properties text:space-before="9.137cm" text:min-label-width="0.635cm"/>
      </text:list-level-style-number>
      <text:list-level-style-number text:level="9" text:style-name="RTF_5f_Num_20_17_20_9" style:num-suffix="." style:num-format="i">
        <style:list-level-properties text:space-before="10.724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8" style:display-name="RTF_Num 18">
      <text:list-level-style-number text:level="1" text:style-name="RTF_5f_Num_20_18_20_1" style:num-suffix=")" style:num-format="1">
        <style:list-level-properties text:space-before="0.635cm" text:min-label-width="0.635cm"/>
      </text:list-level-style-number>
      <text:list-level-style-number text:level="2" text:style-name="RTF_5f_Num_20_18_20_2" style:num-suffix="." style:num-format="a" style:num-letter-sync="true">
        <style:list-level-properties text:space-before="1.905cm" text:min-label-width="0.635cm"/>
      </text:list-level-style-number>
      <text:list-level-style-number text:level="3" text:style-name="RTF_5f_Num_20_18_20_3" style:num-suffix="." style:num-format="i">
        <style:list-level-properties text:space-before="3.492cm" text:min-label-width="0.318cm" fo:text-align="end"/>
      </text:list-level-style-number>
      <text:list-level-style-number text:level="4" text:style-name="RTF_5f_Num_20_18_20_4" style:num-suffix="." style:num-format="1">
        <style:list-level-properties text:space-before="4.445cm" text:min-label-width="0.635cm"/>
      </text:list-level-style-number>
      <text:list-level-style-number text:level="5" text:style-name="RTF_5f_Num_20_18_20_5" style:num-suffix="." style:num-format="a" style:num-letter-sync="true">
        <style:list-level-properties text:space-before="5.715cm" text:min-label-width="0.635cm"/>
      </text:list-level-style-number>
      <text:list-level-style-number text:level="6" text:style-name="RTF_5f_Num_20_18_20_6" style:num-suffix="." style:num-format="i">
        <style:list-level-properties text:space-before="7.302cm" text:min-label-width="0.318cm" fo:text-align="end"/>
      </text:list-level-style-number>
      <text:list-level-style-number text:level="7" text:style-name="RTF_5f_Num_20_18_20_7" style:num-suffix="." style:num-format="1">
        <style:list-level-properties text:space-before="8.255cm" text:min-label-width="0.635cm"/>
      </text:list-level-style-number>
      <text:list-level-style-number text:level="8" text:style-name="RTF_5f_Num_20_18_20_8" style:num-suffix="." style:num-format="a" style:num-letter-sync="true">
        <style:list-level-properties text:space-before="9.525cm" text:min-label-width="0.635cm"/>
      </text:list-level-style-number>
      <text:list-level-style-number text:level="9" text:style-name="RTF_5f_Num_20_18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9" style:display-name="RTF_Num 19">
      <text:list-level-style-number text:level="1" text:style-name="RTF_5f_Num_20_19_20_1" style:num-suffix="." style:num-format="1">
        <style:list-level-properties text:space-before="0.25cm" text:min-label-width="0.635cm"/>
      </text:list-level-style-number>
      <text:list-level-style-number text:level="2" text:style-name="RTF_5f_Num_20_19_20_2" style:num-suffix="." style:num-format="a" style:num-letter-sync="true">
        <style:list-level-properties text:space-before="1.52cm" text:min-label-width="0.635cm"/>
      </text:list-level-style-number>
      <text:list-level-style-number text:level="3" text:style-name="RTF_5f_Num_20_19_20_3" style:num-suffix="." style:num-format="i">
        <style:list-level-properties text:space-before="3.107cm" text:min-label-width="0.318cm" fo:text-align="end"/>
      </text:list-level-style-number>
      <text:list-level-style-number text:level="4" text:style-name="RTF_5f_Num_20_19_20_4" style:num-suffix="." style:num-format="1">
        <style:list-level-properties text:space-before="4.06cm" text:min-label-width="0.635cm"/>
      </text:list-level-style-number>
      <text:list-level-style-number text:level="5" text:style-name="RTF_5f_Num_20_19_20_5" style:num-suffix="." style:num-format="a" style:num-letter-sync="true">
        <style:list-level-properties text:space-before="5.33cm" text:min-label-width="0.635cm"/>
      </text:list-level-style-number>
      <text:list-level-style-number text:level="6" text:style-name="RTF_5f_Num_20_19_20_6" style:num-suffix="." style:num-format="i">
        <style:list-level-properties text:space-before="6.917cm" text:min-label-width="0.318cm" fo:text-align="end"/>
      </text:list-level-style-number>
      <text:list-level-style-number text:level="7" text:style-name="RTF_5f_Num_20_19_20_7" style:num-suffix="." style:num-format="1">
        <style:list-level-properties text:space-before="7.87cm" text:min-label-width="0.635cm"/>
      </text:list-level-style-number>
      <text:list-level-style-number text:level="8" text:style-name="RTF_5f_Num_20_19_20_8" style:num-suffix="." style:num-format="a" style:num-letter-sync="true">
        <style:list-level-properties text:space-before="9.14cm" text:min-label-width="0.635cm"/>
      </text:list-level-style-number>
      <text:list-level-style-number text:level="9" text:style-name="RTF_5f_Num_20_19_20_9" style:num-suffix="." style:num-format="i">
        <style:list-level-properties text:space-before="10.72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0" style:display-name="RTF_Num 20">
      <text:list-level-style-bullet text:level="1" text:style-name="RTF_5f_Num_20_20_20_1" style:num-suffix="." text:bullet-char="">
        <style:list-level-properties text:space-before="0.748cm" text:min-label-width="0.635cm"/>
        <style:text-properties style:font-name="Symbol"/>
      </text:list-level-style-bullet>
      <text:list-level-style-bullet text:level="2" text:style-name="RTF_5f_Num_20_20_20_2" style:num-suffix="." text:bullet-char="o">
        <style:list-level-properties text:space-before="1.905cm" text:min-label-width="0.635cm"/>
        <style:text-properties style:font-name="Courier New"/>
      </text:list-level-style-bullet>
      <text:list-level-style-bullet text:level="3" text:style-name="RTF_5f_Num_20_20_20_3" style:num-suffix="." text:bullet-char="">
        <style:list-level-properties text:space-before="3.175cm" text:min-label-width="0.635cm"/>
        <style:text-properties style:font-name="Wingdings"/>
      </text:list-level-style-bullet>
      <text:list-level-style-bullet text:level="4" text:style-name="RTF_5f_Num_20_20_20_4" style:num-suffix="." text:bullet-char="">
        <style:list-level-properties text:space-before="4.445cm" text:min-label-width="0.635cm"/>
        <style:text-properties style:font-name="Symbol"/>
      </text:list-level-style-bullet>
      <text:list-level-style-bullet text:level="5" text:style-name="RTF_5f_Num_20_20_20_5" style:num-suffix="." text:bullet-char="o">
        <style:list-level-properties text:space-before="5.715cm" text:min-label-width="0.635cm"/>
        <style:text-properties style:font-name="Courier New"/>
      </text:list-level-style-bullet>
      <text:list-level-style-bullet text:level="6" text:style-name="RTF_5f_Num_20_20_20_6" style:num-suffix="." text:bullet-char="">
        <style:list-level-properties text:space-before="6.985cm" text:min-label-width="0.635cm"/>
        <style:text-properties style:font-name="Wingdings"/>
      </text:list-level-style-bullet>
      <text:list-level-style-bullet text:level="7" text:style-name="RTF_5f_Num_20_20_20_7" style:num-suffix="." text:bullet-char="">
        <style:list-level-properties text:space-before="8.255cm" text:min-label-width="0.635cm"/>
        <style:text-properties style:font-name="Symbol"/>
      </text:list-level-style-bullet>
      <text:list-level-style-bullet text:level="8" text:style-name="RTF_5f_Num_20_20_20_8" style:num-suffix="." text:bullet-char="o">
        <style:list-level-properties text:space-before="9.525cm" text:min-label-width="0.635cm"/>
        <style:text-properties style:font-name="Courier New"/>
      </text:list-level-style-bullet>
      <text:list-level-style-bullet text:level="9" text:style-name="RTF_5f_Num_20_20_20_9"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RTF_5f_Num_20_21" style:display-name="RTF_Num 21">
      <text:list-level-style-number text:level="1" text:style-name="RTF_5f_Num_20_21_20_1" style:num-suffix="." style:num-format="1">
        <style:list-level-properties text:space-before="0.247cm" text:min-label-width="0.635cm"/>
      </text:list-level-style-number>
      <text:list-level-style-number text:level="2" text:style-name="RTF_5f_Num_20_21_20_2" style:num-suffix="." style:num-format="a" style:num-letter-sync="true">
        <style:list-level-properties text:space-before="1.517cm" text:min-label-width="0.635cm"/>
      </text:list-level-style-number>
      <text:list-level-style-number text:level="3" text:style-name="RTF_5f_Num_20_21_20_3" style:num-suffix="." style:num-format="i">
        <style:list-level-properties text:space-before="3.104cm" text:min-label-width="0.318cm" fo:text-align="end"/>
      </text:list-level-style-number>
      <text:list-level-style-number text:level="4" text:style-name="RTF_5f_Num_20_21_20_4" style:num-suffix="." style:num-format="1">
        <style:list-level-properties text:space-before="4.057cm" text:min-label-width="0.635cm"/>
      </text:list-level-style-number>
      <text:list-level-style-number text:level="5" text:style-name="RTF_5f_Num_20_21_20_5" style:num-suffix="." style:num-format="a" style:num-letter-sync="true">
        <style:list-level-properties text:space-before="5.327cm" text:min-label-width="0.635cm"/>
      </text:list-level-style-number>
      <text:list-level-style-number text:level="6" text:style-name="RTF_5f_Num_20_21_20_6" style:num-suffix="." style:num-format="i">
        <style:list-level-properties text:space-before="6.914cm" text:min-label-width="0.318cm" fo:text-align="end"/>
      </text:list-level-style-number>
      <text:list-level-style-number text:level="7" text:style-name="RTF_5f_Num_20_21_20_7" style:num-suffix="." style:num-format="1">
        <style:list-level-properties text:space-before="7.867cm" text:min-label-width="0.635cm"/>
      </text:list-level-style-number>
      <text:list-level-style-number text:level="8" text:style-name="RTF_5f_Num_20_21_20_8" style:num-suffix="." style:num-format="a" style:num-letter-sync="true">
        <style:list-level-properties text:space-before="9.137cm" text:min-label-width="0.635cm"/>
      </text:list-level-style-number>
      <text:list-level-style-number text:level="9" text:style-name="RTF_5f_Num_20_21_20_9" style:num-suffix="." style:num-format="i">
        <style:list-level-properties text:space-before="10.724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2" style:display-name="RTF_Num 22">
      <text:list-level-style-number text:level="1" text:style-name="RTF_5f_Num_20_22_20_1" style:num-suffix="." style:num-format="1">
        <style:list-level-properties text:space-before="0.981cm" text:min-label-width="0.635cm"/>
      </text:list-level-style-number>
      <text:list-level-style-number text:level="2" text:style-name="RTF_5f_Num_20_22_20_2" style:num-suffix="." style:num-format="a" style:num-letter-sync="true">
        <style:list-level-properties text:space-before="2.251cm" text:min-label-width="0.635cm"/>
      </text:list-level-style-number>
      <text:list-level-style-number text:level="3" text:style-name="RTF_5f_Num_20_22_20_3" style:num-suffix="." style:num-format="i">
        <style:list-level-properties text:space-before="3.838cm" text:min-label-width="0.318cm" fo:text-align="end"/>
      </text:list-level-style-number>
      <text:list-level-style-number text:level="4" text:style-name="RTF_5f_Num_20_22_20_4" style:num-suffix="." style:num-format="1">
        <style:list-level-properties text:space-before="4.791cm" text:min-label-width="0.635cm"/>
      </text:list-level-style-number>
      <text:list-level-style-number text:level="5" text:style-name="RTF_5f_Num_20_22_20_5" style:num-suffix="." style:num-format="a" style:num-letter-sync="true">
        <style:list-level-properties text:space-before="6.061cm" text:min-label-width="0.635cm"/>
      </text:list-level-style-number>
      <text:list-level-style-number text:level="6" text:style-name="RTF_5f_Num_20_22_20_6" style:num-suffix="." style:num-format="i">
        <style:list-level-properties text:space-before="7.648cm" text:min-label-width="0.318cm" fo:text-align="end"/>
      </text:list-level-style-number>
      <text:list-level-style-number text:level="7" text:style-name="RTF_5f_Num_20_22_20_7" style:num-suffix="." style:num-format="1">
        <style:list-level-properties text:space-before="8.601cm" text:min-label-width="0.635cm"/>
      </text:list-level-style-number>
      <text:list-level-style-number text:level="8" text:style-name="RTF_5f_Num_20_22_20_8" style:num-suffix="." style:num-format="a" style:num-letter-sync="true">
        <style:list-level-properties text:space-before="9.871cm" text:min-label-width="0.635cm"/>
      </text:list-level-style-number>
      <text:list-level-style-number text:level="9" text:style-name="RTF_5f_Num_20_22_20_9" style:num-suffix="." style:num-format="i">
        <style:list-level-properties text:space-before="11.458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3" style:display-name="RTF_Num 23">
      <text:list-level-style-number text:level="1" text:style-name="RTF_5f_Num_20_23_20_1" style:num-suffix="." style:num-format="1">
        <style:list-level-properties text:space-before="0.635cm" text:min-label-width="0.635cm"/>
      </text:list-level-style-number>
      <text:list-level-style-number text:level="2" text:style-name="RTF_5f_Num_20_23_20_2" style:num-suffix="." style:num-format="a" style:num-letter-sync="true">
        <style:list-level-properties text:space-before="1.905cm" text:min-label-width="0.635cm"/>
      </text:list-level-style-number>
      <text:list-level-style-number text:level="3" text:style-name="RTF_5f_Num_20_23_20_3" style:num-suffix="." style:num-format="i">
        <style:list-level-properties text:space-before="3.492cm" text:min-label-width="0.318cm" fo:text-align="end"/>
      </text:list-level-style-number>
      <text:list-level-style-number text:level="4" text:style-name="RTF_5f_Num_20_23_20_4" style:num-suffix="." style:num-format="1">
        <style:list-level-properties text:space-before="4.445cm" text:min-label-width="0.635cm"/>
      </text:list-level-style-number>
      <text:list-level-style-number text:level="5" text:style-name="RTF_5f_Num_20_23_20_5" style:num-suffix="." style:num-format="a" style:num-letter-sync="true">
        <style:list-level-properties text:space-before="5.715cm" text:min-label-width="0.635cm"/>
      </text:list-level-style-number>
      <text:list-level-style-number text:level="6" text:style-name="RTF_5f_Num_20_23_20_6" style:num-suffix="." style:num-format="i">
        <style:list-level-properties text:space-before="7.302cm" text:min-label-width="0.318cm" fo:text-align="end"/>
      </text:list-level-style-number>
      <text:list-level-style-number text:level="7" text:style-name="RTF_5f_Num_20_23_20_7" style:num-suffix="." style:num-format="1">
        <style:list-level-properties text:space-before="8.255cm" text:min-label-width="0.635cm"/>
      </text:list-level-style-number>
      <text:list-level-style-number text:level="8" text:style-name="RTF_5f_Num_20_23_20_8" style:num-suffix="." style:num-format="a" style:num-letter-sync="true">
        <style:list-level-properties text:space-before="9.525cm" text:min-label-width="0.635cm"/>
      </text:list-level-style-number>
      <text:list-level-style-number text:level="9" text:style-name="RTF_5f_Num_20_23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4" style:display-name="RTF_Num 24">
      <text:list-level-style-number text:level="1" text:style-name="RTF_5f_Num_20_24_20_1" style:num-suffix=")" style:num-format="a" style:num-letter-sync="true">
        <style:list-level-properties text:space-before="0.635cm" text:min-label-width="0.635cm"/>
      </text:list-level-style-number>
      <text:list-level-style-number text:level="2" text:style-name="RTF_5f_Num_20_24_20_2" style:num-suffix="." style:num-format="a" style:num-letter-sync="true">
        <style:list-level-properties text:space-before="1.905cm" text:min-label-width="0.635cm"/>
      </text:list-level-style-number>
      <text:list-level-style-number text:level="3" text:style-name="RTF_5f_Num_20_24_20_3" style:num-suffix="." style:num-format="i">
        <style:list-level-properties text:space-before="3.492cm" text:min-label-width="0.318cm" fo:text-align="end"/>
      </text:list-level-style-number>
      <text:list-level-style-number text:level="4" text:style-name="RTF_5f_Num_20_24_20_4" style:num-suffix="." style:num-format="1">
        <style:list-level-properties text:space-before="4.445cm" text:min-label-width="0.635cm"/>
      </text:list-level-style-number>
      <text:list-level-style-number text:level="5" text:style-name="RTF_5f_Num_20_24_20_5" style:num-suffix="." style:num-format="a" style:num-letter-sync="true">
        <style:list-level-properties text:space-before="5.715cm" text:min-label-width="0.635cm"/>
      </text:list-level-style-number>
      <text:list-level-style-number text:level="6" text:style-name="RTF_5f_Num_20_24_20_6" style:num-suffix="." style:num-format="i">
        <style:list-level-properties text:space-before="7.302cm" text:min-label-width="0.318cm" fo:text-align="end"/>
      </text:list-level-style-number>
      <text:list-level-style-number text:level="7" text:style-name="RTF_5f_Num_20_24_20_7" style:num-suffix="." style:num-format="1">
        <style:list-level-properties text:space-before="8.255cm" text:min-label-width="0.635cm"/>
      </text:list-level-style-number>
      <text:list-level-style-number text:level="8" text:style-name="RTF_5f_Num_20_24_20_8" style:num-suffix="." style:num-format="a" style:num-letter-sync="true">
        <style:list-level-properties text:space-before="9.525cm" text:min-label-width="0.635cm"/>
      </text:list-level-style-number>
      <text:list-level-style-number text:level="9" text:style-name="RTF_5f_Num_20_24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5" style:display-name="RTF_Num 25">
      <text:list-level-style-number text:level="1" text:style-name="RTF_5f_Num_20_25_20_1" style:num-suffix="." style:num-format="1">
        <style:list-level-properties text:space-before="0.25cm" text:min-label-width="0.635cm"/>
      </text:list-level-style-number>
      <text:list-level-style-number text:level="2" text:style-name="RTF_5f_Num_20_25_20_2" style:num-suffix="." style:num-format="a" style:num-letter-sync="true">
        <style:list-level-properties text:space-before="1.52cm" text:min-label-width="0.635cm"/>
      </text:list-level-style-number>
      <text:list-level-style-number text:level="3" text:style-name="RTF_5f_Num_20_25_20_3" style:num-suffix="." style:num-format="i">
        <style:list-level-properties text:space-before="3.107cm" text:min-label-width="0.318cm" fo:text-align="end"/>
      </text:list-level-style-number>
      <text:list-level-style-number text:level="4" text:style-name="RTF_5f_Num_20_25_20_4" style:num-suffix="." style:num-format="1">
        <style:list-level-properties text:space-before="4.06cm" text:min-label-width="0.635cm"/>
      </text:list-level-style-number>
      <text:list-level-style-number text:level="5" text:style-name="RTF_5f_Num_20_25_20_5" style:num-suffix="." style:num-format="a" style:num-letter-sync="true">
        <style:list-level-properties text:space-before="5.33cm" text:min-label-width="0.635cm"/>
      </text:list-level-style-number>
      <text:list-level-style-number text:level="6" text:style-name="RTF_5f_Num_20_25_20_6" style:num-suffix="." style:num-format="i">
        <style:list-level-properties text:space-before="6.917cm" text:min-label-width="0.318cm" fo:text-align="end"/>
      </text:list-level-style-number>
      <text:list-level-style-number text:level="7" text:style-name="RTF_5f_Num_20_25_20_7" style:num-suffix="." style:num-format="1">
        <style:list-level-properties text:space-before="7.87cm" text:min-label-width="0.635cm"/>
      </text:list-level-style-number>
      <text:list-level-style-number text:level="8" text:style-name="RTF_5f_Num_20_25_20_8" style:num-suffix="." style:num-format="a" style:num-letter-sync="true">
        <style:list-level-properties text:space-before="9.14cm" text:min-label-width="0.635cm"/>
      </text:list-level-style-number>
      <text:list-level-style-number text:level="9" text:style-name="RTF_5f_Num_20_25_20_9" style:num-suffix="." style:num-format="i">
        <style:list-level-properties text:space-before="10.72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6" style:display-name="RTF_Num 26">
      <text:list-level-style-number text:level="1" text:style-name="RTF_5f_Num_20_26_20_1" style:num-suffix="." style:num-format="1">
        <style:list-level-properties text:space-before="0.635cm" text:min-label-width="0.635cm"/>
      </text:list-level-style-number>
      <text:list-level-style-number text:level="2" text:style-name="RTF_5f_Num_20_26_20_2" style:num-suffix="." style:num-format="a" style:num-letter-sync="true">
        <style:list-level-properties text:space-before="1.905cm" text:min-label-width="0.635cm"/>
      </text:list-level-style-number>
      <text:list-level-style-number text:level="3" text:style-name="RTF_5f_Num_20_26_20_3" style:num-suffix="." style:num-format="i">
        <style:list-level-properties text:space-before="3.492cm" text:min-label-width="0.318cm" fo:text-align="end"/>
      </text:list-level-style-number>
      <text:list-level-style-number text:level="4" text:style-name="RTF_5f_Num_20_26_20_4" style:num-suffix="." style:num-format="1">
        <style:list-level-properties text:space-before="4.445cm" text:min-label-width="0.635cm"/>
      </text:list-level-style-number>
      <text:list-level-style-number text:level="5" text:style-name="RTF_5f_Num_20_26_20_5" style:num-suffix="." style:num-format="a" style:num-letter-sync="true">
        <style:list-level-properties text:space-before="5.715cm" text:min-label-width="0.635cm"/>
      </text:list-level-style-number>
      <text:list-level-style-number text:level="6" text:style-name="RTF_5f_Num_20_26_20_6" style:num-suffix="." style:num-format="i">
        <style:list-level-properties text:space-before="7.302cm" text:min-label-width="0.318cm" fo:text-align="end"/>
      </text:list-level-style-number>
      <text:list-level-style-number text:level="7" text:style-name="RTF_5f_Num_20_26_20_7" style:num-suffix="." style:num-format="1">
        <style:list-level-properties text:space-before="8.255cm" text:min-label-width="0.635cm"/>
      </text:list-level-style-number>
      <text:list-level-style-number text:level="8" text:style-name="RTF_5f_Num_20_26_20_8" style:num-suffix="." style:num-format="a" style:num-letter-sync="true">
        <style:list-level-properties text:space-before="9.525cm" text:min-label-width="0.635cm"/>
      </text:list-level-style-number>
      <text:list-level-style-number text:level="9" text:style-name="RTF_5f_Num_20_26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7" style:display-name="RTF_Num 27">
      <text:list-level-style-number text:level="1" text:style-name="RTF_5f_Num_20_27_20_1" style:num-suffix="." style:num-format="1">
        <style:list-level-properties text:space-before="0.25cm" text:min-label-width="0.635cm"/>
      </text:list-level-style-number>
      <text:list-level-style-number text:level="2" text:style-name="RTF_5f_Num_20_27_20_2" style:num-suffix="." style:num-format="a" style:num-letter-sync="true">
        <style:list-level-properties text:space-before="1.52cm" text:min-label-width="0.635cm"/>
      </text:list-level-style-number>
      <text:list-level-style-number text:level="3" text:style-name="RTF_5f_Num_20_27_20_3" style:num-suffix="." style:num-format="i">
        <style:list-level-properties text:space-before="3.107cm" text:min-label-width="0.318cm" fo:text-align="end"/>
      </text:list-level-style-number>
      <text:list-level-style-number text:level="4" text:style-name="RTF_5f_Num_20_27_20_4" style:num-suffix="." style:num-format="1">
        <style:list-level-properties text:space-before="4.06cm" text:min-label-width="0.635cm"/>
      </text:list-level-style-number>
      <text:list-level-style-number text:level="5" text:style-name="RTF_5f_Num_20_27_20_5" style:num-suffix="." style:num-format="a" style:num-letter-sync="true">
        <style:list-level-properties text:space-before="5.33cm" text:min-label-width="0.635cm"/>
      </text:list-level-style-number>
      <text:list-level-style-number text:level="6" text:style-name="RTF_5f_Num_20_27_20_6" style:num-suffix="." style:num-format="i">
        <style:list-level-properties text:space-before="6.917cm" text:min-label-width="0.318cm" fo:text-align="end"/>
      </text:list-level-style-number>
      <text:list-level-style-number text:level="7" text:style-name="RTF_5f_Num_20_27_20_7" style:num-suffix="." style:num-format="1">
        <style:list-level-properties text:space-before="7.87cm" text:min-label-width="0.635cm"/>
      </text:list-level-style-number>
      <text:list-level-style-number text:level="8" text:style-name="RTF_5f_Num_20_27_20_8" style:num-suffix="." style:num-format="a" style:num-letter-sync="true">
        <style:list-level-properties text:space-before="9.14cm" text:min-label-width="0.635cm"/>
      </text:list-level-style-number>
      <text:list-level-style-number text:level="9" text:style-name="RTF_5f_Num_20_27_20_9" style:num-suffix="." style:num-format="i">
        <style:list-level-properties text:space-before="10.72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8" style:display-name="RTF_Num 28">
      <text:list-level-style-number text:level="1" text:style-name="RTF_5f_Num_20_28_20_1" style:num-suffix="." style:num-format="1">
        <style:list-level-properties text:space-before="0.635cm" text:min-label-width="0.635cm"/>
      </text:list-level-style-number>
      <text:list-level-style-number text:level="2" text:style-name="RTF_5f_Num_20_28_20_2" style:num-suffix="." style:num-format="a" style:num-letter-sync="true">
        <style:list-level-properties text:space-before="1.905cm" text:min-label-width="0.635cm"/>
      </text:list-level-style-number>
      <text:list-level-style-number text:level="3" text:style-name="RTF_5f_Num_20_28_20_3" style:num-suffix="." style:num-format="i">
        <style:list-level-properties text:space-before="3.492cm" text:min-label-width="0.318cm" fo:text-align="end"/>
      </text:list-level-style-number>
      <text:list-level-style-number text:level="4" text:style-name="RTF_5f_Num_20_28_20_4" style:num-suffix="." style:num-format="1">
        <style:list-level-properties text:space-before="4.445cm" text:min-label-width="0.635cm"/>
      </text:list-level-style-number>
      <text:list-level-style-number text:level="5" text:style-name="RTF_5f_Num_20_28_20_5" style:num-suffix="." style:num-format="a" style:num-letter-sync="true">
        <style:list-level-properties text:space-before="5.715cm" text:min-label-width="0.635cm"/>
      </text:list-level-style-number>
      <text:list-level-style-number text:level="6" text:style-name="RTF_5f_Num_20_28_20_6" style:num-suffix="." style:num-format="i">
        <style:list-level-properties text:space-before="7.302cm" text:min-label-width="0.318cm" fo:text-align="end"/>
      </text:list-level-style-number>
      <text:list-level-style-number text:level="7" text:style-name="RTF_5f_Num_20_28_20_7" style:num-suffix="." style:num-format="1">
        <style:list-level-properties text:space-before="8.255cm" text:min-label-width="0.635cm"/>
      </text:list-level-style-number>
      <text:list-level-style-number text:level="8" text:style-name="RTF_5f_Num_20_28_20_8" style:num-suffix="." style:num-format="a" style:num-letter-sync="true">
        <style:list-level-properties text:space-before="9.525cm" text:min-label-width="0.635cm"/>
      </text:list-level-style-number>
      <text:list-level-style-number text:level="9" text:style-name="RTF_5f_Num_20_28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9" style:display-name="RTF_Num 29">
      <text:list-level-style-number text:level="1" text:style-name="RTF_5f_Num_20_29_20_1" style:num-suffix="." style:num-format="1">
        <style:list-level-properties text:space-before="0.635cm" text:min-label-width="0.635cm"/>
      </text:list-level-style-number>
      <text:list-level-style-number text:level="2" text:style-name="RTF_5f_Num_20_29_20_2" style:num-suffix="." style:num-format="a" style:num-letter-sync="true">
        <style:list-level-properties text:space-before="1.905cm" text:min-label-width="0.635cm"/>
      </text:list-level-style-number>
      <text:list-level-style-number text:level="3" text:style-name="RTF_5f_Num_20_29_20_3" style:num-suffix="." style:num-format="i">
        <style:list-level-properties text:space-before="3.492cm" text:min-label-width="0.318cm" fo:text-align="end"/>
      </text:list-level-style-number>
      <text:list-level-style-number text:level="4" text:style-name="RTF_5f_Num_20_29_20_4" style:num-suffix="." style:num-format="1">
        <style:list-level-properties text:space-before="4.445cm" text:min-label-width="0.635cm"/>
      </text:list-level-style-number>
      <text:list-level-style-number text:level="5" text:style-name="RTF_5f_Num_20_29_20_5" style:num-suffix="." style:num-format="a" style:num-letter-sync="true">
        <style:list-level-properties text:space-before="5.715cm" text:min-label-width="0.635cm"/>
      </text:list-level-style-number>
      <text:list-level-style-number text:level="6" text:style-name="RTF_5f_Num_20_29_20_6" style:num-suffix="." style:num-format="i">
        <style:list-level-properties text:space-before="7.302cm" text:min-label-width="0.318cm" fo:text-align="end"/>
      </text:list-level-style-number>
      <text:list-level-style-number text:level="7" text:style-name="RTF_5f_Num_20_29_20_7" style:num-suffix="." style:num-format="1">
        <style:list-level-properties text:space-before="8.255cm" text:min-label-width="0.635cm"/>
      </text:list-level-style-number>
      <text:list-level-style-number text:level="8" text:style-name="RTF_5f_Num_20_29_20_8" style:num-suffix="." style:num-format="a" style:num-letter-sync="true">
        <style:list-level-properties text:space-before="9.525cm" text:min-label-width="0.635cm"/>
      </text:list-level-style-number>
      <text:list-level-style-number text:level="9" text:style-name="RTF_5f_Num_20_29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30" style:display-name="RTF_Num 30">
      <text:list-level-style-number text:level="1" text:style-name="RTF_5f_Num_20_30_20_1" style:num-suffix="." style:num-format="1">
        <style:list-level-properties text:space-before="0.635cm" text:min-label-width="0.635cm"/>
      </text:list-level-style-number>
      <text:list-level-style-number text:level="2" text:style-name="RTF_5f_Num_20_30_20_2" style:num-suffix="." style:num-format="a" style:num-letter-sync="true">
        <style:list-level-properties text:space-before="1.905cm" text:min-label-width="0.635cm"/>
      </text:list-level-style-number>
      <text:list-level-style-number text:level="3" text:style-name="RTF_5f_Num_20_30_20_3" style:num-suffix="." style:num-format="i">
        <style:list-level-properties text:space-before="3.492cm" text:min-label-width="0.318cm" fo:text-align="end"/>
      </text:list-level-style-number>
      <text:list-level-style-number text:level="4" text:style-name="RTF_5f_Num_20_30_20_4" style:num-suffix="." style:num-format="1">
        <style:list-level-properties text:space-before="4.445cm" text:min-label-width="0.635cm"/>
      </text:list-level-style-number>
      <text:list-level-style-number text:level="5" text:style-name="RTF_5f_Num_20_30_20_5" style:num-suffix="." style:num-format="a" style:num-letter-sync="true">
        <style:list-level-properties text:space-before="5.715cm" text:min-label-width="0.635cm"/>
      </text:list-level-style-number>
      <text:list-level-style-number text:level="6" text:style-name="RTF_5f_Num_20_30_20_6" style:num-suffix="." style:num-format="i">
        <style:list-level-properties text:space-before="7.302cm" text:min-label-width="0.318cm" fo:text-align="end"/>
      </text:list-level-style-number>
      <text:list-level-style-number text:level="7" text:style-name="RTF_5f_Num_20_30_20_7" style:num-suffix="." style:num-format="1">
        <style:list-level-properties text:space-before="8.255cm" text:min-label-width="0.635cm"/>
      </text:list-level-style-number>
      <text:list-level-style-number text:level="8" text:style-name="RTF_5f_Num_20_30_20_8" style:num-suffix="." style:num-format="a" style:num-letter-sync="true">
        <style:list-level-properties text:space-before="9.525cm" text:min-label-width="0.635cm"/>
      </text:list-level-style-number>
      <text:list-level-style-number text:level="9" text:style-name="RTF_5f_Num_20_30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31" style:display-name="RTF_Num 31">
      <text:list-level-style-number text:level="1" text:style-name="RTF_5f_Num_20_8_20_1" style:num-suffix=")" style:num-format="1"/>
      <text:list-level-style-number text:level="2" text:style-name="RTF_5f_Num_20_8_20_2" style:num-suffix=")" style:num-format="a" style:num-letter-sync="true"/>
      <text:list-level-style-number text:level="3" text:style-name="RTF_5f_Num_20_8_20_3" style:num-suffix=")" style:num-format="i"/>
      <text:list-level-style-number text:level="4" text:style-name="RTF_5f_Num_20_8_20_4" style:num-prefix="(" style:num-suffix=")" style:num-format="1"/>
      <text:list-level-style-number text:level="5" text:style-name="RTF_5f_Num_20_8_20_5" style:num-prefix="(" style:num-suffix=")" style:num-format="a" style:num-letter-sync="true"/>
      <text:list-level-style-number text:level="6" text:style-name="RTF_5f_Num_20_8_20_6" style:num-prefix="(" style:num-suffix=")" style:num-format="i"/>
      <text:list-level-style-number text:level="7" text:style-name="RTF_5f_Num_20_8_20_7" style:num-suffix="." style:num-format="1"/>
      <text:list-level-style-number text:level="8" text:style-name="RTF_5f_Num_20_8_20_8" style:num-suffix="." style:num-format="a" style:num-letter-sync="true"/>
      <text:list-level-style-number text:level="9" text:style-name="RTF_5f_Num_20_8_20_9" style:num-suffix="." style:num-format="i"/>
      <text:list-level-style-number text:level="10" style:num-suffix="." style:num-format="1">
        <style:list-level-properties text:space-before="6.35cm" text:min-label-width="0.635cm"/>
      </text:list-level-style-number>
    </text:list-style>
    <text:list-style style:name="RTF_5f_Num_20_32" style:display-name="RTF_Num 32">
      <text:list-level-style-number text:level="1" text:style-name="RTF_5f_Num_20_8_20_1" style:num-suffix="." style:num-format="I"/>
      <text:list-level-style-number text:level="2" text:style-name="RTF_5f_Num_20_8_20_2" style:num-suffix="." style:num-format="A" style:num-letter-sync="true"/>
      <text:list-level-style-number text:level="3" text:style-name="RTF_5f_Num_20_8_20_3" style:num-suffix="." style:num-format="1"/>
      <text:list-level-style-number text:level="4" text:style-name="RTF_5f_Num_20_8_20_4" style:num-suffix=")" style:num-format="a" style:num-letter-sync="true"/>
      <text:list-level-style-number text:level="5" text:style-name="RTF_5f_Num_20_8_20_5" style:num-prefix="(" style:num-suffix=")" style:num-format="1"/>
      <text:list-level-style-number text:level="6" text:style-name="RTF_5f_Num_20_8_20_6" style:num-prefix="(" style:num-suffix=")" style:num-format="a" style:num-letter-sync="true"/>
      <text:list-level-style-number text:level="7" text:style-name="RTF_5f_Num_20_8_20_7" style:num-prefix="(" style:num-suffix=")" style:num-format="i"/>
      <text:list-level-style-number text:level="8" text:style-name="RTF_5f_Num_20_8_20_8" style:num-prefix="(" style:num-suffix=")" style:num-format="a" style:num-letter-sync="true"/>
      <text:list-level-style-number text:level="9" text:style-name="RTF_5f_Num_20_8_20_9" style:num-prefix="(" style:num-suffix=")" style:num-format="i"/>
      <text:list-level-style-number text:level="10" style:num-suffix="." style:num-format="1">
        <style:list-level-properties text:space-before="6.35cm" text:min-label-width="0.635cm"/>
      </text:list-level-style-number>
    </text:list-style>
    <text:list-style style:name="RTF_5f_Num_20_33" style:display-name="RTF_Num 33">
      <text:list-level-style-number text:level="1" text:style-name="RTF_5f_Num_20_8_20_1" style:num-suffix="." style:num-format="1"/>
      <text:list-level-style-number text:level="2" text:style-name="RTF_5f_Num_20_8_20_2" style:num-suffix="." style:num-format="1" text:display-levels="2"/>
      <text:list-level-style-number text:level="3" text:style-name="RTF_5f_Num_20_8_20_3" style:num-suffix="." style:num-format="1" text:display-levels="3"/>
      <text:list-level-style-number text:level="4" text:style-name="RTF_5f_Num_20_8_20_4" style:num-suffix="." style:num-format="1" text:display-levels="4"/>
      <text:list-level-style-number text:level="5" text:style-name="RTF_5f_Num_20_8_20_5" style:num-suffix="." style:num-format="1" text:display-levels="5"/>
      <text:list-level-style-number text:level="6" text:style-name="RTF_5f_Num_20_8_20_6" style:num-suffix="." style:num-format="1" text:display-levels="6"/>
      <text:list-level-style-number text:level="7" text:style-name="RTF_5f_Num_20_8_20_7" style:num-suffix="." style:num-format="1" text:display-levels="7"/>
      <text:list-level-style-number text:level="8" text:style-name="RTF_5f_Num_20_8_20_8" style:num-suffix="." style:num-format="1" text:display-levels="8"/>
      <text:list-level-style-number text:level="9" text:style-name="RTF_5f_Num_20_8_20_9" style:num-suffix="." style:num-format="1" text:display-levels="9"/>
      <text:list-level-style-number text:level="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style:writing-mode="lr-tb"/>
    </style:style>
    <style:style style:name="P2" style:family="paragraph" style:parent-style-name="header">
      <style:paragraph-properties style:writing-mode="lr-tb"/>
      <style:text-properties fo:font-size="10pt" style:font-size-asian="10pt" style:font-size-complex="10pt"/>
    </style:style>
    <style:style style:name="fr1" style:family="graphic" style:parent-style-name="Frame">
      <style:graphic-properties style:vertical-pos="from-top" style:vertical-rel="paragraph" style:horizontal-pos="center" style:horizontal-rel="page-content" fo:background-color="#ffffff" style:background-transparency="100%" style:writing-mode="lr-tb" style:flow-with-text="false" draw:wrap-influence-on-position="once-successive">
        <style:background-image/>
      </style:graphic-properties>
    </style:style>
    <style:page-layout style:name="pm1">
      <style:page-layout-properties fo:page-width="20.999cm" fo:page-height="29.699cm" style:num-format="1" style:print-orientation="portrait" fo:margin-top="1.251cm" fo:margin-bottom="2.501cm" fo:margin-left="2.501cm" fo:margin-right="2.501cm" fo:border="none" fo:padding="0cm" style:writing-mode="lr-tb" style:footnote-max-height="0cm">
        <style:footnote-sep style:width="0.018cm" style:distance-before-sep="0.101cm" style:distance-after-sep="0.101cm" style:adjustment="left" style:rel-width="25%" style:color="#000000"/>
      </style:page-layout-properties>
      <style:header-style>
        <style:header-footer-properties fo:min-height="1.251cm" fo:margin-bottom="1.152cm" style:dynamic-spacing="true"/>
      </style:header-style>
      <style:footer-style/>
    </style:page-layout>
    <style:page-layout style:name="pm2">
      <style:page-layout-properties fo:page-width="20.999cm" fo:page-height="29.699cm" style:num-format="1" style:print-orientation="portrait" fo:margin-top="2.501cm" fo:margin-bottom="2.501cm" fo:margin-left="2.501cm" fo:margin-right="2.501cm" fo:border="none" fo:padding="0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draw:frame draw:style-name="fr1" draw:name="Ramka2" text:anchor-type="paragraph" svg:y="0cm" svg:width="0.639cm" draw:z-index="27"><draw:text-box fo:min-height="0cm"><text:p text:style-name="P2"><text:page-number style:num-format="1" text:select-page="current">2</text:page-number></text:p></draw:text-box></draw:frame></text:p>
      </style:header>
      <style:header-left>
        <text:p text:style-name="P1"><draw:frame draw:style-name="fr1" draw:name="Ramka1" text:anchor-type="paragraph" svg:y="0cm" svg:width="0.79cm" draw:z-index="55"><draw:text-box fo:min-height="0cm"><text:p text:style-name="P1"><text:page-number style:num-format="1" text:select-page="current">2</text:page-number></text:p></draw:text-box></draw:frame></text:p>
      </style:header-left>
    </style:master-page>
    <style:master-page style:name="First_20_Page" style:display-name="First Page" style:page-layout-name="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FreeBSD/amd64 OpenOffice.org_project/680m12$Build-9286</meta:generator>
    <meta:editing-cycles>1</meta:editing-cycles>
    <meta:editing-duration>PT0S</meta:editing-duration>
    <meta:user-defined meta:name="Informacja 1"/>
    <meta:user-defined meta:name="Informacja 2"/>
    <meta:user-defined meta:name="Informacja 3"/>
    <meta:user-defined meta:name="Informacja 4"/>
    <meta:document-statistic meta:table-count="0" meta:image-count="0" meta:object-count="0" meta:page-count="57" meta:paragraph-count="1072" meta:word-count="19397" meta:character-count="131091"/>
  </office:meta>
</office:document-meta>
</file>