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jpeg" manifest:full-path="Pictures/10000000000003EF0000028218281D91.jpg"/>
  <manifest:file-entry manifest:media-type="image/jpeg" manifest:full-path="Pictures/10000000000003EF000001B76F290B57.jpg"/>
  <manifest:file-entry manifest:media-type="" manifest:full-path="Pictures/"/>
  <manifest:file-entry manifest:media-type="text/xml" manifest:full-path="content.xml"/>
  <manifest:file-entry manifest:media-type="application/binary" manifest:full-path="layout-cache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HG Mincho Light J" svg:font-family="'HG Mincho Light J', 'Times New Roman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a1" style:family="table">
      <style:table-properties style:width="5.45cm" table:align="margins" style:writing-mode="lr-tb"/>
    </style:style>
    <style:style style:name="Tabela1.A" style:family="table-column">
      <style:table-column-properties style:column-width="5.45cm" style:rel-column-width="3090*"/>
    </style:style>
    <style:style style:name="Tabela1.1" style:family="table-row">
      <style:table-row-properties style:min-row-height="1.323cm" style:keep-together="false" fo:keep-together="always"/>
    </style:style>
    <style:style style:name="Tabela1.A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Tabela1.2" style:family="table-row">
      <style:table-row-properties style:min-row-height="0.34cm" style:keep-together="false" fo:keep-together="always"/>
    </style:style>
    <style:style style:name="Tabela2" style:family="table">
      <style:table-properties style:width="17.53cm" fo:margin-left="-0.263cm" table:align="left" style:writing-mode="lr-tb"/>
    </style:style>
    <style:style style:name="Tabela2.A" style:family="table-column">
      <style:table-column-properties style:column-width="5.833cm"/>
    </style:style>
    <style:style style:name="Tabela2.B" style:family="table-column">
      <style:table-column-properties style:column-width="5.835cm"/>
    </style:style>
    <style:style style:name="Tabela2.C" style:family="table-column">
      <style:table-column-properties style:column-width="5.861cm"/>
    </style:style>
    <style:style style:name="Tabela2.1" style:family="table-row">
      <style:table-row-properties style:min-row-height="0.556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a2.C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Tabela2.2" style:family="table-row">
      <style:table-row-properties style:min-row-height="0.556cm" style:keep-together="false" fo:keep-together="always"/>
    </style:style>
    <style:style style:name="Tabela2.3" style:family="table-row">
      <style:table-row-properties style:min-row-height="2.588cm" style:keep-together="false" fo:keep-together="always"/>
    </style:style>
    <style:style style:name="Tabela2.4" style:family="table-row">
      <style:table-row-properties style:min-row-height="0.318cm" style:keep-together="true" fo:keep-together="auto"/>
    </style:style>
    <style:style style:name="Tabela3" style:family="table">
      <style:table-properties style:width="17.769cm" fo:margin-left="-0.191cm" table:align="left" style:writing-mode="lr-tb"/>
    </style:style>
    <style:style style:name="Tabela3.A" style:family="table-column">
      <style:table-column-properties style:column-width="2.441cm"/>
    </style:style>
    <style:style style:name="Tabela3.B" style:family="table-column">
      <style:table-column-properties style:column-width="15.328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a4" style:family="table">
      <style:table-properties style:width="17.258cm" fo:margin-left="-0.132cm" table:align="left" style:writing-mode="lr-tb"/>
    </style:style>
    <style:style style:name="Tabela4.A" style:family="table-column">
      <style:table-column-properties style:column-width="13.376cm"/>
    </style:style>
    <style:style style:name="Tabela4.B" style:family="table-column">
      <style:table-column-properties style:column-width="3.882cm"/>
    </style:style>
    <style:style style:name="Tabela4.1" style:family="table-row">
      <style:table-row-properties style:min-row-height="0.545cm" style:keep-together="true" fo:keep-together="auto"/>
    </style:style>
    <style:style style:name="Tabela4.A1" style:family="table-cell">
      <style:table-cell-properties style:vertical-align="top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a4.B1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ela4.2" style:family="table-row">
      <style:table-row-properties style:min-row-height="1.323cm" style:keep-together="true" fo:keep-together="auto"/>
    </style:style>
    <style:style style:name="Tabela4.3" style:family="table-row">
      <style:table-row-properties style:min-row-height="0.771cm" style:keep-together="true" fo:keep-together="auto"/>
    </style:style>
    <style:style style:name="Tabela4.5" style:family="table-row">
      <style:table-row-properties style:min-row-height="0.866cm" style:keep-together="true" fo:keep-together="auto"/>
    </style:style>
    <style:style style:name="Tabela4.6" style:family="table-row">
      <style:table-row-properties style:min-row-height="0.443cm" style:keep-together="true" fo:keep-together="auto"/>
    </style:style>
    <style:style style:name="Tabela4.10" style:family="table-row">
      <style:table-row-properties style:min-row-height="0.676cm" style:keep-together="true" fo:keep-together="auto"/>
    </style:style>
    <style:style style:name="Tabela5" style:family="table">
      <style:table-properties style:width="16.267cm" fo:margin-left="-0.199cm" table:align="left" style:writing-mode="lr-tb"/>
    </style:style>
    <style:style style:name="Tabela5.A" style:family="table-column">
      <style:table-column-properties style:column-width="4.191cm"/>
    </style:style>
    <style:style style:name="Tabela5.B" style:family="table-column">
      <style:table-column-properties style:column-width="12.076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5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5.3" style:family="table-row">
      <style:table-row-properties style:min-row-height="2.517cm" style:keep-together="true" fo:keep-together="auto"/>
    </style:style>
    <style:style style:name="P1" style:family="paragraph" style:parent-style-name="Standard">
      <style:text-properties fo:color="#000080" fo:font-size="16pt" style:font-size-asian="16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style:snap-to-layout-grid="false"/>
    </style:style>
    <style:style style:name="P4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/>
    </style:style>
    <style:style style:name="P5" style:family="paragraph" style:parent-style-name="Standard">
      <style:paragraph-properties fo:text-align="center" style:justify-single-word="false"/>
      <style:text-properties fo:font-size="48pt" fo:font-weight="bold" style:font-size-asian="48pt" style:font-weight-asian="bold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4pt" fo:font-style="italic" style:font-size-asian="14pt" style:font-style-asian="italic"/>
    </style:style>
    <style:style style:name="P8" style:family="paragraph" style:parent-style-name="Standard">
      <style:text-properties fo:font-size="12pt" style:text-underline-style="solid" style:text-underline-width="auto" style:text-underline-color="font-color" style:font-size-asian="12pt" style:font-size-complex="12pt"/>
    </style:style>
    <style:style style:name="P9" style:family="paragraph" style:parent-style-name="Standard">
      <style:text-properties fo:font-size="12pt" style:font-size-asian="12pt"/>
    </style:style>
    <style:style style:name="P10" style:family="paragraph" style:parent-style-name="Standard" style:list-style-name="WW8Num12">
      <style:paragraph-properties fo:text-align="justify" style:justify-single-word="false">
        <style:tab-stops>
          <style:tab-stop style:position="2.925cm"/>
        </style:tab-stops>
      </style:paragraph-properties>
      <style:text-properties fo:font-size="12pt" style:font-size-asian="12pt"/>
    </style:style>
    <style:style style:name="P11" style:family="paragraph" style:parent-style-name="Standard" style:list-style-name="WW8Num12">
      <style:paragraph-properties fo:text-align="justify" style:justify-single-word="false"/>
      <style:text-properties fo:font-size="12pt" style:font-size-asian="12pt"/>
    </style:style>
    <style:style style:name="P12" style:family="paragraph" style:parent-style-name="Standard" style:list-style-name="WW8Num12">
      <style:paragraph-properties fo:text-align="justify" style:justify-single-word="false" style:snap-to-layout-grid="false"/>
      <style:text-properties fo:font-size="12pt" style:font-size-asian="12pt"/>
    </style:style>
    <style:style style:name="P13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14" style:family="paragraph" style:parent-style-name="Standard">
      <style:paragraph-properties fo:text-align="justify" style:justify-single-word="false">
        <style:tab-stops>
          <style:tab-stop style:position="2.925cm"/>
        </style:tab-stops>
      </style:paragraph-properties>
      <style:text-properties fo:font-size="12pt" style:font-size-asian="12pt" style:font-size-complex="12pt"/>
    </style:style>
    <style:style style:name="P15" style:family="paragraph" style:parent-style-name="Standard" style:list-style-name="WW8Num19">
      <style:paragraph-properties fo:text-align="justify" style:justify-single-word="false">
        <style:tab-stops>
          <style:tab-stop style:position="2.925cm"/>
        </style:tab-stops>
      </style:paragraph-properties>
      <style:text-properties fo:font-size="12pt" style:font-size-asian="12pt" style:font-size-complex="12pt"/>
    </style:style>
    <style:style style:name="P16" style:family="paragraph" style:parent-style-name="Standard" style:list-style-name="WW8Num22">
      <style:paragraph-properties fo:text-align="justify" style:justify-single-word="false">
        <style:tab-stops>
          <style:tab-stop style:position="2.925cm"/>
        </style:tab-stops>
      </style:paragraph-properties>
      <style:text-properties fo:font-size="12pt" style:font-size-asian="12pt" style:font-size-complex="12pt"/>
    </style:style>
    <style:style style:name="P17" style:family="paragraph" style:parent-style-name="Standard" style:list-style-name="WW8Num9">
      <style:paragraph-properties fo:text-align="justify" style:justify-single-word="false">
        <style:tab-stops>
          <style:tab-stop style:position="2.925cm"/>
        </style:tab-stops>
      </style:paragraph-properties>
      <style:text-properties fo:font-size="12pt" style:font-size-asian="12pt" style:font-size-complex="12pt"/>
    </style:style>
    <style:style style:name="P18" style:family="paragraph" style:parent-style-name="Standard" style:list-style-name="WW8Num9">
      <style:paragraph-properties fo:text-align="justify" style:justify-single-word="false" style:snap-to-layout-grid="false">
        <style:tab-stops>
          <style:tab-stop style:position="2.925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Standard">
      <style:paragraph-properties fo:text-align="justify" style:justify-single-word="false" style:snap-to-layout-grid="false"/>
      <style:text-properties fo:font-size="12pt" style:font-size-asian="12pt" style:font-size-complex="12pt"/>
    </style:style>
    <style:style style:name="P20" style:family="paragraph" style:parent-style-name="Standard">
      <style:paragraph-properties style:snap-to-layout-grid="false"/>
      <style:text-properties fo:font-size="12pt" style:font-size-asian="12pt" style:font-size-complex="12pt"/>
    </style:style>
    <style:style style:name="P21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22" style:family="paragraph" style:parent-style-name="Standard">
      <style:paragraph-properties fo:text-align="center" style:justify-single-word="false" style:snap-to-layout-grid="false"/>
      <style:text-properties fo:font-size="12pt" style:font-size-asian="12pt"/>
    </style:style>
    <style:style style:name="P23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/>
    </style:style>
    <style:style style:name="P24" style:family="paragraph" style:parent-style-name="Standard">
      <style:paragraph-properties fo:text-align="center" style:justify-single-word="false" style:snap-to-layout-grid="false"/>
      <style:text-properties fo:font-size="12pt" fo:font-weight="bold" style:font-size-asian="12pt" style:font-weight-asian="bold"/>
    </style:style>
    <style:style style:name="P25" style:family="paragraph" style:parent-style-name="Standard">
      <style:paragraph-properties fo:text-align="center" style:justify-single-word="false" style:snap-to-layout-grid="false"/>
      <style:text-properties fo:font-size="12pt" fo:font-weight="bold" style:font-size-asian="12pt" style:font-weight-asian="bold" style:font-size-complex="12pt"/>
    </style:style>
    <style:style style:name="P26" style:family="paragraph" style:parent-style-name="Standard">
      <style:text-properties fo:font-variant="small-caps" fo:font-size="12pt" style:text-underline-style="solid" style:text-underline-width="auto" style:text-underline-color="font-color" style:font-size-asian="12pt" style:font-size-complex="12pt"/>
    </style:style>
    <style:style style:name="P27" style:family="paragraph" style:parent-style-name="Standard">
      <style:paragraph-properties fo:text-align="justify" style:justify-single-word="false"/>
    </style:style>
    <style:style style:name="P28" style:family="paragraph" style:parent-style-name="Standard">
      <style:paragraph-properties fo:text-align="justify" style:justify-single-word="false">
        <style:tab-stops>
          <style:tab-stop style:position="2.925cm"/>
        </style:tab-stops>
      </style:paragraph-properties>
    </style:style>
    <style:style style:name="P29" style:family="paragraph" style:parent-style-name="Standard" style:list-style-name="WW8Num19">
      <style:paragraph-properties fo:text-align="justify" style:justify-single-word="false">
        <style:tab-stops>
          <style:tab-stop style:position="2.925cm"/>
        </style:tab-stops>
      </style:paragraph-properties>
    </style:style>
    <style:style style:name="P30" style:family="paragraph" style:parent-style-name="Standard" style:list-style-name="WW8Num12">
      <style:paragraph-properties fo:text-align="justify" style:justify-single-word="false">
        <style:tab-stops>
          <style:tab-stop style:position="2.925cm"/>
        </style:tab-stops>
      </style:paragraph-properties>
    </style:style>
    <style:style style:name="P31" style:family="paragraph" style:parent-style-name="Standard" style:list-style-name="WW8Num22">
      <style:paragraph-properties fo:text-align="justify" style:justify-single-word="false">
        <style:tab-stops>
          <style:tab-stop style:position="2.925cm"/>
        </style:tab-stops>
      </style:paragraph-properties>
    </style:style>
    <style:style style:name="P32" style:family="paragraph" style:parent-style-name="Standard" style:list-style-name="WW8Num22">
      <style:paragraph-properties fo:text-align="justify" style:justify-single-word="false" style:snap-to-layout-grid="false">
        <style:tab-stops>
          <style:tab-stop style:position="2.925cm"/>
        </style:tab-stops>
      </style:paragraph-properties>
    </style:style>
    <style:style style:name="P33" style:family="paragraph" style:parent-style-name="Standard" style:list-style-name="WW8Num9">
      <style:paragraph-properties fo:text-align="justify" style:justify-single-word="false">
        <style:tab-stops>
          <style:tab-stop style:position="2.925cm"/>
        </style:tab-stops>
      </style:paragraph-properties>
    </style:style>
    <style:style style:name="P34" style:family="paragraph" style:parent-style-name="Standard" style:list-style-name="WW8Num12">
      <style:paragraph-properties fo:text-align="justify" style:justify-single-word="false"/>
    </style:style>
    <style:style style:name="P35" style:family="paragraph" style:parent-style-name="Standard" style:list-style-name="WW8Num12">
      <style:paragraph-properties fo:text-align="justify" style:justify-single-word="false"/>
    </style:style>
    <style:style style:name="P36" style:family="paragraph" style:parent-style-name="Standard" style:list-style-name="WW8Num12">
      <style:paragraph-properties fo:text-align="justify" style:justify-single-word="false"/>
    </style:style>
    <style:style style:name="P37" style:family="paragraph" style:parent-style-name="Standard" style:list-style-name="WW8Num12">
      <style:paragraph-properties fo:text-align="justify" style:justify-single-word="false"/>
    </style:style>
    <style:style style:name="P38" style:family="paragraph" style:parent-style-name="Standard" style:list-style-name="WW8Num28">
      <style:paragraph-properties fo:text-align="justify" style:justify-single-word="false" style:snap-to-layout-grid="false"/>
    </style:style>
    <style:style style:name="P39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</style:style>
    <style:style style:name="P40" style:family="paragraph" style:parent-style-name="Standard" style:list-style-name="WW8Num2">
      <style:paragraph-properties fo:text-align="justify" style:justify-single-word="false"/>
    </style:style>
    <style:style style:name="P41" style:family="paragraph" style:parent-style-name="Standard">
      <style:text-properties fo:font-size="8pt" style:font-size-asian="8pt"/>
    </style:style>
    <style:style style:name="P42" style:family="paragraph" style:parent-style-name="Standard">
      <style:paragraph-properties fo:text-align="center" style:justify-single-word="false" style:snap-to-layout-grid="false"/>
      <style:text-properties fo:font-size="11pt" style:font-size-asian="11pt"/>
    </style:style>
    <style:style style:name="P43" style:family="paragraph" style:parent-style-name="Standard">
      <style:paragraph-properties fo:margin-top="0.212cm" fo:margin-bottom="0cm" fo:text-align="justify" style:justify-single-word="false"/>
    </style:style>
    <style:style style:name="P44" style:family="paragraph" style:parent-style-name="Standard">
      <style:paragraph-properties fo:margin-top="0cm" fo:margin-bottom="0.212cm"/>
    </style:style>
    <style:style style:name="P45" style:family="paragraph" style:parent-style-name="Standard">
      <style:paragraph-properties fo:margin-top="0cm" fo:margin-bottom="0.212cm">
        <style:tab-stops>
          <style:tab-stop style:position="0.714cm"/>
        </style:tab-stops>
      </style:paragraph-properties>
    </style:style>
    <style:style style:name="P46" style:family="paragraph" style:parent-style-name="Standard">
      <style:paragraph-properties fo:margin-top="0cm" fo:margin-bottom="0.212cm" fo:text-align="justify" style:justify-single-word="false"/>
    </style:style>
    <style:style style:name="P47" style:family="paragraph" style:parent-style-name="Standard">
      <style:paragraph-properties fo:margin-top="0cm" fo:margin-bottom="0.212cm" fo:text-align="justify" style:justify-single-word="false">
        <style:tab-stops>
          <style:tab-stop style:position="0.751cm"/>
        </style:tab-stops>
      </style:paragraph-properties>
    </style:style>
    <style:style style:name="P48" style:family="paragraph" style:parent-style-name="Standard">
      <style:paragraph-properties fo:margin-top="0cm" fo:margin-bottom="0.212cm" fo:text-align="justify" style:justify-single-word="false">
        <style:tab-stops>
          <style:tab-stop style:position="0.751cm"/>
          <style:tab-stop style:position="1.251cm"/>
        </style:tab-stops>
      </style:paragraph-properties>
    </style:style>
    <style:style style:name="P49" style:family="paragraph" style:parent-style-name="Standard">
      <style:paragraph-properties fo:margin-top="0cm" fo:margin-bottom="0.212cm" fo:text-align="justify" style:justify-single-word="false">
        <style:tab-stops>
          <style:tab-stop style:position="1.251cm"/>
        </style:tab-stops>
      </style:paragraph-properties>
    </style:style>
    <style:style style:name="P50" style:family="paragraph" style:parent-style-name="Standard">
      <style:paragraph-properties fo:margin-top="0cm" fo:margin-bottom="0.212cm">
        <style:tab-stops>
          <style:tab-stop style:position="0.635cm"/>
        </style:tab-stops>
      </style:paragraph-properties>
    </style:style>
    <style:style style:name="P51" style:family="paragraph" style:parent-style-name="Standard">
      <style:paragraph-properties fo:margin-top="0cm" fo:margin-bottom="0.212cm"/>
      <style:text-properties fo:font-size="12pt" style:font-size-asian="12pt" style:font-size-complex="12pt"/>
    </style:style>
    <style:style style:name="P52" style:family="paragraph" style:parent-style-name="Standard">
      <style:paragraph-properties fo:margin-top="0cm" fo:margin-bottom="0.212cm" fo:text-align="justify" style:justify-single-word="false"/>
      <style:text-properties fo:font-size="12pt" style:font-size-asian="12pt" style:font-size-complex="12pt"/>
    </style:style>
    <style:style style:name="P53" style:family="paragraph" style:parent-style-name="Standard">
      <style:paragraph-properties fo:margin-top="0cm" fo:margin-bottom="0.212cm" fo:text-align="justify" style:justify-single-word="false"/>
      <style:text-properties fo:font-size="12pt" style:font-size-asian="12pt"/>
    </style:style>
    <style:style style:name="P54" style:family="paragraph" style:parent-style-name="Standard">
      <style:paragraph-properties fo:margin-top="0cm" fo:margin-bottom="0.212cm" fo:text-align="justify" style:justify-single-word="false">
        <style:tab-stops>
          <style:tab-stop style:position="1.251cm"/>
        </style:tab-stops>
      </style:paragraph-properties>
      <style:text-properties fo:font-size="12pt" style:font-size-asian="12pt"/>
    </style:style>
    <style:style style:name="P55" style:family="paragraph" style:parent-style-name="Standard">
      <style:paragraph-properties fo:margin-top="0cm" fo:margin-bottom="0.212cm" fo:text-align="justify" style:justify-single-word="false" fo:keep-with-next="always"/>
    </style:style>
    <style:style style:name="P56" style:family="paragraph" style:parent-style-name="Standard">
      <style:paragraph-properties fo:margin-top="0cm" fo:margin-bottom="0.212cm" fo:text-align="justify" style:justify-single-word="false" fo:keep-with-next="always">
        <style:tab-stops>
          <style:tab-stop style:position="0.751cm"/>
        </style:tab-stops>
      </style:paragraph-properties>
    </style:style>
    <style:style style:name="P57" style:family="paragraph" style:parent-style-name="Standard">
      <style:paragraph-properties fo:margin-top="0.071cm" fo:margin-bottom="0cm" fo:text-align="justify" style:justify-single-word="false"/>
    </style:style>
    <style:style style:name="P58" style:family="paragraph" style:parent-style-name="Standard">
      <style:paragraph-properties fo:margin-top="0.071cm" fo:margin-bottom="0.071cm" fo:text-align="justify" style:justify-single-word="false" style:snap-to-layout-grid="false"/>
    </style:style>
    <style:style style:name="P59" style:family="paragraph" style:parent-style-name="Standard" style:list-style-name="WW8Num28">
      <style:paragraph-properties fo:margin-top="0.071cm" fo:margin-bottom="0.071cm" fo:text-align="justify" style:justify-single-word="false" style:snap-to-layout-grid="false">
        <style:tab-stops>
          <style:tab-stop style:position="2.925cm"/>
        </style:tab-stops>
      </style:paragraph-properties>
    </style:style>
    <style:style style:name="P60" style:family="paragraph" style:parent-style-name="Standard">
      <style:paragraph-properties fo:margin-top="0.071cm" fo:margin-bottom="0.071cm" fo:text-align="justify" style:justify-single-word="false" style:snap-to-layout-grid="false"/>
      <style:text-properties fo:font-size="12pt" style:font-size-asian="12pt"/>
    </style:style>
    <style:style style:name="P61" style:family="paragraph" style:parent-style-name="Standard">
      <style:paragraph-properties fo:margin-top="0.071cm" fo:margin-bottom="0.071cm" fo:text-align="justify" style:justify-single-word="false">
        <style:tab-stops>
          <style:tab-stop style:position="2.925cm"/>
        </style:tab-stops>
      </style:paragraph-properties>
      <style:text-properties fo:font-size="12pt" style:font-size-asian="12pt"/>
    </style:style>
    <style:style style:name="P62" style:family="paragraph" style:parent-style-name="Standard">
      <style:paragraph-properties fo:margin-top="0.071cm" fo:margin-bottom="0.071cm" fo:text-align="justify" style:justify-single-word="false" style:snap-to-layout-grid="false"/>
      <style:text-properties fo:font-size="12pt" style:font-size-asian="12pt" style:font-size-complex="12pt"/>
    </style:style>
    <style:style style:name="P63" style:family="paragraph" style:parent-style-name="Standard" style:list-style-name="WW8Num28">
      <style:paragraph-properties fo:margin-top="0.071cm" fo:margin-bottom="0.071cm" fo:text-align="justify" style:justify-single-word="false">
        <style:tab-stops>
          <style:tab-stop style:position="2.925cm"/>
        </style:tab-stops>
      </style:paragraph-properties>
      <style:text-properties fo:font-size="12pt" style:font-size-asian="12pt" style:font-size-complex="12pt"/>
    </style:style>
    <style:style style:name="P64" style:family="paragraph" style:parent-style-name="Standard">
      <style:paragraph-properties fo:margin-top="0.071cm" fo:margin-bottom="0.071cm" fo:text-align="justify" style:justify-single-word="false" style:snap-to-layout-grid="false"/>
      <style:text-properties fo:font-size="12pt" fo:language="en" fo:country="US" fo:font-style="italic" style:font-size-asian="12pt" style:font-style-asian="italic"/>
    </style:style>
    <style:style style:name="P65" style:family="paragraph" style:parent-style-name="Standard" style:list-style-name="WW8Num12">
      <style:paragraph-properties fo:text-align="justify" style:justify-single-word="false" fo:keep-with-next="always">
        <style:tab-stops>
          <style:tab-stop style:position="2.925cm"/>
        </style:tab-stops>
      </style:paragraph-properties>
      <style:text-properties fo:font-size="12pt" style:font-size-asian="12pt"/>
    </style:style>
    <style:style style:name="P66" style:family="paragraph" style:parent-style-name="Standard">
      <style:paragraph-properties fo:margin-left="1.752cm" fo:margin-right="0cm" fo:margin-top="0cm" fo:margin-bottom="0.212cm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67" style:family="paragraph" style:parent-style-name="Standard">
      <style:paragraph-properties fo:margin-left="1.752cm" fo:margin-right="0cm" fo:margin-top="0cm" fo:margin-bottom="0.423cm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68" style:family="paragraph" style:parent-style-name="Standard" style:list-style-name="WW8Num5">
      <style:paragraph-properties fo:margin-left="0.379cm" fo:margin-right="0cm" fo:margin-top="0cm" fo:margin-bottom="0.212cm" fo:text-align="justify" style:justify-single-word="false" fo:text-indent="0cm" style:auto-text-indent="false">
        <style:tab-stops>
          <style:tab-stop style:position="1.372cm"/>
        </style:tab-stops>
      </style:paragraph-properties>
    </style:style>
    <style:style style:name="P69" style:family="paragraph" style:parent-style-name="Standard" style:list-style-name="WW8Num5">
      <style:paragraph-properties fo:margin-left="0.379cm" fo:margin-right="0cm" fo:margin-top="0cm" fo:margin-bottom="0.212cm" fo:text-align="justify" style:justify-single-word="false" fo:text-indent="0cm" style:auto-text-indent="false">
        <style:tab-stops>
          <style:tab-stop style:position="1.372cm"/>
        </style:tab-stops>
      </style:paragraph-properties>
      <style:text-properties fo:font-size="12pt" style:font-size-asian="12pt" style:font-size-complex="12pt"/>
    </style:style>
    <style:style style:name="P70" style:family="paragraph" style:parent-style-name="Standard">
      <style:paragraph-properties fo:margin-top="0.212cm" fo:margin-bottom="0.212cm" fo:text-align="justify" style:justify-single-word="false"/>
    </style:style>
    <style:style style:name="P71" style:family="paragraph" style:parent-style-name="Standard">
      <style:paragraph-properties fo:margin-top="0.212cm" fo:margin-bottom="0.212cm" fo:text-align="justify" style:justify-single-word="false">
        <style:tab-stops>
          <style:tab-stop style:position="0.635cm"/>
        </style:tab-stops>
      </style:paragraph-properties>
    </style:style>
    <style:style style:name="P72" style:family="paragraph" style:parent-style-name="Standard">
      <style:paragraph-properties fo:margin-top="0.212cm" fo:margin-bottom="0.212cm">
        <style:tab-stops>
          <style:tab-stop style:position="1.251cm"/>
        </style:tab-stops>
      </style:paragraph-properties>
    </style:style>
    <style:style style:name="P73" style:family="paragraph" style:parent-style-name="Standard">
      <style:paragraph-properties fo:margin-top="0.212cm" fo:margin-bottom="0.212cm" fo:text-align="justify" style:justify-single-word="false"/>
      <style:text-properties fo:font-size="12pt" style:font-size-asian="12pt" style:font-size-complex="12pt"/>
    </style:style>
    <style:style style:name="P74" style:family="paragraph" style:parent-style-name="Standard" style:list-style-name="WW8Num13">
      <style:paragraph-properties fo:margin-left="-0.751cm" fo:margin-right="0cm" fo:margin-top="0cm" fo:margin-bottom="0.212cm" fo:text-indent="0cm" style:auto-text-indent="false">
        <style:tab-stops>
          <style:tab-stop style:position="2.503cm"/>
        </style:tab-stops>
      </style:paragraph-properties>
    </style:style>
    <style:style style:name="P75" style:family="paragraph" style:parent-style-name="Standard" style:list-style-name="WW8Num13">
      <style:paragraph-properties fo:margin-left="-0.751cm" fo:margin-right="-0.254cm" fo:margin-top="0cm" fo:margin-bottom="0.212cm" fo:text-align="justify" style:justify-single-word="false" fo:text-indent="0cm" style:auto-text-indent="false">
        <style:tab-stops>
          <style:tab-stop style:position="2.503cm"/>
        </style:tab-stops>
      </style:paragraph-properties>
      <style:text-properties fo:font-size="12pt" style:font-size-asian="12pt" style:font-size-complex="12pt"/>
    </style:style>
    <style:style style:name="P76" style:family="paragraph" style:parent-style-name="Standard" style:list-style-name="WW8Num13">
      <style:paragraph-properties fo:margin-left="-4.059cm" fo:margin-right="0cm" fo:text-align="justify" style:justify-single-word="false" fo:text-indent="0cm" style:auto-text-indent="false">
        <style:tab-stops>
          <style:tab-stop style:position="5.81cm"/>
        </style:tab-stops>
      </style:paragraph-properties>
    </style:style>
    <style:style style:name="P77" style:family="paragraph" style:parent-style-name="Standard" style:list-style-name="WW8Num13">
      <style:paragraph-properties fo:margin-left="-4.059cm" fo:margin-right="0cm" fo:margin-top="0cm" fo:margin-bottom="0.212cm" fo:text-align="justify" style:justify-single-word="false" fo:text-indent="0cm" style:auto-text-indent="false">
        <style:tab-stops>
          <style:tab-stop style:position="5.81cm"/>
        </style:tab-stops>
      </style:paragraph-properties>
    </style:style>
    <style:style style:name="P78" style:family="paragraph" style:parent-style-name="Standard">
      <style:paragraph-properties fo:margin-left="1.75cm" fo:margin-right="0cm" fo:margin-top="0cm" fo:margin-bottom="0.212cm" fo:text-align="justify" style:justify-single-word="false" fo:text-indent="0cm" style:auto-text-indent="false">
        <style:tab-stops>
          <style:tab-stop style:position="0.002cm"/>
        </style:tab-stops>
      </style:paragraph-properties>
    </style:style>
    <style:style style:name="P79" style:family="paragraph" style:parent-style-name="Standard" style:list-style-name="WW8Num26">
      <style:paragraph-properties fo:margin-left="0cm" fo:margin-right="0cm" fo:margin-top="0cm" fo:margin-bottom="0.212cm" fo:text-align="justify" style:justify-single-word="false" fo:text-indent="0cm" style:auto-text-indent="false">
        <style:tab-stops>
          <style:tab-stop style:position="0.635cm"/>
          <style:tab-stop style:position="0.751cm"/>
        </style:tab-stops>
      </style:paragraph-properties>
    </style:style>
    <style:style style:name="P80" style:family="paragraph" style:parent-style-name="Standard" style:list-style-name="WW8Num26">
      <style:paragraph-properties fo:margin-left="0cm" fo:margin-right="0cm" fo:margin-top="0cm" fo:margin-bottom="0.212cm" fo:text-align="justify" style:justify-single-word="false" fo:text-indent="0cm" style:auto-text-indent="false">
        <style:tab-stops>
          <style:tab-stop style:position="0.635cm"/>
          <style:tab-stop style:position="0.751cm"/>
        </style:tab-stops>
      </style:paragraph-properties>
      <style:text-properties fo:font-size="12pt" style:font-size-asian="12pt" style:font-size-complex="12pt"/>
    </style:style>
    <style:style style:name="P81" style:family="paragraph" style:parent-style-name="Standard" style:list-style-name="WW8Num3">
      <style:paragraph-properties fo:margin-left="-1.002cm" fo:margin-right="0cm" fo:margin-top="0cm" fo:margin-bottom="0.212cm" fo:text-align="justify" style:justify-single-word="false" fo:text-indent="0cm" style:auto-text-indent="false">
        <style:tab-stops>
          <style:tab-stop style:position="2.484cm"/>
        </style:tab-stops>
      </style:paragraph-properties>
    </style:style>
    <style:style style:name="P82" style:family="paragraph" style:parent-style-name="Standard" style:list-style-name="WW8Num3">
      <style:paragraph-properties fo:margin-left="-1.002cm" fo:margin-right="0cm" fo:margin-top="0cm" fo:margin-bottom="0.212cm" fo:text-align="justify" style:justify-single-word="false" fo:text-indent="0cm" style:auto-text-indent="false">
        <style:tab-stops>
          <style:tab-stop style:position="2.484cm"/>
          <style:tab-stop style:position="2.753cm"/>
        </style:tab-stops>
      </style:paragraph-properties>
    </style:style>
    <style:style style:name="P83" style:family="paragraph" style:parent-style-name="Standard" style:list-style-name="WW8Num6">
      <style:paragraph-properties fo:margin-left="-0.249cm" fo:margin-right="0cm" fo:margin-top="0.212cm" fo:margin-bottom="0cm" fo:text-indent="0cm" style:auto-text-indent="false">
        <style:tab-stops>
          <style:tab-stop style:position="2cm"/>
        </style:tab-stops>
      </style:paragraph-properties>
      <style:text-properties fo:font-size="12pt" style:font-size-asian="12pt" style:font-size-complex="12pt"/>
    </style:style>
    <style:style style:name="P84" style:family="paragraph" style:parent-style-name="Standard" style:list-style-name="WW8Num6">
      <style:paragraph-properties fo:margin-left="-0.249cm" fo:margin-right="0cm" fo:margin-top="0.212cm" fo:margin-bottom="0cm" fo:text-indent="0cm" style:auto-text-indent="false">
        <style:tab-stops>
          <style:tab-stop style:position="2cm"/>
        </style:tab-stops>
      </style:paragraph-properties>
    </style:style>
    <style:style style:name="P85" style:family="paragraph" style:parent-style-name="Standard">
      <style:paragraph-properties fo:margin-left="1cm" fo:margin-right="0cm" fo:margin-top="0.212cm" fo:margin-bottom="0cm" fo:text-align="justify" style:justify-single-word="false" fo:text-indent="0cm" style:auto-text-indent="false"/>
    </style:style>
    <style:style style:name="P86" style:family="paragraph" style:parent-style-name="Standard">
      <style:paragraph-properties fo:margin-left="1cm" fo:margin-right="0cm" fo:margin-top="0cm" fo:margin-bottom="0.212cm" fo:text-align="justify" style:justify-single-word="false" fo:text-indent="0cm" style:auto-text-indent="false">
        <style:tab-stops>
          <style:tab-stop style:position="0.751cm"/>
        </style:tab-stops>
      </style:paragraph-properties>
    </style:style>
    <style:style style:name="P87" style:family="paragraph" style:parent-style-name="Standard" style:list-style-name="WW8Num1">
      <style:paragraph-properties fo:margin-left="1cm" fo:margin-right="0cm" fo:margin-top="0cm" fo:margin-bottom="0.212cm" fo:text-align="justify" style:justify-single-word="false" fo:text-indent="0cm" style:auto-text-indent="false">
        <style:tab-stops>
          <style:tab-stop style:position="0.751cm"/>
        </style:tab-stops>
      </style:paragraph-properties>
    </style:style>
    <style:style style:name="P88" style:family="paragraph" style:parent-style-name="Standard" style:list-style-name="WW8Num1">
      <style:paragraph-properties fo:margin-left="1cm" fo:margin-right="0cm" fo:margin-top="0cm" fo:margin-bottom="1.482cm" fo:text-align="justify" style:justify-single-word="false" fo:text-indent="0cm" style:auto-text-indent="false">
        <style:tab-stops>
          <style:tab-stop style:position="0.751cm"/>
        </style:tab-stops>
      </style:paragraph-properties>
    </style:style>
    <style:style style:name="P89" style:family="paragraph" style:parent-style-name="Standard">
      <style:paragraph-properties fo:margin-top="0cm" fo:margin-bottom="0.176cm" fo:text-align="justify" style:justify-single-word="false">
        <style:tab-stops>
          <style:tab-stop style:position="0.751cm"/>
        </style:tab-stops>
      </style:paragraph-properties>
    </style:style>
    <style:style style:name="P90" style:family="paragraph" style:parent-style-name="Standard" style:list-style-name="WW8Num32">
      <style:paragraph-properties fo:margin-left="0.365cm" fo:margin-right="0cm" fo:line-height="150%" fo:text-align="justify" style:justify-single-word="false" fo:text-indent="0cm" style:auto-text-indent="false">
        <style:tab-stops>
          <style:tab-stop style:position="1.386cm"/>
        </style:tab-stops>
      </style:paragraph-properties>
      <style:text-properties fo:font-size="12pt" style:font-size-asian="12pt" style:font-size-complex="12pt"/>
    </style:style>
    <style:style style:name="P91" style:family="paragraph" style:parent-style-name="Standard" style:list-style-name="WW8Num32">
      <style:paragraph-properties fo:margin-left="0.365cm" fo:margin-right="0cm" fo:margin-top="0cm" fo:margin-bottom="0.212cm" fo:text-align="justify" style:justify-single-word="false" fo:orphans="0" fo:widows="0" fo:text-indent="0cm" style:auto-text-indent="false">
        <style:tab-stops>
          <style:tab-stop style:position="1.386cm"/>
        </style:tab-stops>
      </style:paragraph-properties>
      <style:text-properties fo:font-size="12pt" style:font-size-asian="12pt" style:font-size-complex="12pt"/>
    </style:style>
    <style:style style:name="P92" style:family="paragraph" style:parent-style-name="Standard" style:list-style-name="WW8Num32">
      <style:paragraph-properties fo:margin-left="0.365cm" fo:margin-right="0cm" fo:margin-top="0cm" fo:margin-bottom="0.212cm" fo:text-align="justify" style:justify-single-word="false" fo:text-indent="0cm" style:auto-text-indent="false">
        <style:tab-stops>
          <style:tab-stop style:position="1.386cm"/>
        </style:tab-stops>
      </style:paragraph-properties>
      <style:text-properties fo:font-size="12pt" style:font-size-asian="12pt" style:font-size-complex="12pt"/>
    </style:style>
    <style:style style:name="P93" style:family="paragraph" style:parent-style-name="Standard" style:list-style-name="WW8Num17">
      <style:paragraph-properties fo:margin-left="0.365cm" fo:margin-right="0cm" fo:margin-top="0cm" fo:margin-bottom="0.212cm" fo:text-align="justify" style:justify-single-word="false" fo:text-indent="0cm" style:auto-text-indent="false">
        <style:tab-stops>
          <style:tab-stop style:position="1.386cm"/>
        </style:tab-stops>
      </style:paragraph-properties>
      <style:text-properties fo:font-size="12pt" style:font-size-asian="12pt" style:font-size-complex="12pt"/>
    </style:style>
    <style:style style:name="P94" style:family="paragraph" style:parent-style-name="Standard" style:list-style-name="WW8Num30">
      <style:paragraph-properties fo:margin-left="0.365cm" fo:margin-right="0cm" fo:margin-top="0cm" fo:margin-bottom="0.212cm" fo:text-align="justify" style:justify-single-word="false" fo:text-indent="0cm" style:auto-text-indent="false">
        <style:tab-stops>
          <style:tab-stop style:position="1.386cm"/>
        </style:tab-stops>
      </style:paragraph-properties>
      <style:text-properties fo:font-size="12pt" style:font-size-asian="12pt" style:font-size-complex="12pt"/>
    </style:style>
    <style:style style:name="P95" style:family="paragraph" style:parent-style-name="Standard" style:list-style-name="WW8Num32">
      <style:paragraph-properties fo:margin-left="-0.153cm" fo:margin-right="0cm" fo:margin-top="0cm" fo:margin-bottom="0.212cm" fo:text-align="justify" style:justify-single-word="false" fo:orphans="0" fo:widows="0" fo:text-indent="0cm" style:auto-text-indent="false">
        <style:tab-stops>
          <style:tab-stop style:position="2.655cm"/>
          <style:tab-stop style:position="3.655cm"/>
        </style:tab-stops>
      </style:paragraph-properties>
      <style:text-properties fo:font-size="12pt" style:font-size-asian="12pt" style:font-size-complex="12pt"/>
    </style:style>
    <style:style style:name="P96" style:family="paragraph" style:parent-style-name="Standard" style:list-style-name="WW8Num32">
      <style:paragraph-properties fo:margin-left="-0.153cm" fo:margin-right="0cm" fo:margin-top="0cm" fo:margin-bottom="0.212cm" fo:text-align="justify" style:justify-single-word="false" fo:orphans="0" fo:widows="0" fo:text-indent="0cm" style:auto-text-indent="false">
        <style:tab-stops>
          <style:tab-stop style:position="-4.847cm"/>
          <style:tab-stop style:position="2.655cm"/>
        </style:tab-stops>
      </style:paragraph-properties>
      <style:text-properties fo:font-size="12pt" style:font-size-asian="12pt" style:font-size-complex="12pt"/>
    </style:style>
    <style:style style:name="P97" style:family="paragraph" style:parent-style-name="Standard" style:list-style-name="WW8Num20">
      <style:paragraph-properties fo:margin-left="0.45cm" fo:margin-right="0cm" fo:text-align="justify" style:justify-single-word="false" fo:text-indent="0cm" style:auto-text-indent="false">
        <style:tab-stops>
          <style:tab-stop style:position="1.302cm"/>
        </style:tab-stops>
      </style:paragraph-properties>
    </style:style>
    <style:style style:name="P98" style:family="paragraph" style:parent-style-name="Standard" style:list-style-name="WW8Num20">
      <style:paragraph-properties fo:margin-left="0.45cm" fo:margin-right="0cm" fo:text-align="justify" style:justify-single-word="false" fo:text-indent="0cm" style:auto-text-indent="false">
        <style:tab-stops>
          <style:tab-stop style:position="1.302cm"/>
        </style:tab-stops>
      </style:paragraph-properties>
      <style:text-properties fo:font-size="12pt" style:font-size-asian="12pt" style:font-size-complex="12pt"/>
    </style:style>
    <style:style style:name="P99" style:family="paragraph" style:parent-style-name="Standard" style:list-style-name="WW8Num11">
      <style:paragraph-properties fo:margin-left="0cm" fo:margin-right="0.115cm" fo:text-align="justify" style:justify-single-word="false" fo:text-indent="0cm" style:auto-text-indent="false">
        <style:tab-stops>
          <style:tab-stop style:position="1.101cm"/>
        </style:tab-stops>
      </style:paragraph-properties>
      <style:text-properties fo:font-size="12pt" style:font-size-asian="12pt" style:font-size-complex="12pt"/>
    </style:style>
    <style:style style:name="P100" style:family="paragraph" style:parent-style-name="Standard">
      <style:paragraph-properties fo:margin-left="0.06cm" fo:margin-right="0.115cm" fo:text-align="justify" style:justify-single-word="false" fo:text-indent="0cm" style:auto-text-indent="false"/>
    </style:style>
    <style:style style:name="P101" style:family="paragraph" style:parent-style-name="Standard">
      <style:paragraph-properties fo:margin-left="0.06cm" fo:margin-right="0.115cm" fo:text-align="justify" style:justify-single-word="false" fo:text-indent="0cm" style:auto-text-indent="false" style:snap-to-layout-grid="false"/>
    </style:style>
    <style:style style:name="P102" style:family="paragraph" style:parent-style-name="Standard">
      <style:paragraph-properties fo:margin-left="0.06cm" fo:margin-right="0.115cm" fo:text-align="justify" style:justify-single-word="false" fo:text-indent="0cm" style:auto-text-indent="false"/>
      <style:text-properties fo:font-size="12pt" style:font-size-asian="12pt" style:font-size-complex="12pt"/>
    </style:style>
    <style:style style:name="P103" style:family="paragraph" style:parent-style-name="Standard">
      <style:paragraph-properties fo:margin-left="0.06cm" fo:margin-right="0.115cm" fo:text-align="justify" style:justify-single-word="false" fo:text-indent="0cm" style:auto-text-indent="false" style:snap-to-layout-grid="false"/>
      <style:text-properties fo:font-size="12pt" style:font-size-asian="12pt" style:font-size-complex="12pt"/>
    </style:style>
    <style:style style:name="P104" style:family="paragraph" style:parent-style-name="Standard">
      <style:paragraph-properties fo:margin-top="0cm" fo:margin-bottom="1.058cm" fo:text-align="justify" style:justify-single-word="false"/>
    </style:style>
    <style:style style:name="P105" style:family="paragraph" style:parent-style-name="Standard">
      <style:paragraph-properties fo:margin-left="2.501cm" fo:margin-right="0cm" fo:text-indent="-2.501cm" style:auto-text-indent="false"/>
    </style:style>
    <style:style style:name="P106" style:family="paragraph" style:parent-style-name="Standard">
      <style:paragraph-properties fo:margin-left="2.501cm" fo:margin-right="0cm" fo:text-align="justify" style:justify-single-word="false" fo:text-indent="-2.501cm" style:auto-text-indent="false"/>
    </style:style>
    <style:style style:name="P107" style:family="paragraph" style:parent-style-name="Standard">
      <style:paragraph-properties fo:margin-left="2.501cm" fo:margin-right="0cm" fo:text-indent="-2.501cm" style:auto-text-indent="false">
        <style:tab-stops>
          <style:tab-stop style:position="-1.866cm"/>
        </style:tab-stops>
      </style:paragraph-properties>
    </style:style>
    <style:style style:name="P108" style:family="paragraph" style:parent-style-name="Standard">
      <style:paragraph-properties fo:margin-left="2.328cm" fo:margin-right="0cm" fo:text-indent="-2.328cm" style:auto-text-indent="false"/>
    </style:style>
    <style:style style:name="P109" style:family="paragraph" style:parent-style-name="Standard">
      <style:paragraph-properties fo:margin-left="2.328cm" fo:margin-right="0cm" fo:text-indent="-2.328cm" style:auto-text-indent="false">
        <style:tab-stops>
          <style:tab-stop style:position="0cm"/>
        </style:tab-stops>
      </style:paragraph-properties>
    </style:style>
    <style:style style:name="P110" style:family="paragraph" style:parent-style-name="Standard">
      <style:paragraph-properties fo:margin-left="2.328cm" fo:margin-right="0cm" fo:text-indent="-2.328cm" style:auto-text-indent="false">
        <style:tab-stops>
          <style:tab-stop style:position="-0.078cm"/>
        </style:tab-stops>
      </style:paragraph-properties>
    </style:style>
    <style:style style:name="P111" style:family="paragraph" style:parent-style-name="Standard" style:master-page-name="Konwertuj_20_1">
      <style:paragraph-properties style:page-number="2"/>
    </style:style>
    <style:style style:name="P112" style:family="paragraph" style:parent-style-name="Tekst_20_podstawowy_20_2">
      <style:paragraph-properties fo:margin-top="0cm" fo:margin-bottom="0.212cm" fo:text-align="justify" style:justify-single-word="false"/>
    </style:style>
    <style:style style:name="P113" style:family="paragraph" style:parent-style-name="Tekst_20_podstawowy_20_2" style:list-style-name="WW8Num33">
      <style:paragraph-properties fo:margin-top="0cm" fo:margin-bottom="0.212cm" fo:text-align="justify" style:justify-single-word="false"/>
    </style:style>
    <style:style style:name="P114" style:family="paragraph" style:parent-style-name="Tekst_20_podstawowy_20_2">
      <style:paragraph-properties fo:margin-top="0cm" fo:margin-bottom="0.212cm" fo:text-align="justify" style:justify-single-word="false">
        <style:tab-stops>
          <style:tab-stop style:position="1.134cm"/>
        </style:tab-stops>
      </style:paragraph-properties>
    </style:style>
    <style:style style:name="P115" style:family="paragraph" style:parent-style-name="Tekst_20_podstawowy_20_2">
      <style:paragraph-properties fo:margin-top="0cm" fo:margin-bottom="0.212cm" fo:text-align="justify" style:justify-single-word="false">
        <style:tab-stops>
          <style:tab-stop style:position="0cm"/>
        </style:tab-stops>
      </style:paragraph-properties>
    </style:style>
    <style:style style:name="P116" style:family="paragraph" style:parent-style-name="Tekst_20_podstawowy_20_2">
      <style:paragraph-properties fo:margin-top="0cm" fo:margin-bottom="0.212cm" fo:text-align="justify" style:justify-single-word="false"/>
      <style:text-properties style:font-name="Times New Roman" fo:font-size="12pt" style:font-size-asian="12pt"/>
    </style:style>
    <style:style style:name="P117" style:family="paragraph" style:parent-style-name="Tekst_20_podstawowy_20_2">
      <style:paragraph-properties fo:margin-top="0cm" fo:margin-bottom="0.212cm" fo:text-align="justify" style:justify-single-word="false"/>
      <style:text-properties style:font-name="Times New Roman" fo:font-size="12pt" style:font-size-asian="12pt" style:font-name-complex="Times New Roman"/>
    </style:style>
    <style:style style:name="P118" style:family="paragraph" style:parent-style-name="Tekst_20_podstawowy_20_2" style:list-style-name="WW8Num33">
      <style:paragraph-properties fo:margin-top="0cm" fo:margin-bottom="0.212cm" fo:text-align="justify" style:justify-single-word="false"/>
      <style:text-properties style:font-name="Times New Roman" fo:font-size="12pt" style:font-size-asian="12pt" style:font-name-complex="Times New Roman"/>
    </style:style>
    <style:style style:name="P119" style:family="paragraph" style:parent-style-name="Tekst_20_podstawowy_20_2">
      <style:paragraph-properties fo:margin-top="0cm" fo:margin-bottom="0.212cm" fo:text-align="justify" style:justify-single-word="false">
        <style:tab-stops>
          <style:tab-stop style:position="1.134cm"/>
        </style:tab-stops>
      </style:paragraph-properties>
      <style:text-properties style:font-name="Times New Roman" fo:font-size="12pt" style:font-size-asian="12pt" style:font-name-complex="Times New Roman"/>
    </style:style>
    <style:style style:name="P120" style:family="paragraph" style:parent-style-name="Tekst_20_podstawowy_20_2" style:list-style-name="WW8Num13">
      <style:paragraph-properties fo:margin-left="-0.249cm" fo:margin-right="0cm" fo:margin-top="0cm" fo:margin-bottom="0.212cm" fo:text-align="justify" style:justify-single-word="false" fo:text-indent="0cm" style:auto-text-indent="false">
        <style:tab-stops>
          <style:tab-stop style:position="2cm"/>
        </style:tab-stops>
      </style:paragraph-properties>
    </style:style>
    <style:style style:name="P121" style:family="paragraph" style:parent-style-name="Tekst_20_podstawowy_20_2" style:list-style-name="WW8Num13">
      <style:paragraph-properties fo:margin-left="-0.249cm" fo:margin-right="0cm" fo:margin-top="0cm" fo:margin-bottom="0.212cm" fo:text-align="justify" style:justify-single-word="false" fo:text-indent="0cm" style:auto-text-indent="false">
        <style:tab-stops>
          <style:tab-stop style:position="2cm"/>
        </style:tab-stops>
      </style:paragraph-properties>
      <style:text-properties style:font-name="Times New Roman" fo:font-size="12pt" style:font-size-asian="12pt" style:font-name-complex="Times New Roman"/>
    </style:style>
    <style:style style:name="P122" style:family="paragraph" style:parent-style-name="Tekst_20_podstawowy_20_2">
      <style:paragraph-properties fo:margin-top="0.212cm" fo:margin-bottom="0.212cm" fo:text-align="justify" style:justify-single-word="false"/>
      <style:text-properties style:font-name="Times New Roman" fo:font-size="12pt" style:font-size-asian="12pt" style:font-name-complex="Times New Roman"/>
    </style:style>
    <style:style style:name="P123" style:family="paragraph" style:parent-style-name="Tekst_20_podstawowy_20_2">
      <style:paragraph-properties fo:margin-left="1cm" fo:margin-right="0cm" fo:margin-top="0cm" fo:margin-bottom="0.212cm" fo:text-align="justify" style:justify-single-word="false" fo:text-indent="0cm" style:auto-text-indent="false">
        <style:tab-stops>
          <style:tab-stop style:position="0.751cm"/>
        </style:tab-stops>
      </style:paragraph-properties>
    </style:style>
    <style:style style:name="P124" style:family="paragraph" style:parent-style-name="Tekst_20_podstawowy_20_2">
      <style:paragraph-properties fo:margin-top="0cm" fo:margin-bottom="1.058cm" fo:text-align="justify" style:justify-single-word="false"/>
    </style:style>
    <style:style style:name="P125" style:family="paragraph" style:parent-style-name="Text_20_body_20_indent">
      <style:paragraph-properties fo:margin-left="1.752cm" fo:margin-right="0cm" fo:margin-top="0cm" fo:margin-bottom="0.212cm" fo:line-height="150%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126" style:family="paragraph" style:parent-style-name="Text_20_body_20_indent">
      <style:paragraph-properties fo:margin-left="1.752cm" fo:margin-right="0cm" fo:margin-top="0cm" fo:margin-bottom="0.212cm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127" style:family="paragraph" style:parent-style-name="Footer">
      <style:paragraph-properties fo:text-align="center" style:justify-single-word="false"/>
      <style:text-properties fo:font-size="8pt" style:font-size-asian="8pt"/>
    </style:style>
    <style:style style:name="P128" style:family="paragraph" style:parent-style-name="Footer">
      <style:paragraph-properties fo:margin-left="2.501cm" fo:margin-right="0cm" fo:text-indent="-2.501cm" style:auto-text-indent="false">
        <style:tab-stops/>
      </style:paragraph-properties>
    </style:style>
    <style:style style:name="P129" style:family="paragraph" style:parent-style-name="Heading_20_9">
      <style:paragraph-properties style:snap-to-layout-grid="false"/>
    </style:style>
    <style:style style:name="P130" style:family="paragraph" style:parent-style-name="Heading_20_9">
      <style:paragraph-properties>
        <style:tab-stops>
          <style:tab-stop style:position="0.626cm"/>
        </style:tab-stops>
      </style:paragraph-properties>
    </style:style>
    <style:style style:name="P131" style:family="paragraph" style:parent-style-name="Heading_20_6">
      <style:text-properties style:font-size-complex="12pt"/>
    </style:style>
    <style:style style:name="P132" style:family="paragraph" style:parent-style-name="Heading_20_3" style:list-style-name="WW8Num15">
      <style:paragraph-properties fo:margin-left="0cm" fo:margin-right="0cm" fo:margin-top="0.212cm" fo:margin-bottom="0.212cm" fo:text-align="start" style:justify-single-word="false" fo:text-indent="0cm" style:auto-text-indent="false"/>
    </style:style>
    <style:style style:name="P133" style:family="paragraph" style:parent-style-name="Heading_20_3" style:list-style-name="WW8Num15">
      <style:paragraph-properties fo:margin-left="0cm" fo:margin-right="0cm" fo:margin-top="0.212cm" fo:margin-bottom="0.212cm" fo:text-align="start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134" style:family="paragraph" style:parent-style-name="Heading_20_3" style:list-style-name="WW8Num15">
      <style:paragraph-properties fo:margin-left="0cm" fo:margin-right="0cm" fo:margin-top="0.212cm" fo:margin-bottom="0.212cm" fo:text-align="start" style:justify-single-word="false" fo:text-indent="0cm" style:auto-text-indent="false">
        <style:tab-stops>
          <style:tab-stop style:position="1.251cm"/>
        </style:tab-stops>
      </style:paragraph-properties>
      <style:text-properties fo:font-size="12pt" fo:font-weight="bold" style:font-size-asian="12pt" style:font-weight-asian="bold" style:font-size-complex="12pt"/>
    </style:style>
    <style:style style:name="P135" style:family="paragraph" style:parent-style-name="Heading_20_3" style:list-style-name="WW8Num15">
      <style:paragraph-properties fo:margin-left="0cm" fo:margin-right="0cm" fo:margin-top="0.212cm" fo:margin-bottom="0.212cm" fo:text-align="justify" style:justify-single-word="false" fo:text-indent="0cm" style:auto-text-indent="false">
        <style:tab-stops>
          <style:tab-stop style:position="1.251cm"/>
        </style:tab-stops>
      </style:paragraph-properties>
    </style:style>
    <style:style style:name="P136" style:family="paragraph" style:parent-style-name="Heading_20_3" style:list-style-name="WW8Num15">
      <style:paragraph-properties fo:margin-top="0.212cm" fo:margin-bottom="0.212cm" fo:text-align="justify" style:justify-single-word="false" fo:break-before="page">
        <style:tab-stops>
          <style:tab-stop style:position="1.251cm"/>
        </style:tab-stops>
      </style:paragraph-properties>
    </style:style>
    <style:style style:name="P137" style:family="paragraph" style:parent-style-name="Header">
      <style:paragraph-properties fo:text-align="center" style:justify-single-word="false" style:snap-to-layout-grid="false"/>
    </style:style>
    <style:style style:name="P138" style:family="paragraph" style:parent-style-name="Header">
      <style:paragraph-properties fo:text-align="center" style:justify-single-word="false">
        <style:tab-stops/>
      </style:paragraph-properties>
      <style:text-properties fo:language="none" fo:country="none" style:language-asian="none" style:country-asian="none"/>
    </style:style>
    <style:style style:name="P139" style:family="paragraph" style:parent-style-name="Header">
      <style:paragraph-properties>
        <style:tab-stops/>
      </style:paragraph-properties>
      <style:text-properties fo:language="none" fo:country="none" style:language-asian="none" style:country-asian="none"/>
    </style:style>
    <style:style style:name="P140" style:family="paragraph" style:parent-style-name="Header">
      <style:paragraph-properties fo:text-align="center" style:justify-single-word="false" style:snap-to-layout-grid="false">
        <style:tab-stops/>
      </style:paragraph-properties>
      <style:text-properties fo:font-size="12pt" fo:font-weight="bold" style:font-size-asian="12pt" style:font-weight-asian="bold"/>
    </style:style>
    <style:style style:name="P141" style:family="paragraph" style:parent-style-name="Header">
      <style:paragraph-properties fo:text-align="justify" style:justify-single-word="false"/>
      <style:text-properties fo:font-size="12pt" style:font-size-asian="12pt"/>
    </style:style>
    <style:style style:name="P142" style:family="paragraph" style:parent-style-name="Header" style:list-style-name="WW8Num28">
      <style:paragraph-properties fo:text-align="justify" style:justify-single-word="false" style:snap-to-layout-grid="false"/>
      <style:text-properties fo:font-size="12pt" style:font-size-asian="12pt"/>
    </style:style>
    <style:style style:name="P143" style:family="paragraph" style:parent-style-name="Header" style:list-style-name="WW8Num19">
      <style:paragraph-properties fo:text-align="justify" style:justify-single-word="false"/>
      <style:text-properties fo:font-size="12pt" style:font-size-asian="12pt" style:font-size-complex="12pt"/>
    </style:style>
    <style:style style:name="P144" style:family="paragraph" style:parent-style-name="Header" style:list-style-name="WW8Num19">
      <style:paragraph-properties fo:text-align="justify" style:justify-single-word="false" style:snap-to-layout-grid="false"/>
      <style:text-properties fo:font-size="12pt" style:font-size-asian="12pt" style:font-size-complex="12pt"/>
    </style:style>
    <style:style style:name="P145" style:family="paragraph" style:parent-style-name="Header" style:list-style-name="WW8Num19">
      <style:paragraph-properties fo:text-align="justify" style:justify-single-word="false"/>
      <style:text-properties fo:font-size="12pt" style:font-size-asian="12pt" style:font-size-complex="12pt"/>
    </style:style>
    <style:style style:name="P146" style:family="paragraph" style:parent-style-name="Header" style:list-style-name="WW8Num28">
      <style:paragraph-properties fo:margin-left="0.423cm" fo:margin-right="0cm" fo:text-align="justify" style:justify-single-word="false" fo:text-indent="0cm" style:auto-text-indent="false">
        <style:tab-stops>
          <style:tab-stop style:position="0.423cm"/>
          <style:tab-stop style:position="7.578cm" style:type="center"/>
          <style:tab-stop style:position="15.579cm" style:type="right"/>
        </style:tab-stops>
      </style:paragraph-properties>
    </style:style>
    <style:style style:name="P147" style:family="paragraph" style:parent-style-name="Header" style:list-style-name="WW8Num28">
      <style:paragraph-properties fo:margin-left="0.423cm" fo:margin-right="0cm" fo:text-align="justify" style:justify-single-word="false" fo:text-indent="0cm" style:auto-text-indent="false">
        <style:tab-stops>
          <style:tab-stop style:position="0.423cm"/>
          <style:tab-stop style:position="7.578cm" style:type="center"/>
          <style:tab-stop style:position="15.579cm" style:type="right"/>
        </style:tab-stops>
      </style:paragraph-properties>
      <style:text-properties fo:font-size="12pt" style:font-size-asian="12pt"/>
    </style:style>
    <style:style style:name="P148" style:family="paragraph" style:parent-style-name="Header" style:master-page-name="Standard">
      <style:paragraph-properties fo:text-align="center" style:justify-single-word="false" style:page-number="auto">
        <style:tab-stops/>
      </style:paragraph-properties>
      <style:text-properties fo:language="none" fo:country="none" style:language-asian="none" style:country-asian="none"/>
    </style:style>
    <style:style style:name="P149" style:family="paragraph" style:parent-style-name="Heading_20_2" style:list-style-name="WW8Num14">
      <style:paragraph-properties fo:margin-top="0.212cm" fo:margin-bottom="0.212cm" fo:text-align="start" style:justify-single-word="false" fo:break-before="page">
        <style:tab-stops>
          <style:tab-stop style:position="0.751cm"/>
        </style:tab-stops>
      </style:paragraph-properties>
    </style:style>
    <style:style style:name="P150" style:family="paragraph" style:parent-style-name="Heading_20_2" style:list-style-name="WW8Num14">
      <style:paragraph-properties fo:margin-left="0cm" fo:margin-right="0cm" fo:margin-top="0.212cm" fo:margin-bottom="0.212cm" fo:text-align="start" style:justify-single-word="false" fo:text-indent="0cm" style:auto-text-indent="false">
        <style:tab-stops>
          <style:tab-stop style:position="0.751cm"/>
        </style:tab-stops>
      </style:paragraph-properties>
    </style:style>
    <style:style style:name="P151" style:family="paragraph" style:parent-style-name="Heading_20_2" style:list-style-name="WW8Num14">
      <style:paragraph-properties fo:margin-left="0cm" fo:margin-right="0cm" fo:margin-top="0cm" fo:margin-bottom="0.212cm" fo:text-align="start" style:justify-single-word="false" fo:text-indent="0cm" style:auto-text-indent="false">
        <style:tab-stops>
          <style:tab-stop style:position="0.751cm"/>
        </style:tab-stops>
      </style:paragraph-properties>
    </style:style>
    <style:style style:name="P152" style:family="paragraph" style:parent-style-name="Tekst_20_podstawowy_20_wcięty_20_2">
      <style:paragraph-properties fo:margin-left="1.752cm" fo:margin-right="0cm" fo:margin-top="0cm" fo:margin-bottom="0.212cm" fo:text-align="justify" style:justify-single-word="false" fo:orphans="2" fo:widows="2" fo:hyphenation-ladder-count="no-limit" fo:text-indent="-0.751cm" style:auto-text-indent="false">
        <style:tab-stops>
          <style:tab-stop style:position="0cm"/>
        </style:tab-stops>
      </style:paragraph-properties>
      <style:text-properties fo:hyphenate="true" fo:hyphenation-remain-char-count="2" fo:hyphenation-push-char-count="2"/>
    </style:style>
    <style:style style:name="P153" style:family="paragraph" style:parent-style-name="Tekst_20_podstawowy_20_wcięty_20_2">
      <style:paragraph-properties fo:margin-left="0cm" fo:margin-right="0cm" fo:margin-top="0.212cm" fo:margin-bottom="0.212cm" fo:text-align="justify" style:justify-single-word="false" fo:orphans="2" fo:widows="2" fo:hyphenation-ladder-count="no-limit" fo:text-indent="0cm" style:auto-text-indent="false">
        <style:tab-stops>
          <style:tab-stop style:position="1.251cm"/>
        </style:tab-stops>
      </style:paragraph-properties>
      <style:text-properties style:font-name="Times New Roman" fo:hyphenate="true" fo:hyphenation-remain-char-count="2" fo:hyphenation-push-char-count="2"/>
    </style:style>
    <style:style style:name="P154" style:family="paragraph" style:parent-style-name="Tekst_20_podstawowy_20_wcięty_20_2">
      <style:paragraph-properties fo:margin-left="0cm" fo:margin-right="0cm" fo:margin-top="0cm" fo:margin-bottom="0.212cm" fo:text-align="justify" style:justify-single-word="false" fo:orphans="2" fo:widows="2" fo:hyphenation-ladder-count="no-limit" fo:text-indent="0cm" style:auto-text-indent="false">
        <style:tab-stops>
          <style:tab-stop style:position="1.251cm"/>
        </style:tab-stops>
      </style:paragraph-properties>
      <style:text-properties fo:hyphenate="true" fo:hyphenation-remain-char-count="2" fo:hyphenation-push-char-count="2"/>
    </style:style>
    <style:style style:name="P155" style:family="paragraph" style:parent-style-name="Tekst_20_podstawowy_20_wcięty_20_2" style:list-style-name="WW8Num17">
      <style:paragraph-properties fo:margin-left="0.365cm" fo:margin-right="0cm" fo:margin-top="0cm" fo:margin-bottom="0.212cm" fo:orphans="2" fo:widows="2" fo:hyphenation-ladder-count="no-limit" fo:text-indent="0cm" style:auto-text-indent="false">
        <style:tab-stops>
          <style:tab-stop style:position="1.386cm"/>
        </style:tab-stops>
      </style:paragraph-properties>
      <style:text-properties fo:hyphenate="true" fo:hyphenation-remain-char-count="2" fo:hyphenation-push-char-count="2"/>
    </style:style>
    <style:style style:name="P156" style:family="paragraph" style:parent-style-name="Tekst_20_podstawowy_20_wcięty_20_2" style:list-style-name="WW8Num17">
      <style:paragraph-properties fo:margin-left="0.365cm" fo:margin-right="0cm" fo:margin-top="0cm" fo:margin-bottom="0.212cm" fo:orphans="2" fo:widows="2" fo:hyphenation-ladder-count="no-limit" fo:text-indent="0cm" style:auto-text-indent="false">
        <style:tab-stops>
          <style:tab-stop style:position="1.386cm"/>
        </style:tab-stops>
      </style:paragraph-properties>
      <style:text-properties style:font-name="Times New Roman" style:font-size-complex="12pt" fo:hyphenate="true" fo:hyphenation-remain-char-count="2" fo:hyphenation-push-char-count="2"/>
    </style:style>
    <style:style style:name="P157" style:family="paragraph" style:parent-style-name="Tekst_20_podstawowy_20_wcięty_20_2" style:list-style-name="WW8Num17">
      <style:paragraph-properties fo:margin-left="0.365cm" fo:margin-right="0cm" fo:margin-top="0cm" fo:margin-bottom="0.212cm" fo:line-height="150%" fo:orphans="2" fo:widows="2" fo:hyphenation-ladder-count="no-limit" fo:text-indent="0cm" style:auto-text-indent="false">
        <style:tab-stops>
          <style:tab-stop style:position="1.386cm"/>
        </style:tab-stops>
      </style:paragraph-properties>
      <style:text-properties fo:color="#000000" style:font-name="Times New Roman" style:font-name-asian="Times New Roman" style:font-size-complex="12pt" fo:hyphenate="true" fo:hyphenation-remain-char-count="2" fo:hyphenation-push-char-count="2"/>
    </style:style>
    <style:style style:name="P158" style:family="paragraph" style:parent-style-name="H4">
      <style:paragraph-properties fo:margin-top="0cm" fo:margin-bottom="0.212cm" fo:text-align="justify" style:justify-single-word="false" fo:keep-with-next="auto">
        <style:tab-stops>
          <style:tab-stop style:position="0.794cm"/>
        </style:tab-stops>
      </style:paragraph-properties>
    </style:style>
    <style:style style:name="P159" style:family="paragraph" style:parent-style-name="H4">
      <style:paragraph-properties fo:margin-top="0cm" fo:margin-bottom="0.212cm" fo:keep-with-next="auto"/>
      <style:text-properties fo:font-weight="normal" style:font-weight-asian="normal" style:font-size-complex="12pt"/>
    </style:style>
    <style:style style:name="P160" style:family="paragraph" style:parent-style-name="Contents_20_3">
      <style:paragraph-properties>
        <style:tab-stops>
          <style:tab-stop style:position="0.212cm"/>
          <style:tab-stop style:position="15.076cm" style:type="right" style:leader-style="dotted" style:leader-text="."/>
          <style:tab-stop style:position="17.21cm" style:type="right" style:leader-style="dotted" style:leader-text="."/>
        </style:tab-stops>
      </style:paragraph-properties>
    </style:style>
    <style:style style:name="P161" style:family="paragraph" style:parent-style-name="List">
      <style:paragraph-properties fo:text-align="justify" style:justify-single-word="false"/>
    </style:style>
    <style:style style:name="P162" style:family="paragraph" style:parent-style-name="List">
      <style:paragraph-properties fo:text-align="justify" style:justify-single-word="false" style:snap-to-layout-grid="false"/>
    </style:style>
    <style:style style:name="P163" style:family="paragraph" style:parent-style-name="List">
      <style:paragraph-properties fo:text-align="justify" style:justify-single-word="false"/>
      <style:text-properties style:font-name="Times New Roman" fo:font-weight="bold" style:font-weight-asian="bold"/>
    </style:style>
    <style:style style:name="P164" style:family="paragraph" style:parent-style-name="List">
      <style:paragraph-properties fo:text-align="justify" style:justify-single-word="false"/>
      <style:text-properties style:font-name="Times New Roman" style:font-size-complex="12pt"/>
    </style:style>
    <style:style style:name="P165" style:family="paragraph" style:parent-style-name="Text_20_body">
      <style:paragraph-properties fo:text-align="justify" style:justify-single-word="false"/>
    </style:style>
    <style:style style:name="P166" style:family="paragraph" style:parent-style-name="Text_20_body">
      <style:paragraph-properties fo:text-align="justify" style:justify-single-word="false" fo:orphans="2" fo:widows="2" fo:hyphenation-ladder-count="no-limit">
        <style:tab-stops>
          <style:tab-stop style:position="1.251cm"/>
        </style:tab-stops>
      </style:paragraph-properties>
      <style:text-properties fo:hyphenate="true" fo:hyphenation-remain-char-count="2" fo:hyphenation-push-char-count="2"/>
    </style:style>
    <style:style style:name="P167" style:family="paragraph" style:parent-style-name="Text_20_body">
      <style:paragraph-properties fo:text-align="justify" style:justify-single-word="false" fo:orphans="2" fo:widows="2" fo:hyphenation-ladder-count="no-limit">
        <style:tab-stops>
          <style:tab-stop style:position="1.752cm"/>
        </style:tab-stops>
      </style:paragraph-properties>
      <style:text-properties fo:hyphenate="true" fo:hyphenation-remain-char-count="2" fo:hyphenation-push-char-count="2"/>
    </style:style>
    <style:style style:name="P168" style:family="paragraph" style:parent-style-name="Text_20_body">
      <style:text-properties style:font-name="Times New Roman" style:font-size-complex="12pt"/>
    </style:style>
    <style:style style:name="P169" style:family="paragraph" style:parent-style-name="Text_20_body">
      <style:paragraph-properties fo:text-align="justify" style:justify-single-word="false" fo:orphans="2" fo:widows="2" fo:hyphenation-ladder-count="no-limit">
        <style:tab-stops>
          <style:tab-stop style:position="1.251cm"/>
        </style:tab-stops>
      </style:paragraph-properties>
      <style:text-properties style:font-name="Times New Roman" style:font-size-complex="12pt" fo:hyphenate="true" fo:hyphenation-remain-char-count="2" fo:hyphenation-push-char-count="2"/>
    </style:style>
    <style:style style:name="P170" style:family="paragraph" style:parent-style-name="Text_20_body">
      <style:paragraph-properties fo:text-align="justify" style:justify-single-word="false"/>
      <style:text-properties style:font-name="Times New Roman"/>
    </style:style>
    <style:style style:name="P171" style:family="paragraph" style:parent-style-name="Text_20_body">
      <style:paragraph-properties fo:text-align="justify" style:justify-single-word="false" fo:orphans="2" fo:widows="2" fo:hyphenation-ladder-count="no-limit">
        <style:tab-stops>
          <style:tab-stop style:position="1.251cm"/>
        </style:tab-stops>
      </style:paragraph-properties>
      <style:text-properties style:font-name="Times New Roman" fo:hyphenate="true" fo:hyphenation-remain-char-count="2" fo:hyphenation-push-char-count="2"/>
    </style:style>
    <style:style style:name="P172" style:family="paragraph" style:parent-style-name="Text_20_body">
      <style:text-properties fo:color="#000000" style:font-name="Times New Roman" style:font-size-complex="12pt"/>
    </style:style>
    <style:style style:name="P173" style:family="paragraph" style:parent-style-name="Text_20_body">
      <style:paragraph-properties fo:text-align="justify" style:justify-single-word="false"/>
      <style:text-properties fo:color="#000000" style:font-name="Times New Roman"/>
    </style:style>
    <style:style style:name="P174" style:family="paragraph" style:parent-style-name="Text_20_body">
      <style:paragraph-properties fo:text-align="justify" style:justify-single-word="false" fo:orphans="2" fo:widows="2" fo:hyphenation-ladder-count="no-limit">
        <style:tab-stops>
          <style:tab-stop style:position="1.251cm"/>
        </style:tab-stops>
      </style:paragraph-properties>
      <style:text-properties fo:color="#000000" style:font-name="Times New Roman" style:font-name-asian="Times New Roman" fo:hyphenate="true" fo:hyphenation-remain-char-count="2" fo:hyphenation-push-char-count="2"/>
    </style:style>
    <style:style style:name="P175" style:family="paragraph" style:parent-style-name="Text_20_body">
      <style:paragraph-properties fo:orphans="2" fo:widows="2" fo:hyphenation-ladder-count="no-limit">
        <style:tab-stops>
          <style:tab-stop style:position="1.752cm"/>
        </style:tab-stops>
      </style:paragraph-properties>
      <style:text-properties fo:hyphenate="true" fo:hyphenation-remain-char-count="2" fo:hyphenation-push-char-count="2"/>
    </style:style>
    <style:style style:name="P176" style:family="paragraph" style:parent-style-name="Text_20_body">
      <style:paragraph-properties fo:margin-top="0.212cm" fo:margin-bottom="0.212cm"/>
    </style:style>
    <style:style style:name="P177" style:family="paragraph" style:parent-style-name="Text_20_body">
      <style:paragraph-properties fo:margin-top="0.212cm" fo:margin-bottom="0.212cm">
        <style:tab-stops>
          <style:tab-stop style:position="1.251cm"/>
        </style:tab-stops>
      </style:paragraph-properties>
    </style:style>
    <style:style style:name="P178" style:family="paragraph" style:parent-style-name="Text_20_body">
      <style:paragraph-properties fo:margin-top="0.212cm" fo:margin-bottom="0.212cm" fo:text-align="justify" style:justify-single-word="false"/>
    </style:style>
    <style:style style:name="P179" style:family="paragraph" style:parent-style-name="Text_20_body">
      <style:paragraph-properties fo:margin-top="0.212cm" fo:margin-bottom="0.212cm" fo:text-align="justify" style:justify-single-word="false" fo:orphans="2" fo:widows="2" fo:hyphenation-ladder-count="no-limit">
        <style:tab-stops>
          <style:tab-stop style:position="1.251cm"/>
        </style:tab-stops>
      </style:paragraph-properties>
      <style:text-properties fo:hyphenate="true" fo:hyphenation-remain-char-count="2" fo:hyphenation-push-char-count="2"/>
    </style:style>
    <style:style style:name="P180" style:family="paragraph" style:parent-style-name="Text_20_body">
      <style:paragraph-properties fo:margin-top="0.212cm" fo:margin-bottom="0.212cm">
        <style:tab-stops>
          <style:tab-stop style:position="1.752cm"/>
        </style:tab-stops>
      </style:paragraph-properties>
    </style:style>
    <style:style style:name="P181" style:family="paragraph" style:parent-style-name="Text_20_body">
      <style:paragraph-properties fo:margin-left="1.752cm" fo:margin-right="0cm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182" style:family="paragraph" style:parent-style-name="Text_20_body">
      <style:paragraph-properties fo:margin-left="1.752cm" fo:margin-right="0cm" fo:text-align="justify" style:justify-single-word="false" fo:text-indent="-0.751cm" style:auto-text-indent="false">
        <style:tab-stops>
          <style:tab-stop style:position="0cm"/>
        </style:tab-stops>
      </style:paragraph-properties>
      <style:text-properties fo:color="#000000" style:font-name="Times New Roman" style:font-size-complex="12pt"/>
    </style:style>
    <style:style style:name="P183" style:family="paragraph" style:parent-style-name="Text_20_body" style:list-style-name="WW8Num32">
      <style:paragraph-properties fo:margin-left="0.365cm" fo:margin-right="0cm" fo:text-align="justify" style:justify-single-word="false" fo:text-indent="0cm" style:auto-text-indent="false">
        <style:tab-stops>
          <style:tab-stop style:position="1.386cm"/>
        </style:tab-stops>
      </style:paragraph-properties>
      <style:text-properties style:font-name="Times New Roman" style:font-size-complex="12pt"/>
    </style:style>
    <style:style style:name="P184" style:family="paragraph" style:parent-style-name="Text_20_body" style:list-style-name="WW8Num25">
      <style:paragraph-properties fo:margin-left="1cm" fo:margin-right="0cm" fo:text-indent="0cm" style:auto-text-indent="false">
        <style:tab-stops>
          <style:tab-stop style:position="0.751cm"/>
        </style:tab-stops>
      </style:paragraph-properties>
      <style:text-properties fo:color="#000000" style:font-name="Times New Roman"/>
    </style:style>
    <style:style style:name="P185" style:family="paragraph" style:parent-style-name="Text_20_body">
      <style:paragraph-properties fo:margin-top="0cm" fo:margin-bottom="0cm" fo:text-align="justify" style:justify-single-word="false"/>
    </style:style>
    <style:style style:name="P186" style:family="paragraph" style:parent-style-name="Text_20_body">
      <style:paragraph-properties fo:margin-top="0cm" fo:margin-bottom="0cm" fo:text-align="justify" style:justify-single-word="false"/>
      <style:text-properties style:font-name="Times New Roman"/>
    </style:style>
    <style:style style:name="P187" style:family="paragraph" style:parent-style-name="Text_20_body">
      <style:paragraph-properties fo:margin-top="0.423cm" fo:margin-bottom="0.212cm" fo:text-align="justify" style:justify-single-word="false" fo:orphans="2" fo:widows="2" fo:hyphenation-ladder-count="no-limit">
        <style:tab-stops>
          <style:tab-stop style:position="1.251cm"/>
        </style:tab-stops>
      </style:paragraph-properties>
      <style:text-properties fo:hyphenate="true" fo:hyphenation-remain-char-count="2" fo:hyphenation-push-char-count="2"/>
    </style:style>
    <style:style style:name="P188" style:family="paragraph" style:parent-style-name="Contents_20_2">
      <style:paragraph-properties>
        <style:tab-stops>
          <style:tab-stop style:position="0.706cm"/>
          <style:tab-stop style:position="16.628cm" style:type="right" style:leader-style="dotted" style:leader-text="."/>
          <style:tab-stop style:position="16.646cm" style:type="right" style:leader-style="dotted" style:leader-text="."/>
        </style:tab-stops>
      </style:paragraph-properties>
    </style:style>
    <style:style style:name="P189" style:family="paragraph" style:parent-style-name="Blockquote">
      <style:paragraph-properties fo:margin-left="0cm" fo:margin-right="0.63cm" fo:margin-top="0.212cm" fo:margin-bottom="0.176cm" fo:text-align="justify" style:justify-single-word="false" fo:text-indent="0cm" style:auto-text-indent="false"/>
    </style:style>
    <style:style style:name="P190" style:family="paragraph" style:parent-style-name="Blockquote">
      <style:paragraph-properties fo:margin-left="0cm" fo:margin-right="0.065cm" fo:margin-top="0.212cm" fo:margin-bottom="0.176cm" fo:text-align="justify" style:justify-single-word="false" fo:text-indent="0cm" style:auto-text-indent="false"/>
    </style:style>
    <style:style style:name="P191" style:family="paragraph" style:parent-style-name="Blockquote">
      <style:paragraph-properties fo:margin-left="1.752cm" fo:margin-right="0.63cm" fo:margin-top="0cm" fo:margin-bottom="0.212cm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192" style:family="paragraph" style:parent-style-name="Blockquote">
      <style:paragraph-properties fo:margin-left="1.752cm" fo:margin-right="0.63cm" fo:margin-top="0.176cm" fo:margin-bottom="0.212cm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193" style:family="paragraph" style:parent-style-name="Blockquote">
      <style:paragraph-properties fo:margin-left="0cm" fo:margin-right="0cm" fo:margin-top="0cm" fo:margin-bottom="0.212cm" fo:text-align="justify" style:justify-single-word="false" fo:text-indent="0cm" style:auto-text-indent="false"/>
    </style:style>
    <style:style style:name="P194" style:family="paragraph" style:parent-style-name="Blockquote">
      <style:paragraph-properties fo:margin-left="1.752cm" fo:margin-right="-0.004cm" fo:margin-top="0cm" fo:margin-bottom="0.212cm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195" style:family="paragraph" style:parent-style-name="Blockquote">
      <style:paragraph-properties fo:margin-left="1.752cm" fo:margin-right="-0.004cm" fo:margin-top="0cm" fo:margin-bottom="0.212cm" fo:text-align="justify" style:justify-single-word="false" fo:text-indent="-0.751cm" style:auto-text-indent="false">
        <style:tab-stops>
          <style:tab-stop style:position="0cm"/>
          <style:tab-stop style:position="14.949cm"/>
        </style:tab-stops>
      </style:paragraph-properties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size-complex="12pt"/>
    </style:style>
    <style:style style:name="T3" style:family="text">
      <style:text-properties fo:font-size="24pt" fo:font-weight="bold" style:font-size-asian="24pt" style:font-weight-asian="bold"/>
    </style:style>
    <style:style style:name="T4" style:family="text">
      <style:text-properties fo:font-size="16pt" fo:font-weight="bold" style:font-size-asian="16pt" style:font-weight-asian="bold"/>
    </style:style>
    <style:style style:name="T5" style:family="text">
      <style:text-properties fo:font-size="11pt" style:font-size-asian="11pt"/>
    </style:style>
    <style:style style:name="T6" style:family="text">
      <style:text-properties fo:font-size="14pt" fo:font-weight="bold" style:font-size-asian="14pt" style:font-weight-asian="bold" style:font-size-complex="14pt"/>
    </style:style>
    <style:style style:name="T7" style:family="text">
      <style:text-properties fo:font-size="14pt" fo:font-style="italic" style:font-size-asian="14pt" style:font-style-asian="italic"/>
    </style:style>
    <style:style style:name="T8" style:family="text">
      <style:text-properties fo:font-size="14pt" style:font-size-asian="14pt"/>
    </style:style>
    <style:style style:name="T9" style:family="text">
      <style:text-properties fo:font-size="9pt" style:font-size-asian="9pt"/>
    </style:style>
    <style:style style:name="T10" style:family="text">
      <style:text-properties style:text-position="super 58%" fo:font-size="9pt" style:font-size-asian="9pt"/>
    </style:style>
    <style:style style:name="T11" style:family="text">
      <style:text-properties fo:font-size="12pt" style:font-size-asian="12pt"/>
    </style:style>
    <style:style style:name="T12" style:family="text">
      <style:text-properties fo:font-size="12pt" style:font-size-asian="12pt" style:font-size-complex="12pt"/>
    </style:style>
    <style:style style:name="T13" style:family="text">
      <style:text-properties fo:font-size="12pt" fo:font-style="italic" style:font-size-asian="12pt" style:font-style-asian="italic"/>
    </style:style>
    <style:style style:name="T14" style:family="text">
      <style:text-properties fo:font-size="12pt" fo:font-style="italic" style:font-size-asian="12pt" style:font-style-asian="italic" style:font-size-complex="12pt"/>
    </style:style>
    <style:style style:name="T15" style:family="text">
      <style:text-properties fo:font-size="12pt" fo:font-weight="bold" style:font-size-asian="12pt" style:font-weight-asian="bold"/>
    </style:style>
    <style:style style:name="T16" style:family="text">
      <style:text-properties fo:font-size="12pt" fo:font-weight="bold" style:font-size-asian="12pt" style:font-weight-asian="bold" style:font-size-complex="12pt"/>
    </style:style>
    <style:style style:name="T17" style:family="text">
      <style:text-properties style:font-size-complex="12pt"/>
    </style:style>
    <style:style style:name="T18" style:family="text">
      <style:text-properties style:font-name="Times New Roman"/>
    </style:style>
    <style:style style:name="T19" style:family="text">
      <style:text-properties style:font-name="Times New Roman" style:font-size-complex="12pt"/>
    </style:style>
    <style:style style:name="T20" style:family="text">
      <style:text-properties style:font-name="Times New Roman" fo:font-weight="bold" style:font-weight-asian="bold"/>
    </style:style>
    <style:style style:name="T21" style:family="text">
      <style:text-properties style:font-name="Times New Roman" fo:font-weight="bold" style:font-weight-asian="bold" style:font-size-complex="12pt"/>
    </style:style>
    <style:style style:name="T22" style:family="text">
      <style:text-properties style:font-name="Times New Roman" fo:font-size="12pt" fo:font-weight="bold" style:font-size-asian="12pt" style:font-weight-asian="bold"/>
    </style:style>
    <style:style style:name="T23" style:family="text">
      <style:text-properties style:font-name="Times New Roman" fo:font-size="12pt" style:font-size-asian="12pt"/>
    </style:style>
    <style:style style:name="T24" style:family="text">
      <style:text-properties style:font-name="Times New Roman" fo:font-size="12pt" style:font-size-asian="12pt" style:font-name-complex="Times New Roman"/>
    </style:style>
    <style:style style:name="T25" style:family="text">
      <style:text-properties style:font-name="Times New Roman" fo:font-size="12pt" fo:font-style="italic" style:font-size-asian="12pt" style:font-style-asian="italic"/>
    </style:style>
    <style:style style:name="T26" style:family="text">
      <style:text-properties style:font-name="Times New Roman" fo:font-size="12pt" fo:font-style="italic" style:font-size-asian="12pt" style:font-style-asian="italic" style:font-name-complex="Times New Roman"/>
    </style:style>
    <style:style style:name="T27" style:family="text">
      <style:text-properties style:font-name="Times New Roman" fo:font-style="italic" style:font-style-asian="italic" style:font-size-complex="12pt"/>
    </style:style>
    <style:style style:name="T28" style:family="text">
      <style:text-properties fo:color="#000000" style:font-name="Times New Roman" fo:font-size="12pt" style:font-size-asian="12pt"/>
    </style:style>
    <style:style style:name="T29" style:family="text">
      <style:text-properties fo:color="#000000" style:font-name="Times New Roman" fo:font-size="12pt" style:font-size-asian="12pt" style:font-name-complex="Times New Roman"/>
    </style:style>
    <style:style style:name="T30" style:family="text">
      <style:text-properties fo:font-weight="normal" style:font-weight-asian="normal" style:font-size-complex="12pt"/>
    </style:style>
    <style:style style:name="T31" style:family="text">
      <style:text-properties fo:color="#ff0000" fo:font-size="12pt" style:font-size-asian="12pt" style:font-size-complex="12pt"/>
    </style:style>
    <style:style style:name="T32" style:family="text">
      <style:text-properties fo:color="#0000ff" fo:font-size="12pt" style:text-underline-style="solid" style:text-underline-width="auto" style:text-underline-color="font-color" style:font-size-asian="12pt" style:font-size-complex="12pt"/>
    </style:style>
    <style:style style:name="T33" style:family="text">
      <style:text-properties fo:color="#0000ff" fo:font-size="12pt" style:font-size-asian="12pt" style:font-size-complex="12pt"/>
    </style:style>
    <style:style style:name="T34" style:family="text">
      <style:text-properties fo:color="#000000" style:font-name="Times New Roman"/>
    </style:style>
    <style:style style:name="T35" style:family="text">
      <style:text-properties fo:color="#000000" style:font-name="Times New Roman" fo:font-weight="bold" style:font-name-asian="Times New Roman" style:font-weight-asian="bold" style:font-size-complex="12pt"/>
    </style:style>
    <style:style style:name="T36" style:family="text">
      <style:text-properties fo:color="#000000" style:font-name="Times New Roman" fo:font-weight="bold" style:font-weight-asian="bold" style:font-size-complex="12pt"/>
    </style:style>
    <style:style style:name="T37" style:family="text">
      <style:text-properties fo:color="#000000" style:font-name="Times New Roman" style:font-size-complex="12pt"/>
    </style:style>
    <style:style style:name="T38" style:family="text">
      <style:text-properties fo:color="#000000" style:font-name="Times New Roman" style:font-name-asian="Times New Roman"/>
    </style:style>
    <style:style style:name="T39" style:family="text">
      <style:text-properties style:font-name="Arial" fo:font-size="8pt" style:font-size-asian="8pt"/>
    </style:style>
    <style:style style:name="T40" style:family="text">
      <style:text-properties fo:font-size="10pt" style:font-size-asian="10pt"/>
    </style:style>
    <style:style style:name="T41" style:family="text"/>
    <style:style style:name="fr1" style:family="graphic" style:parent-style-name="Frame">
      <style:graphic-properties fo:margin-left="0cm" fo:margin-right="0.249cm" style:wrap="dynamic" style:number-wrapped-paragraphs="no-limit" style:vertical-pos="from-top" style:vertical-rel="paragraph" style:horizontal-pos="from-left" style:horizontal-rel="paragraph" fo:background-color="#ffffff" style:background-transparency="100%" style:writing-mode="lr-tb" draw:wrap-influence-on-position="once-successive">
        <style:background-image/>
      </style:graphic-properties>
    </style:style>
    <style:style style:name="fr2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ge" style:horizontal-pos="from-left" style:horizontal-rel="paragraph" fo:padding="0.026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8"><draw:frame draw:style-name="fr2" draw:name="grafika1" text:anchor-type="char" svg:x="3.993cm" svg:y="1.912cm" svg:width="7.53cm" svg:height="4.794cm" draw:z-index="27"><draw:image xlink:href="Pictures/10000000000003EF0000028218281D91.jpg" xlink:type="simple" xlink:show="embed" xlink:actuate="onLoad"/><draw:contour-polygon svg:width="8.526cm" svg:height="5.426cm" svg:viewBox="0 0 8526 5426" draw:points="0,0 0,5426 8526,5426 8526,0" draw:recreate-on-edit="false"/></draw:frame></text:p>
      <text:p text:style-name="P139"/>
      <text:p text:style-name="P139"/>
      <text:p text:style-name="P139"/>
      <text:p text:style-name="P139"/>
      <text:p text:style-name="P139"/>
      <text:p text:style-name="P139"/>
      <text:p text:style-name="P139"/>
      <text:p text:style-name="P139"/>
      <text:p text:style-name="P138"/>
      <text:p text:style-name="P139"/>
      <text:h text:style-name="Heading_20_7" text:outline-level="7"/>
      <text:h text:style-name="Heading_20_7" text:outline-level="7">System Zarządzania Jakością <text:s/>PN-EN ISO 9001 : 2009</text:h>
      <text:p text:style-name="P1"/>
      <text:p text:style-name="P4">PROCEDURA</text:p>
      <text:p text:style-name="P5">Z 2 - P 1</text:p>
      <text:p text:style-name="Standard"/>
      <text:p text:style-name="Standard"/>
      <text:p text:style-name="P2"><text:span text:style-name="T3">Organizacja i tryb <text:s/>pracy komitetów technicznych</text:span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Standard"><draw:frame draw:style-name="fr1" draw:name="Ramka1" text:anchor-type="paragraph" svg:x="-0.33cm" svg:y="0.002cm" svg:width="5.45cm" draw:z-index="0"><draw:text-box fo:min-height="0.37cm"><table:table table:name="Tabela1" table:style-name="Tabela1"><table:table-column table:style-name="Tabela1.A"/><table:table-row table:style-name="Tabela1.1"><table:table-cell table:style-name="Tabela1.A1" office:value-type="string"><text:p text:style-name="P3"><text:span text:style-name="T4">Edycja 2 </text:span></text:p></table:table-cell></table:table-row><table:table-row table:style-name="Tabela1.2"><table:table-cell table:style-name="Tabela1.A1" office:value-type="string"><text:p text:style-name="P6"><text:span text:style-name="T5"><text:s/>Obowiązuje od: 2009.10.07</text:span></text:p></table:table-cell></table:table-row></table:table></draw:text-box></draw:frame><text:span text:style-name="T6">Zmiana 1 (2009.10.30)<text:line-break/></text:span></text:p>
      <text:p text:style-name="P2"/>
      <text:h text:style-name="Heading_20_6" text:outline-level="6">Opracował(a): <text:span text:style-name="T1">Anna <text:s/>Korab, Zbigniew Garwoliński</text:span></text:h>
      <text:p text:style-name="P2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3">Sprawdził</text:p>
          </table:table-cell>
          <table:table-cell table:style-name="Tabela2.A1" office:value-type="string">
            <text:p text:style-name="P3">Sprawdził</text:p>
          </table:table-cell>
          <table:table-cell table:style-name="Tabela2.C1" office:value-type="string">
            <text:p text:style-name="P3">Zatwierdził</text:p>
          </table:table-cell>
        </table:table-row>
        <table:table-row table:style-name="Tabela2.2">
          <table:table-cell table:style-name="Tabela2.A1" office:value-type="string">
            <text:p text:style-name="P3">Odpowiedzialny <text:s/>za <text:s/>procedurę</text:p>
          </table:table-cell>
          <table:table-cell table:style-name="Tabela2.A1" office:value-type="string">
            <text:p text:style-name="P3">Pełnomocnik Prezesa ds. Systemu <text:s/>Zarządzania Jakością</text:p>
          </table:table-cell>
          <table:table-cell table:style-name="Tabela2.C1" office:value-type="string">
            <text:p text:style-name="P3">Zastępca Prezesa ds. Normalizacji</text:p>
          </table:table-cell>
        </table:table-row>
        <table:table-row table:style-name="Tabela2.3">
          <table:table-cell table:style-name="Tabela2.A1" office:value-type="string">
            <text:p text:style-name="P3"><text:span text:style-name="T7">/-/ Zbigniew Garwoliński</text:span></text:p>
          </table:table-cell>
          <table:table-cell table:style-name="Tabela2.A1" office:value-type="string">
            <text:p text:style-name="P7">/-/ Anna Stankowska</text:p>
          </table:table-cell>
          <table:table-cell table:style-name="Tabela2.C1" office:value-type="string">
            <text:p text:style-name="P3"><text:span text:style-name="T7">/-/ Jolanta Kochańska</text:span></text:p>
          </table:table-cell>
        </table:table-row>
        <table:table-row table:style-name="Tabela2.4">
          <table:table-cell table:style-name="Tabela2.A1" office:value-type="string">
            <text:p text:style-name="P3"><text:span text:style-name="T9">Data i podpis </text:span><text:span text:style-name="Footnote_20_Symbol"><text:span text:style-name="T9"><text:note text:id="ftn1" text:note-class="footnote"><text:note-citation>1</text:note-citation><text:note-body><text:p text:style-name="Endnote"><text:s/>Dokument został podpisany elektronicznie. Data podpisu wg kwalifikowanego znacznika czasu.</text:p></text:note-body></text:note></text:span></text:span></text:p>
          </table:table-cell>
          <table:table-cell table:style-name="Tabela2.A1" office:value-type="string">
            <text:p text:style-name="P3"><text:span text:style-name="T9">Data i podpis </text:span><text:span text:style-name="T10">1</text:span></text:p>
          </table:table-cell>
          <table:table-cell table:style-name="Tabela2.C1" office:value-type="string">
            <text:p text:style-name="P3"><text:span text:style-name="T9">Data i podpis </text:span><text:span text:style-name="T10">1</text:span></text:p>
          </table:table-cell>
        </table:table-row>
      </table:table>
      <text:p text:style-name="P2"/>
      <text:p text:style-name="P111"/>
      <text:h text:style-name="P131" text:outline-level="6">SPIS TREŚCI</text:h>
      <text:p text:style-name="P8"/>
      <text:table-of-content text:style-name="Sect1" text:name="Spis treści1">
        <text:table-of-content-source text:outline-level="3" text:use-index-marks="false">
          <text:index-title-template text:style-name="Contents_20_Heading"/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  <text:index-entry-tab-stop style:type="left" style:position="0.706cm" style:leader-char=" " style:with-tab="false"/>
            <text:index-entry-tab-stop style:type="left" style:position="16.628cm" style:leader-char="." style:with-tab="false"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  <text:index-entry-tab-stop style:type="left" style:position="0.212cm" style:leader-char=" " style:with-tab="false"/>
            <text:index-entry-tab-stop style:type="left" style:position="15.076cm" style:leader-char="." style:with-tab="false"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  <text:index-entry-tab-stop style:type="left" style:position="15.002cm" style:leader-char="." style:with-tab="false"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  <text:index-entry-tab-stop style:type="left" style:position="14.503cm" style:leader-char="." style:with-tab="false"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  <text:index-entry-tab-stop style:type="left" style:position="14.004cm" style:leader-char="." style:with-tab="false"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  <text:index-entry-tab-stop style:type="left" style:position="13.504cm" style:leader-char="." style:with-tab="false"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  <text:index-entry-tab-stop style:type="left" style:position="13.005cm" style:leader-char="." style:with-tab="false"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  <text:index-entry-tab-stop style:type="left" style:position="12.506cm" style:leader-char="." style:with-tab="false"/>
          </text:table-of-content-entry-template>
        </text:table-of-content-source>
        <text:index-body>
          <text:p text:style-name="P188">1.Cel procedury<text:tab/>3</text:p>
          <text:p text:style-name="P188">2.Definicje<text:tab/>3</text:p>
          <text:p text:style-name="P188">3.Zakres obowiązywania<text:tab/>4</text:p>
          <text:p text:style-name="P188">4.Odpowiedzialność<text:tab/>4</text:p>
          <text:p text:style-name="P188">5.Opis postępowania<text:tab/>6</text:p>
          <text:p text:style-name="P160">5.1Postanowienia ogólne<text:tab/>6</text:p>
          <text:p text:style-name="P160">5.2Powoływanie i odwoływanie KT<text:tab/>7</text:p>
          <text:p text:style-name="P160">5.3Powoływanie i odwoływanie członka KT<text:tab/>9</text:p>
          <text:p text:style-name="P160">5.4Powoływanie i odwoływanie przewodniczącego (zastępcy przewodniczącego) KT<text:tab/>11</text:p>
          <text:p text:style-name="P160">5.5Powoływanie i odwoływanie sekretarza KT<text:tab/>12</text:p>
          <text:p text:style-name="P160">5.6Wyznaczanie konsultanta KT<text:tab/>13</text:p>
          <text:p text:style-name="P160">5.7Zadania<text:tab/>14</text:p>
          <text:p text:style-name="P160">5.8Tryb pracy KT<text:tab/>17</text:p>
          <text:p text:style-name="P160">5.9Podejmowanie uchwał w sprawie projektów norm i innych dokumentów normalizacyjnych<text:tab/>19</text:p>
          <text:p text:style-name="P160">5.10Zmiany organizacyjne w KT <text:tab/>20</text:p>
          <text:p text:style-name="P160">5.11Zgłaszanie ekspertów do prac w organach roboczych ISO, IEC, CEN lub CENELEC oraz weryfikacja<text:tab/>23</text:p>
          <text:p text:style-name="P160">5.12Autoryzacja użytkowników serwerów do dostępu do serwerów z dokumentacją ISO, IEC, CEN lub CENELEC<text:tab/>25</text:p>
          <text:p text:style-name="P160">5.13Odwoływanie autoryzacji użytkowników serwerów do dostępu do serwerów z dokumentacją ISO, IEC, CEN lub CENELEC<text:tab/>25</text:p>
          <text:p text:style-name="P160">5.14Przechowywanie dokumentacji<text:tab/>26</text:p>
          <text:p text:style-name="P188">6.Zapisy<text:tab/>26</text:p>
        </text:index-body>
      </text:table-of-content>
      <text:p text:style-name="P26"/>
      <text:list text:style-name="WW8Num14">
        <text:list-item>
          <text:h text:style-name="P149" text:outline-level="2">Cel procedury</text:h>
        </text:list-item>
      </text:list>
      <text:p text:style-name="P27"><text:span text:style-name="T12">Celem procedury jest ustalenie sposobu postępowania przy powoływaniu, odwoływaniu komitetów technicznych, osób funkcyjnych w KT i członków KT oraz <text:s/>określenie <text:s/>struktury organizacyjnej KT, zadań </text:span><text:span text:style-name="T11">jednostki prowadzącej sekretariat KT, przewodniczącego, zastępcy przewodniczącego, sekretarza i członka KT.</text:span><text:span text:style-name="T12"> </text:span></text:p>
      <text:p text:style-name="P43"><text:span text:style-name="T12">Procedura określa również zasady uczestnictwa KT w pracach organów roboczych Międzynarodowej Organizacji Normalizacyjnej (ISO), Międzynarodowej Komisji Elektrotechnicznej (IEC), Europejskiego Komitetu Normalizacyjnego (CEN), Europejskiego Komitetu Normalizacyjnego Elektrotechniki (CENELEC) i Europejskiego Instytutu Norm Telekomunikacyjnych (ETSI). </text:span></text:p>
      <text:p text:style-name="P43"><text:span text:style-name="T12">Niniejsza procedura nie podaje zasad realizacji <text:s/>wyjazdów zagranicznych ekspertów na posiedzenia organów roboczych międzynarodowych i europejskich organizacji normalizacyjnych, które są określone w procedurze </text:span><text:a xlink:type="simple" xlink:href="http://prn-media/~szj/Z2-P2.doc"><text:span text:style-name="Internet_20_link"><text:span text:style-name="T12">Z2-P2</text:span></text:span></text:a><text:span text:style-name="T12">. </text:span></text:p>
      <text:list text:style-name="WW8Num14" text:continue-numbering="true">
        <text:list-item>
          <text:h text:style-name="P150" text:outline-level="2">Definicje</text:h>
        </text:list-item>
      </text:list>
      <text:p text:style-name="P45"><text:span text:style-name="T11">Terminologia wg Przepisów wewnętrznych CEN/CENELEC, Część 2 i niżej podana.</text:span>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62">ZN</text:p>
          </table:table-cell>
          <table:table-cell table:style-name="Tabela3.A1" office:value-type="string">
            <text:p text:style-name="P62">Zespół Normalizacyjny <text:s/></text:p>
          </table:table-cell>
        </table:table-row>
        <table:table-row table:style-name="Tabela3.1">
          <table:table-cell table:style-name="Tabela3.A1" office:value-type="string">
            <text:p text:style-name="P62">KT</text:p>
          </table:table-cell>
          <table:table-cell table:style-name="Tabela3.A1" office:value-type="string">
            <text:p text:style-name="P162"><text:span text:style-name="T19">Komitet Techniczny - działające przy PKN ciało kolegialne powoływane przez Prezesa PKN do prowadzenia prac normalizacyjnych w przyporządkowanym mu zakresie tematycznym</text:span></text:p>
          </table:table-cell>
        </table:table-row>
        <table:table-row table:style-name="Tabela3.1">
          <table:table-cell table:style-name="Tabela3.A1" office:value-type="string">
            <text:p text:style-name="P62">PK</text:p>
          </table:table-cell>
          <table:table-cell table:style-name="Tabela3.A1" office:value-type="string">
            <text:p text:style-name="P58"><text:span text:style-name="T12">Podkomitet Techniczny – ciało kolegialne powoływane w uzasadnionych wypadkach przez przewodniczącego KT do prowadzenia prac normalizacyjnych w wydzielonej części zakresu tematycznego KT</text:span></text:p>
          </table:table-cell>
        </table:table-row>
        <table:table-row table:style-name="Tabela3.1">
          <table:table-cell table:style-name="Tabela3.A1" office:value-type="string">
            <text:p text:style-name="P62">GR</text:p>
          </table:table-cell>
          <table:table-cell table:style-name="Tabela3.A1" office:value-type="string">
            <text:p text:style-name="P162"><text:span text:style-name="T18">Grupa Robocza -</text:span><text:span text:style-name="T20"> </text:span><text:span text:style-name="T18">ciało kolegialne powoływane, przez przewodniczącego KT, biorące udział w opracowaniu tematu normalizacyjnego</text:span></text:p>
          </table:table-cell>
        </table:table-row>
        <table:table-row table:style-name="Tabela3.1">
          <table:table-cell table:style-name="Tabela3.A1" office:value-type="string">
            <text:p text:style-name="P58"><text:span text:style-name="T12">K</text:span><text:span text:style-name="T12">onsens</text:span></text:p>
          </table:table-cell>
          <table:table-cell table:style-name="Tabela3.A1" office:value-type="string">
            <text:p text:style-name="P162"><text:span text:style-name="T18">Ogólne porozumienie, charakteryzujące się brakiem trwałego sprzeciwu znaczącej części zainteresowanych <text:s/>w odniesieniu do istotnych zagadnień, osiągnięte w procesie rozpatrywania poglądów wszystkich stron zainteresowanych i zbliżenia przeciwstawnych stanowisk [PN-EN 45020]</text:span></text:p>
          </table:table-cell>
        </table:table-row>
        <table:table-row table:style-name="Tabela3.1">
          <table:table-cell table:style-name="Tabela3.A1" office:value-type="string">
            <text:p text:style-name="P62">Ekspert</text:p>
          </table:table-cell>
          <table:table-cell table:style-name="Tabela3.A1" office:value-type="string">
            <text:p text:style-name="P58"><text:span text:style-name="T12">Reprezentant członka KT lub specjalista współpracujący z KT, zgłaszany do prac w organie roboczym organizacji europejskiej lub międzynarodowej</text:span></text:p>
          </table:table-cell>
        </table:table-row>
        <table:table-row table:style-name="Tabela3.1">
          <table:table-cell table:style-name="Tabela3.A1" office:value-type="string">
            <text:p text:style-name="P58"><text:span text:style-name="T12">Użytkownik</text:span><text:span text:style-name="T12"> serwera</text:span></text:p>
          </table:table-cell>
          <table:table-cell table:style-name="Tabela3.A1" office:value-type="string">
            <text:p text:style-name="P58"><text:span text:style-name="T12">Pracownik PKN, reprezentant członka KT lub specjalista współpracujący z KT upoważniony do dostępu do serwera z dokumentacją roboczą organizacji europejskich lub międzynarodowych</text:span></text:p>
          </table:table-cell>
        </table:table-row>
        <table:table-row table:style-name="Tabela3.1">
          <table:table-cell table:style-name="Tabela3.A1" office:value-type="string">
            <text:p text:style-name="P62">TC</text:p>
          </table:table-cell>
          <table:table-cell table:style-name="Tabela3.A1" office:value-type="string">
            <text:p text:style-name="P58"><text:span text:style-name="T12">Komitet Techniczny ISO, IEC, CEN lub CENELEC; </text:span><text:span text:style-name="T11">dla celów niniejszej procedury symbolem tym objęte są też inne organy robocze,</text:span><text:span text:style-name="T12"> takie jak wspólne komitety <text:s/>techniczne JTC lub komitety projektowe PC <text:s/></text:span></text:p>
          </table:table-cell>
        </table:table-row>
        <table:table-row table:style-name="Tabela3.1">
          <table:table-cell table:style-name="Tabela3.A1" office:value-type="string">
            <text:p text:style-name="P62">SC</text:p>
          </table:table-cell>
          <table:table-cell table:style-name="Tabela3.A1" office:value-type="string">
            <text:p text:style-name="P58"><text:span text:style-name="T12">Podkomitet Techniczny ISO, IEC, CEN lub CENELEC</text:span></text:p>
          </table:table-cell>
        </table:table-row>
        <table:table-row table:style-name="Tabela3.1">
          <table:table-cell table:style-name="Tabela3.A1" office:value-type="string">
            <text:p text:style-name="P60">WG</text:p>
          </table:table-cell>
          <table:table-cell table:style-name="Tabela3.A1" office:value-type="string">
            <text:p text:style-name="P58"><text:span text:style-name="T11">Grupa Robocza - organ roboczy podlegający TC <text:s/>lub SC; dla celów niniejszej procedury symbolem tym objęte są też inne organy robocze podlegające TC lub SC, takie jak np.: TF (Zespół Zadaniowy), MT (Zespół Zadaniowy ds. Aktualności Norm), PT (Zespół Projektowy), JWG (Wspólna Grupa Robocza)</text:span></text:p>
          </table:table-cell>
        </table:table-row>
        <table:table-row table:style-name="Tabela3.1">
          <table:table-cell table:style-name="Tabela3.A1" office:value-type="string">
            <text:p text:style-name="P60">ISO-CS</text:p>
          </table:table-cell>
          <table:table-cell table:style-name="Tabela3.A1" office:value-type="string">
            <text:p text:style-name="P60">Sekretariat Centralny ISO</text:p>
          </table:table-cell>
        </table:table-row>
        <text:soft-page-break/>
        <table:table-row table:style-name="Tabela3.1">
          <table:table-cell table:style-name="Tabela3.A1" office:value-type="string">
            <text:p text:style-name="P60">IEC-CO</text:p>
          </table:table-cell>
          <table:table-cell table:style-name="Tabela3.A1" office:value-type="string">
            <text:p text:style-name="P60">Biuro Centralne IEC</text:p>
          </table:table-cell>
        </table:table-row>
        <table:table-row table:style-name="Tabela3.1">
          <table:table-cell table:style-name="Tabela3.A1" office:value-type="string">
            <text:p text:style-name="P64">IEC EMS</text:p>
          </table:table-cell>
          <table:table-cell table:style-name="Tabela3.A1" office:value-type="string">
            <text:p text:style-name="P58"><text:span text:style-name="T13">IEC Experts Management System</text:span><text:span text:style-name="T11"> - system zarządzania danymi ekspertów i delegatów.</text:span></text:p>
          </table:table-cell>
        </table:table-row>
        <table:table-row table:style-name="Tabela3.1">
          <table:table-cell table:style-name="Tabela3.A1" office:value-type="string">
            <text:p text:style-name="P58"><text:span text:style-name="T13">IEC</text:span><text:span text:style-name="T13"> permission system</text:span></text:p>
          </table:table-cell>
          <table:table-cell table:style-name="Tabela3.A1" office:value-type="string">
            <text:p text:style-name="P58"><text:span text:style-name="T11">System zarządzania danymi użytkowników mających dostęp do dokumentacji TC/SC na serwerze IEC</text:span></text:p>
          </table:table-cell>
        </table:table-row>
        <table:table-row table:style-name="Tabela3.1">
          <table:table-cell table:style-name="Tabela3.A1" office:value-type="string">
            <text:p text:style-name="P58"><text:span text:style-name="T13">ISO</text:span><text:span text:style-name="T13"> Global Directory</text:span></text:p>
          </table:table-cell>
          <table:table-cell table:style-name="Tabela3.A1" office:value-type="string">
            <text:p text:style-name="P58"><text:span text:style-name="T11">System zarządzania danymi ekspertów i użytkowników serwerów ISO TC/SC</text:span></text:p>
          </table:table-cell>
        </table:table-row>
      </table:table>
      <text:p text:style-name="Standard"/>
      <text:list text:style-name="WW8Num14" text:continue-numbering="true">
        <text:list-item>
          <text:h text:style-name="P151" text:outline-level="2">Zakres obowiązywania</text:h>
        </text:list-item>
      </text:list>
      <text:p text:style-name="Standard"><text:span text:style-name="T11">Procedura obowiązuje w ZN, WKM, WWM, DPK, WIF, WPK i KT.</text:span></text:p>
      <text:list text:style-name="WW8Num14" text:continue-numbering="true">
        <text:list-item>
          <text:h text:style-name="P150" text:outline-level="2">Odpowiedzialność</text:h>
        </text:list-item>
      </text:list>
      <text:p text:style-name="P9">Za prawidłowe stosowanie procedury odpowiedzialne są osoby wg Tablicy 1.</text:p>
      <text:p text:style-name="P41"/>
      <text:p text:style-name="P23">Tablica 1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140">Zakres</text:p>
          </table:table-cell>
          <table:table-cell table:style-name="Tabela4.B1" office:value-type="string">
            <text:p text:style-name="P24">Odpowiedzialny</text:p>
          </table:table-cell>
        </table:table-row>
        <table:table-row table:style-name="Tabela4.2">
          <table:table-cell table:style-name="Tabela4.A1" office:value-type="string">
            <text:list text:style-name="WW8Num19">
              <text:list-item>
                <text:p text:style-name="P144">zgłaszanie do ankiety zamiaru powołania KT;</text:p>
              </text:list-item>
              <text:list-item>
                <text:p text:style-name="P143">zorganizowanie zebrania założycielskiego;</text:p>
              </text:list-item>
              <text:list-item>
                <text:p text:style-name="P143">przygotowanie dokumentów i wniosku o powołanie / odwołanie KT i <text:s/>zmian <text:s/>w KT <text:s/>oraz autoryzacji / odwołania autoryzacji;</text:p>
              </text:list-item>
              <text:list-item>
                <text:p text:style-name="P15">powiadomienie użytkownika o autoryzacji do serwera PKN;</text:p>
              </text:list-item>
              <text:list-item>
                <text:p text:style-name="P29"><text:span text:style-name="T12">zadeklarowanie formy uczestnictwa w przypadku braku możliwości przyporządkowania tematyki nowego TC/SC do KT;</text:span></text:p>
              </text:list-item>
              <text:list-item>
                <text:p text:style-name="P29"><text:span text:style-name="T12">zaopiniowanie deklaracji <text:s/>formy uczestnictwa w TC/SC ISO lub IEC otrzymanej z KT;</text:span></text:p>
              </text:list-item>
              <text:list-item>
                <text:p text:style-name="P143">zaopiniowanie zgłoszenia ekspertów do organizacji europejskich i międzynarodowych.</text:p>
              </text:list-item>
            </text:list>
          </table:table-cell>
          <table:table-cell table:style-name="Tabela4.B1" office:value-type="string">
            <text:h text:style-name="P129" text:outline-level="9">Dyrektor ZN</text:h>
          </table:table-cell>
        </table:table-row>
        <table:table-row table:style-name="Tabela4.3">
          <table:table-cell table:style-name="Tabela4.A1" office:value-type="string">
            <text:list text:style-name="WW8Num12">
              <text:list-item>
                <text:p text:style-name="P12">sprawdzanie poprawności i kompletności wniosków dot. organizacji <text:s/>KT;</text:p>
              </text:list-item>
              <text:list-item>
                <text:p text:style-name="P34"><text:span text:style-name="T11">przygotowywanie powołań , odwołań i przekazywanie, po podpisaniu, do zainteresowanych;</text:span></text:p>
              </text:list-item>
              <text:list-item>
                <text:p text:style-name="P11">aktualizowanie składu KT w ZSI Norma; </text:p>
              </text:list-item>
              <text:list-item>
                <text:p text:style-name="P11">ewidencja kart/czytników;</text:p>
              </text:list-item>
              <text:list-item>
                <text:p text:style-name="P34"><text:span text:style-name="T11">przekazywanie kart /czytników; </text:span></text:p>
              </text:list-item>
              <text:list-item>
                <text:p text:style-name="P34"><text:span text:style-name="T11">podpisywanie protokołu zdawczo-odbiorczego czytnika;</text:span></text:p>
              </text:list-item>
              <text:list-item>
                <text:p text:style-name="P10">przekazywanie do ZN informacji o dokonanej lub odwołanej autoryzacji <text:s text:c="11"/>w przypadku serwera PKN;</text:p>
              </text:list-item>
              <text:list-item>
                <text:p text:style-name="P10">przyporządkowanie tematyki nowych TC/SC do KT i/lub ZN;</text:p>
              </text:list-item>
              <text:list-item>
                <text:p text:style-name="P65">weryfikacja danych - formularzy dot. zgłoszenia ekspertów i autoryzacji lub <text:s text:c="3"/>odwołania autoryzacji użytkowników;</text:p>
              </text:list-item>
              <text:list-item>
                <text:p text:style-name="P30"><text:span text:style-name="T11">aktualizacja danych w ZSI NORMA dot. autoryzacji do serwera PKN;</text:span></text:p>
              </text:list-item>
              <text:list-item>
                <text:p text:style-name="P34"><text:span text:style-name="T11">wpisywanie danych do ZSI NORMA w Module Organizacja <text:s/></text:span></text:p>
              </text:list-item>
              <text:list-item>
                <text:p text:style-name="P30"><text:span text:style-name="T11">archiwizacja dokumentów, wniosków i formularzy dot. organizacji KT;</text:span></text:p>
              </text:list-item>
              <text:list-item>
                <text:p text:style-name="P30"><text:span text:style-name="T11">archiwizacja formularzy dot. autoryzacji do serwerów zewnętrznych i PKN, zgłoszonych ekspertów, deklarowania formy uczestnictwa </text:span></text:p>
              </text:list-item>
            </text:list>
            <text:p text:style-name="P28"><text:span text:style-name="T11"><text:s text:c="5"/>w TC/SC ISO lub IEC. <text:s/></text:span></text:p>
          </table:table-cell>
          <table:table-cell table:style-name="Tabela4.B1" office:value-type="string">
            <text:h text:style-name="P129" text:outline-level="9">Dyrektor WKM</text:h>
          </table:table-cell>
        </table:table-row>
        <table:table-row table:style-name="Tabela4.3">
          <table:table-cell table:style-name="Tabela4.A1" office:value-type="string">
            <text:list text:style-name="WW8Num28">
              <text:list-item>
                <text:p text:style-name="P38"><text:span text:style-name="T11">sprawdzanie pod względem formalnoprawnym wniosków i dokumentów dot. powołania /odwołania w KT oraz zmian w KT.</text:span></text:p>
              </text:list-item>
            </text:list>
          </table:table-cell>
          <table:table-cell table:style-name="Tabela4.B1" office:value-type="string">
            <text:h text:style-name="P129" text:outline-level="9">Dyrektor WPK</text:h>
          </table:table-cell>
        </table:table-row>
        <text:soft-page-break/>
        <table:table-row table:style-name="Tabela4.5">
          <table:table-cell table:style-name="Tabela4.A1" office:value-type="string">
            <text:list text:style-name="WW8Num28">
              <text:list-item>
                <text:p text:style-name="P142">ogłoszenie ankiety powszechnej zamiaru powołania KT</text:p>
              </text:list-item>
              <text:list-item>
                <text:p text:style-name="P146"><text:span text:style-name="T11">Wiadomości <text:s/>PKN. Normalizacja</text:span></text:p>
              </text:list-item>
              <text:list-item>
                <text:p text:style-name="P147">Strona WWW i <text:s/>BIP.</text:p>
              </text:list-item>
            </text:list>
            <text:p text:style-name="P141"/>
          </table:table-cell>
          <table:table-cell table:style-name="Tabela4.B1" office:value-type="string">
            <text:h text:style-name="P129" text:outline-level="9"/>
            <text:h text:style-name="P130" text:outline-level="9"><text:s/>Kierownik DPK</text:h>
            <text:p text:style-name="P21">Dyrektor WIF</text:p>
          </table:table-cell>
        </table:table-row>
        <table:table-row table:style-name="Tabela4.6">
          <table:table-cell table:style-name="Tabela4.A1" office:value-type="string">
            <text:list text:style-name="WW8Num28">
              <text:list-item>
                <text:p text:style-name="P142">uzyskiwanie opinii Rady Normalizacyjnej.</text:p>
              </text:list-item>
            </text:list>
            <text:p text:style-name="P141"/>
          </table:table-cell>
          <table:table-cell table:style-name="Tabela4.B1" office:value-type="string">
            <text:h text:style-name="P129" text:outline-level="9">Kierownik DPK </text:h>
          </table:table-cell>
        </table:table-row>
        <table:table-row table:style-name="Tabela4.6">
          <table:table-cell table:style-name="Tabela4.A1" office:value-type="string">
            <text:list text:style-name="WW8Num28">
              <text:list-item>
                <text:p text:style-name="P59"><text:span text:style-name="T12">aktywowanie kart kryptograficznych;</text:span></text:p>
              </text:list-item>
              <text:list-item>
                <text:p text:style-name="P63">wprowadzenie użytkownika serwera PKN;</text:p>
              </text:list-item>
              <text:list-item>
                <text:p text:style-name="P63">powiadomienie WKM (zwrot formularzy) o dokonanej autoryzacji lub jej anulowaniu w przypadku serwera PKN.</text:p>
              </text:list-item>
            </text:list>
            <text:p text:style-name="P61"/>
          </table:table-cell>
          <table:table-cell table:style-name="Tabela4.B1" office:value-type="string">
            <text:h text:style-name="P129" text:outline-level="9">Dyrektor WIF</text:h>
          </table:table-cell>
        </table:table-row>
        <table:table-row table:style-name="Tabela4.6">
          <table:table-cell table:style-name="Tabela4.A1" office:value-type="string">
            <text:list text:style-name="WW8Num22">
              <text:list-item>
                <text:p text:style-name="P32"><text:span text:style-name="T12">przekazanie informacji i/lub formularzy dot. formy uczestnictwa w TC/SC ISO lub IEC do WKM;</text:span></text:p>
              </text:list-item>
              <text:list-item>
                <text:p text:style-name="P16">identyfikacja potrzeby zgłoszenia deklaracji formy uczestnictwa w <text:s/>TC/SC ISO lub IEC;</text:p>
              </text:list-item>
              <text:list-item>
                <text:p text:style-name="P16">przekazanie informacji i/lub dokumentu (oraz kopii korespondencji) dot. form uczestnictwa w TC/SC ISO lub IEC, autoryzacji do serwerów zewnętrznych, udziału w pracach organów roboczych ISO, IEC, CEN lub CENELEC do ZN i/lub eksperta;</text:p>
              </text:list-item>
              <text:list-item>
                <text:p text:style-name="P31"><text:span text:style-name="T12">przygotowanie i przekazanie wiadomości poczty elektronicznej, danych lub formularzy do ISO, IEC, CEN, CENELEC lub ETSI;</text:span></text:p>
              </text:list-item>
              <text:list-item>
                <text:p text:style-name="P31"><text:span text:style-name="T12">aktualizacja danych w </text:span><text:span text:style-name="T14">IEC EMS, IEC permission system </text:span><text:span text:style-name="T12">lub</text:span><text:span text:style-name="T14"> ISO Global Directory</text:span><text:span text:style-name="T12">;</text:span></text:p>
              </text:list-item>
              <text:list-item>
                <text:p text:style-name="P31"><text:span text:style-name="T12">aktualizacja danych w ZSI NORMA oraz zwrot formularzy do WKM (dot. autoryzacji użytkowników serwerów zewnętrznych, formy uczestnictwa w TC/SC w ISO lub IEC i ekspertów w organach roboczych). </text:span></text:p>
              </text:list-item>
            </text:list>
            <text:p text:style-name="P14"/>
          </table:table-cell>
          <table:table-cell table:style-name="Tabela4.B1" office:value-type="string">
            <text:h text:style-name="P129" text:outline-level="9"><text:s text:c="5"/>Dyrektor <text:s/>WWM</text:h>
          </table:table-cell>
        </table:table-row>
        <table:table-row table:style-name="Tabela4.6">
          <table:table-cell table:style-name="Tabela4.A1" office:value-type="string">
            <text:list text:style-name="WW8Num9">
              <text:list-item>
                <text:p text:style-name="P18">akceptowanie zamiaru powołania KT;</text:p>
              </text:list-item>
              <text:list-item>
                <text:p text:style-name="P33"><text:span text:style-name="T12">akceptowanie </text:span><text:span text:style-name="T14">Wniosku o powołanie Komitetu Technicznego</text:span><text:span text:style-name="T12">;</text:span></text:p>
              </text:list-item>
              <text:list-item>
                <text:p text:style-name="P33"><text:span text:style-name="T12">akceptowanie deklaracji formy uczestnictwa w TC i SC <text:s text:c="2"/>ISO lub IEC;</text:span></text:p>
              </text:list-item>
              <text:list-item>
                <text:p text:style-name="P33"><text:span text:style-name="T12">rozpatrywanie odwołania KT i podjęcie decyzji w sprawie formy uczestnictwa w TC i SC <text:s/>w ISO lub IEC.</text:span></text:p>
              </text:list-item>
            </text:list>
            <text:p text:style-name="P14"/>
          </table:table-cell>
          <table:table-cell table:style-name="Tabela4.B1" office:value-type="string">
            <text:h text:style-name="P129" text:outline-level="9"><text:span text:style-name="T17">Z-ca Prezesa PKN ds. Normalizacji</text:span></text:h>
          </table:table-cell>
        </table:table-row>
        <table:table-row table:style-name="Tabela4.10">
          <table:table-cell table:style-name="Tabela4.A1" office:value-type="string">
            <text:p text:style-name="P19">- <text:s text:c="3"/>zatwierdzanie wniosków o powołanie i odwołanie KT;</text:p>
            <text:p text:style-name="P13">- <text:s text:c="3"/>podpisywanie powołań i odwołań .</text:p>
            <text:p text:style-name="P13"/>
          </table:table-cell>
          <table:table-cell table:style-name="Tabela4.B1" office:value-type="string">
            <text:p text:style-name="P22">Prezes PKN</text:p>
          </table:table-cell>
        </table:table-row>
        <table:table-row table:style-name="Tabela4.10">
          <table:table-cell table:style-name="Tabela4.A1" office:value-type="string">
            <text:list text:style-name="WW8Num9">
              <text:list-item>
                <text:p text:style-name="P18">deklarowanie formy uczestnictwa w TC/SC <text:s/>ISO lub IEC;</text:p>
              </text:list-item>
              <text:list-item>
                <text:p text:style-name="P33"><text:span text:style-name="T12">zgłaszanie ekspertów do prac w organie roboczym organizacji europejskiej i międzynarodowej ;</text:span></text:p>
              </text:list-item>
              <text:list-item>
                <text:p text:style-name="P33"><text:span text:style-name="T12">przekazywanie odpowiedniej informacji w przypadku weryfikacji lub zmiany ekspertów;</text:span></text:p>
              </text:list-item>
              <text:list-item>
                <text:p text:style-name="P33"><text:span text:style-name="T12">zgłaszanie potrzeby uzyskania dostępu lub odwołania autoryzacji do serwera z dokumentacją;</text:span></text:p>
              </text:list-item>
              <text:list-item>
                <text:p text:style-name="P33"><text:span text:style-name="T12">powoływanie podkomitetów i grup roboczych oraz określanie ich zadań;</text:span></text:p>
              </text:list-item>
              <text:list-item>
                <text:p text:style-name="P17">zwoływanie posiedzeń KT;</text:p>
              </text:list-item>
              <text:list-item>
                <text:p text:style-name="P33"><text:span text:style-name="T12">zatwierdzanie protokołów i uchwał KT.</text:span></text:p>
              </text:list-item>
            </text:list>
          </table:table-cell>
          <table:table-cell table:style-name="Tabela4.B1" office:value-type="string">
            <text:p text:style-name="P22">Przewodniczący KT</text:p>
          </table:table-cell>
        </table:table-row>
      </table:table>
      <text:list text:style-name="WW8Num14" text:continue-numbering="true">
        <text:list-item>
          <text:h text:style-name="P150" text:outline-level="2"><text:soft-page-break/>Opis postępowania</text:h>
        </text:list-item>
      </text:list>
      <text:list text:style-name="WW8Num15">
        <text:list-item>
          <text:list>
            <text:list-item>
              <text:h text:style-name="P133" text:outline-level="3">Postanowienia ogólne</text:h>
            </text:list-item>
          </text:list>
        </text:list-item>
      </text:list>
      <text:p text:style-name="Standard"/>
      <text:p text:style-name="P161"><text:span text:style-name="T20">5.1.1</text:span><text:span text:style-name="T18"><text:tab/>KT realizują cele wymienione w art. 3 ustawy z dnia 12 września 2002 r. o normalizacji (Dz. U. Nr 169, poz. 1386 z późn. zm.) poprzez opracowywanie norm i innych dokumentów normalizacyjnych w przyporządkowanych im zakresach tematycznych, między innymi poprzez udział ich przedstawicieli w pracach międzynarodowych i europejskich organizacji normalizacyjnych. </text:span></text:p>
      <text:p text:style-name="P161"><text:span text:style-name="T20">5.1.2</text:span><text:span text:style-name="T18"><text:tab/>Członkami KT są podmioty działające i zainteresowane w zakresie tematycznym danego KT w liczbie nie mniej niż 5 i nie więcej niż 30 podmiotów. W uzasadnionych przypadkach Prezes PKN może wrazić zgodę na zwiększenie lub zmniejszenie liczby podmiotów w KT. <text:s/></text:span></text:p>
      <text:p text:style-name="P189"><text:span text:style-name="T17">Członkowie KT (podmioty) są powoływani przez Prezesa PKN na czas nieokreślony i realizują zadania KT poprzez swoich reprezentantów.</text:span> </text:p>
      <text:p text:style-name="P190"><text:span text:style-name="T1">Członkowie KT i ich reprezentanci są zobowiązani do przestrzegania przepisów wewnętrznych PKN dotyczących działalności KT, w tym Przepisów wewnętrznych CEN/CENELEC oraz procedur opracowywania norm i innych dokumentów normalizacyjnych. </text:span></text:p>
      <text:p text:style-name="P189">W skład KT , zgodnie z ustawą z dnia 12 września 2002 r. o normalizacji wchodzą: specjaliści - reprezentanci podmiotów oraz <text:s/>pracownik PKN - konsultant KT.</text:p>
      <text:p text:style-name="P161"><text:span text:style-name="T18">Reprezentanci członków KT mogą pełnić funkcję przewodniczącego/zastępcy przewodniczącego KT - powoływanego przez Prezesa PKN na 4-letnią kadencję (licząc od daty powołania). W uzasadnionych przypadkach Prezes PKN może wyrazić zgodę na wybór większej liczby zastępców przewodniczącego KT.</text:span></text:p>
      <text:p text:style-name="P161"><text:span text:style-name="T18">Zaleca się, aby w KT jednego członka reprezentowała tylko jedna osoba. W wyjątkowych przypadkach podmiot może być reprezentowany maksymalnie przez trzy osoby. Niezależnie od liczby reprezentantów, każdy podmiot ma tylko jeden głos. Reprezentanta upoważnionego do głosowania w imieniu podmiotu wskazuje ten podmiot. </text:span></text:p>
      <text:p text:style-name="P163">W jednym KT jedna osoba może reprezentować <text:s/>tylko jednego członka.</text:p>
      <text:p text:style-name="P161"><text:span text:style-name="T18">Uwaga: Nowemu członkowi KT przysługuje prawo głosu po upływie 3 miesięcy od daty powołania do KT. Zasada ta będzie stosowana od 1 stycznia 2010 r.</text:span></text:p>
      <text:p text:style-name="P161"><text:span text:style-name="T20">5.1.3</text:span><text:span text:style-name="T18"><text:tab/></text:span><text:span text:style-name="T19">Sekretariaty KT prowadzi PKN lub inna jednostka organizacyjna, której PKN powierzył prowadzenie <text:s/>sekretariatu, na podstawie <text:s/>odrębnej umowy. </text:span></text:p>
      <text:p text:style-name="P164">Zadaniem sekretariatu KT jest zapewnienie obsługi administracyjno-technicznej prac KT oraz organizacja odbywających się w kraju posiedzeń organów międzynarodowych i europejskich organizacji normalizacyjnych. </text:p>
      <text:p text:style-name="P161"><text:span text:style-name="T18">Sekretarzem KT jest osoba wydelegowana przez jednostkę prowadzącą sekretariat. Sekretarz KT jest powoływany przez Prezesa PKN na czas nieokreślony. Sekretarz uczestniczy w pracach KT lecz nie bierze udziału w głosowaniu. Jeżeli sekretariat jest prowadzony przez PKN funkcję sekretarza KT pełni konsultant KT. </text:span></text:p>
      <text:p text:style-name="P46"><text:span text:style-name="T15">5.1.4</text:span><text:span text:style-name="T11"><text:tab/>Konsultant KT jest odpowiedzialny za przestrzeganie przez KT przepisów wewnętrznych PKN dotyczących działalności KT, w tym </text:span><text:span text:style-name="T16"><text:s/></text:span><text:span text:style-name="T12">Przepisów wewnętrznych CEN/CENELEC oraz</text:span><text:span text:style-name="T11"> procedur opracowywania projektów Polskich Norm i innych dokumentów normalizacyjnych. Konsultant KT </text:span><text:soft-page-break/><text:span text:style-name="T11">nie bierze udziału w głosowaniu, ma </text:span><text:span text:style-name="T12">natomiast prawo blokowania uchwał niezgodnych <text:s/>z ww. przepisami. </text:span></text:p>
      <text:p text:style-name="P112"><text:span text:style-name="T22">5.1.5</text:span><text:span text:style-name="T23"><text:tab/></text:span><text:span text:style-name="T29">Na podstawie z art. 5 ust. 5 i 6 ustawy </text:span><text:span text:style-name="T23"><text:s/>z dnia 12 września 2002 r.</text:span><text:span text:style-name="T29"> o normalizacji członek KT/PK i jego reprezentanci są zobowiązani do przeniesienia na PKN autorskich praw majątkowych i niewykonywania autorskich praw osobistych, nabytych podczas</text:span><text:span text:style-name="T28"> uczestnictwa w pracach </text:span><text:span text:style-name="T23">normalizacyjnych.</text:span></text:p>
      <text:p text:style-name="P112"><text:span text:style-name="T22">5.1.6 <text:s/></text:span><text:span text:style-name="T23">Forma elektroniczna dokumentów, powstających <text:s/>na podstawie niniejszej procedury, wraz <text:line-break/>z wymaganymi podpisami elektronicznymi jest równorzędna z formą papierową dokumentów – zgodnie z ustawą z dnia 18 września 2001 r. o podpisie elektronicznym. </text:span></text:p>
      <text:list text:style-name="WW8Num15" text:continue-numbering="true">
        <text:list-item>
          <text:list text:continue-numbering="true">
            <text:list-item>
              <text:h text:style-name="P133" text:outline-level="3">Powoływanie i odwoływanie KT</text:h>
            </text:list-item>
          </text:list>
        </text:list-item>
      </text:list>
      <text:p text:style-name="P176"><text:span text:style-name="T21">5.2.1<text:tab/>Powoływanie KT</text:span></text:p>
      <text:p text:style-name="P158"><text:span text:style-name="T30">Prezes PKN powołuje KT, w szczególności gdy zachodzi potrzeba:</text:span></text:p>
      <text:p text:style-name="P66"><text:span text:style-name="T12">a)<text:tab/>odwzorowania zakresu tematycznego komitetu technicznego międzynarodowej lub europejskiej organizacji normalizacyjnej, a jego tematyka nie wchodzi w zakres istniejących KT,</text:span></text:p>
      <text:p text:style-name="P66"><text:span text:style-name="T12">b)<text:tab/>dzielenia lub łączenia istniejących KT.</text:span></text:p>
      <text:p text:style-name="P112"><text:span text:style-name="T24">W przypadku braku możliwości powołania KT, w sytuacji, o której mowa w poz. a), Prezes PKN podejmuje decyzję o przyporządkowaniu danego zakresu tematycznego już istniejącemu KT.</text:span></text:p>
      <text:p text:style-name="P112"><text:span text:style-name="T24">Zamiar powołania KT, po uzyskaniu akceptacji Zastępcy Prezesa PKN, poddaje się ankiecie powszechnej poprzez zamieszczenie w miesięczniku „Wiadomości PKN. Normalizacja”, na stronie internetowej PKN i BIP następujących informacji: </text:span></text:p>
      <text:list text:style-name="WW8Num5">
        <text:list-item>
          <text:p text:style-name="P69">proponowana nazwa i zakres tematyczny nowego KT, </text:p>
        </text:list-item>
        <text:list-item>
          <text:p text:style-name="P69">numery komitetów technicznych międzynarodowych i europejskich organizacji normalizacyjnych, których zakresy tematyczne odpowiadają zakresowi tematycznemu powoływanego KT,</text:p>
        </text:list-item>
        <text:list-item>
          <text:p text:style-name="P69">nazwa ZN wnioskującego o powołanie KT,</text:p>
        </text:list-item>
        <text:list-item>
          <text:p text:style-name="P68"><text:span text:style-name="T12">zadania jednostki prowadzącej sekretariat KT, zadania członka KT (przez odesłanie do dokumentów SZJ),</text:span></text:p>
        </text:list-item>
        <text:list-item>
          <text:p text:style-name="P68"><text:span text:style-name="T12">termin, do którego zainteresowani mogą zgłaszać akces do członkostwa w przyszłym KT, uwagi do przedstawionych propozycji oraz ewentualną ofertę prowadzenia sekretariatu przyszłego KT,</text:span></text:p>
        </text:list-item>
        <text:list-item>
          <text:p text:style-name="P68"><text:span text:style-name="T12">numery i nazwy istniejących KT, w przypadku gdy powoływany KT powstaje z połączenia lub podzielenia tych KT,</text:span></text:p>
        </text:list-item>
        <text:list-item>
          <text:p text:style-name="P68"><text:span text:style-name="T12">adres do korespondencji (telefon, faks, e-mail).</text:span></text:p>
        </text:list-item>
      </text:list>
      <text:p text:style-name="P112"><text:span text:style-name="T24">Po upływie miesiąca od daty zakończenia ankiety, dyrektor ZN, uwzględniając opinie uzyskane w jej wyniku oraz zgłoszenia akcesu do prac przyszłego KT i ewentualne oferty prowadzenia sekretariatu przyszłego KT, wskazuje pracownika PKN - konsultanta KT do współpracy z KT i zwołuje zebranie założycielskie.</text:span></text:p>
      <text:p text:style-name="P117">Na zebraniu założycielskim dokonuje się:</text:p>
      <text:list text:style-name="WW8Num13">
        <text:list-item>
          <text:p text:style-name="P121"><text:soft-page-break/>uzgodnień dotyczących nazwy i zakresu tematycznego KT, zakresu współpracy krajowej, międzynarodowej i europejskiej KT z uwzględnieniem uwag z ankiety,</text:p>
        </text:list-item>
        <text:list-item>
          <text:p text:style-name="P121">rozpatrzenia ofert dotyczących prowadzenia sekretariatu KT,</text:p>
        </text:list-item>
        <text:list-item>
          <text:p text:style-name="P120"><text:span text:style-name="T24">przyjęcia zgłoszeń do KT podmiotów, <text:s/>o których mowa w art. 23 ust. 2 ustawy z dnia 12 września 2002 r. <text:s/>o normalizacji i ich reprezentantów,</text:span></text:p>
        </text:list-item>
        <text:list-item>
          <text:p text:style-name="P121">określenia przewidywanych źródeł finansowania,</text:p>
        </text:list-item>
        <text:list-item>
          <text:p text:style-name="P120"><text:span text:style-name="T24">uzgodnienia kandydatów na przewodniczącego (zastępcę przewodniczącego) KT,</text:span></text:p>
        </text:list-item>
        <text:list-item>
          <text:p text:style-name="P120"><text:span text:style-name="T24">wskazania sekretarza KT.</text:span></text:p>
        </text:list-item>
      </text:list>
      <text:p text:style-name="P70"><text:span text:style-name="T12">ZN przygotowuje formularz </text:span><text:a xlink:type="simple" xlink:href="http://prn-media/~szj/Z2-P1-F01.doc"><text:span text:style-name="Internet_20_link"><text:span text:style-name="T12">Z2-P1-F01</text:span></text:span></text:a><text:span text:style-name="T12"> </text:span><text:span text:style-name="T14">Wniosek o powołanie Komitetu Technicznego</text:span><text:span text:style-name="T12">. Do wniosku należy dołączyć:</text:span></text:p>
      <text:list text:style-name="WW8Num13" text:continue-numbering="true">
        <text:list-item>
          <text:list text:continue-numbering="true">
            <text:list-item>
              <text:list text:continue-numbering="true">
                <text:list-item>
                  <text:p text:style-name="P74"><text:span text:style-name="T12">formularz </text:span><text:a xlink:type="simple" xlink:href="http://prn-media/~szj/Z2-P1-F02.doc"><text:span text:style-name="Internet_20_link"><text:span text:style-name="T12">Z2-P1-F02</text:span></text:span></text:a><text:span text:style-name="T12"> </text:span><text:span text:style-name="T14">Skład KT</text:span><text:span text:style-name="T12"> ,</text:span></text:p>
                </text:list-item>
                <text:list-item>
                  <text:p text:style-name="P74"><text:span text:style-name="T11">formularz</text:span><text:span text:style-name="T12"> </text:span><text:a xlink:type="simple" xlink:href="http://prn-media/~szj/Z2-P1-F03.doc"><text:span text:style-name="Internet_20_link"><text:span text:style-name="T12">Z2-P1-F03</text:span></text:span></text:a><text:span text:style-name="T12"> </text:span><text:span text:style-name="T14">Wykazy norm i dokumentów normalizacyjnych przypisanych do KT</text:span><text:span text:style-name="T12">,</text:span></text:p>
                </text:list-item>
                <text:list-item>
                  <text:p><text:span text:style-name="T12">podpisany przez jednostkę przyjmującą prowadzenie sekretariatu formularz </text:span><text:a xlink:type="simple" xlink:href="http://prn-media/~szj/Z2-P1-F15.doc"><text:span text:style-name="Internet_20_link"><text:span text:style-name="T12">Z2-P1-F15</text:span></text:span></text:a><text:span text:style-name="T12"> </text:span><text:span text:style-name="T14">Zadania jednostki prowadzącej sekretariat KT</text:span><text:span text:style-name="T12"> (dotyczy sekretariatu prowadzonego poza PKN),</text:span></text:p>
                </text:list-item>
                <text:list-item>
                  <text:p><text:span text:style-name="T12">protokół zebrania założycielskiego,</text:span></text:p>
                </text:list-item>
                <text:list-item>
                  <text:p><text:span text:style-name="T12">pismo dyrektora ZN wyznaczającego konsultanta KT,</text:span></text:p>
                </text:list-item>
                <text:list-item>
                  <text:p text:style-name="P75">pismo dyrektora ZN z propozycją powołania KT, zaakceptowaną przez Zastępcę Prezesa PKN (zawierające informacje podawane w ankiecie). </text:p>
                </text:list-item>
              </text:list>
            </text:list-item>
          </text:list>
        </text:list-item>
      </text:list>
      <text:p text:style-name="P50"><text:span text:style-name="T12">Dodatkowo należy dołączyć następujące dokumenty, dotyczące każdego członka KT, potwierdzające skład KT:</text:span></text:p>
      <text:list text:style-name="WW8Num13" text:continue-numbering="true">
        <text:list-item>
          <text:list text:continue-numbering="true">
            <text:list-item>
              <text:list text:continue-numbering="true">
                <text:list-item>
                  <text:list text:continue-numbering="true">
                    <text:list-item>
                      <text:p text:style-name="P77"><text:span text:style-name="T12">formularz </text:span><text:a xlink:type="simple" xlink:href="http://prn-media/~szj/Z2-P1-F04.doc"><text:span text:style-name="Internet_20_link"><text:span text:style-name="T12">Z2-P1-F04</text:span></text:span></text:a><text:span text:style-name="T12"> </text:span><text:span text:style-name="T14">Dane osobowe reprezentanta członka KT/eksperta do przetwarzania przez PKN</text:span><text:span text:style-name="T12">, podpisany przez reprezentanta członka KT/eksperta,</text:span></text:p>
                    </text:list-item>
                    <text:list-item>
                      <text:p text:style-name="P77"><text:span text:style-name="T12">formularz </text:span><text:a xlink:type="simple" xlink:href="http://prn-media/~szj/Z2-P1-F14.doc"><text:span text:style-name="Internet_20_link"><text:span text:style-name="T12">Z2-P1-F14</text:span></text:span></text:a><text:span text:style-name="T12"> </text:span><text:span text:style-name="T14">Zadania członka KT</text:span><text:span text:style-name="T12">, podpisany przez członka KT i jego reprezentanta(-ów),</text:span></text:p>
                    </text:list-item>
                    <text:list-item>
                      <text:p text:style-name="P76"><text:span text:style-name="T12">formularz </text:span><text:a xlink:type="simple" xlink:href="http://prn-media/~szj/Z2-P1-F16.doc"><text:span text:style-name="Internet_20_link"><text:span text:style-name="T12">Z2-P1-F16</text:span></text:span></text:a><text:span text:style-name="T12"> </text:span><text:span text:style-name="T14">Dane członka KT do przetwarzania przez PKN</text:span><text:span text:style-name="T12">, podpisany przez osobę(-y) upoważnioną(-e) 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78"><text:span text:style-name="T12">wraz z dokumentami potwierdzającymi prawo reprezentowania podmiotu na zewnątrz (np. aktualny wyciąg z Krajowego Rejestru Sądowego, kopia statutu organizacji). </text:span></text:p>
      <text:p text:style-name="P112"><text:span text:style-name="T24">ZN przekazuje wniosek wraz z dokumentacją do WPK, który sprawdza jego poprawność pod względem formalnoprawnym. Wniosek zaakceptowany przez WPK jest przekazywany do WKM, który sprawdza jego poprawność pod względem merytorycznym. W przypadku stwierdzenia uchybień wniosek jest zwracany do ZN celem usunięcia niezgodności. WKM przekazuje wniosek do Zastępcy Prezesa PKN do akceptacji. <text:s/></text:span></text:p>
      <text:p text:style-name="P112"><text:span text:style-name="T24">Po zasięgnięciu opinii Rady Normalizacyjnej (uchwała) i wpisaniu przez WKM numeru uchwały </text:span><text:span text:style-name="T26">(na Wniosku o powołanie Komitetu Technicznego)</text:span><text:span text:style-name="T24"> Prezes PKN powołuje KT, zatwierdzając wniosek wg formularza </text:span><text:a xlink:type="simple" xlink:href="http://prn-media/~szj/Z2-P1-F01.doc"><text:span text:style-name="Internet_20_link"><text:span text:style-name="T24">Z2-P1-F01</text:span></text:span></text:a><text:span text:style-name="T24">.</text:span></text:p>
      <text:p text:style-name="P117">Powołując KT Prezes PKN powołuje jednocześnie członków KT i sekretarza KT.</text:p>
      <text:p text:style-name="P112"><text:soft-page-break/><text:span text:style-name="T24">Przewodniczącego (zastępcę przewodniczącego) KT wybiera się spośród reprezentantów członków KT na pierwszym posiedzeniu KT.</text:span></text:p>
      <text:p text:style-name="P112"><text:span text:style-name="T24">Powołanie przewodniczącego (zastępcy przewodniczącego) KT odbywa się według 5.4.</text:span></text:p>
      <text:p text:style-name="P122">W przypadku łączenia KT stosuje się skróconą procedurę z następującymi zmianami:</text:p>
      <text:list text:style-name="WW8Num33">
        <text:list-item>
          <text:p text:style-name="P118">ankieta powszechna skrócona do 4. tygodni,</text:p>
        </text:list-item>
        <text:list-item>
          <text:p text:style-name="P113"><text:span text:style-name="T24">dotychczasowi członkowie KT pozostają w składzie KT,</text:span></text:p>
        </text:list-item>
        <text:list-item>
          <text:p text:style-name="P113"><text:span text:style-name="T24">nie jest wymagane zwoływanie zebrania założycielskiego w przypadku jednoznacznych decyzji dotyczących prowadzenia sekretariatu.</text:span></text:p>
        </text:list-item>
      </text:list>
      <text:p text:style-name="P176"><text:span text:style-name="T21">5.2.2<text:tab/>Odwoływanie KT</text:span></text:p>
      <text:p text:style-name="P119">Prezes PKN odwołuje KT w przypadku, gdy:</text:p>
      <text:p text:style-name="P123"><text:span text:style-name="T24">1) dotychczasowy KT zostanie podzielony lub połączony z innym,</text:span></text:p>
      <text:p text:style-name="P123"><text:span text:style-name="T24">2) zostaną zaniechane prace normalizacyjne w tematyce danego KT.</text:span></text:p>
      <text:p text:style-name="P114"><text:span text:style-name="T24">W przypadku gdy zostaną zaniechane prace normalizacyjne w tematyce danego KT, Prezes PKN podejmuje decyzję o zagospodarowaniu zbioru Polskich Norm i innych dokumentów normalizacyjnych, należącego do zakresu tematycznego odwoływanego KT.</text:span></text:p>
      <text:p text:style-name="P39"><text:span text:style-name="T12">ZN przygotowuje formularz</text:span><text:span text:style-name="T31">:</text:span><text:span text:style-name="T12"> </text:span></text:p>
      <text:list text:style-name="WW8Num2">
        <text:list-item>
          <text:p text:style-name="P40"><text:a xlink:type="simple" xlink:href="http://prn-media/~szj/Z2-P1-F05.doc"><text:span text:style-name="Internet_20_link"><text:span text:style-name="T12">Z2-P1-F05</text:span></text:span></text:a><text:span text:style-name="T12"> </text:span><text:span text:style-name="T14">Wniosek o odwołanie Komitetu Technicznego</text:span><text:span text:style-name="T12">,</text:span></text:p>
        </text:list-item>
      </text:list>
      <text:list text:style-name="WW8Num25">
        <text:list-item>
          <text:p><text:a xlink:type="simple" xlink:href="http://prn-media/~szj/Z2-P1-F06.doc"><text:span text:style-name="Internet_20_link"><text:span text:style-name="T12">Z2-P1-F06</text:span></text:span></text:a><text:span text:style-name="T12"> </text:span><text:span text:style-name="T14">Wniosek o wprowadzenie zmian w KT</text:span><text:span text:style-name="T12">.</text:span></text:p>
        </text:list-item>
      </text:list>
      <text:p text:style-name="P71"><text:span text:style-name="T12">ZN przekazuje wniosek do WPK, który sprawdza jego poprawność pod względem formalnoprawnym. Wniosek zaakceptowany przez WPK jest przekazywany do WKM, który sprawdza jego poprawność pod względem merytorycznym. W przypadku stwierdzenia uchybień wniosek jest zwracany do ZN celem usunięcia niezgodności. Zaakceptowany wniosek jest przedstawiany Prezesowi PKN.</text:span></text:p>
      <text:p text:style-name="P112"><text:span text:style-name="T24">Po zasięgnięciu opinii Rady Normalizacyjnej (uchwała) Prezes PKN odwołuje KT zatwierdzając wniosek </text:span><text:a xlink:type="simple" xlink:href="http://prn-media/~szj/Z2-P1-F05.doc"><text:span text:style-name="Internet_20_link"><text:span text:style-name="T24">Z2-P1-F05</text:span></text:span></text:a><text:span text:style-name="T24">.</text:span></text:p>
      <text:list text:style-name="WW8Num15" text:continue-numbering="true">
        <text:list-item>
          <text:list text:continue-numbering="true">
            <text:list-item>
              <text:h text:style-name="P132" text:outline-level="3"><text:span text:style-name="T16">Powoływanie i odwoływanie członka KT</text:span></text:h>
            </text:list-item>
          </text:list>
        </text:list-item>
      </text:list>
      <text:p text:style-name="P176"><text:span text:style-name="T21">5.3.1<text:tab/>Powoływanie członka KT</text:span></text:p>
      <text:list text:style-name="WW8Num26">
        <text:list-item>
          <text:p text:style-name="P79"><text:span text:style-name="T12">Członkiem KT może zostać podmiot zgodnie z art. 23 ust. 2 ustawy z dnia 12 września 2002 r. o normalizacji.</text:span></text:p>
        </text:list-item>
        <text:list-item>
          <text:p text:style-name="P80">Podmiot we współpracy z właściwym ZN, przygotowuje następujące dokumenty:</text:p>
        </text:list-item>
      </text:list>
      <text:list text:style-name="WW8Num3">
        <text:list-item>
          <text:list>
            <text:list-item>
              <text:p text:style-name="P81"><text:span text:style-name="T12">dokument potwierdzający prawo reprezentowania podmiotu na zewnątrz (np. aktualny wyciąg z Krajowego Rejestru Sądowego, kopia statutu organizacji), </text:span></text:p>
            </text:list-item>
            <text:list-item>
              <text:p text:style-name="P82"><text:span text:style-name="T12">formularz <text:s/></text:span><text:a xlink:type="simple" xlink:href="http://prn-media/~szj/Z2-P1-F16.doc"><text:span text:style-name="T32">Z2-P1-F16</text:span></text:a><text:span text:style-name="T12"> </text:span><text:span text:style-name="T14">Dane członka KT do przetwarzania przez PKN</text:span><text:span text:style-name="T12">, podpisany przez osobę(-y) upoważnioną(-e),</text:span></text:p>
            </text:list-item>
            <text:list-item>
              <text:p text:style-name="P82"><text:span text:style-name="T12">formularz </text:span><text:a xlink:type="simple" xlink:href="http://prn-media/~szj/Z2-P1-F04.doc"><text:span text:style-name="Internet_20_link"><text:span text:style-name="T12">Z2-P1-F04</text:span></text:span></text:a><text:span text:style-name="T12"> </text:span><text:span text:style-name="T14">Dane osobowe reprezentanta członka KT/eksperta do przetwarzania przez PKN</text:span><text:span text:style-name="T12">, podpisany przez reprezentanta członka KT/eksperta,</text:span></text:p>
            </text:list-item>
            <text:list-item>
              <text:p text:style-name="P82"><text:span text:style-name="T12">formularz </text:span><text:a xlink:type="simple" xlink:href="http://prn-media/~szj/Z2-P1-F14.doc"><text:span text:style-name="Internet_20_link"><text:span text:style-name="T12">Z2-P1-F14</text:span></text:span></text:a><text:span text:style-name="T12"> </text:span><text:span text:style-name="T14">Zadania członka KT</text:span><text:span text:style-name="T12">, podpisany przez członka KT i jego reprezentanta(-ów),</text:span></text:p>
            </text:list-item>
          </text:list>
        </text:list-item>
      </text:list>
      <text:p text:style-name="P46"><text:soft-page-break/><text:span text:style-name="T12">Uwaga: PKN może udostępnić, na życzenie, powołanym członkom KT czytniki kart kryptograficznych; podstawą udostępnienia jest przekazanie podpisanego wniosku</text:span><text:span text:style-name="T16"> </text:span><text:span text:style-name="T12">o przekazanie czytników (dla jednostek budżetowych, zakładów budżetowych i gospodarstw pomocniczych)</text:span><text:span text:style-name="T16"> </text:span><text:span text:style-name="T12">lub podpisaną umowę użyczenia czytników (dla jednostek pozabudżetowych).</text:span></text:p>
      <text:list text:style-name="WW8Num26" text:continue-numbering="true">
        <text:list-item>
          <text:p text:style-name="P79"><text:span text:style-name="T12">ZN wypełnia formularz </text:span><text:a xlink:type="simple" xlink:href="http://prn-media/~szj/Z2-P1-F10.doc"><text:span text:style-name="T32">Z2-P1-F10</text:span></text:a><text:span text:style-name="T12"> </text:span><text:span text:style-name="T14">Wniosek o powołanie/odwołanie członka KT</text:span><text:span text:style-name="T12"> i wraz z dokumentami wymienionymi w p. 2 przekazuje do WPK, który sprawdza wniosek pod względem formalnoprawnym. </text:span></text:p>
        </text:list-item>
        <text:list-item>
          <text:p text:style-name="P80">Wniosek zaakceptowany przez WPK jest przekazywany do WKM. W przypadku stwierdzenia uchybień formalnoprawnych wniosek jest zwracany do ZN celem usunięcia niezgodności.</text:p>
        </text:list-item>
        <text:list-item>
          <text:p text:style-name="P80">WKM przygotowuje dwa egzemplarze powołania (jeden parafuje) i przekazuje oba egzemplarze do podpisu Prezesowi PKN.</text:p>
        </text:list-item>
        <text:list-item>
          <text:p text:style-name="P80">Podpisane egzemplarze powołania są przekazywane do WKM.</text:p>
        </text:list-item>
        <text:list-item>
          <text:p text:style-name="P79"><text:span text:style-name="T12">WIF aktywuje karty kryptograficzne <text:s/>dla reprezentantów członka KT i przekazuje je do WKM.</text:span></text:p>
        </text:list-item>
        <text:list-item>
          <text:p text:style-name="P79"><text:span text:style-name="T12">WKM przechowuje parafowany egzemplarz podpisanego powołania wraz z dokumentacją, a drugi egzemplarz przekazuje do podmiotu i wprowadza dane do ZSI NORMA oraz przekazuje informację o powołaniu do ZN.</text:span></text:p>
        </text:list-item>
        <text:list-item>
          <text:p text:style-name="P79"><text:span text:style-name="T12">WKM wysyła karty kryptograficzne z nagranymi certyfikatami, płyty instalacyjne oraz czytniki, jeżeli jest podpisany wniosek o przekazanie czytników lub umowa użyczenia. </text:span></text:p>
        </text:list-item>
      </text:list>
      <text:p text:style-name="P176"><text:span text:style-name="T21">5.3.2. Odwoływanie członka KT</text:span></text:p>
      <text:p text:style-name="P47"><text:span text:style-name="T12">1.<text:tab/>Odwołanie członka KT może nastąpić na wniosek: </text:span></text:p>
      <text:list text:style-name="WW8Num6">
        <text:list-item>
          <text:p text:style-name="P83">podmiotu: </text:p>
        </text:list-item>
      </text:list>
      <text:p text:style-name="P85"><text:span text:style-name="T12">Podmiot składa pisemny wniosek do dyrektora ZN oraz zwraca posiadane czytniki; ZN wypełnia formularz </text:span><text:a xlink:type="simple" xlink:href="http://prn-media/~szj/Z2-P1-F10.doc"><text:span text:style-name="Internet_20_link"><text:span text:style-name="T12">Z2-P1-F10</text:span></text:span></text:a><text:span text:style-name="T12"> oraz formularz </text:span><text:a xlink:type="simple" xlink:href="http://prn-media/~szj/Z2-P1-F19.doc"><text:span text:style-name="Internet_20_link"><text:span text:style-name="T12">Z2-P1-F19</text:span></text:span></text:a><text:span text:style-name="T12"> odwołania autoryzacji (jeśli dotyczy) i zawiadamia sekretarza KT o wniosku podmiotu. Sekretarz KT przedstawia wniosek podmiotu o odwołanie informując tym samym członków KT o zmianie składu.</text:span></text:p>
      <text:p text:style-name="P85"><text:span text:style-name="T12">WPK sprawdza wniosek o odwołanie pod względem formalnoprawnym.</text:span></text:p>
      <text:list text:style-name="WW8Num6" text:continue-numbering="true">
        <text:list-item>
          <text:p text:style-name="P84"><text:span text:style-name="T12">Komitetu Technicznego:</text:span></text:p>
        </text:list-item>
      </text:list>
      <text:p text:style-name="P85"><text:span text:style-name="T12">KT podejmuje uchwałę o odwołaniu członka KT w głosowaniu większością głosów członków <text:s/>KT (w przypadku uchylania się od głosowania). Sekretarz KT zamieszcza stosowny zapis w protokole posiedzenia lub uzgodnienia korespondencyjnego i przedstawia dyrektorowi ZN wyciąg z protokołu, podpisany przez przewodniczącego KT. ZN przedstawia uchwałę KT podmiotowi. Brak sprzeciwu podmiotu w terminie jednego miesiąca od daty powiadomienia, upoważnia ZN do wystąpienia z wnioskiem o odwołanie członka KT. ZN równocześnie informuje o tym podmiot i żąda zwrotu czytników. ZN <text:s text:c="2"/>wypełnienia formularz </text:span><text:a xlink:type="simple" xlink:href="http://prn-media/~szj/Z2-P1-F10.doc"><text:span text:style-name="Internet_20_link"><text:span text:style-name="T12">Z2-P1-F10</text:span></text:span></text:a><text:span text:style-name="T12"> i formularz </text:span><text:a xlink:type="simple" xlink:href="http://prn-media/~szj/Z2-P1-F19.doc"><text:span text:style-name="Internet_20_link"><text:span text:style-name="T12">Z2-P1-F19</text:span></text:span></text:a><text:span text:style-name="T12"> (jeśli dotyczy). ZN przekazuje formularz z dokumentacją do WPK, który sprawdza wniosek pod względem formalnoprawnym. </text:span></text:p>
      <text:p text:style-name="P85"><text:span text:style-name="T12">W przypadku niezwrócenia czytnika przez podmiot w ciągu jednego miesiąca od dnia rezygnacji z członkostwa w KT lub powiadomienia przez ZN o złożeniu wniosku o odwołanie członka KT, WKM przekazuje sprawę do WPK, w celu windykacji.</text:span></text:p>
      <text:p text:style-name="P13"/>
      <text:p text:style-name="P47"><text:soft-page-break/><text:span text:style-name="T12">2.<text:tab/>Zaakceptowany przez WPK wniosek jest przekazywany do WKM. W przypadku stwierdzenia uchybień wniosek jest zwracany do ZN celem usunięcia niezgodności. </text:span></text:p>
      <text:p text:style-name="P47"><text:span text:style-name="T12">3.<text:tab/>WKM zgłasza do WIF fakt odwołania członka, a tym samym konieczność zablokowania uprawnień reprezentantów. </text:span></text:p>
      <text:p text:style-name="P47"><text:span text:style-name="T12">4.<text:tab/>WIF dokonuje zmian w systemie. Odwołanie następuje po dokonaniu zmian w systemie.</text:span></text:p>
      <text:p text:style-name="P47"><text:span text:style-name="T12">5.<text:tab/>WKM przygotowuje dwa egzemplarze odwołania (jeden parafuje) i przekazuje oba egzemplarze do podpisu Prezesowi PKN.</text:span></text:p>
      <text:p text:style-name="P47"><text:span text:style-name="T12">6.<text:tab/>Podpisane egzemplarze odwołania są przekazywane do WKM.</text:span></text:p>
      <text:p text:style-name="P47"><text:span text:style-name="T12">7.<text:tab/>WKM przechowuje parafowany egzemplarz podpisanego odwołania wraz z dokumentacją, a drugi egzemplarz przekazuje z pismem do podmiotu i wprowadza dane do ZSI NORMA.</text:span></text:p>
      <text:p text:style-name="P47"><text:span text:style-name="T12">8.<text:tab/>W przypadku wystąpienia nadzwyczajnych okoliczności, w szczególności w przypadku likwidacji podmiotu, dyrektor ZN przeprowadza procedurę odwołania członka KT i występuje do podmiotu o zwrot czytników. </text:span></text:p>
      <text:p text:style-name="P47"><text:span text:style-name="T12">9.<text:tab/>Reprezentant członka KT rezygnujący z pracy w KT składa rezygnację podmiotowi, którego jest przedstawicielem w KT. Członek KT jest zobowiązany do poinformowania ZN o każdej zmianie dotyczącej jego reprezentanta i przedstawienia wniosku o odwołanie dotychczasowego i powołanie nowego reprezentanta, wypełniając formularze</text:span><text:span text:style-name="T32"> </text:span><text:a xlink:type="simple" xlink:href="http://prn-media/~szj/Z2-P1-F04.doc"><text:span text:style-name="Internet_20_link"><text:span text:style-name="T12">Z2-P1-F04</text:span></text:span></text:a><text:span text:style-name="T12"> i </text:span><text:a xlink:type="simple" xlink:href="http://prn-media/~szj/Z2-P1-F14.doc"><text:span text:style-name="Internet_20_link"><text:span text:style-name="T12">Z2-P1-F14</text:span></text:span></text:a><text:span text:style-name="T12">.</text:span></text:p>
      <text:p text:style-name="P47"><text:span text:style-name="T12">PKN informuje członka KT o zmianach dokonanych w bazie danych i przekazuje karty kryptograficzne dla nowych reprezentantów. Karta dotychczasowego reprezentanta zostaje unieważniona.</text:span><text:span text:style-name="Odwołanie_20_do_20_komentarza"> </text:span></text:p>
      <text:list text:style-name="WW8Num15" text:continue-numbering="true">
        <text:list-item>
          <text:list text:continue-numbering="true">
            <text:list-item>
              <text:h text:style-name="P132" text:outline-level="3"><text:span text:style-name="T16">Powoływanie i odwoływanie przewodniczącego (zastępcy przewodniczącego) KT</text:span></text:h>
            </text:list-item>
          </text:list>
        </text:list-item>
      </text:list>
      <text:p text:style-name="P176"><text:span text:style-name="T21">5.4.1<text:tab/></text:span><text:span text:style-name="T35">Powoływanie przewodniczącego (zastępcy przewodniczącego) KT</text:span></text:p>
      <text:p text:style-name="P89"><text:span text:style-name="T12">1.<text:tab/>Przewodniczący (zastępca przewodniczącego) KT jest wybierany w głosowaniu, większością głosów członków KT. Sekretarz KT sporządza protokół wyborów. Protokół jest przekazywany do ZN i udostępniany w Module KT wszystkim reprezentantom członków KT. </text:span></text:p>
      <text:p text:style-name="P48"><text:span text:style-name="T12">2.<text:tab/>W przypadku zmiany reprezentanta członka KT, którym jest przewodniczący (zastępca przewodniczącego) KT lub wydarzeń losowych wybór przewodniczącego (zastępcy przewodniczącego) KT następuje w najbliższym możliwym terminie. W przypadku upływu kadencji wybór przewodniczącego (zastępcy przewodniczącego) następuje przed upływem kadencji.</text:span></text:p>
      <text:p text:style-name="P89"><text:span text:style-name="T12">3.<text:tab/>Osoba wybrana na przewodniczącego (zastępcę przewodniczącego) KT, o ile upłynęła kadencja poprzedniego przewodniczącego (zastępcy przewodniczącego) KT, pełni obowiązki przewodniczącego (zastępcy przewodniczącego) KT do czasu powołania na to stanowisko przez Prezesa PKN.</text:span></text:p>
      <text:p text:style-name="P47"><text:span text:style-name="T12">4.<text:tab/>ZN przygotowuje wniosek o powołanie przewodniczącego (zastępcy przewodniczącego) KT na formularzu </text:span><text:a xlink:type="simple" xlink:href="http://prn-media/~szj/Z2-P1-F07.doc"><text:span text:style-name="Internet_20_link"><text:span text:style-name="T12">Z2-P1-F07</text:span></text:span></text:a><text:span text:style-name="T12"> (</text:span><text:a xlink:type="simple" xlink:href="http://prn-media/~szj/Z2-P1-F08.doc"><text:span text:style-name="Internet_20_link"><text:span text:style-name="T12">Z2-P1-F08</text:span></text:span></text:a><text:span text:style-name="T12">) i wraz z protokołem wyborów i podpisanym przez kandydata formularzem </text:span><text:a xlink:type="simple" xlink:href="http://prn-media/~szj/Z2-P1-F11.doc"><text:span text:style-name="Internet_20_link"><text:span text:style-name="T12">Z2-P1-F11</text:span></text:span></text:a><text:span text:style-name="T12"> (</text:span><text:a xlink:type="simple" xlink:href="http://prn-media/~szj/Z2-P1-F12.doc"><text:span text:style-name="Internet_20_link"><text:span text:style-name="T12">Z2-P1-F12</text:span></text:span></text:a><text:span text:style-name="T12">) przekazuje do WPK w celu zaopiniowania pod względem formalnoprawnym.</text:span></text:p>
      <text:p text:style-name="P47"><text:span text:style-name="T12">5.<text:tab/>Zaakceptowany przez WPK wniosek jest przekazywany do WKM. W przypadku stwierdzenia uchybień wniosek jest zwracany do ZN celem usunięcia niezgodności.</text:span></text:p>
      <text:p text:style-name="P47"><text:span text:style-name="T12">6.<text:tab/>WKM przygotowuje dwa egzemplarze imiennego powołania (jeden parafuje) i przekazuje oba egzemplarze do podpisu Prezesowi PKN.</text:span></text:p>
      <text:p text:style-name="P47"><text:soft-page-break/><text:span text:style-name="T12">7.<text:tab/>Podpisane egzemplarze imiennego powołania są przekazywane do WKM.</text:span></text:p>
      <text:p text:style-name="P47"><text:span text:style-name="T12">8.<text:tab/>WKM przechowuje parafowany egzemplarz podpisanego imiennego powołania wraz z dokumentacją, a drugi egzemplarz przekazuje przewodniczącemu (zastępcy przewodniczącego) KT i wprowadza dane do ZSI NORMA.</text:span></text:p>
      <text:p text:style-name="P47"><text:span text:style-name="T12">9.<text:tab/>W przypadku braku możliwości powołania przewodniczącego KT, Prezes PKN, na wniosek dyrektora ZN, może wyznaczyć osobę pełniącą obowiązki przewodniczącego do czasu powołania przewodniczącego.</text:span></text:p>
      <text:p text:style-name="P176"><text:span text:style-name="T21">5.4.2<text:tab/>Odwoływanie przewodniczącego (zastępcy przewodniczącego) KT</text:span></text:p>
      <text:p text:style-name="P47"><text:span text:style-name="T12">1.<text:tab/>Przewodniczący (zastępca przewodniczącego) KT może być odwołany przed upływem kadencji na wniosek KT lub dyrektora WKM; uzasadnienie przedstawia dyrektor ZN lub dyrektor WPK.</text:span></text:p>
      <text:p text:style-name="P47"><text:span text:style-name="T12">2.<text:tab/>KT podejmuje uchwałę o odwołaniu przewodniczącego (zastępcy przewodniczącego) KT w głosowaniu tajnym większością głosów członków KT.</text:span></text:p>
      <text:p text:style-name="P47"><text:span text:style-name="T12">3.<text:tab/>Sekretarz KT sporządza protokół głosowania. Protokół <text:s/>jest przekazywany do ZN i udostępniany w Module KT wszystkim reprezentantom członków KT. </text:span></text:p>
      <text:p text:style-name="P47"><text:span text:style-name="T12">4.<text:tab/>ZN przygotowuje wniosek o odwołanie przewodniczącego (zastępcy przewodniczącego) KT na formularzu </text:span><text:a xlink:type="simple" xlink:href="http://prn-media/~szj/Z2-P1-F07.doc"><text:span text:style-name="Internet_20_link"><text:span text:style-name="T12">Z2-P1-F07</text:span></text:span></text:a><text:span text:style-name="T12"> (</text:span><text:a xlink:type="simple" xlink:href="http://prn-media/~szj/Z2-P1-F08.doc"><text:span text:style-name="Internet_20_link"><text:span text:style-name="T12">Z2-P1-F08</text:span></text:span></text:a><text:span text:style-name="T12">):</text:span></text:p>
      <text:p text:style-name="P86"><text:span text:style-name="T12">a)<text:tab/>w przypadku podjęcia uchwały przez KT dyrektor ZN podpisuje wniosek i dołącza protokół posiedzenia lub uzgodnienia korespondencyjnego, </text:span></text:p>
      <text:p text:style-name="P86"><text:span text:style-name="T12">b)<text:tab/>w przypadku wniosku WKM dyrektor ZN formułuje uzasadnienie i parafuje wniosek, a dyrektor WKM podpisuje wniosek.</text:span></text:p>
      <text:p text:style-name="P52">Wniosek jest przekazywany do WPK w celu zaopiniowania pod względem formalnoprawnym.</text:p>
      <text:p text:style-name="P47"><text:span text:style-name="T12">5.<text:tab/>Zaakceptowany przez WPK wniosek jest przekazywany do WKM. W przypadku stwierdzenia uchybień wniosek jest zwracany do ZN celem usunięcia niezgodności.</text:span></text:p>
      <text:p text:style-name="P47"><text:span text:style-name="T12">6.<text:tab/>WKM przygotowuje dwa egzemplarze imiennego odwołania (jeden parafuje) i przekazuje oba egzemplarze do podpisu Prezesowi PKN.</text:span></text:p>
      <text:p text:style-name="P47"><text:span text:style-name="T12">7.<text:tab/>Podpisane egzemplarze imiennego odwołania są przekazywane do WKM.</text:span></text:p>
      <text:p text:style-name="P47"><text:span text:style-name="T12">8.<text:tab/>WKM przechowuje parafowany egzemplarz podpisanego imiennego odwołania wraz z dokumentacją, a drugi egzemplarz przekazuje przewodniczącemu (zastępcy przewodniczącego) i powiadamia członka KT oraz wprowadza dane do ZSI NORMA.</text:span></text:p>
      <text:p text:style-name="P47"><text:span text:style-name="T12">9.<text:tab/>Odwołany przewodniczący (zastępca przewodniczącego) KT pełni swoją funkcję do dnia powołania nowego przewodniczącego (zastępcy przewodniczącego) KT. </text:span></text:p>
      <text:p text:style-name="P47"><text:span text:style-name="T12">10.<text:tab/>W uzasadnionych przypadkach, Prezes PKN, na wniosek dyrektora ZN, może wyznaczyć inną osobę pełniącą obowiązki przewodniczącego do czasu powołania nowego przewodniczącego.</text:span></text:p>
      <text:list text:style-name="WW8Num15" text:continue-numbering="true">
        <text:list-item>
          <text:list text:continue-numbering="true">
            <text:list-item>
              <text:h text:style-name="P132" text:outline-level="3"><text:span text:style-name="T16">Powoływanie i odwoływanie sekretarza KT</text:span></text:h>
            </text:list-item>
          </text:list>
        </text:list-item>
      </text:list>
      <text:p text:style-name="P176"><text:span text:style-name="T21">5.5.1<text:tab/>Powoływanie <text:s/>sekretarza KT</text:span></text:p>
      <text:p text:style-name="P47"><text:span text:style-name="T12">1.<text:tab/>Sekretarz KT jest wyznaczany przez członka KT (jednostkę prowadzącą sekretariat KT) spośród zgłoszonych swoich reprezentantów.</text:span></text:p>
      <text:p text:style-name="P47"><text:span text:style-name="T12">2.<text:tab/>Jeżeli sekretariat KT jest prowadzony przez PKN, dyrektor ZN wyznacza sekretarza KT spośród pracowników ZN.</text:span></text:p>
      <text:p text:style-name="P47"><text:soft-page-break/><text:span text:style-name="T12">3.<text:tab/>ZN przygotowuje wniosek na formularzu </text:span><text:a xlink:type="simple" xlink:href="http://prn-media/~szj/Z2-P1-F09.doc"><text:span text:style-name="Internet_20_link"><text:span text:style-name="T12">Z2-P1-F09</text:span></text:span></text:a><text:span text:style-name="T12"> i wraz z podpisanym przez kandydata formularzem </text:span><text:a xlink:type="simple" xlink:href="http://prn-media/~szj/Z2-P1-F13.doc"><text:span text:style-name="Internet_20_link"><text:span text:style-name="T12">Z2-P1-F13</text:span></text:span></text:a><text:span text:style-name="T12"> przekazuje do WPK w celu zaopiniowania pod względem formalnoprawnym. </text:span></text:p>
      <text:p text:style-name="P47"><text:span text:style-name="T12">4.<text:tab/>Zaakceptowany przez WPK wniosek jest przekazywany do WKM. W przypadku stwierdzenia uchybień wniosek jest zwracany do ZN celem usunięcia niezgodności.</text:span></text:p>
      <text:p text:style-name="P47"><text:span text:style-name="T12">5.<text:tab/>WKM przygotowuje dwa egzemplarze imiennego powołania (jeden parafuje) i przekazuje oba egzemplarze do podpisu Prezesowi PKN.</text:span></text:p>
      <text:p text:style-name="P47"><text:span text:style-name="T12">6.<text:tab/>Podpisane egzemplarze imiennego powołania są przekazywane do WKM.</text:span></text:p>
      <text:p text:style-name="P47"><text:span text:style-name="T12">7.<text:tab/>WKM przechowuje parafowany egzemplarz podpisanego imiennego powołania wraz z dokumentacją, a drugi egzemplarz przekazuje do jednostki prowadzącej sekretariat i wprowadza dane do ZSI NORMA.</text:span></text:p>
      <text:p text:style-name="P47"><text:span text:style-name="T12">8.<text:tab/>Jeżeli sekretarzem KT jest pracownik PKN (konsultant KT), WKM przekazuje imienne powołanie do ZN; powołanie pozostaje w ZN.</text:span></text:p>
      <text:p text:style-name="P177"><text:span text:style-name="T21">5.5.2<text:tab/>Odwoływanie sekretarza KT</text:span></text:p>
      <text:p text:style-name="P47"><text:span text:style-name="T12">1.<text:tab/>Sekretarz KT może być odwołany na wniosek jednostki prowadzącej sekretariat lub w przypadku rozwiązania umowy o prowadzenie sekretariatu KT - na wniosek dyrektora ZN.</text:span></text:p>
      <text:p text:style-name="P47"><text:span text:style-name="T12">2.<text:tab/>Sekretarz KT – pracownik PKN może być odwołany wyłącznie na wniosek dyrektora ZN, a w szczególnych przypadkach na wniosek Zastępcy Prezesa ds. Normalizacji.</text:span></text:p>
      <text:p text:style-name="P47"><text:span text:style-name="T12">3.<text:tab/>KT może wystąpić do jednostki prowadzącej sekretariat z wnioskiem o odwołanie sekretarza KT, w przypadku braku wywiązywania się z tej funkcji, po podjęciu uchwały w głosowaniu większością głosów członków KT. Uzyskanie akceptacji jednostki prowadzącej sekretariat jest podstawą odwołania sekretarza KT.</text:span></text:p>
      <text:p text:style-name="P47"><text:span text:style-name="T12">4.<text:tab/>ZN przygotowuje wniosek na formularzu </text:span><text:a xlink:type="simple" xlink:href="http://prn-media/~szj/Z2-P1-F09.doc"><text:span text:style-name="Internet_20_link"><text:span text:style-name="T12">Z2-P1-F09</text:span></text:span></text:a><text:span text:style-name="T12"> i przekazuje do WPK (wraz z protokołem głosowania <text:s/>lub uzgodnienia korespondencyjnego) w celu zaopiniowania pod względem formalnoprawnym.</text:span></text:p>
      <text:p text:style-name="P89"><text:span text:style-name="T12">5.<text:tab/>Zaakceptowany przez WPK wniosek jest przekazywany do WKM. W przypadku stwierdzenia uchybień formalnoprawnych wniosek jest zwracany do ZN celem usunięcia niezgodności.</text:span></text:p>
      <text:p text:style-name="P47"><text:span text:style-name="T12">6.<text:tab/>WKM przygotowuje dwa egzemplarze imiennego odwołania (jeden parafuje) i przekazuje oba egzemplarze do podpisu Prezesowi PKN.</text:span></text:p>
      <text:p text:style-name="P47"><text:span text:style-name="T12">7.<text:tab/>Podpisane egzemplarze imiennego odwołania są przekazywane do WKM.</text:span></text:p>
      <text:p text:style-name="P47"><text:span text:style-name="T12">8.<text:tab/>WKM przechowuje parafowany egzemplarz podpisanego odwołania wraz z dokumentacją, a drugi egzemplarz przekazuje do jednostki prowadzącej sekretariat i wprowadza dane do ZSI NORMA.</text:span></text:p>
      <text:p text:style-name="P47"><text:span text:style-name="T12">9.<text:tab/>W przypadku odwołania pracownika PKN z funkcji sekretarza KT, WKM przekazuje imienne odwołanie do ZN; odwołanie pozostaje w ZN.</text:span></text:p>
      <text:p text:style-name="P47"><text:span text:style-name="T12">10.<text:tab/>Odwołany sekretarz KT pełni swoją funkcję do dnia powołania nowego sekretarza.</text:span></text:p>
      <text:p text:style-name="P47"><text:span text:style-name="T12">11.<text:tab/>W uzasadnionych przypadkach, Prezes PKN, na wniosek dyrektora ZN, może wyznaczyć inną osobę pełniącą obowiązki sekretarza do czasu powołania nowego sekretarza.</text:span></text:p>
      <text:list text:style-name="WW8Num15" text:continue-numbering="true">
        <text:list-item>
          <text:list text:continue-numbering="true">
            <text:list-item>
              <text:h text:style-name="P133" text:outline-level="3">Wyznaczanie konsultanta KT</text:h>
            </text:list-item>
          </text:list>
        </text:list-item>
      </text:list>
      <text:p text:style-name="P52">Dyrektor ZN wyznacza konsultanta KT pisemnym zgłoszeniem przekazywanym do WKM. </text:p>
      <text:p text:style-name="P46"><text:soft-page-break/><text:span text:style-name="T12">Przy zmianie konsultanta KT należy wypełnić wniosek o odwołanie autoryzacji wg formularza <text:line-break/></text:span><text:a xlink:type="simple" xlink:href="http://prn-media/~szj/Z2-P1-F19.doc"><text:span text:style-name="Internet_20_link"><text:span text:style-name="T12">Z2-P1-F19</text:span></text:span></text:a><text:span text:style-name="T12"> - jeśli dotyczy.</text:span></text:p>
      <text:list text:style-name="WW8Num15" text:continue-numbering="true">
        <text:list-item>
          <text:list text:continue-numbering="true">
            <text:list-item>
              <text:h text:style-name="P133" text:outline-level="3">Zadania</text:h>
            </text:list-item>
          </text:list>
        </text:list-item>
      </text:list>
      <text:p text:style-name="P176"><text:span text:style-name="T21">5.7.1<text:tab/>Zadania KT</text:span></text:p>
      <text:p text:style-name="P115"><text:span text:style-name="T24">Komitety techniczne opracowują PN i inne dokumenty normalizacyjne oraz uczestniczą w pracach zgodnie z przepisami wewnętrznymi PKN realizując następujące zadania zgodnie z programem i harmonogramami wykonania prac:</text:span></text:p>
      <text:p text:style-name="P191"><text:span text:style-name="T17">1)<text:tab/>przygotowywanie programów prac normalizacyjnych,</text:span></text:p>
      <text:p text:style-name="P191"><text:span text:style-name="T17">2)<text:tab/>ustalanie źródeł finansowania i planowanie kosztów prac KT,</text:span></text:p>
      <text:p text:style-name="P192"><text:span text:style-name="T17">3)<text:tab/>uzgadnianie stanowiska krajowego do projektów EN w ramach ankiety,</text:span></text:p>
      <text:p text:style-name="P192"><text:span text:style-name="T17">4)<text:tab/>opracowywanie odchyleń krajowych do prEN, </text:span></text:p>
      <text:p text:style-name="P192"><text:span text:style-name="T17">5)<text:tab/>uzgadnianie stanowiska <text:s/>krajowego do prEN w ramach formalnego głosowania i ustalanie dat wycofania sprzecznych norm krajowych,</text:span></text:p>
      <text:p text:style-name="P191"><text:span text:style-name="T17">6)<text:tab/>uzgadnianie projektów PN i innych dokumentów normalizacyjnych,</text:span></text:p>
      <text:p text:style-name="P152"><text:span text:style-name="T19">7)<text:tab/>wnioskowanie o zatwierdzanie i wycofywanie PN i innych dokumentów normalizacyjnych lub zaniechanie prac nad projektem PN w przypadku braku konsensu,</text:span></text:p>
      <text:p text:style-name="P125"><text:span text:style-name="T17">8)<text:tab/>uczestniczenie w europejskiej i międzynarodowej współpracy normalizacyjnej, </text:span></text:p>
      <text:p text:style-name="P126"><text:span text:style-name="T17">9)<text:tab/>opiniowanie projektów PN oraz projektów innych dokumentów normalizacyjnych na wniosek innych KT,</text:span><text:span text:style-name="T2"> </text:span></text:p>
      <text:p text:style-name="P125"><text:span text:style-name="T17">10)<text:tab/>interpretacja postanowień PN i innych dokumentów normalizacyjnych, </text:span></text:p>
      <text:p text:style-name="P126"><text:span text:style-name="T17">11)<text:tab/>współpraca z innymi KT w zakresie uzgadniania projektów PN i innych dokumentów normalizacyjnych o tematyce dotyczącej kilku KT,</text:span></text:p>
      <text:p text:style-name="P181"><text:span text:style-name="T37">12)<text:tab/>nadzór nad aktualnością zbioru PN </text:span><text:span text:style-name="T19">przypisanego do KT</text:span><text:span text:style-name="T37">.</text:span></text:p>
      <text:p text:style-name="P182"/>
      <text:p text:style-name="P182"/>
      <text:p text:style-name="P178"><text:span text:style-name="T21">5.7.2<text:tab/>Zadania członka KT</text:span></text:p>
      <text:p text:style-name="P193"><text:span text:style-name="T17">Opinie członka KT wyraża jego reprezentant. Członek KT ma zapewniony dostęp do dokumentów roboczych organizacji normalizacyjnych międzynarodowych i europejskich objętych zakresem działania KT, w szczególności poprzez Moduł KT udostępniony przez PKN.</text:span></text:p>
      <text:p text:style-name="P51">Do zadań członka KT należy:</text:p>
      <text:p text:style-name="P191"><text:span text:style-name="T17">1)<text:tab/>czynne uczestnictwo w pracach i posiedzeniach KT, </text:span></text:p>
      <text:p text:style-name="P191">2)<text:tab/><text:span text:style-name="T17">uczestnictwo </text:span>w pracach podkomitetów <text:s/>i grup roboczych powoływanych przez przewodniczącego KT,</text:p>
      <text:p text:style-name="P194"><text:span text:style-name="T17">3)<text:tab/>opiniowanie projektów Polskich Norm, Norm Europejskich i Norm Międzynarodowych oraz innych dokumentów normalizacyjnych,</text:span></text:p>
      <text:p text:style-name="P191"><text:soft-page-break/><text:span text:style-name="T17">4)<text:tab/>uczestnictwo w głosowaniu uchwał KT,</text:span></text:p>
      <text:p text:style-name="P195"><text:span text:style-name="T17">5)<text:tab/> uczestnictwo w pracach komitetów technicznych europejskich i międzynarodowych organizacji normalizacyjnych, </text:span></text:p>
      <text:p text:style-name="P195"><text:span text:style-name="T17">6)<text:tab/>wyrażanie opinii dotyczących prac KT, </text:span></text:p>
      <text:p text:style-name="P195"><text:span text:style-name="T17">7)<text:tab/>przeniesienie na PKN autorskich praw majątkowych i niewykonywanie autorskich praw członka i reprezentanta, nabytych podczas uczestnictwa w pracach normalizacyjnych zgodnie z art. 5 ust. 5 i 6 ustawy z dnia 12 września 2002 r. o normalizacji,</text:span></text:p>
      <text:p text:style-name="P195"><text:span text:style-name="T17">8)<text:tab/>znajomość i przestrzeganie przepisów wewnętrznych PKN w zakresie działalności KT.</text:span></text:p>
      <text:p text:style-name="P112"><text:span text:style-name="T24">Przyjęcie do wiadomości i stosowania zadań członka KT jest potwierdzane, na formularzu <text:line-break/></text:span><text:a xlink:type="simple" xlink:href="http://prn-media/~szj/Z2-P1-F14.doc"><text:span text:style-name="Internet_20_link"><text:span text:style-name="T24">Z2-P1-F14</text:span></text:span></text:a><text:span text:style-name="T24"> </text:span><text:span text:style-name="T26">Zadania członka KT</text:span><text:span text:style-name="T24">, przez reprezentantów członka KT oraz osobę(-y) upoważnioną(-e) do reprezentacji podmiotu na zewnątrz.</text:span></text:p>
      <text:p text:style-name="P176"><text:span text:style-name="T21">5.7.3<text:tab/>Zadania przewodniczącego (zastępcy przewodniczącego) KT</text:span></text:p>
      <text:p text:style-name="P168">Do zadań przewodniczącego KT należy:</text:p>
      <text:list text:style-name="WW8Num32">
        <text:list-item>
          <text:p text:style-name="P183">kierowanie pracami KT i reprezentowanie KT na zewnątrz,</text:p>
        </text:list-item>
        <text:list-item>
          <text:p text:style-name="P91">podejmowanie działań zmierzających do pozyskiwania środków finansowych innych niż z budżetu państwa,</text:p>
        </text:list-item>
        <text:list-item>
          <text:p text:style-name="P91">zwoływanie posiedzeń, ustalanie porządku obrad i przewodniczenie obradom,</text:p>
        </text:list-item>
        <text:list-item>
          <text:p><text:span text:style-name="T12">podejmowanie działań zmierzających do uzgodnienia projektów PN i innych dokumentów normalizacyjnych, w tym stwierdzanie osiągnięcia konsensu,</text:span></text:p>
        </text:list-item>
        <text:list-item>
          <text:p text:style-name="P91">zatwierdzanie protokołów i uchwał KT,</text:p>
        </text:list-item>
        <text:list-item>
          <text:p text:style-name="P91">nadzór nad aktualnością zbioru PN przypisanego do KT,</text:p>
        </text:list-item>
        <text:list-item>
          <text:p text:style-name="P91">przestrzeganie procedur prowadzenia prac normalizacyjnych,</text:p>
        </text:list-item>
        <text:list-item>
          <text:p text:style-name="P91">powoływanie podkomitetów <text:s/>i grup roboczych <text:s/>oraz określanie ich zadań,</text:p>
        </text:list-item>
        <text:list-item>
          <text:p><text:span text:style-name="T12">typowanie – w uzgodnieniu z KT: </text:span></text:p>
          <text:list>
            <text:list-item>
              <text:p text:style-name="P95">wykonawców prac normalizacyjnych,</text:p>
            </text:list-item>
            <text:list-item>
              <text:p text:style-name="P96">uczestników prac organów międzynarodowych i regionalnych organizacji normalizacyjnych,</text:p>
            </text:list-item>
          </text:list>
        </text:list-item>
        <text:list-item>
          <text:p text:style-name="P91">współpraca z innymi KT oraz z PKN,</text:p>
        </text:list-item>
        <text:list-item>
          <text:p text:style-name="P91">zapraszanie osób spoza składu KT do współpracy oraz na posiedzenia KT,</text:p>
        </text:list-item>
        <text:list-item>
          <text:p text:style-name="P90">nadzór nad realizacją programów i planów kosztów prac KT,</text:p>
        </text:list-item>
        <text:list-item>
          <text:p text:style-name="P90">występowanie z wnioskiem w sprawach wymagających decyzji lub zgody Prezesa PKN, </text:p>
        </text:list-item>
        <text:list-item>
          <text:p text:style-name="P92">występowanie do dyrektora ZN o przekazanie zainteresowanym opinii merytorycznej w sprawach interpretacji postanowień PN opracowanej przez KT.</text:p>
        </text:list-item>
      </text:list>
      <text:p text:style-name="P46"><text:span text:style-name="T12">Przewodniczący KT przyjmuje do wiadomości i stosowania zadania przewodniczącego KT i potwierdza to podpisem na formularzu </text:span><text:a xlink:type="simple" xlink:href="http://prn-media/~szj/Z2-P1-F11.doc"><text:span text:style-name="Internet_20_link"><text:span text:style-name="T12">Z2-P1-F11</text:span></text:span></text:a><text:span text:style-name="T12"> .</text:span></text:p>
      <text:p text:style-name="P46"><text:span text:style-name="T12">Do zadań zastępcy przewodniczącego KT należy zastępowanie przewodniczącego KT we wszystkich sprawach, o których mowa w poz. od 1) do 14), w czasie jego nieobecności.</text:span></text:p>
      <text:p text:style-name="P124"><text:soft-page-break/><text:span text:style-name="T24">Zastępca przewodniczącego KT przyjmuje do wiadomości i stosowania zadania zastępcy przewodniczącego KT i potwierdza to podpisem na formularzu </text:span><text:a xlink:type="simple" xlink:href="http://prn-media/~szj/Z2-P1-F12.doc"><text:span text:style-name="Internet_20_link"><text:span text:style-name="T24">Z2-P1-F12</text:span></text:span></text:a><text:span text:style-name="T24">.</text:span></text:p>
      <text:p text:style-name="P176"><text:span text:style-name="T36">5.7.4<text:tab/>Zadania jednostki prowadzącej sekretariat KT</text:span></text:p>
      <text:p text:style-name="P172">Do zadań jednostki prowadzącej sekretariat KT należy:</text:p>
      <text:p text:style-name="P181"><text:span text:style-name="T37">1)<text:tab/>wyznaczanie wykwalifikowanej osoby na sekretarza KT,</text:span></text:p>
      <text:p text:style-name="P181"><text:span text:style-name="T37">2)<text:tab/>udostępnianie sekretarzowi KT urządzeń telekomunikacyjnych i informatycznych wraz z oprogramowaniem umożliwiającym skuteczną wymianę informacji pomiędzy członkami KT, PKN i normalizacyjnymi organizacjami międzynarodowymi i regionalnymi,</text:span></text:p>
      <text:p text:style-name="P181"><text:span text:style-name="T37">3)<text:tab/>obsługa techniczna prac krajowych, europejskich i międzynarodowych, w których KT bierze udział, w szczególności organizacja posiedzeń KT, rozsyłanie i udostępnianie dokumentów w Module KT, realizacja połączeń telekomunikacyjnych itp.,</text:span></text:p>
      <text:p text:style-name="P181"><text:span text:style-name="T37">4)<text:tab/>delegowanie sekretarza na posiedzenia i szkolenia normalizacyjne,</text:span></text:p>
      <text:p text:style-name="P181"><text:span text:style-name="T19">5)<text:tab/>umożliwienie sekretarzowi KT gromadzenia i przechowywania dokumentacji niezbędnej do prowadzenia KT.</text:span></text:p>
      <text:p text:style-name="P176"><text:span text:style-name="T21">5.7.5<text:tab/>Zadania sekretarza KT</text:span></text:p>
      <text:p text:style-name="P159">Do zadań sekretarza KT należy:</text:p>
      <text:list text:style-name="WW8Num17">
        <text:list-item>
          <text:p text:style-name="P93">zapewnienie stosowania przepisów wewnętrznych PKN w pracach KT, </text:p>
        </text:list-item>
        <text:list-item>
          <text:p><text:span text:style-name="T12">obsługa organizacyjno-techniczna prac krajowych, europejskich i międzynarodowych, w których KT bierze udział, </text:span></text:p>
        </text:list-item>
        <text:list-item>
          <text:p><text:span text:style-name="T12">organizowanie posiedzeń KT, sporządzanie protokołów, sprawozdań,</text:span></text:p>
        </text:list-item>
        <text:list-item>
          <text:p text:style-name="P93">koordynowanie prac podkomitetów <text:s/>i grup roboczych,</text:p>
        </text:list-item>
        <text:list-item>
          <text:p text:style-name="P93">współpraca z innymi KT i jednostkami organizacyjnymi w zakresie prac KT,</text:p>
        </text:list-item>
        <text:list-item>
          <text:p text:style-name="P93">koordynacja i nadzór nad wykonaniem prac normalizacyjnych, zwłaszcza pod kątem ich zgodności z programami i planami kosztów prac KT,</text:p>
        </text:list-item>
        <text:list-item>
          <text:p><text:span text:style-name="T12">organizowanie uzgodnień elektronicznych, rozsyłanie i udostępnianie dokumentów w Module KT,</text:span></text:p>
        </text:list-item>
        <text:list-item>
          <text:p text:style-name="P93">uczestnictwo w opracowaniu projektu programu i planu kosztów prac KT,</text:p>
        </text:list-item>
        <text:list-item>
          <text:p text:style-name="P156">przedstawianie KT wszelkich spraw wymagających uzgodnienia, objętych jego zadaniami,</text:p>
        </text:list-item>
        <text:list-item>
          <text:p text:style-name="P156">informowanie KT o dokumentach normalizacyjnych notyfikowanych przez krajowe jednostki normalizacyjne,</text:p>
        </text:list-item>
        <text:list-item>
          <text:p text:style-name="P157">prowadzenie zbioru norm niezbędnych do prawidłowego działania KT,</text:p>
        </text:list-item>
        <text:list-item>
          <text:p text:style-name="P155"><text:span text:style-name="T19">gromadzenie i przechowywanie dokumentacji <text:s/>niezbędnej do prowadzenia prac KT.</text:span></text:p>
        </text:list-item>
      </text:list>
      <text:p text:style-name="Text_20_body"><text:span text:style-name="T19">Sekretarz <text:s/>KT przyjmuje do wiadomości i stosowania zadania sekretarza KT i potwierdza to podpisem na formularzu Z2-P1-F13.</text:span></text:p>
      <text:p text:style-name="P176"><text:span text:style-name="T21">5.7.6<text:tab/>Zadania konsultanta KT</text:span></text:p>
      <text:p text:style-name="P46"><text:soft-page-break/><text:span text:style-name="T12">Do zadań konsultanta KT należy:</text:span></text:p>
      <text:list text:style-name="WW8Num30">
        <text:list-item>
          <text:p text:style-name="P94">informowanie o dostępności dokumentów (np. prEN, dokumentów TC),</text:p>
        </text:list-item>
        <text:list-item>
          <text:p><text:span text:style-name="T12">zapewnianie łączności pomiędzy CEN, CENELEC, ISO, IEC a KT, </text:span></text:p>
        </text:list-item>
        <text:list-item>
          <text:p><text:span text:style-name="T12">nadzór nad wdrożeniem działań krajowych, wymaganych przez CEN (np. ankieta powszechna, procedura wstrzymania prac),</text:span></text:p>
        </text:list-item>
        <text:list-item>
          <text:p text:style-name="P94">zapewnienie, że uwagi do dokumentów odzwierciedlają stanowisko krajowe,</text:p>
        </text:list-item>
        <text:list-item>
          <text:p><text:span text:style-name="T12">zapewnienie przestrzegania przez KT przepisów wewnętrznych PKN dotyczących działalności KT, w tym Przepisów wewnętrznych CEN/CENELEC oraz procedur opracowywania norm i innych dokumentów normalizacyjnych, </text:span></text:p>
        </text:list-item>
        <text:list-item>
          <text:p><text:span text:style-name="T12">informowanie dyrektora ZN o naruszeniu przepisów wewnętrznych PKN przez KT,</text:span></text:p>
        </text:list-item>
        <text:list-item>
          <text:p text:style-name="P94">obsługa prac KT w ZSI NORMA i w Module KT.</text:p>
        </text:list-item>
      </text:list>
      <text:list text:style-name="WW8Num15" text:continue-numbering="true">
        <text:list-item>
          <text:list text:continue-numbering="true">
            <text:list-item>
              <text:h text:style-name="P133" text:outline-level="3">Tryb pracy KT</text:h>
            </text:list-item>
          </text:list>
        </text:list-item>
      </text:list>
      <text:p text:style-name="Standard"><text:span text:style-name="T16">5.8.1<text:tab/>Postanowienia ogólne</text:span></text:p>
      <text:p text:style-name="P72"><text:span text:style-name="T11">Pracami KT kieruje przewodniczący KT.</text:span></text:p>
      <text:p text:style-name="P54">Obsługę organizacyjno-techniczną KT zapewnia jednostka prowadząca sekretariat.</text:p>
      <text:p text:style-name="P116">Podstawową formą głosowania jest głosowanie w Module KT. Uchwały KT wraz z wynikami głosowania są przekazywane do wiadomości wszystkim członkom KT (udostępniane ich reprezentantom w Module KT.</text:p>
      <text:p text:style-name="P116">Uwaga: Wyniki głosowania nie są udostępniane w przypadku głosowania tajnego.</text:p>
      <text:p text:style-name="P46"><text:span text:style-name="T12">Do czasu wprowadzenia obowiązku wyłącznego głosowania w Module KT, formę przeprowadzania głosowania</text:span><text:span text:style-name="T11"> zarządza przewodniczący KT.</text:span></text:p>
      <text:p text:style-name="P173">Każdy członek KT ma obowiązek głosowania w wyznaczonym terminie. Minimalny termin głosowania – 14 dni. Mogą być oddane następujące głosy:</text:p>
      <text:list text:style-name="WW8Num25">
        <text:list-item>
          <text:p text:style-name="P184">głos na TAK</text:p>
        </text:list-item>
        <text:list-item>
          <text:p text:style-name="P184">głos na NIE.</text:p>
        </text:list-item>
      </text:list>
      <text:p text:style-name="P173">Każde głosowanie kończy się z chwilą zakończenia terminu głosowania. Treść uchwały wraz z wynikami głosowania są podawane do wiadomości wszystkim reprezentantom członków KT (w szczególności w Module KT).</text:p>
      <text:p text:style-name="P170">Drugą formą głosowania (do czasu wprowadzenia obowiązku wyłącznego głosowania w Module KT) jest głosowanie uchwał podczas posiedzenia KT. W przypadku braku kworum na posiedzeniu lub braku konsensu przewodniczący KT zarządza ponowne głosowanie uchwał, w Module KT, po posiedzeniu KT.</text:p>
      <text:p text:style-name="P171">Wynik głosowania przedstawia się, wyszczególniając wszystkich członków KT, z podaniem czy głosowali i jaki oddali głos. Wynik głosowania powinien zawierać również podsumowanie głosowania. </text:p>
      <text:p text:style-name="P153">Uchwały powinny być numerowane następująco:</text:p>
      <text:p text:style-name="Standard"><text:span text:style-name="T12">PKN/KT..../U.... /rok.... <text:s text:c="5"/></text:span><text:span text:style-name="T14"><text:s/>(numeracja ciągła bez względu na zmieniający się ro</text:span><text:span text:style-name="T12">k)</text:span></text:p>
      <text:p text:style-name="Standard"><text:span text:style-name="T39"><text:s text:c="19"/>(nr) <text:s text:c="4"/>(nr)</text:span></text:p>
      <text:p text:style-name="P52"/>
      <text:p text:style-name="P46"><text:soft-page-break/><text:span text:style-name="T12">Od 1 stycznia 2010 r. powstanie obowiązek numerowania w KT wszystkich dokumentów i nadawania nazw odpowiadającym plikom. Dokumenty powinny być numerowane następująco:</text:span></text:p>
      <text:p text:style-name="Standard"><text:span text:style-name="T12">PKN/KT..../D.... /rok.... <text:s text:c="5"/></text:span><text:span text:style-name="T14">(numeracja ciągła bez względu na zmieniający się ro</text:span><text:span text:style-name="T12">k</text:span><text:span text:style-name="T14">)</text:span></text:p>
      <text:p text:style-name="Standard"><text:span text:style-name="T39"><text:s text:c="19"/>(nr) <text:s text:c="4"/>(nr)</text:span></text:p>
      <text:p text:style-name="P52"/>
      <text:p text:style-name="P52">Przykład nazwy pliku:</text:p>
      <text:p text:style-name="P53">PKN_KT262_D53_2009</text:p>
      <text:p text:style-name="P54"/>
      <text:p text:style-name="P49"><text:span text:style-name="T15">5.8.2<text:tab/>Struktura wewnętrzna KT</text:span></text:p>
      <text:p text:style-name="P167"><text:span text:style-name="T20">5.8.2.1<text:tab/>Grupy robocze </text:span></text:p>
      <text:p text:style-name="P166"><text:span text:style-name="T18">KT działa za pośrednictwem grup roboczych. Grupy robocze powołuje przewodniczący w uzgodnieniu z KT. W ich skład powinni wejść specjaliści z zakresu tematu normalizacyjnego (znający przepisy wewnętrzne PKN dotyczące działalności KT, w tym Przepisy wewnętrzne CEN/CENELEC i procedury opracowywania norm) oraz prowadzący temat typowany ze składu KT. Zaleca się, aby prowadzącym temat nie był sekretarz KT. Funkcja prowadzącego temat polega na nadzorowaniu uzgodnienia projektu w grupie roboczej, terminowego przebiegu prac nad projektem, przedstawianiu projektu na posiedzeniach KT. Zaleca się, aby ta sama grupa robocza opracowywała ewentualne późniejsze zmiany i poprawki do PN. Wytypowanie grupy roboczej, w tym prowadzącego temat, powinno być odnotowane w protokole posiedzenia KT lub uzgodnienia korespondencyjnego.</text:span></text:p>
      <text:p text:style-name="P175"><text:span text:style-name="T20">5.8.2.2<text:tab/>Podkomitety </text:span></text:p>
      <text:p text:style-name="P166"><text:span text:style-name="T18">W uzasadnionych przypadkach, po uzyskaniu akceptacji dyrektora ZN, KT działa za pośrednictwem podkomitetów <text:s/>powoływanych przez przewodniczącego KT spośród członków KT oraz ekspertów nie będących członkami KT.</text:span></text:p>
      <text:p text:style-name="P166"><text:span text:style-name="T18">Podział KT na podkomitety techniczne wraz z osobami funkcyjnymi, zatwierdzony przez przewodniczącego KT i dyrektora ZN, jest dostępny w Module KT oraz na stronie internetowej PKN.</text:span></text:p>
      <text:p text:style-name="P171">Zasady powoływania PK (w tym strukturę i tryb pracy), odwoływania i zmian w PK ustala przewodniczący w uzgodnieniu z KT i dyrektorem ZN. Zatwierdzone zasady oraz aktualny skład PK jest przekazywany członkom PK, KT i ZN.</text:p>
      <text:p text:style-name="P166"><text:span text:style-name="T18">Uchwały dotyczące uzgadniania treści projektów norm i innych dokumentów normalizacyjnych na etapie ankiety i zatwierdzania w podkomitecie powinny uzyskać akceptację KT.</text:span></text:p>
      <text:p text:style-name="P44"><text:span text:style-name="T15">5.8.3<text:tab/>Organizacja posiedzenia KT</text:span></text:p>
      <text:p text:style-name="P49"><text:span text:style-name="T11">Posiedzenie KT zwołuje przewodniczący KT z własnej inicjatywy lub na wniosek dyrektora ZN.</text:span></text:p>
      <text:p text:style-name="P154"><text:span text:style-name="T18">Zawiadomienie o posiedzeniu KT, porządek posiedzenia wraz z kompletem niezbędnych dokumentów dostarcza członkom KT sekretarz KT, co najmniej na 14 dni przed posiedzeniem pocztą elektroniczną lub poprzez Moduł KT. </text:span></text:p>
      <text:p text:style-name="P154"><text:span text:style-name="T18">Przebieg posiedzeń KT jest protokołowany przez sekretarza. Protokół posiedzenia jest udostępniany członkom KT (w szczególności w Module KT) w ciągu 14 dni od daty posiedzenia. </text:span></text:p>
      <text:p text:style-name="P154"><text:span text:style-name="T18"><text:s/>Z uzgodnień w formie elektronicznej sekretarz również sporządza protokół i udostępnia członkom KT do akceptacji (w szczególności w Module KT). </text:span></text:p>
      <text:p text:style-name="P154"><text:span text:style-name="T18">KT przyjmuje protokół w wyniku głosowania w terminie 14 dni. Po przyjęciu protokołu przez KT przewodniczący KT zatwierdza protokół.</text:span></text:p>
      <text:p text:style-name="P185"><text:soft-page-break/><text:span text:style-name="T18">Protokół posiedzenia lub uzgodnienia korespondencyjnego powinien zawierać co najmniej:</text:span></text:p>
      <text:list text:style-name="WW8Num20">
        <text:list-item>
          <text:p text:style-name="P97"><text:span text:style-name="T12">termin i miejsce posiedzenia/uzgodnienia,</text:span></text:p>
        </text:list-item>
        <text:list-item>
          <text:p text:style-name="P97"><text:span text:style-name="T12">porządek posiedzenia/przedmiot uzgodnienia,</text:span></text:p>
        </text:list-item>
        <text:list-item>
          <text:p text:style-name="P97"><text:span text:style-name="T12">zgłoszone uwagi,</text:span></text:p>
        </text:list-item>
        <text:list-item>
          <text:p text:style-name="P98">stwierdzenie konsensu lub zgłoszone protesty,</text:p>
        </text:list-item>
        <text:list-item>
          <text:p text:style-name="P97"><text:span text:style-name="T12">wyniki <text:s/>głosowania członków KT ,</text:span></text:p>
        </text:list-item>
        <text:list-item>
          <text:p text:style-name="P97"><text:span text:style-name="T12">podjęte uchwały i decyzje, </text:span></text:p>
        </text:list-item>
        <text:list-item>
          <text:p text:style-name="P97"><text:span text:style-name="T12">listę obecności (w przypadku posiedzeń).</text:span></text:p>
        </text:list-item>
      </text:list>
      <text:p text:style-name="Standard"/>
      <text:list text:style-name="WW8Num15" text:continue-numbering="true">
        <text:list-item>
          <text:list text:continue-numbering="true">
            <text:list-item>
              <text:h text:style-name="P132" text:outline-level="3"><text:span text:style-name="T16">Podejmowanie uchwał w sprawie projektów norm i innych dokumentów normalizacyjnych</text:span></text:h>
            </text:list-item>
          </text:list>
        </text:list-item>
      </text:list>
      <text:p text:style-name="P46"><text:span text:style-name="T15">5.9.1<text:tab/>Projekty Polskich Norm <text:s/>i polskich dokumentów normalizacyjnych</text:span></text:p>
      <text:p text:style-name="P166"><text:span text:style-name="T18">W zależności od <text:s/>przyjętej procedury opracowania <text:s/>uzgodnienie treści projektów norm i innych dokumentów normalizacyjnych <text:s/>może następować w dwóch formach:</text:span></text:p>
      <text:p text:style-name="P166"><text:span text:style-name="T18">- <text:s/>po osiągnięciu konsensu </text:span></text:p>
      <text:p text:style-name="P171">lub</text:p>
      <text:p text:style-name="P171">- po <text:s/>przyjęciu projektu <text:s/>większością <text:s/>głosów.</text:p>
      <text:p text:style-name="P187"><text:span text:style-name="T18">W odniesieniu do projektów Polskich Norm wymagających osiągnięcia konsensu </text:span><text:span text:style-name="T34">KT podejmuje</text:span><text:span text:style-name="T18"> </text:span><text:span text:style-name="T34">uchwały dotyczące </text:span><text:span text:style-name="T18">uzgodnienia treści projektów norm</text:span><text:span text:style-name="T34"> w głosowaniu, kwalifikowaną większością głosów (co najmniej 2/3 członków <text:s/>KT za przyjęciem, nie więcej niż 1/4 głosów negatywna). Głosowanie powinno być przeprowadzone <text:s/>w Module KT. </text:span></text:p>
      <text:p text:style-name="P171">Pozytywny wynik <text:s/>ww. głosowania <text:s/>upoważnia <text:s/>Przewodniczącego KT <text:s/>do stwierdzenia <text:s/>konsensu.</text:p>
      <text:p text:style-name="P166"><text:span text:style-name="T18">Stwierdzenie konsensu powinno być zawsze odnotowane w uchwale/protokole. W przypadku braku konsensu sekretarz KT sporządza protokół z odnotowaniem tego faktu. </text:span></text:p>
      <text:p text:style-name="P166"><text:span text:style-name="T18">Następnie, w obu przypadkach, podejmuje uchwały o dalszym postępowaniu z projektem normy. W przypadku braku konsensu - po zasięgnięciu opinii ZN. Podjęte uchwały powinny być udokumentowane w protokole posiedzenia lub uzgodnienia korespondencyjnego i potwierdzone podpisem przewodniczącego i sekretarza KT.</text:span></text:p>
      <text:p text:style-name="P165"><text:span text:style-name="T18">Jeżeli w trakcie ankiety projektu normy nie było uwag lub zgłoszone uwagi miały charakter redakcyjny, przyjmuje się, że osiągnięcie konsensu jest udokumentowane podjęciem uchwały w sprawie uzgodnienia treści projektu normy do ankiety.</text:span></text:p>
      <text:p text:style-name="P166"><text:span text:style-name="T18">W odniesieniu do projektów Polskich Norm niewymagających osiągnięcia konsensu <text:s/>lub projektów <text:s/>polskich dokumentów normalizacyjnych </text:span><text:span text:style-name="T34">KT podejmuje</text:span><text:span text:style-name="T18"> </text:span><text:span text:style-name="T34">uchwały dotyczące </text:span><text:span text:style-name="T18">uzgodnienia treści projektów </text:span><text:span text:style-name="T34"><text:s/>w głosowaniu większością głosów członków KT. Głosowanie powinno być przeprowadzone <text:s/>w Module KT. </text:span></text:p>
      <text:p text:style-name="P171">Pozytywny wynik <text:s/>ww. głosowania <text:s/>upoważnia <text:s/>Przewodniczącego KT <text:s/>do stwierdzenia <text:s/>uzgodnienia projektu. </text:p>
      <text:p text:style-name="P166"><text:span text:style-name="T18">Wynikiem uzgodnienia projektu jest podjęcie uchwały przez KT o dalszym postępowaniu z projektem. Podjęte uchwały powinny być udokumentowane w protokole posiedzenia lub uzgodnienia korespondencyjnego i potwierdzone podpisem przewodniczącego i sekretarza KT.</text:span></text:p>
      <text:p text:style-name="P186"/>
      <text:p text:style-name="P179"><text:span text:style-name="T20">5.9.2<text:tab/>Projekty Norm Europejskich</text:span></text:p>
      <text:p text:style-name="P166"><text:soft-page-break/><text:span text:style-name="T19">Przygotowanie stanowiska krajowego – zgodnie z procedurą </text:span><text:a xlink:type="simple" xlink:href="http://prn-media/~szj/R2-P5.doc"><text:span text:style-name="Internet_20_link"><text:span text:style-name="T19">R2-P5</text:span></text:span></text:a><text:span text:style-name="T19">.</text:span></text:p>
      <text:p text:style-name="P166"><text:span text:style-name="T19">Udział PKN w opracowaniu Normy Europejskiej polega m.in. na przekazaniu do CEN/CENELEC/ETSI uzgodnionego stanowiska krajowego do projektu EN w ramach ankiety i formalnego głosowania, w tym propozycji odchyleń typu A lub szczególnych warunków krajowych.</text:span></text:p>
      <text:p text:style-name="P169">Zasady ustalania stanowiska krajowego są następując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0">YES</text:p>
          </table:table-cell>
          <table:table-cell table:style-name="Tabela5.B1" office:value-type="string">
            <text:p text:style-name="P101"><text:span text:style-name="T12">KT głosuje za projektem wówczas, gdy jest zainteresowanie krajowe tematyką, której dotyczy projekt i uzyskano konsens w sprawie poparcia projektu. Komitet Techniczny przekazuje do ZN stanowisko uzupełnione stwierdzeniem o uzyskaniu konsensu.</text:span></text:p>
            <text:p text:style-name="P102"/>
          </table:table-cell>
        </table:table-row>
        <table:table-row table:style-name="Tabela5.1">
          <table:table-cell table:style-name="Tabela5.A1" office:value-type="string">
            <text:p text:style-name="P20">NO</text:p>
          </table:table-cell>
          <table:table-cell table:style-name="Tabela5.B1" office:value-type="string">
            <text:p text:style-name="P103">KT głosuje przeciw wówczas, gdy w kraju są użytkownicy zainteresowani tematyką, której dotyczy projekt normy i uzyskano konsens w sprawie odrzucenia projektu. Sprzeciw wymaga uzasadnienia merytorycznego.</text:p>
            <text:p text:style-name="P102"/>
          </table:table-cell>
        </table:table-row>
        <table:table-row table:style-name="Tabela5.3">
          <table:table-cell table:style-name="Tabela5.A1" office:value-type="string">
            <text:p text:style-name="P20">ABSTAIN</text:p>
          </table:table-cell>
          <table:table-cell table:style-name="Tabela5.B1" office:value-type="string">
            <text:p text:style-name="P103">KT wstrzymuje się od głosu w dwóch przypadkach:</text:p>
            <text:list text:style-name="WW8Num11">
              <text:list-item>
                <text:p><text:span text:style-name="T12">gdy brak zainteresowania krajowego projektem normy <text:line-break/>(nie ma użytkowników, rzeczywistych lub potencjalnych zainteresowanych tematyką, której dotyczy projekt); </text:span></text:p>
              </text:list-item>
              <text:list-item>
                <text:p text:style-name="P99">gdy nie uzyskano konsensu.</text:p>
              </text:list-item>
            </text:list>
            <text:p text:style-name="P100"><text:span text:style-name="T12">Wymaga się podania przyczyny wstrzymania się od głosu (a lub b).</text:span></text:p>
            <text:p text:style-name="P102"/>
          </table:table-cell>
        </table:table-row>
      </table:table>
      <text:p text:style-name="P174"/>
      <text:p text:style-name="P166"><text:span text:style-name="T20">5.9.3<text:tab/>Projekty Norm Międzynarodowych</text:span></text:p>
      <text:p text:style-name="P166"><text:span text:style-name="T38">Uzgodnienie stanowiska w sprawie głosowania projektów Norm Międzynarodowych, w przypadku zgłoszenia przez KT formy uczestnictwa P, następuje w formie uchwały podjętej przez KT większością głosów członków KT.</text:span></text:p>
      <text:list text:style-name="WW8Num15" text:continue-numbering="true">
        <text:list-item>
          <text:list text:continue-numbering="true">
            <text:list-item>
              <text:h text:outline-level="3"><text:span text:style-name="T16">Zmiany organizacyjne w KT </text:span></text:h>
            </text:list-item>
          </text:list>
        </text:list-item>
      </text:list>
      <text:p text:style-name="P176"><text:span text:style-name="T21">5.10.1<text:tab/>Zmiana zakresu tematycznego i nazwy KT</text:span></text:p>
      <text:p text:style-name="P46"><text:span text:style-name="T12">Zmiana zakresu tematycznego, nazwy KT, może wynikać ze zmian terminologii lub rozszerzenia zakresu tematycznego, przypisanego do KT, TC i/lub SC organizacji europejskiej lub międzynarodowej.</text:span></text:p>
      <text:p text:style-name="P46"><text:span text:style-name="T12">W przypadku zmiany zakresu tematycznego lub nazwy KT, ZN wypełnia formularz </text:span><text:a xlink:type="simple" xlink:href="http://prn-media/~szj/Z2-P1-F06.doc"><text:span text:style-name="Internet_20_link"><text:span text:style-name="T12">Z2-P1-F06</text:span></text:span></text:a><text:span text:style-name="T12"> </text:span><text:span text:style-name="T14">Wniosek o wprowadzenie zmian w KT</text:span><text:span text:style-name="T12"> wraz z wykazem norm (w razie potrzeby) i przekazuje do WKM. Jeżeli zmiana polega na ograniczeniu zakresu tematycznego KT, do wniosku powinna być dołączona uchwała KT, podjęta większością głosów członków KT.</text:span></text:p>
      <text:p text:style-name="P104"><text:span text:style-name="T12">WKM sprawdza poprawność wniosku pod względem formalnym; w przypadku stwierdzenia uchybień wniosek jest zwracany do ZN celem usunięcia niezgodności.</text:span></text:p>
      <text:p text:style-name="P176"><text:span text:style-name="T21">5.10.2<text:tab/>Zmiana umiejscowienia sekretariatu KT</text:span></text:p>
      <text:p text:style-name="P46"><text:soft-page-break/><text:span text:style-name="T12">Zmiana umiejscowienia sekretariatu KT prowadzonego przez jednostkę inną niż PKN może nastąpić w przypadku:</text:span></text:p>
      <text:p text:style-name="P66"><text:span text:style-name="T12">1)<text:tab/>wypowiedzenia umowy przez jednostkę prowadzącą sekretariat,</text:span></text:p>
      <text:p text:style-name="P66"><text:span text:style-name="T12">2)<text:tab/>wypowiedzenia umowy przez PKN,</text:span></text:p>
      <text:p text:style-name="P66"><text:span text:style-name="T12">3)<text:tab/>oferty innego członka KT zawierającej korzystniejsze dla KT lub PKN warunki prowadzenia sekretariatu.</text:span></text:p>
      <text:p text:style-name="P46"><text:span text:style-name="T12">W przypadku wypowiedzenia umowy przez jednostkę prowadzącą sekretariat, PKN przejmuje prowadzenie sekretariatu lub rozpoczyna działania zmierzające do powierzenia prowadzenia sekretariatu innemu członkowi KT. Dyrektor właściwego ZN, w porozumieniu z przewodniczącym KT, zwraca się na piśmie z propozycją przejęcia prowadzenia sekretariatu do wszystkich członków KT:</text:span></text:p>
      <text:p text:style-name="P67"><text:span text:style-name="T12">a)<text:tab/>W przypadku braku chętnych sekretariat przejmuje PKN. ZN wypełnia formularz <text:line-break/></text:span><text:a xlink:type="simple" xlink:href="http://prn-media/~szj/Z2-P1-F06.doc"><text:span text:style-name="Internet_20_link"><text:span text:style-name="T12">Z2-P1-F06</text:span></text:span></text:a><text:span text:style-name="T12"> </text:span><text:span text:style-name="T14">Wniosek o wprowadzenie zmian w KT</text:span><text:span text:style-name="T12"> i przekazuje do WKM, który sprawdza jego poprawność pod względem formalnym. W przypadku stwierdzenia uchybień wniosek jest zwracany do ZN celem usunięcia niezgodności .</text:span></text:p>
      <text:p text:style-name="P67"><text:span text:style-name="T12">b)<text:tab/>Jeśli została złożona tylko jedna oferta, ZN wypełnia formularz</text:span><text:a xlink:type="simple" xlink:href="http://prn-media/~szj/Z2-P1-F06.doc"><text:span text:style-name="Internet_20_link"><text:span text:style-name="T12"> Z2-P1-F06</text:span></text:span></text:a><text:span text:style-name="T12"> </text:span><text:span text:style-name="T14">Wniosek o wprowadzenie zmian w KT</text:span><text:span text:style-name="T12"> dołączając do wniosku pismo członka KT rezygnującego, kopię pisma w sprawie przejęcia prowadzenia sekretariatu do <text:s/>członków KT, ofertę innego członka KT oraz podpisany formularz </text:span><text:a xlink:type="simple" xlink:href="http://prn-media/~szj/Z2-P1-F15.doc"><text:span text:style-name="Internet_20_link"><text:span text:style-name="T12">Z2-P1-F15</text:span></text:span></text:a><text:span text:style-name="T12"> </text:span><text:span text:style-name="T14">Zadania jednostki prowadzącej sekretariat KT</text:span><text:span text:style-name="T12"> i przekazuje dokumentację do WKM, który sprawdza jej poprawność pod względem formalnym. W przypadku stwierdzenia uchybień wniosek jest zwracany do ZN celem usunięcia niezgodności.</text:span></text:p>
      <text:p text:style-name="P66"><text:span text:style-name="T12">c)<text:tab/>Jeśli złożona została więcej niż jedna oferta, dyrektor ZN zwraca się do KT o wskazanie członka KT, który zdaniem KT, powinien prowadzić sekretariat. KT dokonuje wyboru w głosowaniu. Jeśli KT w głosowaniu (w głosowaniach) nie wskaże podmiotu, to dyrektor ZN występuje do Prezesa PKN z prośbą o wskazanie jednostki prowadzącej sekretariat. Prezes PKN występuje do Rady Normalizacyjnej (RN) o wyrażenie opinii w tej sprawie. Zainteresowani członkowie KT są zobowiązani do przedstawienia RN swoich ofert. Po wyrażeniu opinii przez RN Prezes PKN wskazuje członka KT informując wszystkich zainteresowanych członków KT o swojej decyzji. Dalsze postępowanie zgodnie z poz. b).</text:span></text:p>
      <text:p text:style-name="P46"><text:span text:style-name="T12">W przypadku złożenia przez innego członka KT oferty o prowadzenie sekretariatu zawierającej korzystniejsze dla KT lub PKN warunki prowadzenia sekretariatu dyrektor ZN, po konsultacji z przewodniczącym KT, występuje na piśmie do wszystkich członków KT, w tym do jednostki dotychczas prowadzącej sekretariat, informując o zamiarze przeniesienia sekretariatu do innego członka KT i wskazując powody takiego zamiaru. W terminie trzech tygodni od daty poinformowania członków KT, mają oni prawo przedstawić swoje warunki przejęcia sekretariatu. </text:span></text:p>
      <text:p text:style-name="P46"><text:span text:style-name="T12">Jeśli w tym terminie nie wpłynie inna propozycja, dyrektor ZN postępuje zgodnie z poz. b). Jeśli wpłynie dodatkowa oferta, dyrektor ZN postępuje zgodnie z poz. c). WKM wprowadza do systemu informatycznego zmiany wynikające z przyjętych wniosków i przechowuje odpowiednią dokumentację.</text:span></text:p>
      <text:p text:style-name="P165"><text:span text:style-name="T19">Członek KT podejmujący obowiązki sekretariatu KT wyznacza sekretarza KT, którego powołuje się zgodnie z 5.5.1 oraz przyjmuje do wiadomości i stosowania zadania jednostki prowadzącej sekretariat KT poprzez potwierdzenie tego faktu przez osobę upoważnioną na formularzu <text:line-break/></text:span><text:soft-page-break/><text:a xlink:type="simple" xlink:href="http://prn-media/~szj/Z2-P1-F15.doc"><text:span text:style-name="Internet_20_link"><text:span text:style-name="T19">Z2-P1-F15</text:span></text:span></text:a><text:span text:style-name="T19"> </text:span><text:span text:style-name="T27">Zadania jednostki prowadzącej sekretariat KT</text:span><text:span text:style-name="T19">.</text:span></text:p>
      <text:p text:style-name="P178"><text:span text:style-name="T21">5.10.3<text:tab/>Zmiana zakresu współpracy i deklarowanie formy uczestnictwa w komitetach technicznych (TC) i podkomitetach (SC) ISO lub IEC</text:span></text:p>
      <text:p text:style-name="P180"><text:span text:style-name="T21">5.10.3.1<text:tab/>Postanowienia ogólne</text:span></text:p>
      <text:p text:style-name="P46"><text:span text:style-name="T12">W przypadku zmiany zakresu współpracy ZN wypełnia formularz </text:span><text:a xlink:type="simple" xlink:href="http://prn-media/~szj/Z2-P1-F06.doc"><text:span text:style-name="Internet_20_link"><text:span text:style-name="T12">Z2-P1-F06</text:span></text:span></text:a><text:span text:style-name="T12"> </text:span><text:span text:style-name="T14">Wniosek o wprowadzenie zmian w KT</text:span><text:span text:style-name="T12"> wraz z wykazem norm (w razie potrzeby) i przekazuje do WKM, który sprawdza jego poprawność pod względem formalnym. W przypadku stwierdzenia uchybień wniosek jest zwracany do ZN celem usunięcia niezgodności.</text:span></text:p>
      <text:p text:style-name="P46"><text:span text:style-name="T12">Zmiana zakresu współpracy może dotyczyć współpracy w ramach organizacji europejskich i międzynarodowych, jest zazwyczaj rezultatem reorganizacji lub powoływania nowych TC lub SC. W przypadku organizacji międzynarodowych (ISO i IEC) KT zobowiązany jest do formalnej deklaracji formy uczestnictwa w pracach nowych TC i SC. KT może podjąć decyzję o zmianie formy uczestnictwa w dowolnym czasie. </text:span></text:p>
      <text:p text:style-name="P46"><text:span text:style-name="T12">Istnieją dwie formy uczestnictwa w pracach TC i SC: członkostwo czynne (P) lub bierne (O), przy czym <text:s/>członkostwo P w SC nie zobowiązuje do deklarowania takiej samej formy członkostwa w TC i odwrotnie. Informacja o obowiązkach i prawach związanych z formami członkostwa znajduje się na drugiej stronie formularza</text:span><text:a xlink:type="simple" xlink:href="http://prn-media/~szj/Z2-P1-F21.doc"><text:span text:style-name="Internet_20_link"><text:span text:style-name="T12"> Z2-P1-F21</text:span></text:span></text:a><text:span text:style-name="T12">.</text:span></text:p>
      <text:p text:style-name="P46"><text:span text:style-name="T12">Członkostwo P może być zakwestionowane przez Sekretariat danego TC lub SC i odebrane przez Sekretarza Generalnego ISO lub Generalnego Sekretarza IEC w przypadku niewłaściwego wywiązywania się ze zobowiązań wynikających z członkostwa czynnego. Ubieganie się o przywrócenie członkostwa P jest możliwe po upływie 12 miesięcy od daty jego odebrania.</text:span></text:p>
      <text:p text:style-name="P27"><text:span text:style-name="T12">W przypadku zmiany zakresu współpracy polegającej na zawężeniu współpracy międzynarodowej lub europejskiej, KT podejmuje uchwałę większością głosów członków KT.</text:span></text:p>
      <text:p text:style-name="P176"><text:span text:style-name="T21">5.10.3.2 Deklarowanie formy uczestnictwa </text:span></text:p>
      <text:p text:style-name="P55"><text:span text:style-name="T12">W przypadku nowo powstałych TC lub SC forma uczestnictwa jest deklarowana w odpowiedzi na otrzymaną informację lub dokument (może obowiązywać terminowe przekazanie odpowiedniego formularza ISO lub IEC). WWM przekazuje ww. informację i/lub dokument do WKM w celu przyporządkowania tematyki do KT i/lub ZN. WKM, po wypełnieniu formularza </text:span><text:a xlink:type="simple" xlink:href="http://prn-media/~szj/Z2-P1-F21.doc"><text:span text:style-name="Internet_20_link"><text:span text:style-name="T12">Z2-P1-F21</text:span></text:span></text:a><text:span text:style-name="T12"> w zakresie danych dotyczących KT i organu ISO lub IEC, przekazuje go wraz z informacją/dokumentem ISO lub IEC do właściwego ZN.</text:span></text:p>
      <text:p text:style-name="P55"><text:span text:style-name="T12">Postępowanie przy deklarowaniu lub weryfikacji formy uczestnictwa :</text:span></text:p>
      <text:p text:style-name="P47"><text:span text:style-name="T12">1.<text:tab/>Deklarację formy uczestnictwa składa właściwy KT, przekazując do współpracującego ZN podpisany formularz </text:span><text:a xlink:type="simple" xlink:href="http://prn-media/~szj/Z2-P1-F21.doc"><text:span text:style-name="Internet_20_link"><text:span text:style-name="T12">Z2-P1-F21</text:span></text:span></text:a><text:span text:style-name="T12">:</text:span></text:p>
      <text:list text:style-name="WW8Num1">
        <text:list-item>
          <text:p text:style-name="P87"><text:span text:style-name="T12">w przypadku, gdy tematyką danego TC lub SC jest zainteresowanych więcej niż jeden KT, deklarację składa wiodący KT odpowiedzialny za prowadzenie i koordynację współpracy z danym organem, po dokonaniu stosownych uzgodnień z pozostałymi zainteresowanymi KT;</text:span></text:p>
        </text:list-item>
        <text:list-item>
          <text:p text:style-name="P87"><text:span text:style-name="T12">w przypadku zgłaszania deklaracji współpracy z SC, zainteresowany KT uzgadnia zgłoszenie z wiodącym KT (odpowiedzialnym za koordynację współpracy z właściwym TC); uzgodnienie jest potwierdzane w deklaracji, w formie opinii podpisanej przez przewodniczącego wiodącego KT.</text:span></text:p>
        </text:list-item>
      </text:list>
      <text:p text:style-name="P47"><text:soft-page-break/><text:span text:style-name="T12">2.<text:tab/>Dyrektor ZN opiniuje deklarację KT ze względu na przyjęty podział tematyki oraz w przypadku deklarowania czynnego uczestnictwa w pracach (członkostwo P) - ze względu na możliwości finansowania współpracy:</text:span></text:p>
      <text:list text:style-name="WW8Num1">
        <text:list-item>
          <text:p text:style-name="P87"><text:span text:style-name="T12">w przypadku negatywnej opinii dyrektora ZN, KT przysługuje prawo odwołania do Zastępcy Prezesa PKN ds. normalizacji;</text:span></text:p>
        </text:list-item>
        <text:list-item>
          <text:p text:style-name="P87"><text:span text:style-name="T12">w przypadku opinii pozytywnej, ZN przedstawia deklarację do akceptacji Zastępcy Prezesa PKN ds. normalizacji.</text:span></text:p>
        </text:list-item>
      </text:list>
      <text:p text:style-name="P47"><text:span text:style-name="T12">3.<text:tab/>W przypadku, gdy nie jest możliwe przyporządkowanie tematyki do KT, deklarację formy uczestnictwa składa właściwy ZN i przedstawia ją do akceptacji Zastępcy Prezesa PKN ds. normalizacji.</text:span></text:p>
      <text:p text:style-name="P47"><text:span text:style-name="T12">4.<text:tab/>Zaakceptowana przez Zastępcę Prezesa ds. normalizacji deklaracja jest przekazywana przez ZN do WWM.</text:span></text:p>
      <text:p text:style-name="P47"><text:span text:style-name="T12">5.<text:tab/>WWM przekazuje zgłoszenie formy uczestnictwa do Sekretariatu Centralnego ISO lub Biura Centralnego IEC (wiadomość poczty elektronicznej i/lub plik z odpowiednim formularzem ISO lub IEC) ew. za pośrednictwem elektronicznych systemów głosowania/opiniowania </text:span><text:span text:style-name="T14">ISO lub IEC</text:span><text:span text:style-name="T12">. Kopie korespondencji przekazywane są do ZN.</text:span></text:p>
      <text:p text:style-name="P47"><text:span text:style-name="T12">6.<text:tab/>WWM aktualizuje dane dotyczące formy uczestnictwa w ZSI NORMA i zwraca, z potwierdzeniem wykonania, formularz </text:span><text:a xlink:type="simple" xlink:href="http://prn-media/~szj/Z2-P1-F21.doc"><text:span text:style-name="Internet_20_link"><text:span text:style-name="T12">Z2-P1-F21</text:span></text:span></text:a><text:span text:style-name="T12"> do WKM.</text:span></text:p>
      <text:p text:style-name="P47"><text:span text:style-name="T12">W przypadku niewłaściwego wywiązywania się KT z obowiązków członka P, sygnalizowanego przez ISO, IEC lub WWM, dyrektor ZN przekazuję odnośną informację do KT. KT podejmuje decyzję o podtrzymaniu lub zmianie formy uczestnictwa i przekazuje wypełnioną deklarację <text:line-break/>(formularz </text:span><text:a xlink:type="simple" xlink:href="http://prn-media/~szj/Z2-P1-F21.doc"><text:span text:style-name="Internet_20_link"><text:span text:style-name="T12">Z2-P1-F21</text:span></text:span></text:a><text:span text:style-name="T12">) do ZN. </text:span></text:p>
      <text:list text:style-name="WW8Num15" text:continue-numbering="true">
        <text:list-item>
          <text:list text:continue-numbering="true">
            <text:list-item>
              <text:h text:style-name="P134" text:outline-level="3">Zgłaszanie ekspertów do prac w organach roboczych ISO, IEC, CEN lub CENELEC oraz weryfikacja</text:h>
            </text:list-item>
          </text:list>
        </text:list-item>
      </text:list>
      <text:p text:style-name="P176"><text:span text:style-name="T21">5.11.1<text:tab/>Postanowienia ogólne</text:span></text:p>
      <text:p text:style-name="P46"><text:span text:style-name="T12">Ekspert uczestniczy w pracach organów roboczych (WG) jako niezależny specjalista rekomendowany przez krajową organizację normalizacyjną, a nie jako jej przedstawiciel. Przy zgłaszaniu ekspertów do prac w WG powinny być spełnione następujące warunki:</text:span></text:p>
      <text:list text:style-name="WW8Num1">
        <text:list-item>
          <text:p text:style-name="P87"><text:span text:style-name="T12">zaleca się, aby ekspert delegowany do WG był w składzie KT; dopuszcza się zgłoszenie eksperta spoza KT, pod warunkiem zobowiązania go do współpracy z KT oraz wypełnienia przez niego formularza </text:span><text:a xlink:type="simple" xlink:href="http://prn-media/~szj/Z2-P1-F04.doc"><text:span text:style-name="Internet_20_link"><text:span text:style-name="T12">Z2-P1-F04</text:span></text:span></text:a><text:span text:style-name="T12"> zawierającego zgodę na przetwarzanie przez PKN danych osobowych (wypełniony formularz należy przedłożyć dyrektorowi właściwego ZN);</text:span></text:p>
        </text:list-item>
        <text:list-item>
          <text:p text:style-name="P87"><text:span text:style-name="T12">ekspert powinien znać biegle język angielski ,</text:span></text:p>
        </text:list-item>
        <text:list-item>
          <text:p text:style-name="P88"><text:span text:style-name="T12">wymagana jest deklaracja samofinansowania (pokrycie kosztów związanych z udziałem eksperta w pracach WG ze środków spoza budżetu PKN).</text:span></text:p>
        </text:list-item>
      </text:list>
      <text:p text:style-name="P176"><text:span text:style-name="T21">5.11.2<text:tab/>Zgłaszanie ekspertów</text:span></text:p>
      <text:p text:style-name="P46"><text:soft-page-break/><text:span text:style-name="T12">KT może odwoływać dotychczasowych ekspertów lub zgłaszać nowych. W przypadku akcji weryfikacyjnej podjętej przez ISO, IEC, CEN lub CENELEC, KT za pośrednictwem ZN jest odpowiedzialny za aktualność danych dotyczących polskich ekspertów .</text:span></text:p>
      <text:p text:style-name="P46"><text:span text:style-name="T12">UWAGA: W przypadku ISO lub IEC procedura odnosi się wyłącznie do WG podlegających TC lub SC, w których PKN ma zadeklarowaną czynną formę uczestnictwa (P) w pracach.</text:span></text:p>
      <text:p text:style-name="P46"><text:span text:style-name="T12">Postępowanie przy zgłaszaniu ekspertów do prac w WG:</text:span></text:p>
      <text:p text:style-name="P47"><text:span text:style-name="T12">1.<text:tab/>Decyzję o zgłoszeniu specjalisty do pracy w WG podejmuje właściwy KT. W przypadku, gdy danym zakresem tematycznym zainteresowanych jest więcej niż jeden KT, deklarację składa wiodący KT.</text:span></text:p>
      <text:p text:style-name="P47"><text:span text:style-name="T12">2.<text:tab/>Podpisany przez przewodniczącego KT formularz zgłoszeniowy </text:span><text:a xlink:type="simple" xlink:href="http://prn-media/~szj/Z2-P1-F22.doc"><text:span text:style-name="Internet_20_link"><text:span text:style-name="T12">Z2-P1-F22</text:span></text:span></text:a><text:span text:style-name="T12"> lub </text:span><text:a xlink:type="simple" xlink:href="http://prn-media/~szj/Z2-P1-F23.doc"><text:span text:style-name="Internet_20_link"><text:span text:style-name="T12">Z2-P1-F23</text:span></text:span></text:a><text:span text:style-name="T12"> przekazywany jest do ZN do zaopiniowania przez dyrektora ZN.</text:span></text:p>
      <text:p text:style-name="P47"><text:span text:style-name="T12">3.<text:tab/>Pozytywnie zaopiniowany formularz jest przekazywany przez ZN do WKM.</text:span></text:p>
      <text:p text:style-name="P47"><text:span text:style-name="T12">4.<text:tab/>WKM, po weryfikacji formularza i uaktualnieniu danych w ZSI NORMA, przekazuje formularz do WWM.</text:span></text:p>
      <text:p text:style-name="P47"><text:span text:style-name="T12">5.<text:tab/>W przypadku CEN lub CENELEC WWM wysyła imienne zgłoszenie do sekretariatów właściwych TC lub SC z kopią do ZN. </text:span></text:p>
      <text:p text:style-name="P47"><text:span text:style-name="T12">6.<text:tab/>W przypadku IEC lub ISO, WWM wprowadza odpowiednie dane w </text:span><text:span text:style-name="T14">IEC</text:span><text:span text:style-name="T12"> </text:span><text:span text:style-name="T14">EMS</text:span><text:span text:style-name="T12"> lub w </text:span><text:span text:style-name="T14">ISO Global Directory.</text:span></text:p>
      <text:p text:style-name="P47"><text:span text:style-name="T12">7.<text:tab/>ZN przekazuje odpowiednie informacje do KT .</text:span></text:p>
      <text:p text:style-name="P47"><text:span text:style-name="T12">8.<text:tab/>WWM aktualizuje dane w ZSI NORMA i zwraca do WKM formularz </text:span><text:a xlink:type="simple" xlink:href="http://prn-media/~szj/Z2-P1-F22.doc"><text:span text:style-name="Internet_20_link"><text:span text:style-name="T12">Z2-P1-F22</text:span></text:span></text:a><text:span text:style-name="T12"> lub <text:line-break/></text:span><text:a xlink:type="simple" xlink:href="http://prn-media/~szj/Z2-P1-F23.doc"><text:span text:style-name="Internet_20_link"><text:span text:style-name="T12">Z2-P1-F23</text:span></text:span></text:a><text:span text:style-name="T12"> z potwierdzeniem wykonania.</text:span></text:p>
      <text:p text:style-name="P57"><text:span text:style-name="T12">W przypadku tworzenia nowych WG lub aktualizacji składu już istniejących, przy zgłaszaniu/potwierdzaniu obowiązują terminy ustalane indywidualnie przez ISO, IEC, CEN lub CENELEC w odpowiednich dokumentach. W innych przypadkach zgłoszenie eksperta do WG może nastąpić w dowolnym czasie.</text:span></text:p>
      <text:p text:style-name="P176"><text:span text:style-name="T21">5.11.3<text:tab/>Zgłaszanie rezygnacji ekspertów</text:span></text:p>
      <text:p text:style-name="P46"><text:span text:style-name="T12">Postępowanie przy zgłaszaniu rezygnacji z udziału eksperta w pracach WG:</text:span></text:p>
      <text:p text:style-name="P47"><text:span text:style-name="T12">1.<text:tab/>ZN przekazuje informację o rezygnacji do WWM.</text:span></text:p>
      <text:p text:style-name="P47"><text:span text:style-name="T12">2.<text:tab/>WWM przekazuje informację o rezygnacji polskiego eksperta do sekretariatów właściwych TC lub SC CEN lub CENELEC. W przypadku IEC lub ISO, WWM wprowadza stosowne zmiany w </text:span><text:span text:style-name="T14">IEC EMS</text:span><text:span text:style-name="T12"> lub</text:span><text:span text:style-name="T14"> w ISO Global Directory</text:span><text:span text:style-name="T12">. WWM aktualizuje dane w ZSI NORMA i przekazuje informację (kopie korespondencji) do ZN i WKM.</text:span></text:p>
      <text:p text:style-name="P47"><text:span text:style-name="T12">3.<text:tab/>ZN przekazuje odpowiednie informacje do KT.</text:span></text:p>
      <text:list text:style-name="WW8Num15" text:continue-numbering="true">
        <text:list-item>
          <text:list text:continue-numbering="true">
            <text:list-item>
              <text:h text:style-name="P136" text:outline-level="3"><text:span text:style-name="T16">Autoryzacja użytkowników serwerów do dostępu do serwerów z dokumentacją ISO, IEC, CEN lub CENELEC</text:span></text:h>
            </text:list-item>
          </text:list>
        </text:list-item>
      </text:list>
      <text:p text:style-name="P178"><text:span text:style-name="T21">5.12.1<text:tab/>Autoryzacja użytkowników <text:s/>serwerów zewnętrznych do dostępu do serwerów z dokumentacją ISO, IEC, CEN lub CENELEC</text:span></text:p>
      <text:p text:style-name="P47"><text:span text:style-name="T12">1.<text:tab/>Przewodniczący KT zgłasza do ZN potrzebę uzyskania dostępu do serwera z dokumentacją przez użytkownika nie będącego pracownikiem ZN (pismo lub wiadomość poczty elektronicznej).</text:span></text:p>
      <text:p text:style-name="P47"><text:span text:style-name="T12">2.<text:tab/>Wniosek o autoryzację (formularz </text:span><text:a xlink:type="simple" xlink:href="http://prn-media/~szj/Z2-P1-F17.doc"><text:span text:style-name="Internet_20_link"><text:span text:style-name="T12">Z2-P1-F17</text:span></text:span></text:a><text:span text:style-name="T12"> lub </text:span><text:a xlink:type="simple" xlink:href="http://prn-media/~szj/Z2-P1-F18.doc"><text:span text:style-name="Internet_20_link"><text:span text:style-name="T12">Z2-P1-F18</text:span></text:span></text:a><text:span text:style-name="T12">), wypełniony indywidualnie dla każdego przyszłego użytkownika, składa dyrektor ZN do WKM.</text:span></text:p>
      <text:p text:style-name="P47"><text:span text:style-name="T12">3.<text:tab/>WKM, po sprawdzeniu danych osobowych (wpisaniu dla użytkownika spoza KT), przekazuje wniosek do WWM.</text:span></text:p>
      <text:p text:style-name="P47"><text:span text:style-name="T12">4.<text:tab/>WWM dokonuje autoryzacji użytkowników za pośrednictwem poczty elektronicznej lub w ramach systemów autoryzacji (</text:span><text:span text:style-name="T14">IEC online permission system, ISO Global Directory, CEN LIVELINK, CLCTECH)</text:span><text:span text:style-name="T12">.</text:span></text:p>
      <text:p text:style-name="P47"><text:span text:style-name="T12">5.<text:tab/>Autoryzowany użytkownik otrzymuje (bezpośrednio lub z WWM) potwierdzenia generowane przez systemy.</text:span></text:p>
      <text:p text:style-name="P47"><text:span text:style-name="T12">6.<text:tab/>WWM dokonuje aktualizacji danych dot. autoryzacji w ZSI NORMA, potwierdza wystąpienie o autoryzacje na formularzu i zwraca go do WKM. </text:span></text:p>
      <text:p text:style-name="P176"><text:span text:style-name="T21">5.12.2<text:tab/>Autoryzacja użytkowników serwera PKN do dostępu do dokumentów ISO/DIS i FDIS</text:span></text:p>
      <text:p text:style-name="P47"><text:span text:style-name="T12">1.<text:tab/>Przewodniczący KT zgłasza do ZN potrzebę uzyskania dostępu do serwera z dokumentacją przez użytkownika nie będącego pracownikiem ZN (pismo lub wiadomość poczty elektronicznej).</text:span></text:p>
      <text:p text:style-name="P47"><text:span text:style-name="T12">2.<text:tab/>Wniosek o autoryzację (formularz </text:span><text:a xlink:type="simple" xlink:href="http://prn-media/~szj/Z2-P1-F20.doc"><text:span text:style-name="Internet_20_link"><text:span text:style-name="T12">Z2-P1-F20</text:span></text:span></text:a><text:span text:style-name="T12">), wypełniony indywidualnie dla każdego przyszłego użytkownika, składa dyrektor właściwego ZN do WKM.</text:span></text:p>
      <text:p text:style-name="P47"><text:span text:style-name="T12">3.<text:tab/>WKM po sprawdzeniu wniosku przekazuje go do WIF.</text:span></text:p>
      <text:p text:style-name="P47"><text:span text:style-name="T12">4.<text:tab/>WIF dokonuje autoryzacji zgodnie z otrzymanym wnioskiem, potwierdza autoryzację na formularzu i zwraca go do WKM.</text:span></text:p>
      <text:p text:style-name="P47"><text:span text:style-name="T12">5.<text:tab/>WKM przekazuje informację o dokonanej autoryzacji do ZN i dokonuje aktualizacji danych w ZSI NORMA </text:span></text:p>
      <text:p text:style-name="P47"><text:span text:style-name="T12">6.<text:tab/>ZN przekazuje użytkownikowi informację o dokonanej autoryzacji .</text:span></text:p>
      <text:p text:style-name="P46"><text:span text:style-name="T12">Uwaga: W przypadku dłuższej nieobecności użytkowników autoryzowanych do pobierania dokumentacji z serwerów i otrzymujących informacje/dokumentację za pośrednictwem poczty elektronicznej, niezbędne jest zapewnienie zastępstwa w celu realizacji bieżących zadań.</text:span></text:p>
      <text:list text:style-name="WW8Num15" text:continue-numbering="true">
        <text:list-item>
          <text:list text:continue-numbering="true">
            <text:list-item>
              <text:h text:style-name="P135" text:outline-level="3"><text:span text:style-name="T16">Odwoływanie autoryzacji użytkowników serwerów do dostępu do serwerów z dokumentacją ISO, IEC, CEN lub CENELEC</text:span></text:h>
            </text:list-item>
          </text:list>
        </text:list-item>
      </text:list>
      <text:p text:style-name="P56"><text:span text:style-name="T12">1.<text:tab/>Autoryzacja jest odwoływana na wniosek dyrektora ZN (</text:span><text:a xlink:type="simple" xlink:href="http://prn-media/~szj/Z2-P1-F19.doc"><text:span text:style-name="Internet_20_link"><text:span text:style-name="T12">Z2-P1-F19</text:span></text:span></text:a><text:span text:style-name="T12">) po otrzymaniu informacji od użytkownika lub przewodniczącego KT.</text:span></text:p>
      <text:p text:style-name="P47"><text:span text:style-name="T12">2.<text:tab/>Wnioski, o których mowa w p.1 przekazywane są do WKM.</text:span></text:p>
      <text:p text:style-name="P47"><text:span text:style-name="T12">3.<text:tab/>Odwołania autoryzacji dotyczących serwerów zewnętrznych dokonuje WWM, po otrzymaniu wniosku z WKM. Odwołanie odbywa się za pośrednictwem poczty elektronicznej lub w ramach </text:span><text:soft-page-break/><text:span text:style-name="T12">systemów autoryzacji (</text:span><text:span text:style-name="T14">IEC online permission system, ISO Global Directory, CEN LIVELINK, CLCTECH)</text:span><text:span text:style-name="T12">. Kopie odnośnej korespondencji otrzymuje ZN. </text:span></text:p>
      <text:p text:style-name="P47"><text:span text:style-name="T12">4.<text:tab/>WWM potwierdza anulowanie autoryzacji na formularzu Z2-P1-F19 i zwraca go do WKM.</text:span></text:p>
      <text:p text:style-name="P47"><text:span text:style-name="T12">5.<text:tab/>Odwołania autoryzacji użytkowników serwera PKN dokonuje WIF po otrzymaniu wniosku (</text:span><text:a xlink:type="simple" xlink:href="http://prn-media/~szj/Z2-P1-F19.doc"><text:span text:style-name="Internet_20_link"><text:span text:style-name="T12">Z2-P1-F19</text:span></text:span></text:a><text:span text:style-name="T12">) z WKM.</text:span></text:p>
      <text:p text:style-name="P47"><text:span text:style-name="T12">6.<text:tab/>WIF potwierdza anulowaniu autoryzacji na formularzu (</text:span><text:a xlink:type="simple" xlink:href="http://prn-media/~szj/Z2-P1-F19.doc"><text:span text:style-name="Internet_20_link"><text:span text:style-name="T12">Z2-P1-F19</text:span></text:span></text:a><text:span text:style-name="T12">) i zwraca go do WKM.</text:span></text:p>
      <text:p text:style-name="P47"><text:span text:style-name="T12">7.<text:tab/>Aktualizacji rekordów w ZSI NORMA dotyczących odwołania autoryzacji dokonuje odpowiednio WWM (serwery zewnętrzne) lub WKM (serwer PKN).</text:span></text:p>
      <text:list text:style-name="WW8Num15" text:continue-numbering="true">
        <text:list-item>
          <text:list text:continue-numbering="true">
            <text:list-item>
              <text:h text:style-name="P134" text:outline-level="3">Przechowywanie dokumentacji</text:h>
            </text:list-item>
          </text:list>
        </text:list-item>
      </text:list>
      <text:p text:style-name="P112"><text:span text:style-name="T23">Dokumenty dotyczące pracy KT w tym protokóły lub inne potwierdzenia uzgodnień, zbiory norm dotyczących KT, zbiór</text:span><text:span text:style-name="T18"> </text:span><text:span text:style-name="T23">norm z zakresu odpowiedniego TC organizacji normalizacyjnej międzynarodowej i europejskiej są gromadzone i przechowywane w sekretariacie KT (docelowo w Module KT).</text:span></text:p>
      <text:p text:style-name="P112"><text:span text:style-name="T23">Oryginały protokółów lub innych potwierdzeń uzgodnień są przekazywane do ZN i tam przechowywane. Szczegółowe zasady nadzoru nad zapisami KT podano w procedurze </text:span><text:a xlink:type="simple" xlink:href="http://prn-media/~szj/Z1-P4.doc"><text:span text:style-name="Internet_20_link"><text:span text:style-name="T23">Z1-P4</text:span></text:span></text:a><text:span text:style-name="T23"> </text:span><text:span text:style-name="T25">Nadzór nad zapisami</text:span><text:span text:style-name="T23">.</text:span></text:p>
      <text:p text:style-name="P117">Dokumentację związaną z powołaniem KT, odwołaniem KT i wszelkimi zmianami w KT przechowuje WKM.</text:p>
      <text:p text:style-name="P117">Archiwizacja wniosków dotyczących serwerów zewnętrznych i serwera PKN jest prowadzona przez WKM </text:p>
      <text:p text:style-name="P117">Zbiory norm przekazane przez PKN do sekretariatu KT są zwracane do PKN w przypadku odwołania KT lub zmiany umiejscowienia KT.</text:p>
      <text:list text:style-name="WW8Num14" text:continue-numbering="true">
        <text:list-item>
          <text:h text:style-name="P150" text:outline-level="2">Zapisy</text:h>
        </text:list-item>
      </text:list>
      <text:p text:style-name="P73">Formularze:</text:p>
      <text:p text:style-name="P106"><text:a xlink:type="simple" xlink:href="http://prn-media/~szj/Z2-P1-F01.doc"><text:span text:style-name="Internet_20_link"><text:span text:style-name="T12">Z2-P1-F01</text:span></text:span></text:a><text:span text:style-name="T12"> – Wniosek o powołanie Komitetu Technicznego</text:span></text:p>
      <text:p text:style-name="P107"><text:a xlink:type="simple" xlink:href="http://prn-media/~szj/Z2-P1-F02.doc"><text:span text:style-name="Internet_20_link"><text:span text:style-name="T12">Z2-P1-F02</text:span></text:span></text:a><text:span text:style-name="T12"> – Skład KT</text:span></text:p>
      <text:p text:style-name="P106"><text:a xlink:type="simple" xlink:href="http://prn-media/~szj/Z2-P1-F03.doc"><text:span text:style-name="Internet_20_link"><text:span text:style-name="T12">Z2-P1-F03</text:span></text:span></text:a><text:span text:style-name="T12"> – Wykazy norm i dokumentów normalizacyjnych przypisanych do KT</text:span></text:p>
      <text:p text:style-name="P128"><text:a xlink:type="simple" xlink:href="http://prn-media/~szj/Z2-P1-F04.doc"><text:span text:style-name="Internet_20_link"><text:span text:style-name="T17">Z2-P1-F04</text:span></text:span></text:a><text:span text:style-name="T17"> – Dane osobowe reprezentanta członka KT/eksperta do przetwarzania przez PKN</text:span></text:p>
      <text:p text:style-name="P128"><text:a xlink:type="simple" xlink:href="http://prn-media/~szj/Z2-P1-F05.doc"><text:span text:style-name="Internet_20_link"><text:span text:style-name="T17">Z2-P1-F05</text:span></text:span></text:a><text:span text:style-name="T17"> – Wniosek o odwołanie Komitetu Technicznego</text:span></text:p>
      <text:p text:style-name="P106"><text:a xlink:type="simple" xlink:href="http://prn-media/~szj/Z2-P1-F06.doc"><text:span text:style-name="Internet_20_link"><text:span text:style-name="T12">Z2-P1-F06</text:span></text:span></text:a><text:span text:style-name="T12"> – Wniosek o wprowadzenie zmian w KT</text:span></text:p>
      <text:p text:style-name="P106"><text:a xlink:type="simple" xlink:href="http://prn-media/~szj/Z2-P1-F07.doc"><text:span text:style-name="Internet_20_link"><text:span text:style-name="T12">Z2-P1-F07</text:span></text:span></text:a><text:span text:style-name="T12"> – Wniosek o powołanie/odwołanie przewodniczącego KT</text:span></text:p>
      <text:p text:style-name="P106"><text:a xlink:type="simple" xlink:href="http://prn-media/~szj/Z2-P1-F08.doc"><text:span text:style-name="Internet_20_link"><text:span text:style-name="T12">Z2-P1-F08</text:span></text:span></text:a><text:span text:style-name="T12"> – Wniosek o powołanie/odwołanie zastępcy przewodniczącego KT</text:span></text:p>
      <text:p text:style-name="P106"><text:a xlink:type="simple" xlink:href="http://prn-media/~szj/Z2-P1-F09.doc"><text:span text:style-name="Internet_20_link"><text:span text:style-name="T12">Z2-P1-F09</text:span></text:span></text:a><text:span text:style-name="T12"> – Wniosek o powołanie/odwołanie sekretarza KT</text:span></text:p>
      <text:p text:style-name="P105"><text:a xlink:type="simple" xlink:href="http://prn-media/~szj/Z2-P1-F10.doc"><text:span text:style-name="Internet_20_link"><text:span text:style-name="T12">Z2-P1-F10</text:span></text:span></text:a><text:span text:style-name="T12"> – Wniosek o powołanie/odwołanie członka KT</text:span></text:p>
      <text:p text:style-name="P105"><text:a xlink:type="simple" xlink:href="http://prn-media/~szj/Z2-P1-F11.doc"><text:span text:style-name="Internet_20_link"><text:span text:style-name="T12">Z2-P1-F11</text:span></text:span></text:a><text:span text:style-name="T12"> – Zadania przewodniczącego KT</text:span></text:p>
      <text:p text:style-name="P105"><text:a xlink:type="simple" xlink:href="http://prn-media/~szj/Z2-P1-F12.doc"><text:span text:style-name="Internet_20_link"><text:span text:style-name="T12">Z2-P1-F12</text:span></text:span></text:a><text:span text:style-name="T12"> – Zadania zastępcy przewodniczącego KT</text:span></text:p>
      <text:p text:style-name="P105"><text:a xlink:type="simple" xlink:href="http://prn-media/~szj/Z2-P1-F13.doc"><text:span text:style-name="Internet_20_link"><text:span text:style-name="T12">Z2-P1-F13</text:span></text:span></text:a><text:span text:style-name="T12"> – Zadania sekretarza KT</text:span></text:p>
      <text:p text:style-name="P105"><text:a xlink:type="simple" xlink:href="http://prn-media/~szj/Z2-P1-F14.doc"><text:span text:style-name="Internet_20_link"><text:span text:style-name="T12">Z2-P1-F14</text:span></text:span></text:a><text:span text:style-name="T12"> – Zadania członka KT</text:span></text:p>
      <text:p text:style-name="P105"><text:a xlink:type="simple" xlink:href="http://prn-media/~szj/Z2-P1-F15.doc"><text:span text:style-name="Internet_20_link"><text:span text:style-name="T12">Z2-P1-F15</text:span></text:span></text:a><text:span text:style-name="T12"> – Zadania jednostki prowadzącej sekretariat KT</text:span></text:p>
      <text:p text:style-name="P105"><text:a xlink:type="simple" xlink:href="http://prn-media/~szj/Z2-P1-F16.doc"><text:span text:style-name="Internet_20_link"><text:span text:style-name="T12">Z2-P1-F16</text:span></text:span></text:a><text:span text:style-name="T12"> – Dane członka KT do przetwarzania przez PKN</text:span></text:p>
      <text:p text:style-name="P108"><text:soft-page-break/><text:a xlink:type="simple" xlink:href="http://prn-media/~szj/Z2-P1-F17.doc"><text:span text:style-name="Internet_20_link"><text:span text:style-name="T12">Z2</text:span></text:span></text:a><text:a xlink:type="simple" xlink:href="http://prn-media/~szj/Z2-P1-F17.doc"><text:span text:style-name="Internet_20_link"><text:span text:style-name="T12">-P1-F17</text:span></text:span></text:a><text:span text:style-name="T12"> – Wniosek o autoryzację użytkownika serwera do dostępu do serwera IEC z dokumentacją roboczą</text:span></text:p>
      <text:p text:style-name="P108"><text:a xlink:type="simple" xlink:href="http://prn-media/~szj/Z2-P1-F18.doc"><text:span text:style-name="Internet_20_link"><text:span text:style-name="T12">Z2</text:span></text:span></text:a><text:a xlink:type="simple" xlink:href="http://prn-media/~szj/Z2-P1-F18.doc"><text:span text:style-name="Internet_20_link"><text:span text:style-name="T12">-P1-F18</text:span></text:span></text:a><text:span text:style-name="T12"> – Wniosek o autoryzację użytkownika serwera do dostępu do serwerów <text:s/>z dokumentacją ISO, CEN lub CENELEC</text:span></text:p>
      <text:p text:style-name="P105"><text:a xlink:type="simple" xlink:href="http://prn-media/~szj/Z2-P1-F19.doc"><text:span text:style-name="Internet_20_link"><text:span text:style-name="T12">Z2</text:span></text:span></text:a><text:a xlink:type="simple" xlink:href="http://prn-media/~szj/Z2-P1-F19.doc"><text:span text:style-name="Internet_20_link"><text:span text:style-name="T12">-P1-F19 </text:span></text:span></text:a><text:span text:style-name="T12">– Wniosek o odwołanie autoryzacji</text:span></text:p>
      <text:p text:style-name="P109"><text:a xlink:type="simple" xlink:href="http://prn-media/~szj/Z2-P1-F20.doc"><text:span text:style-name="Internet_20_link"><text:span text:style-name="T12">Z2</text:span></text:span></text:a><text:a xlink:type="simple" xlink:href="http://prn-media/~szj/Z2-P1-F20.doc"><text:span text:style-name="Internet_20_link"><text:span text:style-name="T12">-P1-F20</text:span></text:span></text:a><text:span text:style-name="T33"> </text:span><text:span text:style-name="T12">–</text:span><text:span text:style-name="T33"> </text:span><text:span text:style-name="T12">Wniosek o autoryzację użytkownika serwera do dostępu do dokumentów ISO/DIS i FDIS na serwerze PKN</text:span></text:p>
      <text:p text:style-name="P110"><text:a xlink:type="simple" xlink:href="http://prn-media/~szj/Z2-P1-F21.doc"><text:span text:style-name="Internet_20_link"><text:span text:style-name="T12">Z2</text:span></text:span></text:a><text:a xlink:type="simple" xlink:href="http://prn-media/~szj/Z2-P1-F21.doc"><text:span text:style-name="Internet_20_link"><text:span text:style-name="T12">-P1-F21</text:span></text:span></text:a><text:span text:style-name="T33"> </text:span><text:span text:style-name="T12">– Deklarowanie formy uczestnictwa w komitetach technicznych (TC) i podkomitetach (SC) ISO lub IEC</text:span></text:p>
      <text:p text:style-name="P108"><text:a xlink:type="simple" xlink:href="http://prn-media/~szj/Z2-P1-F22.doc"><text:span text:style-name="Internet_20_link"><text:span text:style-name="T12">Z2</text:span></text:span></text:a><text:a xlink:type="simple" xlink:href="http://prn-media/~szj/Z2-P1-F22.doc"><text:span text:style-name="Internet_20_link"><text:span text:style-name="T12">-P1-F22 </text:span></text:span></text:a><text:span text:style-name="T12">– Zgłoszenie eksperta do prac w organie roboczym międzynarodowej organizacji normalizacyjnej ISO lub IEC</text:span></text:p>
      <text:p text:style-name="P105"><text:a xlink:type="simple" xlink:href="http://prn-media/~szj/Z2-P1-F23.doc"><text:span text:style-name="Internet_20_link"><text:span text:style-name="T12">Z2</text:span></text:span></text:a><text:a xlink:type="simple" xlink:href="http://prn-media/~szj/Z2-P1-F23.doc"><text:span text:style-name="Internet_20_link"><text:span text:style-name="T12">-P1-F23 </text:span></text:span></text:a><text:span text:style-name="T12">– Zgłoszenie eksperta do prac w organie roboczym CEN (ECISS) lub CENELEC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HG Mincho Light J" svg:font-family="'HG Mincho Light J', 'Times New Roman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l" fo:country="PL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0pt" fo:language="pl" fo:country="PL" style:font-name-asian="Times New Roman" style:font-size-asian="10pt" style:font-name-complex="Times New Roman" style:font-size-complex="10pt" style:language-complex="ar" style:country-complex="SA"/>
    </style:style>
    <style:style style:name="Header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fo:orphans="0" fo:widows="0" fo:hyphenation-ladder-count="no-limit"/>
      <style:text-properties fo:color="#000000" style:font-name="Arial" fo:font-size="12pt" style:font-name-asian="HG Mincho Light J" style:font-size-asian="12pt" fo:hyphenate="false" fo:hyphenation-remain-char-count="2" fo:hyphenation-push-char-count="2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class="text" style:default-outline-level="1">
      <style:paragraph-properties fo:text-align="center" style:justify-single-word="false" fo:keep-with-next="always"/>
      <style:text-properties fo:font-size="48pt" fo:font-weight="bold" style:font-size-asian="48pt" style:font-weight-asian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text-align="center" style:justify-single-word="false" fo:keep-with-next="always"/>
      <style:text-properties fo:font-size="16pt" fo:font-weight="bold" style:font-size-asian="16pt" style:font-weight-asian="bold"/>
    </style:style>
    <style:style style:name="Heading_20_3" style:display-name="Heading 3" style:family="paragraph" style:parent-style-name="Standard" style:next-style-name="Standard" style:class="text" style:default-outline-level="3">
      <style:paragraph-properties fo:text-align="end" style:justify-single-word="false" fo:keep-with-next="always"/>
      <style:text-properties fo:font-size="16pt" style:font-size-asian="16pt"/>
    </style:style>
    <style:style style:name="Heading_20_4" style:display-name="Heading 4" style:family="paragraph" style:parent-style-name="Standard" style:next-style-name="Standard" style:class="text" style:default-outline-level="4">
      <style:paragraph-properties fo:margin-left="0.953cm" fo:margin-right="0cm" fo:text-indent="0cm" style:auto-text-indent="false" fo:keep-with-next="always"/>
      <style:text-properties fo:font-size="12pt" style:font-size-asian="12pt"/>
    </style:style>
    <style:style style:name="Heading_20_5" style:display-name="Heading 5" style:family="paragraph" style:parent-style-name="Standard" style:next-style-name="Standard" style:class="text" style:default-outline-level="5">
      <style:paragraph-properties fo:text-align="end" style:justify-single-word="false" fo:keep-with-next="always"/>
      <style:text-properties style:font-name="Arial" fo:font-size="12pt" style:font-size-asian="12pt" style:font-weight-complex="bold"/>
    </style:style>
    <style:style style:name="Heading_20_6" style:display-name="Heading 6" style:family="paragraph" style:parent-style-name="Standard" style:next-style-name="Standard" style:class="text" style:default-outline-level="6">
      <style:paragraph-properties fo:keep-with-next="always"/>
      <style:text-properties fo:font-size="12pt" style:font-size-asian="12pt"/>
    </style:style>
    <style:style style:name="Heading_20_7" style:display-name="Heading 7" style:family="paragraph" style:parent-style-name="Standard" style:next-style-name="Standard" style:class="text" style:default-outline-level="7">
      <style:paragraph-properties fo:text-align="center" style:justify-single-word="false" fo:keep-with-next="always"/>
      <style:text-properties fo:font-size="18pt" style:font-size-asian="18pt"/>
    </style:style>
    <style:style style:name="Heading_20_8" style:display-name="Heading 8" style:family="paragraph" style:parent-style-name="Standard" style:next-style-name="Standard" style:class="text" style:default-outline-level="8">
      <style:paragraph-properties fo:text-align="center" style:justify-single-word="false" fo:keep-with-next="always"/>
      <style:text-properties style:font-name="Arial" fo:font-size="11pt" fo:font-weight="bold" style:font-size-asian="11pt" style:font-weight-asian="bold"/>
    </style:style>
    <style:style style:name="Heading_20_9" style:display-name="Heading 9" style:family="paragraph" style:parent-style-name="Standard" style:next-style-name="Standard" style:class="text" style:default-outline-level="9">
      <style:paragraph-properties fo:text-align="center" style:justify-single-word="false" fo:keep-with-next="always"/>
      <style:text-properties fo:font-size="12pt" style:font-size-asian="12pt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12pt" style:font-size-asian="12pt"/>
    </style:style>
    <style:style style:name="Text_20_body_20_indent" style:display-name="Text body indent" style:family="paragraph" style:parent-style-name="Standard" style:class="text">
      <style:paragraph-properties fo:margin-left="0.751cm" fo:margin-right="0cm" fo:text-indent="0cm" style:auto-text-indent="false"/>
      <style:text-properties fo:font-size="12pt" style:font-size-asian="12pt"/>
    </style:style>
    <style:style style:name="Tekst_20_podstawowy_20_wcięty_20_3" style:display-name="Tekst podstawowy wcięty 3" style:family="paragraph" style:parent-style-name="Standard">
      <style:paragraph-properties fo:margin-left="0.751cm" fo:margin-right="0cm" fo:text-indent="0cm" style:auto-text-indent="false"/>
      <style:text-properties style:font-name="Arial"/>
    </style:style>
    <style:style style:name="Tekst_20_blokowy" style:display-name="Tekst blokowy" style:family="paragraph" style:parent-style-name="Standard">
      <style:paragraph-properties fo:margin-left="1.207cm" fo:margin-right="0.501cm" fo:text-align="justify" style:justify-single-word="false" fo:text-indent="0cm" style:auto-text-indent="false">
        <style:tab-stops>
          <style:tab-stop style:position="0cm"/>
          <style:tab-stop style:position="15.796cm"/>
        </style:tab-stops>
      </style:paragraph-properties>
      <style:text-properties style:font-name="Arial" style:font-name-complex="Arial" style:font-size-complex="12pt"/>
    </style:style>
    <style:style style:name="Tekst_20_podstawowy_20_2" style:display-name="Tekst podstawowy 2" style:family="paragraph" style:parent-style-name="Standard">
      <style:paragraph-properties fo:text-align="center" style:justify-single-word="false"/>
      <style:text-properties style:font-name="Arial" style:font-name-complex="Arial" style:font-size-complex="12pt"/>
    </style:style>
    <style:style style:name="Tekst_20_podstawowy_20_3" style:display-name="Tekst podstawowy 3" style:family="paragraph" style:parent-style-name="Standard">
      <style:text-properties style:font-name="Arial" fo:font-size="9pt" style:font-size-asian="9pt" style:font-name-complex="Arial" style:font-size-complex="12pt"/>
    </style:style>
    <style:style style:name="Tekst_20_podstawowy_20_wcięty_20_2" style:display-name="Tekst podstawowy wcięty 2" style:family="paragraph" style:parent-style-name="Standard">
      <style:paragraph-properties fo:margin-left="0.499cm" fo:margin-right="0cm" fo:orphans="0" fo:widows="0" fo:hyphenation-ladder-count="no-limit" fo:text-indent="0cm" style:auto-text-indent="false"/>
      <style:text-properties fo:color="#000000" style:font-name="Arial" fo:font-size="12pt" style:font-name-asian="HG Mincho Light J" style:font-size-asian="12pt" fo:hyphenate="false" fo:hyphenation-remain-char-count="2" fo:hyphenation-push-char-count="2"/>
    </style:style>
    <style:style style:name="WW-Tekst_20_podstawowy_20_wcięty_20_2" style:display-name="WW-Tekst podstawowy wcięty 2" style:family="paragraph" style:parent-style-name="Standard">
      <style:paragraph-properties fo:margin-left="5.502cm" fo:margin-right="0cm" fo:orphans="0" fo:widows="0" fo:hyphenation-ladder-count="no-limit" fo:text-indent="-5.002cm" style:auto-text-indent="false"/>
      <style:text-properties fo:color="#000000" style:font-name="Arial" fo:font-size="12pt" style:font-name-asian="HG Mincho Light J" style:font-size-asian="12pt" fo:hyphenate="false" fo:hyphenation-remain-char-count="2" fo:hyphenation-push-char-count="2"/>
    </style:style>
    <style:style style:name="H4" style:family="paragraph" style:parent-style-name="Standard" style:next-style-name="Standard">
      <style:paragraph-properties fo:margin-top="0.176cm" fo:margin-bottom="0.176cm" fo:keep-with-next="always"/>
      <style:text-properties fo:font-size="12pt" fo:font-weight="bold" style:font-size-asian="12pt" style:font-weight-asian="bold"/>
    </style:style>
    <style:style style:name="Blockquote" style:family="paragraph" style:parent-style-name="Standard">
      <style:paragraph-properties fo:margin-left="0.635cm" fo:margin-right="0.635cm" fo:margin-top="0.176cm" fo:margin-bottom="0.176cm" fo:text-indent="0cm" style:auto-text-indent="false"/>
      <style:text-properties fo:font-size="12pt" style:font-size-asian="12pt"/>
    </style:style>
    <style:style style:name="Contents_20_2" style:display-name="Contents 2" style:family="paragraph" style:parent-style-name="Standard" style:next-style-name="Standard" style:class="index">
      <style:paragraph-properties fo:margin-left="0.353cm" fo:margin-right="0cm" fo:text-align="justify" style:justify-single-word="false" fo:text-indent="0cm" style:auto-text-indent="false">
        <style:tab-stops>
          <style:tab-stop style:position="0.706cm"/>
          <style:tab-stop style:position="16.628cm" style:type="right" style:leader-style="dotted" style:leader-text="."/>
        </style:tab-stops>
      </style:paragraph-properties>
      <style:text-properties fo:font-variant="small-caps"/>
    </style:style>
    <style:style style:name="Contents_20_4" style:display-name="Contents 4" style:family="paragraph" style:parent-style-name="Standard" style:next-style-name="Standard" style:class="index">
      <style:paragraph-properties fo:margin-left="1.058cm" fo:margin-right="0cm" fo:text-indent="0cm" style:auto-text-indent="false"/>
    </style:style>
    <style:style style:name="Contents_20_3" style:display-name="Contents 3" style:family="paragraph" style:parent-style-name="Standard" style:next-style-name="Standard" style:class="index">
      <style:paragraph-properties fo:margin-left="1.905cm" fo:margin-right="0cm" fo:text-indent="-1.058cm" style:auto-text-indent="false">
        <style:tab-stops>
          <style:tab-stop style:position="0.212cm"/>
          <style:tab-stop style:position="15.076cm" style:type="right" style:leader-style="dotted" style:leader-text="."/>
        </style:tab-stops>
      </style:paragraph-properties>
    </style:style>
    <style:style style:name="Contents_20_1" style:display-name="Contents 1" style:family="paragraph" style:parent-style-name="Standard" style:next-style-name="Standard" style:class="index"/>
    <style:style style:name="Endnote" style:family="paragraph" style:parent-style-name="Standard" style:class="extra"/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Plan_20_dokumentu" style:display-name="Plan dokumentu" style:family="paragraph" style:parent-style-name="Standard">
      <style:paragraph-properties fo:background-color="#000080">
        <style:background-image/>
      </style:paragraph-properties>
      <style:text-properties style:font-name="Tahoma" style:font-name-complex="Tahoma"/>
    </style:style>
    <style:style style:name="Kol-item" style:family="paragraph" style:parent-style-name="Standard" style:list-style-name="WW8Num27">
      <style:paragraph-properties fo:margin-left="0cm" fo:margin-right="0cm" fo:text-align="justify" style:justify-single-word="false" fo:text-indent="0cm" style:auto-text-indent="false"/>
      <style:text-properties style:font-name="Arial" fo:letter-spacing="0.014cm" fo:language="en" fo:country="GB" style:language-asian="zh" style:country-asian="CN" style:font-name-complex="Arial"/>
    </style:style>
    <style:style style:name="Lista_20_punktowana" style:display-name="Lista punktowana" style:family="paragraph" style:parent-style-name="Standard" style:list-style-name="WW8Num29">
      <style:paragraph-properties fo:margin-left="0cm" fo:margin-right="0cm" fo:margin-top="0cm" fo:margin-bottom="0.176cm" fo:text-align="justify" style:justify-single-word="false" fo:text-indent="0cm" style:auto-text-indent="false"/>
      <style:text-properties style:font-name="Arial" fo:letter-spacing="0.014cm" fo:language="en" fo:country="GB" style:language-asian="zh" style:country-asian="CN" style:font-name-complex="Arial"/>
    </style:style>
    <style:style style:name="Tekst_20_komentarza" style:display-name="Tekst komentarza" style:family="paragraph" style:parent-style-name="Standard"/>
    <style:style style:name="Normalny_20__28_Web_29_" style:display-name="Normalny (Web)" style:family="paragraph" style:parent-style-name="Standard">
      <style:paragraph-properties fo:margin-top="0.176cm" fo:margin-bottom="0.176cm"/>
      <style:text-properties fo:font-size="12pt" style:font-size-asian="12pt" style:font-size-complex="12pt"/>
    </style:style>
    <style:style style:name="Temat_20_komentarza" style:display-name="Temat komentarza" style:family="paragraph" style:parent-style-name="Tekst_20_komentarza" style:next-style-name="Tekst_20_komentarza"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WW8Num1z0" style:family="text">
      <style:text-properties style:font-name="Aria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/>
    </style:style>
    <style:style style:name="WW8Num1z3" style:family="text">
      <style:text-properties style:font-name="Symbol"/>
    </style:style>
    <style:style style:name="WW8Num2z0" style:family="text">
      <style:text-properties fo:color="#000000" style:font-name="Aria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/>
    </style:style>
    <style:style style:name="WW8Num2z3" style:family="text">
      <style:text-properties style:font-name="Symbol"/>
    </style:style>
    <style:style style:name="WW8Num3z0" style:family="text">
      <style:text-properties style:font-name="Times New Roman" style:font-name-asian="Times New Roman" style:font-name-complex="Times New Roman"/>
    </style:style>
    <style:style style:name="WW8Num3z1" style:family="text">
      <style:text-properties style:font-name="Symbol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/>
    </style:style>
    <style:style style:name="WW8Num6z3" style:family="text">
      <style:text-properties style:font-name="Symbol"/>
    </style:style>
    <style:style style:name="WW8Num7z0" style:family="text">
      <style:text-properties style:font-name="Times New Roman" style:font-name-complex="Times New Roman"/>
    </style:style>
    <style:style style:name="WW8Num7z1" style:family="text">
      <style:text-properties style:font-name="Courier New" style:font-name-complex="Courier New"/>
    </style:style>
    <style:style style:name="WW8Num7z2" style:family="text">
      <style:text-properties style:font-name="Wingdings"/>
    </style:style>
    <style:style style:name="WW8Num7z3" style:family="text">
      <style:text-properties style:font-name="Symbol"/>
    </style:style>
    <style:style style:name="WW8Num9z0" style:family="text">
      <style:text-properties style:font-name="Arial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/>
    </style:style>
    <style:style style:name="WW8Num9z3" style:family="text">
      <style:text-properties style:font-name="Symbol"/>
    </style:style>
    <style:style style:name="WW8Num12z0" style:family="text">
      <style:text-properties style:font-name="Arial"/>
    </style:style>
    <style:style style:name="WW8Num12z1" style:family="text">
      <style:text-properties style:font-name="Courier New" style:font-name-complex="Courier New"/>
    </style:style>
    <style:style style:name="WW8Num12z2" style:family="text">
      <style:text-properties style:font-name="Wingdings"/>
    </style:style>
    <style:style style:name="WW8Num12z3" style:family="text">
      <style:text-properties style:font-name="Symbol"/>
    </style:style>
    <style:style style:name="WW8Num13z0" style:family="text">
      <style:text-properties style:font-name="Symbol"/>
    </style:style>
    <style:style style:name="WW8Num13z2" style:family="text">
      <style:text-properties fo:color="#000000"/>
    </style:style>
    <style:style style:name="WW8Num13z4" style:family="text">
      <style:text-properties style:font-name="Courier New" style:font-name-complex="Courier New"/>
    </style:style>
    <style:style style:name="WW8Num13z5" style:family="text">
      <style:text-properties style:font-name="Wingdings"/>
    </style:style>
    <style:style style:name="WW8Num14z1" style:family="text">
      <style:text-properties style:text-underline-style="solid" style:text-underline-width="auto" style:text-underline-color="font-color"/>
    </style:style>
    <style:style style:name="WW8Num15z1" style:family="text">
      <style:text-properties fo:font-size="12pt" fo:font-weight="bold" style:font-size-asian="12pt" style:font-weight-asian="bold" style:font-size-complex="12pt"/>
    </style:style>
    <style:style style:name="WW8Num16z0" style:family="text">
      <style:text-properties style:font-name="Arial"/>
    </style:style>
    <style:style style:name="WW8Num16z1" style:family="text">
      <style:text-properties style:font-name="Courier New" style:font-name-complex="Courier New"/>
    </style:style>
    <style:style style:name="WW8Num16z2" style:family="text">
      <style:text-properties style:font-name="Wingdings"/>
    </style:style>
    <style:style style:name="WW8Num16z3" style:family="text">
      <style:text-properties style:font-name="Symbol"/>
    </style:style>
    <style:style style:name="WW8Num18z0" style:family="text">
      <style:text-properties style:font-name="Times New Roman" style:font-name-complex="Times New Roman"/>
    </style:style>
    <style:style style:name="WW8Num18z1" style:family="text">
      <style:text-properties style:font-name="Courier New" style:font-name-complex="Courier New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19z0" style:family="text">
      <style:text-properties style:font-name="Arial"/>
    </style:style>
    <style:style style:name="WW8Num19z1" style:family="text">
      <style:text-properties style:font-name="Courier New" style:font-name-complex="Courier New"/>
    </style:style>
    <style:style style:name="WW8Num19z2" style:family="text">
      <style:text-properties style:font-name="Wingdings"/>
    </style:style>
    <style:style style:name="WW8Num19z3" style:family="text">
      <style:text-properties style:font-name="Symbol"/>
    </style:style>
    <style:style style:name="WW8Num20z0" style:family="text">
      <style:text-properties style:font-name="Times New Roman" style:font-name-asian="Times New Roman" style:font-name-complex="Times New Roman"/>
    </style:style>
    <style:style style:name="WW8Num21z0" style:family="text">
      <style:text-properties style:font-name="Arial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/>
    </style:style>
    <style:style style:name="WW8Num21z3" style:family="text">
      <style:text-properties style:font-name="Symbol"/>
    </style:style>
    <style:style style:name="WW8Num22z0" style:family="text">
      <style:text-properties style:font-name="Arial"/>
    </style:style>
    <style:style style:name="WW8Num22z1" style:family="text">
      <style:text-properties style:font-name="Courier New" style:font-name-complex="Courier New"/>
    </style:style>
    <style:style style:name="WW8Num22z2" style:family="text">
      <style:text-properties style:font-name="Wingdings"/>
    </style:style>
    <style:style style:name="WW8Num22z3" style:family="text">
      <style:text-properties style:font-name="Symbol"/>
    </style:style>
    <style:style style:name="WW8Num23z3" style:family="text">
      <style:text-properties fo:font-style="normal" fo:font-weight="bold" style:font-style-asian="normal" style:font-weight-asian="bold"/>
    </style:style>
    <style:style style:name="WW8Num25z0" style:family="text">
      <style:text-properties style:font-name="Arial"/>
    </style:style>
    <style:style style:name="WW8Num25z1" style:family="text">
      <style:text-properties style:font-name="Courier New" style:font-name-complex="Courier New"/>
    </style:style>
    <style:style style:name="WW8Num25z2" style:family="text">
      <style:text-properties style:font-name="Wingdings"/>
    </style:style>
    <style:style style:name="WW8Num25z3" style:family="text">
      <style:text-properties style:font-name="Symbol"/>
    </style:style>
    <style:style style:name="WW8Num27z0" style:family="text">
      <style:text-properties style:font-name="Times New Roman" style:font-name-complex="Times New Roman"/>
    </style:style>
    <style:style style:name="WW8Num27z1" style:family="text">
      <style:text-properties style:font-name="Courier New" style:font-name-complex="Courier New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8z0" style:family="text">
      <style:text-properties style:font-name="Arial"/>
    </style:style>
    <style:style style:name="WW8Num28z1" style:family="text">
      <style:text-properties style:font-name="Courier New" style:font-name-complex="Courier New"/>
    </style:style>
    <style:style style:name="WW8Num28z2" style:family="text">
      <style:text-properties style:font-name="Wingdings"/>
    </style:style>
    <style:style style:name="WW8Num28z3" style:family="text">
      <style:text-properties style:font-name="Symbol"/>
    </style:style>
    <style:style style:name="WW8Num29z0" style:family="text">
      <style:text-properties style:font-name="Arial"/>
    </style:style>
    <style:style style:name="WW8Num29z1" style:family="text">
      <style:text-properties style:font-name="Courier New" style:font-name-complex="Courier New"/>
    </style:style>
    <style:style style:name="WW8Num29z2" style:family="text">
      <style:text-properties style:font-name="Wingdings"/>
    </style:style>
    <style:style style:name="WW8Num29z3" style:family="text">
      <style:text-properties style:font-name="Symbol"/>
    </style:style>
    <style:style style:name="WW8Num31z0" style:family="text">
      <style:text-properties style:font-name="Arial"/>
    </style:style>
    <style:style style:name="WW8Num31z1" style:family="text">
      <style:text-properties style:font-name="Courier New" style:font-name-complex="Courier New"/>
    </style:style>
    <style:style style:name="WW8Num31z2" style:family="text">
      <style:text-properties style:font-name="Wingdings"/>
    </style:style>
    <style:style style:name="WW8Num31z3" style:family="text">
      <style:text-properties style:font-name="Symbol"/>
    </style:style>
    <style:style style:name="WW8Num32z1" style:family="text">
      <style:text-properties fo:font-style="normal" style:font-style-asian="normal"/>
    </style:style>
    <style:style style:name="WW8Num33z0" style:family="text">
      <style:text-properties style:font-name="Symbol"/>
    </style:style>
    <style:style style:name="WW8Num33z1" style:family="text">
      <style:text-properties style:font-name="Courier New" style:font-name-complex="Courier New"/>
    </style:style>
    <style:style style:name="WW8Num33z2" style:family="text">
      <style:text-properties style:font-name="Wingdings"/>
    </style:style>
    <style:style style:name="Domyślna_20_czcionka_20_akapitu" style:display-name="Domyślna czcionka akapitu" style:family="text"/>
    <style:style style:name="Page_20_Number" style:display-name="Page Number" style:family="text" style:parent-style-name="Domyślna_20_czcionka_20_akapitu"/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Domyślna_20_czcionka_20_akapitu">
      <style:text-properties fo:font-weight="bold" style:font-weight-asian="bold"/>
    </style:style>
    <style:style style:name="Endnote_20_Symbol" style:display-name="Endnote Symbol" style:family="text" style:parent-style-name="Domyślna_20_czcionka_20_akapitu">
      <style:text-properties style:text-position="super 58%"/>
    </style:style>
    <style:style style:name="Visited_20_Internet_20_Link" style:display-name="Visited Internet Link" style:family="text" style:parent-style-name="Domyślna_20_czcionka_20_akapitu">
      <style:text-properties fo:color="#800080" style:text-underline-style="solid" style:text-underline-width="auto" style:text-underline-color="font-color"/>
    </style:style>
    <style:style style:name="Odwołanie_20_do_20_komentarza" style:display-name="Odwołanie do komentarza" style:family="text" style:parent-style-name="Domyślna_20_czcionka_20_akapitu">
      <style:text-properties fo:font-size="8pt" style:font-size-asian="8pt" style:font-size-complex="8pt"/>
    </style:style>
    <style:style style:name="Footnote_20_Symbol" style:display-name="Footnote Symbol" style:family="text" style:parent-style-name="Domyślna_20_czcionka_20_akapitu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bullet text:level="1" text:style-name="WW8Num1z0" style:num-suffix="." text:bullet-char="−">
        <style:list-level-properties text:min-label-width="0.635cm"/>
        <style:text-properties style:font-name="Arial"/>
      </text:list-level-style-bullet>
      <text:list-level-style-bullet text:level="2" text:style-name="WW8Num1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 text:consecutive-numbering="true">
      <text:list-level-style-bullet text:level="1" text:style-name="WW8Num2z0" style:num-suffix="." text:bullet-char="−">
        <style:list-level-properties text:min-label-width="0.635cm"/>
        <style:text-properties style:font-name="Arial"/>
      </text:list-level-style-bullet>
      <text:list-level-style-bullet text:level="2" text:style-name="WW8Num2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text:style-name="WW8Num3z0" style:num-suffix="." style:num-format="1">
        <style:list-level-properties text:space-before="0.635cm" text:min-label-width="0.635cm"/>
      </text:list-level-style-number>
      <text:list-level-style-bullet text:level="2" text:style-name="WW8Num3z1" style:num-suffix="." text:bullet-char="">
        <style:list-level-properties text:space-before="2.002cm" text:min-label-width="0.635cm"/>
        <style:text-properties style:font-name="Symbol"/>
      </text:list-level-style-bullet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style:num-suffix=")" style:num-format="1">
        <style:list-level-properties text:space-before="0.621cm" text:min-label-width="0.635cm"/>
      </text:list-level-style-number>
      <text:list-level-style-number text:level="2" style:num-suffix="." style:num-format="a" style:num-letter-sync="true">
        <style:list-level-properties text:space-before="1.891cm" text:min-label-width="0.635cm"/>
      </text:list-level-style-number>
      <text:list-level-style-number text:level="3" style:num-suffix="." style:num-format="i">
        <style:list-level-properties text:min-label-width="3.796cm" text:min-label-distance="0.318cm" fo:text-align="end"/>
      </text:list-level-style-number>
      <text:list-level-style-number text:level="4" style:num-suffix="." style:num-format="1">
        <style:list-level-properties text:space-before="4.431cm" text:min-label-width="0.635cm"/>
      </text:list-level-style-number>
      <text:list-level-style-number text:level="5" style:num-suffix="." style:num-format="a" style:num-letter-sync="true">
        <style:list-level-properties text:space-before="5.701cm" text:min-label-width="0.635cm"/>
      </text:list-level-style-number>
      <text:list-level-style-number text:level="6" style:num-suffix="." style:num-format="i">
        <style:list-level-properties text:min-label-width="7.606cm" text:min-label-distance="0.318cm" fo:text-align="end"/>
      </text:list-level-style-number>
      <text:list-level-style-number text:level="7" style:num-suffix="." style:num-format="1">
        <style:list-level-properties text:space-before="8.241cm" text:min-label-width="0.635cm"/>
      </text:list-level-style-number>
      <text:list-level-style-number text:level="8" style:num-suffix="." style:num-format="a" style:num-letter-sync="true">
        <style:list-level-properties text:space-before="9.511cm" text:min-label-width="0.635cm"/>
      </text:list-level-style-number>
      <text:list-level-style-number text:level="9" style:num-suffix="." style:num-format="i">
        <style:list-level-properties text:min-label-width="11.416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 text:consecutive-numbering="true">
      <text:list-level-style-number text:level="1" style:num-suffix=")" style:num-format="a" style:num-letter-sync="true">
        <style:list-level-properties text:space-before="1.249cm" text:min-label-width="0.635cm"/>
      </text:list-level-style-number>
      <text:list-level-style-bullet text:level="2" text:style-name="WW8Num6z1" style:num-suffix="." text:bullet-char="o">
        <style:list-level-properties text:space-before="2.519cm" text:min-label-width="0.635cm"/>
        <style:text-properties style:font-name="Courier New1"/>
      </text:list-level-style-bullet>
      <text:list-level-style-bullet text:level="3" text:style-name="WW8Num6z2" style:num-suffix="." text:bullet-char="">
        <style:list-level-properties text:space-before="3.789cm" text:min-label-width="0.635cm"/>
        <style:text-properties style:font-name="Wingdings"/>
      </text:list-level-style-bullet>
      <text:list-level-style-bullet text:level="4" text:style-name="WW8Num6z3" style:num-suffix="." text:bullet-char="">
        <style:list-level-properties text:space-before="5.059cm" text:min-label-width="0.635cm"/>
        <style:text-properties style:font-name="Symbol"/>
      </text:list-level-style-bullet>
      <text:list-level-style-bullet text:level="5" text:style-name="WW8Num6z1" style:num-suffix="." text:bullet-char="o">
        <style:list-level-properties text:space-before="6.329cm" text:min-label-width="0.635cm"/>
        <style:text-properties style:font-name="Courier New1"/>
      </text:list-level-style-bullet>
      <text:list-level-style-bullet text:level="6" text:style-name="WW8Num6z2" style:num-suffix="." text:bullet-char="">
        <style:list-level-properties text:space-before="7.599cm" text:min-label-width="0.635cm"/>
        <style:text-properties style:font-name="Wingdings"/>
      </text:list-level-style-bullet>
      <text:list-level-style-bullet text:level="7" text:style-name="WW8Num6z3" style:num-suffix="." text:bullet-char="">
        <style:list-level-properties text:space-before="8.869cm" text:min-label-width="0.635cm"/>
        <style:text-properties style:font-name="Symbol"/>
      </text:list-level-style-bullet>
      <text:list-level-style-bullet text:level="8" text:style-name="WW8Num6z1" style:num-suffix="." text:bullet-char="o">
        <style:list-level-properties text:space-before="10.139cm" text:min-label-width="0.635cm"/>
        <style:text-properties style:font-name="Courier New1"/>
      </text:list-level-style-bullet>
      <text:list-level-style-bullet text:level="9" text:style-name="WW8Num6z2" style:num-suffix="." text:bullet-char="">
        <style:list-level-properties text:space-before="11.409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style:num-suffix="." text:bullet-char="−">
        <style:list-level-properties text:space-before="1.249cm" text:min-label-width="0.635cm"/>
        <style:text-properties style:font-name="Times New Roman"/>
      </text:list-level-style-bullet>
      <text:list-level-style-bullet text:level="2" text:style-name="WW8Num7z1" style:num-suffix="." text:bullet-char="o">
        <style:list-level-properties text:space-before="1.894cm" text:min-label-width="0.635cm"/>
        <style:text-properties style:font-name="Courier New1"/>
      </text:list-level-style-bullet>
      <text:list-level-style-bullet text:level="3" text:style-name="WW8Num7z2" style:num-suffix="." text:bullet-char="">
        <style:list-level-properties text:space-before="3.164cm" text:min-label-width="0.635cm"/>
        <style:text-properties style:font-name="Wingdings"/>
      </text:list-level-style-bullet>
      <text:list-level-style-bullet text:level="4" text:style-name="WW8Num7z3" style:num-suffix="." text:bullet-char="">
        <style:list-level-properties text:space-before="4.434cm" text:min-label-width="0.635cm"/>
        <style:text-properties style:font-name="Symbol"/>
      </text:list-level-style-bullet>
      <text:list-level-style-bullet text:level="5" text:style-name="WW8Num7z1" style:num-suffix="." text:bullet-char="o">
        <style:list-level-properties text:space-before="5.704cm" text:min-label-width="0.635cm"/>
        <style:text-properties style:font-name="Courier New1"/>
      </text:list-level-style-bullet>
      <text:list-level-style-bullet text:level="6" text:style-name="WW8Num7z2" style:num-suffix="." text:bullet-char="">
        <style:list-level-properties text:space-before="6.974cm" text:min-label-width="0.635cm"/>
        <style:text-properties style:font-name="Wingdings"/>
      </text:list-level-style-bullet>
      <text:list-level-style-bullet text:level="7" text:style-name="WW8Num7z3" style:num-suffix="." text:bullet-char="">
        <style:list-level-properties text:space-before="8.244cm" text:min-label-width="0.635cm"/>
        <style:text-properties style:font-name="Symbol"/>
      </text:list-level-style-bullet>
      <text:list-level-style-bullet text:level="8" text:style-name="WW8Num7z1" style:num-suffix="." text:bullet-char="o">
        <style:list-level-properties text:space-before="9.514cm" text:min-label-width="0.635cm"/>
        <style:text-properties style:font-name="Courier New1"/>
      </text:list-level-style-bullet>
      <text:list-level-style-bullet text:level="9" text:style-name="WW8Num7z2" style:num-suffix="." text:bullet-char="">
        <style:list-level-properties text:space-before="10.784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 text:consecutive-numbering="true">
      <text:list-level-style-bullet text:level="1" style:num-suffix="." text:bullet-char="-">
        <style:list-level-properties text:min-label-width="0.635cm"/>
        <style:text-properties fo:font-family="Star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bullet text:level="1" text:style-name="WW8Num9z0" style:num-suffix="." text:bullet-char="-">
        <style:list-level-properties text:min-label-width="0.6cm"/>
        <style:text-properties style:font-name="Arial"/>
      </text:list-level-style-bullet>
      <text:list-level-style-bullet text:level="2" text:style-name="WW8Num9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9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9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9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9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9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9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9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>
      <text:list-level-style-number text:level="1" style:num-suffix=")" style:num-format="a" style:num-letter-sync="true">
        <style:list-level-properties text:space-before="0.314cm" text:min-label-width="0.762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 text:consecutive-numbering="true">
      <text:list-level-style-number text:level="1" style:num-suffix=")" style:num-format="a" style:num-letter-sync="true">
        <style:list-level-properties text:space-before="0.508cm" text:min-label-width="0.762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 text:consecutive-numbering="true">
      <text:list-level-style-bullet text:level="1" text:style-name="WW8Num12z0" style:num-suffix="." text:bullet-char="-">
        <style:list-level-properties text:min-label-width="0.6cm"/>
        <style:text-properties style:font-name="Arial"/>
      </text:list-level-style-bullet>
      <text:list-level-style-bullet text:level="2" text:style-name="WW8Num12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2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2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2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2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2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3">
      <text:list-level-style-bullet text:level="1" text:style-name="WW8Num13z0" style:num-suffix="." text:bullet-char="">
        <style:list-level-properties text:space-before="1.249cm"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2.519cm" text:min-label-width="0.635cm"/>
      </text:list-level-style-number>
      <text:list-level-style-number text:level="3" text:style-name="WW8Num13z2" style:num-suffix=")" style:num-format="1">
        <style:list-level-properties text:space-before="1.752cm" text:min-label-width="0.635cm"/>
      </text:list-level-style-number>
      <text:list-level-style-number text:level="4" style:num-suffix=")" style:num-format="1">
        <style:list-level-properties text:space-before="5.059cm" text:min-label-width="0.635cm"/>
      </text:list-level-style-number>
      <text:list-level-style-bullet text:level="5" text:style-name="WW8Num13z4" style:num-suffix="." text:bullet-char="o">
        <style:list-level-properties text:space-before="6.329cm" text:min-label-width="0.635cm"/>
        <style:text-properties style:font-name="Courier New1"/>
      </text:list-level-style-bullet>
      <text:list-level-style-bullet text:level="6" text:style-name="WW8Num13z5" style:num-suffix="." text:bullet-char="">
        <style:list-level-properties text:space-before="7.599cm" text:min-label-width="0.635cm"/>
        <style:text-properties style:font-name="Wingdings"/>
      </text:list-level-style-bullet>
      <text:list-level-style-bullet text:level="7" text:style-name="WW8Num13z0" style:num-suffix="." text:bullet-char="">
        <style:list-level-properties text:space-before="8.869cm" text:min-label-width="0.635cm"/>
        <style:text-properties style:font-name="Symbol"/>
      </text:list-level-style-bullet>
      <text:list-level-style-bullet text:level="8" text:style-name="WW8Num13z4" style:num-suffix="." text:bullet-char="o">
        <style:list-level-properties text:space-before="10.139cm" text:min-label-width="0.635cm"/>
        <style:text-properties style:font-name="Courier New1"/>
      </text:list-level-style-bullet>
      <text:list-level-style-bullet text:level="9" text:style-name="WW8Num13z5" style:num-suffix="." text:bullet-char="">
        <style:list-level-properties text:space-before="11.409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4">
      <text:list-level-style-number text:level="1" style:num-suffix="." style:num-format="1">
        <style:list-level-properties text:min-label-width="0.635cm"/>
      </text:list-level-style-number>
      <text:list-level-style-number text:level="2" text:style-name="WW8Num14z1" style:num-format="1" text:start-value="4" text:display-levels="2">
        <style:list-level-properties text:space-before="0.635cm" text:min-label-width="0.953cm"/>
      </text:list-level-style-number>
      <text:list-level-style-number text:level="3" text:style-name="WW8Num14z1" style:num-format="1" text:display-levels="3">
        <style:list-level-properties text:space-before="0.635cm" text:min-label-width="1.27cm"/>
      </text:list-level-style-number>
      <text:list-level-style-number text:level="4" text:style-name="WW8Num14z1" style:num-format="1" text:display-levels="4">
        <style:list-level-properties text:space-before="0.635cm" text:min-label-width="1.27cm"/>
      </text:list-level-style-number>
      <text:list-level-style-number text:level="5" text:style-name="WW8Num14z1" style:num-format="1" text:display-levels="5">
        <style:list-level-properties text:space-before="0.635cm" text:min-label-width="1.905cm"/>
      </text:list-level-style-number>
      <text:list-level-style-number text:level="6" text:style-name="WW8Num14z1" style:num-format="1" text:display-levels="6">
        <style:list-level-properties text:space-before="0.635cm" text:min-label-width="1.905cm"/>
      </text:list-level-style-number>
      <text:list-level-style-number text:level="7" text:style-name="WW8Num14z1" style:num-format="1" text:display-levels="7">
        <style:list-level-properties text:space-before="0.635cm" text:min-label-width="2.54cm"/>
      </text:list-level-style-number>
      <text:list-level-style-number text:level="8" text:style-name="WW8Num14z1" style:num-format="1" text:display-levels="8">
        <style:list-level-properties text:space-before="0.635cm" text:min-label-width="2.54cm"/>
      </text:list-level-style-number>
      <text:list-level-style-number text:level="9" text:style-name="WW8Num14z1" style:num-format="1" text:display-levels="9">
        <style:list-level-properties text:space-before="0.635cm"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5">
      <text:list-level-style-number text:level="1" style:num-format="1" text:start-value="5">
        <style:list-level-properties text:min-label-width="0.741cm"/>
      </text:list-level-style-number>
      <text:list-level-style-number text:level="2" text:style-name="WW8Num15z1" style:num-format="1" text:display-levels="2">
        <style:list-level-properties text:min-label-width="0.741cm"/>
      </text:list-level-style-number>
      <text:list-level-style-number text:level="3" style:num-format="1" text:display-levels="3">
        <style:list-level-properties text:min-label-width="1.27cm"/>
      </text:list-level-style-number>
      <text:list-level-style-number text:level="4" style:num-format="1" text:display-levels="4">
        <style:list-level-properties text:min-label-width="1.27cm"/>
      </text:list-level-style-number>
      <text:list-level-style-number text:level="5" style:num-format="1" text:display-levels="5">
        <style:list-level-properties text:min-label-width="1.905cm"/>
      </text:list-level-style-number>
      <text:list-level-style-number text:level="6" style:num-format="1" text:display-levels="6">
        <style:list-level-properties text:min-label-width="1.905cm"/>
      </text:list-level-style-number>
      <text:list-level-style-number text:level="7" style:num-format="1" text:display-levels="7">
        <style:list-level-properties text:min-label-width="2.54cm"/>
      </text:list-level-style-number>
      <text:list-level-style-number text:level="8" style:num-format="1" text:display-levels="8">
        <style:list-level-properties text:min-label-width="2.54cm"/>
      </text:list-level-style-number>
      <text:list-level-style-number text:level="9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 text:consecutive-numbering="true">
      <text:list-level-style-bullet text:level="1" text:style-name="WW8Num16z0" style:num-suffix="." text:bullet-char="−">
        <style:list-level-properties text:min-label-width="0.635cm"/>
        <style:text-properties style:font-name="Arial"/>
      </text:list-level-style-bullet>
      <text:list-level-style-bullet text:level="2" text:style-name="WW8Num16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6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6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6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6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6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6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6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7" text:consecutive-numbering="true">
      <text:list-level-style-number text:level="1" style:num-suffix=")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bullet text:level="1" text:style-name="WW8Num18z0" style:num-suffix="." text:bullet-char="−">
        <style:list-level-properties text:space-before="1.249cm" text:min-label-width="0.635cm"/>
        <style:text-properties style:font-name="Times New Roman"/>
      </text:list-level-style-bullet>
      <text:list-level-style-bullet text:level="2" text:style-name="WW8Num18z1" style:num-suffix="." text:bullet-char="o">
        <style:list-level-properties text:space-before="1.894cm" text:min-label-width="0.635cm"/>
        <style:text-properties style:font-name="Courier New1"/>
      </text:list-level-style-bullet>
      <text:list-level-style-bullet text:level="3" text:style-name="WW8Num18z2" style:num-suffix="." text:bullet-char="">
        <style:list-level-properties text:space-before="3.164cm" text:min-label-width="0.635cm"/>
        <style:text-properties style:font-name="Wingdings"/>
      </text:list-level-style-bullet>
      <text:list-level-style-bullet text:level="4" text:style-name="WW8Num18z3" style:num-suffix="." text:bullet-char="">
        <style:list-level-properties text:space-before="4.434cm" text:min-label-width="0.635cm"/>
        <style:text-properties style:font-name="Symbol"/>
      </text:list-level-style-bullet>
      <text:list-level-style-bullet text:level="5" text:style-name="WW8Num18z1" style:num-suffix="." text:bullet-char="o">
        <style:list-level-properties text:space-before="5.704cm" text:min-label-width="0.635cm"/>
        <style:text-properties style:font-name="Courier New1"/>
      </text:list-level-style-bullet>
      <text:list-level-style-bullet text:level="6" text:style-name="WW8Num18z2" style:num-suffix="." text:bullet-char="">
        <style:list-level-properties text:space-before="6.974cm" text:min-label-width="0.635cm"/>
        <style:text-properties style:font-name="Wingdings"/>
      </text:list-level-style-bullet>
      <text:list-level-style-bullet text:level="7" text:style-name="WW8Num18z3" style:num-suffix="." text:bullet-char="">
        <style:list-level-properties text:space-before="8.244cm" text:min-label-width="0.635cm"/>
        <style:text-properties style:font-name="Symbol"/>
      </text:list-level-style-bullet>
      <text:list-level-style-bullet text:level="8" text:style-name="WW8Num18z1" style:num-suffix="." text:bullet-char="o">
        <style:list-level-properties text:space-before="9.514cm" text:min-label-width="0.635cm"/>
        <style:text-properties style:font-name="Courier New1"/>
      </text:list-level-style-bullet>
      <text:list-level-style-bullet text:level="9" text:style-name="WW8Num18z2" style:num-suffix="." text:bullet-char="">
        <style:list-level-properties text:space-before="10.784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9" text:consecutive-numbering="true">
      <text:list-level-style-bullet text:level="1" text:style-name="WW8Num19z0" style:num-suffix="." text:bullet-char="-">
        <style:list-level-properties text:min-label-width="0.6cm"/>
        <style:text-properties style:font-name="Arial"/>
      </text:list-level-style-bullet>
      <text:list-level-style-bullet text:level="2" text:style-name="WW8Num19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9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9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9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9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9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9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9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0" text:consecutive-numbering="true">
      <text:list-level-style-number text:level="1" text:style-name="WW8Num20z0" style:num-suffix=")" style:num-format="a" style:num-letter-sync="true">
        <style:list-level-properties text:space-before="0.55cm" text:min-label-width="0.635cm"/>
      </text:list-level-style-number>
      <text:list-level-style-number text:level="2" style:num-suffix="." style:num-format="a" style:num-letter-sync="true">
        <style:list-level-properties text:space-before="1.82cm" text:min-label-width="0.635cm"/>
      </text:list-level-style-number>
      <text:list-level-style-number text:level="3" style:num-suffix="." style:num-format="i">
        <style:list-level-properties text:min-label-width="3.725cm" text:min-label-distance="0.318cm" fo:text-align="end"/>
      </text:list-level-style-number>
      <text:list-level-style-number text:level="4" style:num-suffix="." style:num-format="1">
        <style:list-level-properties text:space-before="4.36cm" text:min-label-width="0.635cm"/>
      </text:list-level-style-number>
      <text:list-level-style-number text:level="5" style:num-suffix="." style:num-format="a" style:num-letter-sync="true">
        <style:list-level-properties text:space-before="5.63cm" text:min-label-width="0.635cm"/>
      </text:list-level-style-number>
      <text:list-level-style-number text:level="6" style:num-suffix="." style:num-format="i">
        <style:list-level-properties text:min-label-width="7.535cm" text:min-label-distance="0.318cm" fo:text-align="end"/>
      </text:list-level-style-number>
      <text:list-level-style-number text:level="7" style:num-suffix="." style:num-format="1">
        <style:list-level-properties text:space-before="8.17cm" text:min-label-width="0.635cm"/>
      </text:list-level-style-number>
      <text:list-level-style-number text:level="8" style:num-suffix="." style:num-format="a" style:num-letter-sync="true">
        <style:list-level-properties text:space-before="9.44cm" text:min-label-width="0.635cm"/>
      </text:list-level-style-number>
      <text:list-level-style-number text:level="9" style:num-suffix="." style:num-format="i">
        <style:list-level-properties text:min-label-width="11.34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1" text:consecutive-numbering="true">
      <text:list-level-style-bullet text:level="1" text:style-name="WW8Num21z0" style:num-suffix="." text:bullet-char="−">
        <style:list-level-properties text:space-before="0.06cm" text:min-label-width="0.635cm"/>
        <style:text-properties style:font-name="Arial"/>
      </text:list-level-style-bullet>
      <text:list-level-style-bullet text:level="2" text:style-name="WW8Num21z1" style:num-suffix="." text:bullet-char="o">
        <style:list-level-properties text:space-before="1.965cm" text:min-label-width="0.635cm"/>
        <style:text-properties style:font-name="Courier New1"/>
      </text:list-level-style-bullet>
      <text:list-level-style-bullet text:level="3" text:style-name="WW8Num21z2" style:num-suffix="." text:bullet-char="">
        <style:list-level-properties text:space-before="3.235cm" text:min-label-width="0.635cm"/>
        <style:text-properties style:font-name="Wingdings"/>
      </text:list-level-style-bullet>
      <text:list-level-style-bullet text:level="4" text:style-name="WW8Num21z3" style:num-suffix="." text:bullet-char="">
        <style:list-level-properties text:space-before="4.505cm" text:min-label-width="0.635cm"/>
        <style:text-properties style:font-name="Symbol"/>
      </text:list-level-style-bullet>
      <text:list-level-style-bullet text:level="5" text:style-name="WW8Num21z1" style:num-suffix="." text:bullet-char="o">
        <style:list-level-properties text:space-before="5.775cm" text:min-label-width="0.635cm"/>
        <style:text-properties style:font-name="Courier New1"/>
      </text:list-level-style-bullet>
      <text:list-level-style-bullet text:level="6" text:style-name="WW8Num21z2" style:num-suffix="." text:bullet-char="">
        <style:list-level-properties text:space-before="7.045cm" text:min-label-width="0.635cm"/>
        <style:text-properties style:font-name="Wingdings"/>
      </text:list-level-style-bullet>
      <text:list-level-style-bullet text:level="7" text:style-name="WW8Num21z3" style:num-suffix="." text:bullet-char="">
        <style:list-level-properties text:space-before="8.315cm" text:min-label-width="0.635cm"/>
        <style:text-properties style:font-name="Symbol"/>
      </text:list-level-style-bullet>
      <text:list-level-style-bullet text:level="8" text:style-name="WW8Num21z1" style:num-suffix="." text:bullet-char="o">
        <style:list-level-properties text:space-before="9.585cm" text:min-label-width="0.635cm"/>
        <style:text-properties style:font-name="Courier New1"/>
      </text:list-level-style-bullet>
      <text:list-level-style-bullet text:level="9" text:style-name="WW8Num21z2" style:num-suffix="." text:bullet-char="">
        <style:list-level-properties text:space-before="10.85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2" text:consecutive-numbering="true">
      <text:list-level-style-bullet text:level="1" text:style-name="WW8Num22z0" style:num-suffix="." text:bullet-char="-">
        <style:list-level-properties text:min-label-width="0.6cm"/>
        <style:text-properties style:font-name="Arial"/>
      </text:list-level-style-bullet>
      <text:list-level-style-bullet text:level="2" text:style-name="WW8Num22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2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2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2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2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2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3">
      <text:list-level-style-number text:level="1" style:num-suffix="." style:num-format="1" text:start-value="5">
        <style:list-level-properties text:min-label-width="0.635cm"/>
      </text:list-level-style-number>
      <text:list-level-style-number text:level="2" style:num-suffix="." style:num-format="1" text:start-value="6" text:display-levels="2">
        <style:list-level-properties text:space-before="0.6cm" text:min-label-width="0.635cm"/>
      </text:list-level-style-number>
      <text:list-level-style-number text:level="3" style:num-suffix="." style:num-format="1" text:display-levels="3">
        <style:list-level-properties text:space-before="1.199cm" text:min-label-width="1.27cm"/>
      </text:list-level-style-number>
      <text:list-level-style-number text:level="4" text:style-name="WW8Num23z3" style:num-suffix="." style:num-format="1" text:display-levels="4">
        <style:list-level-properties text:space-before="1.799cm" text:min-label-width="1.27cm"/>
      </text:list-level-style-number>
      <text:list-level-style-number text:level="5" style:num-suffix="." style:num-format="1" text:display-levels="5">
        <style:list-level-properties text:space-before="2.399cm" text:min-label-width="1.905cm"/>
      </text:list-level-style-number>
      <text:list-level-style-number text:level="6" style:num-suffix="." style:num-format="1" text:display-levels="6">
        <style:list-level-properties text:space-before="2.999cm" text:min-label-width="1.905cm"/>
      </text:list-level-style-number>
      <text:list-level-style-number text:level="7" style:num-suffix="." style:num-format="1" text:display-levels="7">
        <style:list-level-properties text:space-before="3.598cm" text:min-label-width="2.54cm"/>
      </text:list-level-style-number>
      <text:list-level-style-number text:level="8" style:num-suffix="." style:num-format="1" text:display-levels="8">
        <style:list-level-properties text:space-before="4.198cm" text:min-label-width="2.54cm"/>
      </text:list-level-style-number>
      <text:list-level-style-number text:level="9" style:num-suffix="." style:num-format="1" text:display-levels="9">
        <style:list-level-properties text:space-before="4.798cm"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4" text:consecutive-numbering="true">
      <text:list-level-style-number text:level="1" style:num-suffix=")" style:num-format="a" style:num-letter-sync="true">
        <style:list-level-properties text:space-before="0.314cm" text:min-label-width="0.762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5" text:consecutive-numbering="true">
      <text:list-level-style-bullet text:level="1" text:style-name="WW8Num25z0" style:num-suffix="." text:bullet-char="−">
        <style:list-level-properties text:min-label-width="0.635cm"/>
        <style:text-properties style:font-name="Arial"/>
      </text:list-level-style-bullet>
      <text:list-level-style-bullet text:level="2" text:style-name="WW8Num25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5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5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5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5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5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5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5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6" text:consecutive-numbering="true">
      <text:list-level-style-number text:level="1" style:num-suffix="." style:num-format="1">
        <style:list-level-properties text:space-before="0.127cm" text:min-label-width="1.143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7" text:consecutive-numbering="true">
      <text:list-level-style-bullet text:level="1" text:style-name="WW8Num27z0" style:num-suffix="." text:bullet-char="−">
        <style:list-level-properties text:space-before="0.501cm" text:min-label-width="0.501cm"/>
        <style:text-properties style:font-name="Times New Roman"/>
      </text:list-level-style-bullet>
      <text:list-level-style-bullet text:level="2" text:style-name="WW8Num27z1" style:num-suffix="." text:bullet-char="o">
        <style:list-level-properties text:space-before="2.406cm" text:min-label-width="0.635cm"/>
        <style:text-properties style:font-name="Courier New1"/>
      </text:list-level-style-bullet>
      <text:list-level-style-bullet text:level="3" text:style-name="WW8Num27z2" style:num-suffix="." text:bullet-char="">
        <style:list-level-properties text:space-before="3.676cm" text:min-label-width="0.635cm"/>
        <style:text-properties style:font-name="Wingdings"/>
      </text:list-level-style-bullet>
      <text:list-level-style-bullet text:level="4" text:style-name="WW8Num27z3" style:num-suffix="." text:bullet-char="">
        <style:list-level-properties text:space-before="4.946cm" text:min-label-width="0.635cm"/>
        <style:text-properties style:font-name="Symbol"/>
      </text:list-level-style-bullet>
      <text:list-level-style-bullet text:level="5" text:style-name="WW8Num27z1" style:num-suffix="." text:bullet-char="o">
        <style:list-level-properties text:space-before="6.216cm" text:min-label-width="0.635cm"/>
        <style:text-properties style:font-name="Courier New1"/>
      </text:list-level-style-bullet>
      <text:list-level-style-bullet text:level="6" text:style-name="WW8Num27z2" style:num-suffix="." text:bullet-char="">
        <style:list-level-properties text:space-before="7.486cm" text:min-label-width="0.635cm"/>
        <style:text-properties style:font-name="Wingdings"/>
      </text:list-level-style-bullet>
      <text:list-level-style-bullet text:level="7" text:style-name="WW8Num27z3" style:num-suffix="." text:bullet-char="">
        <style:list-level-properties text:space-before="8.756cm" text:min-label-width="0.635cm"/>
        <style:text-properties style:font-name="Symbol"/>
      </text:list-level-style-bullet>
      <text:list-level-style-bullet text:level="8" text:style-name="WW8Num27z1" style:num-suffix="." text:bullet-char="o">
        <style:list-level-properties text:space-before="10.026cm" text:min-label-width="0.635cm"/>
        <style:text-properties style:font-name="Courier New1"/>
      </text:list-level-style-bullet>
      <text:list-level-style-bullet text:level="9" text:style-name="WW8Num27z2" style:num-suffix="." text:bullet-char="">
        <style:list-level-properties text:space-before="11.296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8" text:consecutive-numbering="true">
      <text:list-level-style-bullet text:level="1" text:style-name="WW8Num28z0" style:num-suffix="." text:bullet-char="-">
        <style:list-level-properties text:min-label-width="0.6cm"/>
        <style:text-properties style:font-name="Arial"/>
      </text:list-level-style-bullet>
      <text:list-level-style-bullet text:level="2" text:style-name="WW8Num28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8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8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8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8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8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8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8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9" text:consecutive-numbering="true">
      <text:list-level-style-bullet text:level="1" text:style-name="WW8Num29z0" style:num-suffix="." text:bullet-char="−">
        <style:list-level-properties text:space-before="0.63cm" text:min-label-width="0.635cm"/>
        <style:text-properties style:font-name="Arial"/>
      </text:list-level-style-bullet>
      <text:list-level-style-bullet text:level="2" text:style-name="WW8Num29z1" style:num-suffix="." text:bullet-char="o">
        <style:list-level-properties text:space-before="1.9cm" text:min-label-width="0.635cm"/>
        <style:text-properties style:font-name="Courier New1"/>
      </text:list-level-style-bullet>
      <text:list-level-style-bullet text:level="3" text:style-name="WW8Num29z2" style:num-suffix="." text:bullet-char="">
        <style:list-level-properties text:space-before="3.17cm" text:min-label-width="0.635cm"/>
        <style:text-properties style:font-name="Wingdings"/>
      </text:list-level-style-bullet>
      <text:list-level-style-bullet text:level="4" text:style-name="WW8Num29z3" style:num-suffix="." text:bullet-char="">
        <style:list-level-properties text:space-before="4.44cm" text:min-label-width="0.635cm"/>
        <style:text-properties style:font-name="Symbol"/>
      </text:list-level-style-bullet>
      <text:list-level-style-bullet text:level="5" text:style-name="WW8Num29z1" style:num-suffix="." text:bullet-char="o">
        <style:list-level-properties text:space-before="5.71cm" text:min-label-width="0.635cm"/>
        <style:text-properties style:font-name="Courier New1"/>
      </text:list-level-style-bullet>
      <text:list-level-style-bullet text:level="6" text:style-name="WW8Num29z2" style:num-suffix="." text:bullet-char="">
        <style:list-level-properties text:space-before="6.98cm" text:min-label-width="0.635cm"/>
        <style:text-properties style:font-name="Wingdings"/>
      </text:list-level-style-bullet>
      <text:list-level-style-bullet text:level="7" text:style-name="WW8Num29z3" style:num-suffix="." text:bullet-char="">
        <style:list-level-properties text:space-before="8.25cm" text:min-label-width="0.635cm"/>
        <style:text-properties style:font-name="Symbol"/>
      </text:list-level-style-bullet>
      <text:list-level-style-bullet text:level="8" text:style-name="WW8Num29z1" style:num-suffix="." text:bullet-char="o">
        <style:list-level-properties text:space-before="9.52cm" text:min-label-width="0.635cm"/>
        <style:text-properties style:font-name="Courier New1"/>
      </text:list-level-style-bullet>
      <text:list-level-style-bullet text:level="9" text:style-name="WW8Num29z2" style:num-suffix="." text:bullet-char="">
        <style:list-level-properties text:space-before="10.79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0" text:consecutive-numbering="true">
      <text:list-level-style-number text:level="1" style:num-suffix=")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1" text:consecutive-numbering="true">
      <text:list-level-style-bullet text:level="1" text:style-name="WW8Num31z0" style:num-suffix="." text:bullet-char="−">
        <style:list-level-properties text:min-label-width="0.635cm"/>
        <style:text-properties style:font-name="Arial"/>
      </text:list-level-style-bullet>
      <text:list-level-style-bullet text:level="2" text:style-name="WW8Num31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1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1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1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1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1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1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1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2">
      <text:list-level-style-number text:level="1" style:num-suffix=")" style:num-format="1">
        <style:list-level-properties text:space-before="0.635cm" text:min-label-width="0.635cm"/>
      </text:list-level-style-number>
      <text:list-level-style-number text:level="2" text:style-name="WW8Num32z1" style:num-suffix=")" style:num-format="a" style:num-letter-sync="true">
        <style:list-level-properties text:space-before="1.905cm" text:min-label-width="0.767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3" text:consecutive-numbering="true">
      <text:list-level-style-bullet text:level="1" text:style-name="WW8Num33z0" style:num-suffix="." text:bullet-char="">
        <style:list-level-properties text:space-before="0.101cm" text:min-label-width="0.4cm"/>
        <style:text-properties style:font-name="Symbol"/>
      </text:list-level-style-bullet>
      <text:list-level-style-bullet text:level="2" text:style-name="WW8Num33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3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3z0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3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3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3z0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3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3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ela6" style:family="table">
      <style:table-properties style:width="17.798cm" fo:margin-left="-0.326cm" table:align="left" style:writing-mode="lr-tb"/>
    </style:style>
    <style:style style:name="Tabela6.A" style:family="table-column">
      <style:table-column-properties style:column-width="3.819cm"/>
    </style:style>
    <style:style style:name="Tabela6.B" style:family="table-column">
      <style:table-column-properties style:column-width="9.252cm"/>
    </style:style>
    <style:style style:name="Tabela6.C" style:family="table-column">
      <style:table-column-properties style:column-width="2.223cm"/>
    </style:style>
    <style:style style:name="Tabela6.D" style:family="table-column">
      <style:table-column-properties style:column-width="2.505cm"/>
    </style:style>
    <style:style style:name="Tabela6.1" style:family="table-row">
      <style:table-row-properties style:min-row-height="1.473cm" style:keep-together="true" fo:keep-together="auto"/>
    </style:style>
    <style:style style:name="Tabela6.A1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a6.C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Tabela6.2" style:family="table-row">
      <style:table-row-properties style:min-row-height="0.603cm" style:keep-together="true" fo:keep-together="auto"/>
    </style:style>
    <style:style style:name="P1" style:family="paragraph" style:parent-style-name="Footer">
      <style:paragraph-properties fo:text-align="center" style:justify-single-word="false"/>
      <style:text-properties fo:font-size="8pt" style:font-size-asian="8pt"/>
    </style:style>
    <style:style style:name="P2" style:family="paragraph" style:parent-style-name="Header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12pt" fo:font-weight="bold" style:font-size-asian="12pt" style:font-weight-asian="bold" style:font-size-complex="12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1pt" style:font-size-asian="11pt"/>
    </style:style>
    <style:style style:name="P5" style:family="paragraph" style:parent-style-name="Standard">
      <style:paragraph-properties style:snap-to-layout-grid="false"/>
    </style:style>
    <style:style style:name="T1" style:family="text">
      <style:text-properties fo:font-size="24pt" fo:font-weight="bold" style:font-size-asian="24pt" style:font-weight-asian="bold"/>
    </style:style>
    <style:style style:name="T2" style:family="text"/>
    <style:style style:name="T3" style:family="text">
      <style:text-properties fo:font-size="11pt" style:font-size-asian="11pt"/>
    </style:style>
    <style:style style:name="T4" style:family="text">
      <style:text-properties fo:font-size="10pt" style:font-size-asian="10pt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page-layout style:name="pm1">
      <style:page-layout-properties fo:page-width="20.999cm" fo:page-height="29.699cm" style:num-format="1" style:print-orientation="portrait" fo:margin-top="2.499cm" fo:margin-bottom="0.614cm" fo:margin-left="2.499cm" fo:margin-right="2.499cm" style:writing-mode="lr-tb" style:layout-grid-color="#c0c0c0" style:layout-grid-lines="41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637cm" fo:margin-top="1.538cm" style:dynamic-spacing="true"/>
      </style:footer-style>
    </style:page-layout>
    <style:page-layout style:name="pm2">
      <style:page-layout-properties fo:page-width="20.999cm" fo:page-height="29.699cm" style:num-format="1" style:print-orientation="portrait" fo:margin-top="1.249cm" fo:margin-bottom="0.864cm" fo:margin-left="2cm" fo:margin-right="2cm" style:writing-mode="lr-tb" style:layout-grid-color="#c0c0c0" style:layout-grid-lines="43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51cm" fo:margin-bottom="0.653cm" style:dynamic-spacing="true"/>
      </style:header-style>
      <style:footer-style>
        <style:header-footer-properties fo:min-height="1.136cm" fo:margin-top="1.037cm" style:dynamic-spacing="true"/>
      </style:footer-style>
    </style:page-layout>
    <number:date-style style:name="N84">
      <number:year number:style="long"/>
      <number:text>-</number:text>
      <number:month number:style="long"/>
      <number:text>-</number:text>
      <number:day number:style="long"/>
    </number:date-style>
  </office:automatic-styles>
  <office:master-styles>
    <style:master-page style:name="Standard" style:page-layout-name="pm1">
      <style:footer>
        <text:p text:style-name="P1">Niniejszy dokument jest własnością POLSKIEGO KOMITETU NORMALIZACYJNEGO. <text:s/>Wszelkie prawa autorskie zastrzeżone. <text:line-break/>Kopiowanie i rozpowszechnianie wyłącznie za zgodą Prezesa PKN.</text:p>
        <text:p text:style-name="Footer"/>
      </style:footer>
    </style:master-page>
    <style:master-page style:name="Konwertuj_20_1" style:display-name="Konwertuj 1" style:page-layout-name="pm2">
      <style:header>
        <table:table table:name="Tabela6" table:style-name="Tabela6">
          <table:table-column table:style-name="Tabela6.A"/>
          <table:table-column table:style-name="Tabela6.B"/>
          <table:table-column table:style-name="Tabela6.C"/>
          <table:table-column table:style-name="Tabela6.D"/>
          <table:table-row table:style-name="Tabela6.1">
            <table:table-cell table:style-name="Tabela6.A1" office:value-type="string">
              <text:p text:style-name="P2"><draw:frame draw:style-name="fr1" draw:name="grafika2" text:anchor-type="as-char" svg:width="2.769cm" svg:height="1.207cm" draw:z-index="2"><draw:image xlink:href="Pictures/10000000000003EF000001B76F290B57.jpg" xlink:type="simple" xlink:show="embed" xlink:actuate="onLoad"/></draw:frame></text:p>
            </table:table-cell>
            <table:table-cell table:style-name="Tabela6.A1" office:value-type="string">
              <text:p text:style-name="P3">Organizacja i tryb pracy komitetów technicznych</text:p>
            </table:table-cell>
            <table:table-cell table:style-name="Tabela6.C1" table:number-columns-spanned="2" office:value-type="string">
              <text:p text:style-name="P2"><text:span text:style-name="T1">Z 2 – P 1</text:span></text:p>
            </table:table-cell>
            <table:covered-table-cell/>
          </table:table-row>
          <table:table-row table:style-name="Tabela6.2">
            <table:table-cell table:style-name="Tabela6.A1" office:value-type="string">
              <text:p text:style-name="P4">Edycja <text:s/>2 <text:s/></text:p>
            </table:table-cell>
            <table:table-cell table:style-name="Tabela6.A1" office:value-type="string">
              <text:p text:style-name="P4">Obowiązuje od: <text:s/>2009.10.07</text:p>
            </table:table-cell>
            <table:table-cell table:style-name="Tabela6.A1" office:value-type="string">
              <text:p text:style-name="P5"><text:span text:style-name="Page_20_Number">Stronica: </text:span><text:span text:style-name="Page_20_Number"><text:page-number text:select-page="current">27</text:page-number></text:span></text:p>
            </table:table-cell>
            <table:table-cell table:style-name="Tabela6.C1" office:value-type="string">
              <text:p text:style-name="P5"><text:span text:style-name="T3">Stronic: </text:span><text:span text:style-name="Page_20_Number"><text:page-count style:num-format="1">27</text:page-count></text:span></text:p>
            </table:table-cell>
          </table:table-row>
        </table:table>
        <text:p text:style-name="Header"/>
      </style:header>
      <style:footer>
        <text:p text:style-name="Footer"><text:span text:style-name="T4">Data wydruku: </text:span><text:span text:style-name="T4"><text:date style:data-style-name="N84" text:date-value="2009-11-04T10:27:03">2009-11-04</text:date></text:span><text:span text:style-name="T4"><text:tab/>Uwaga: Wydruk poza nadzorem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FreeBSD/amd64 OpenOffice.org_project/680m12$Build-9286</meta:generator>
    <dc:title>System Zarządzania Jakością  PN ISO 9001 : 2001</dc:title>
    <dc:description>poprawiony AJ</dc:description>
    <meta:initial-creator>jkzcr</meta:initial-creator>
    <meta:creation-date>2009-10-28T12:37:00</meta:creation-date>
    <dc:creator>astankowska</dc:creator>
    <dc:date>2009-10-30T08:16:00</dc:date>
    <meta:print-date>2009-10-28T11:41:00</meta:print-date>
    <meta:editing-cycles>9</meta:editing-cycles>
    <meta:editing-duration>PT8M0S</meta:editing-duration>
    <meta:user-defined meta:name="Informacja 1"/>
    <meta:user-defined meta:name="Informacja 2"/>
    <meta:user-defined meta:name="Informacja 3"/>
    <meta:user-defined meta:name="Informacja 4"/>
    <meta:document-statistic meta:table-count="6" meta:image-count="2" meta:object-count="0" meta:page-count="27" meta:paragraph-count="574" meta:word-count="8372" meta:character-count="61722"/>
  </office:meta>
</office:document-meta>
</file>