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 manifest:full-path="Pictures/200003450000318F0000251FADFAC1CE.wmf"/>
  <manifest:file-entry manifest:media-type="" manifest:full-path="Pictures/2000025E000031B400002530CE1D7838.wmf"/>
  <manifest:file-entry manifest:media-type="" manifest:full-path="Pictures/200000140000720000004C11000CA95F.wmf"/>
  <manifest:file-entry manifest:media-type="" manifest:full-path="Pictures/200002FA00003E8200002F1481083F78.wmf"/>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EUAlbertina-Bold-Identity-H" svg:font-family="EUAlbertina-Bold-Identity-H, 'Arial Unicode MS'"/>
    <style:font-face style:name="Consolas" svg:font-family="Consolas" style:font-family-generic="modern"/>
    <style:font-face style:name="Courier" svg:font-family="Courier" style:font-family-generic="modern"/>
    <style:font-face style:name="Courier New" svg:font-family="'Courier New'" style:font-family-generic="modern"/>
    <style:font-face style:name="Courier New1" svg:font-family="'Courier New'" style:font-family-generic="modern" style:font-pitch="fixed"/>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Rounded MT Bold" svg:font-family="'Arial Rounded MT Bold', Calibri" style:font-family-generic="swiss" style:font-pitch="variable"/>
    <style:font-face style:name="Calibri" svg:font-family="Calibri" style:font-family-generic="swiss" style:font-pitch="variable"/>
    <style:font-face style:name="Nimbus Sans L" svg:font-family="'Nimbus Sans 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Tabela1" style:family="table" style:master-page-name="Konwertuj_20_1">
      <style:table-properties style:width="16.702cm" style:page-number="0" table:align="left" style:writing-mode="lr-tb"/>
    </style:style>
    <style:style style:name="Tabela1.A" style:family="table-column">
      <style:table-column-properties style:column-width="3.2cm"/>
    </style:style>
    <style:style style:name="Tabela1.B" style:family="table-column">
      <style:table-column-properties style:column-width="13.503cm"/>
    </style:style>
    <style:style style:name="Tabela1.1" style:family="table-row">
      <style:table-row-properties style:row-height="2.54cm" style:keep-together="true" fo:keep-together="auto"/>
    </style:style>
    <style:style style:name="Tabela1.A1" style:family="table-cell">
      <style:table-cell-properties style:vertical-align="top" fo:padding="0cm" fo:border="none" style:writing-mode="lr-tb"/>
    </style:style>
    <style:style style:name="Tabela2" style:family="table">
      <style:table-properties style:width="16.461cm" fo:margin-left="-0.199cm" table:align="left" style:writing-mode="lr-tb"/>
    </style:style>
    <style:style style:name="Tabela2.A" style:family="table-column">
      <style:table-column-properties style:column-width="2.935cm"/>
    </style:style>
    <style:style style:name="Tabela2.B" style:family="table-column">
      <style:table-column-properties style:column-width="2.686cm"/>
    </style:style>
    <style:style style:name="Tabela2.C" style:family="table-column">
      <style:table-column-properties style:column-width="10.839cm"/>
    </style:style>
    <style:style style:name="Tabela2.1" style:family="table-row">
      <style:table-row-properties style:keep-together="true" fo:keep-together="auto"/>
    </style:style>
    <style:style style:name="Tabela2.A1" style:family="table-cell">
      <style:table-cell-properties style:vertical-align="top" fo:background-color="#cb5727" fo:padding-left="0.191cm" fo:padding-right="0.191cm" fo:padding-top="0cm" fo:padding-bottom="0cm" fo:border-left="0.018cm solid #000000" fo:border-right="none" fo:border-top="0.018cm solid #000000" fo:border-bottom="0.018cm solid #000000" style:writing-mode="lr-tb">
        <style:background-image/>
      </style:table-cell-properties>
    </style:style>
    <style:style style:name="Tabela2.C1" style:family="table-cell">
      <style:table-cell-properties style:vertical-align="top" fo:background-color="#cb5727" fo:padding-left="0.191cm" fo:padding-right="0.191cm" fo:padding-top="0cm" fo:padding-bottom="0cm" fo:border="0.018cm solid #000000" style:writing-mode="lr-tb">
        <style:background-image/>
      </style:table-cell-properties>
    </style:style>
    <style:style style:name="Tabela2.A2"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a2.C2" style:family="table-cell">
      <style:table-cell-properties style:vertical-align="top" fo:padding-left="0.191cm" fo:padding-right="0.191cm" fo:padding-top="0cm" fo:padding-bottom="0cm" fo:border="0.018cm solid #000000" style:writing-mode="lr-tb"/>
    </style:style>
    <style:style style:name="Tabela2.C8" style:family="table-cell">
      <style:table-cell-properties style:vertical-align="middle" fo:padding-left="0.191cm" fo:padding-right="0.191cm" fo:padding-top="0cm" fo:padding-bottom="0cm" fo:border="0.018cm solid #000000" style:writing-mode="lr-tb"/>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autospace="none"/>
    </style:style>
    <style:style style:name="P3" style:family="paragraph" style:parent-style-name="Standard">
      <style:text-properties style:language-asian="de" style:country-asian="DE"/>
    </style:style>
    <style:style style:name="P4" style:family="paragraph" style:parent-style-name="Standard">
      <style:paragraph-properties fo:text-align="center" style:justify-single-word="false"/>
      <style:text-properties fo:font-style="italic" style:font-style-asian="italic"/>
    </style:style>
    <style:style style:name="P5" style:family="paragraph" style:parent-style-name="Standard">
      <style:paragraph-properties fo:text-align="center" style:justify-single-word="false"/>
      <style:text-properties fo:font-style="italic" style:font-name-asian="EUAlbertina-Bold-Identity-H" style:font-style-asian="italic" style:font-weight-complex="bold"/>
    </style:style>
    <style:style style:name="P6" style:family="paragraph" style:parent-style-name="Standard">
      <style:paragraph-properties fo:text-align="justify" style:justify-single-word="false"/>
    </style:style>
    <style:style style:name="P7" style:family="paragraph" style:parent-style-name="Standard" style:list-style-name="WW8Num39">
      <style:paragraph-properties fo:text-align="justify" style:justify-single-word="false"/>
    </style:style>
    <style:style style:name="P8" style:family="paragraph" style:parent-style-name="Standard" style:list-style-name="WW8Num39">
      <style:paragraph-properties fo:text-align="justify" style:justify-single-word="false"/>
    </style:style>
    <style:style style:name="P9" style:family="paragraph" style:parent-style-name="Standard" style:list-style-name="WW8Num39">
      <style:paragraph-properties fo:text-align="justify" style:justify-single-word="false"/>
    </style:style>
    <style:style style:name="P10" style:family="paragraph" style:parent-style-name="Standard" style:list-style-name="WW8Num39">
      <style:paragraph-properties fo:text-align="justify" style:justify-single-word="false"/>
    </style:style>
    <style:style style:name="P11" style:family="paragraph" style:parent-style-name="Standard" style:list-style-name="WW8Num25">
      <style:paragraph-properties fo:text-align="justify" style:justify-single-word="false"/>
    </style:style>
    <style:style style:name="P12" style:family="paragraph" style:parent-style-name="Standard" style:list-style-name="WW8Num25">
      <style:paragraph-properties fo:text-align="justify" style:justify-single-word="false"/>
    </style:style>
    <style:style style:name="P13" style:family="paragraph" style:parent-style-name="Standard" style:list-style-name="WW8Num15">
      <style:paragraph-properties fo:text-align="justify" style:justify-single-word="false"/>
    </style:style>
    <style:style style:name="P14" style:family="paragraph" style:parent-style-name="Standard" style:list-style-name="WW8Num15">
      <style:paragraph-properties fo:text-align="justify" style:justify-single-word="false"/>
    </style:style>
    <style:style style:name="P15" style:family="paragraph" style:parent-style-name="Standard" style:list-style-name="WW8Num4">
      <style:paragraph-properties fo:text-align="justify" style:justify-single-word="false"/>
    </style:style>
    <style:style style:name="P16" style:family="paragraph" style:parent-style-name="Standard" style:list-style-name="WW8Num4">
      <style:paragraph-properties fo:text-align="justify" style:justify-single-word="false"/>
    </style:style>
    <style:style style:name="P17" style:family="paragraph" style:parent-style-name="Standard" style:list-style-name="WW8Num4">
      <style:paragraph-properties fo:text-align="justify" style:justify-single-word="false"/>
    </style:style>
    <style:style style:name="P18" style:family="paragraph" style:parent-style-name="Standard" style:list-style-name="WW8Num4">
      <style:paragraph-properties fo:text-align="justify" style:justify-single-word="false"/>
    </style:style>
    <style:style style:name="P19" style:family="paragraph" style:parent-style-name="Standard" style:list-style-name="WW8Num4">
      <style:paragraph-properties fo:text-align="justify" style:justify-single-word="false"/>
    </style:style>
    <style:style style:name="P20" style:family="paragraph" style:parent-style-name="Standard" style:list-style-name="WW8Num32">
      <style:paragraph-properties fo:text-align="justify" style:justify-single-word="false"/>
    </style:style>
    <style:style style:name="P21" style:family="paragraph" style:parent-style-name="Standard" style:list-style-name="WW8Num32">
      <style:paragraph-properties fo:text-align="justify" style:justify-single-word="false"/>
    </style:style>
    <style:style style:name="P22" style:family="paragraph" style:parent-style-name="Standard" style:list-style-name="WW8Num33">
      <style:paragraph-properties fo:text-align="justify" style:justify-single-word="false"/>
    </style:style>
    <style:style style:name="P23" style:family="paragraph" style:parent-style-name="Standard" style:list-style-name="WW8Num33">
      <style:paragraph-properties fo:text-align="justify" style:justify-single-word="false"/>
    </style:style>
    <style:style style:name="P24" style:family="paragraph" style:parent-style-name="Standard" style:list-style-name="WW8Num28">
      <style:paragraph-properties fo:text-align="justify" style:justify-single-word="false"/>
    </style:style>
    <style:style style:name="P25" style:family="paragraph" style:parent-style-name="Standard" style:list-style-name="WW8Num28">
      <style:paragraph-properties fo:text-align="justify" style:justify-single-word="false"/>
    </style:style>
    <style:style style:name="P26" style:family="paragraph" style:parent-style-name="Standard" style:list-style-name="WW8Num28">
      <style:paragraph-properties fo:text-align="justify" style:justify-single-word="false"/>
    </style:style>
    <style:style style:name="P27" style:family="paragraph" style:parent-style-name="Standard" style:list-style-name="WW8Num17">
      <style:paragraph-properties fo:text-align="justify" style:justify-single-word="false"/>
    </style:style>
    <style:style style:name="P28" style:family="paragraph" style:parent-style-name="Standard" style:list-style-name="WW8Num17">
      <style:paragraph-properties fo:text-align="justify" style:justify-single-word="false"/>
    </style:style>
    <style:style style:name="P29" style:family="paragraph" style:parent-style-name="Standard" style:list-style-name="WW8Num17">
      <style:paragraph-properties fo:text-align="justify" style:justify-single-word="false"/>
    </style:style>
    <style:style style:name="P30" style:family="paragraph" style:parent-style-name="Standard" style:list-style-name="WW8Num17">
      <style:paragraph-properties fo:text-align="justify" style:justify-single-word="false"/>
    </style:style>
    <style:style style:name="P31" style:family="paragraph" style:parent-style-name="Standard" style:list-style-name="WW8Num9">
      <style:paragraph-properties fo:text-align="justify" style:justify-single-word="false"/>
    </style:style>
    <style:style style:name="P32" style:family="paragraph" style:parent-style-name="Standard" style:list-style-name="WW8Num9">
      <style:paragraph-properties fo:text-align="justify" style:justify-single-word="false"/>
    </style:style>
    <style:style style:name="P33" style:family="paragraph" style:parent-style-name="Standard" style:list-style-name="WW8Num9">
      <style:paragraph-properties fo:text-align="justify" style:justify-single-word="false"/>
    </style:style>
    <style:style style:name="P34" style:family="paragraph" style:parent-style-name="Standard" style:list-style-name="WW8Num9">
      <style:paragraph-properties fo:text-align="justify" style:justify-single-word="false"/>
    </style:style>
    <style:style style:name="P35" style:family="paragraph" style:parent-style-name="Standard" style:list-style-name="WW8Num9">
      <style:paragraph-properties fo:text-align="justify" style:justify-single-word="false"/>
    </style:style>
    <style:style style:name="P36" style:family="paragraph" style:parent-style-name="Standard" style:list-style-name="WW8Num9">
      <style:paragraph-properties fo:text-align="justify" style:justify-single-word="false"/>
    </style:style>
    <style:style style:name="P37" style:family="paragraph" style:parent-style-name="Standard" style:list-style-name="WW8Num9">
      <style:paragraph-properties fo:text-align="justify" style:justify-single-word="false"/>
    </style:style>
    <style:style style:name="P38" style:family="paragraph" style:parent-style-name="Standard" style:list-style-name="WW8Num9">
      <style:paragraph-properties fo:text-align="justify" style:justify-single-word="false"/>
    </style:style>
    <style:style style:name="P39" style:family="paragraph" style:parent-style-name="Standard" style:list-style-name="WW8Num9">
      <style:paragraph-properties fo:text-align="justify" style:justify-single-word="false"/>
    </style:style>
    <style:style style:name="P40" style:family="paragraph" style:parent-style-name="Standard" style:list-style-name="WW8Num9">
      <style:paragraph-properties fo:text-align="justify" style:justify-single-word="false"/>
    </style:style>
    <style:style style:name="P41" style:family="paragraph" style:parent-style-name="Standard" style:list-style-name="WW8Num9">
      <style:paragraph-properties fo:text-align="justify" style:justify-single-word="false"/>
    </style:style>
    <style:style style:name="P42" style:family="paragraph" style:parent-style-name="Standard" style:list-style-name="WW8Num23">
      <style:paragraph-properties fo:text-align="justify" style:justify-single-word="false"/>
    </style:style>
    <style:style style:name="P43" style:family="paragraph" style:parent-style-name="Standard" style:list-style-name="WW8Num23">
      <style:paragraph-properties fo:text-align="justify" style:justify-single-word="false"/>
    </style:style>
    <style:style style:name="P44" style:family="paragraph" style:parent-style-name="Standard" style:list-style-name="WW8Num23">
      <style:paragraph-properties fo:text-align="justify" style:justify-single-word="false"/>
    </style:style>
    <style:style style:name="P45" style:family="paragraph" style:parent-style-name="Standard" style:list-style-name="WW8Num20">
      <style:paragraph-properties fo:text-align="justify" style:justify-single-word="false"/>
    </style:style>
    <style:style style:name="P46" style:family="paragraph" style:parent-style-name="Standard" style:list-style-name="WW8Num20">
      <style:paragraph-properties fo:text-align="justify" style:justify-single-word="false"/>
    </style:style>
    <style:style style:name="P47" style:family="paragraph" style:parent-style-name="Standard" style:list-style-name="WW8Num20">
      <style:paragraph-properties fo:text-align="justify" style:justify-single-word="false"/>
    </style:style>
    <style:style style:name="P48" style:family="paragraph" style:parent-style-name="Standard" style:list-style-name="WW8Num20">
      <style:paragraph-properties fo:text-align="justify" style:justify-single-word="false"/>
    </style:style>
    <style:style style:name="P49" style:family="paragraph" style:parent-style-name="Standard" style:list-style-name="WW8Num20">
      <style:paragraph-properties fo:text-align="justify" style:justify-single-word="false"/>
    </style:style>
    <style:style style:name="P50" style:family="paragraph" style:parent-style-name="Standard" style:list-style-name="WW8Num37">
      <style:paragraph-properties fo:text-align="justify" style:justify-single-word="false"/>
    </style:style>
    <style:style style:name="P51" style:family="paragraph" style:parent-style-name="Standard">
      <style:paragraph-properties fo:text-align="justify" style:justify-single-word="false" style:text-autospace="none"/>
    </style:style>
    <style:style style:name="P52" style:family="paragraph" style:parent-style-name="Standard">
      <style:paragraph-properties fo:text-align="justify" style:justify-single-word="false" style:text-autospace="none" style:snap-to-layout-grid="false"/>
    </style:style>
    <style:style style:name="P53" style:family="paragraph" style:parent-style-name="Standard" style:list-style-name="WW8Num16">
      <style:paragraph-properties fo:text-align="justify" style:justify-single-word="false" style:text-autospace="none"/>
    </style:style>
    <style:style style:name="P54" style:family="paragraph" style:parent-style-name="Standard" style:list-style-name="WW8Num2">
      <style:paragraph-properties fo:text-align="justify" style:justify-single-word="false" style:text-autospace="none"/>
    </style:style>
    <style:style style:name="P55" style:family="paragraph" style:parent-style-name="Standard" style:list-style-name="WW8Num2">
      <style:paragraph-properties fo:text-align="justify" style:justify-single-word="false"/>
    </style:style>
    <style:style style:name="P56" style:family="paragraph" style:parent-style-name="Standard" style:list-style-name="WW8Num7">
      <style:paragraph-properties fo:text-align="justify" style:justify-single-word="false" style:text-autospace="none"/>
    </style:style>
    <style:style style:name="P57" style:family="paragraph" style:parent-style-name="Standard" style:list-style-name="WW8Num30">
      <style:paragraph-properties fo:text-align="justify" style:justify-single-word="false" style:text-autospace="none"/>
    </style:style>
    <style:style style:name="P58" style:family="paragraph" style:parent-style-name="Standard" style:list-style-name="WW8Num22">
      <style:paragraph-properties fo:text-align="justify" style:justify-single-word="false" style:text-autospace="none"/>
    </style:style>
    <style:style style:name="P59" style:family="paragraph" style:parent-style-name="Standard" style:list-style-name="WW8Num18">
      <style:paragraph-properties fo:text-align="justify" style:justify-single-word="false" style:text-autospace="none"/>
    </style:style>
    <style:style style:name="P60" style:family="paragraph" style:parent-style-name="Standard" style:list-style-name="WW8Num5">
      <style:paragraph-properties fo:text-align="justify" style:justify-single-word="false" style:text-autospace="none"/>
    </style:style>
    <style:style style:name="P61" style:family="paragraph" style:parent-style-name="Standard">
      <style:paragraph-properties fo:text-align="justify" style:justify-single-word="false"/>
      <style:text-properties fo:language="en" fo:country="none"/>
    </style:style>
    <style:style style:name="P62" style:family="paragraph" style:parent-style-name="Standard">
      <style:text-properties fo:language="en" fo:country="US"/>
    </style:style>
    <style:style style:name="P63" style:family="paragraph" style:parent-style-name="Standard">
      <style:paragraph-properties fo:text-align="justify" style:justify-single-word="false"/>
      <style:text-properties fo:language="en" fo:country="US"/>
    </style:style>
    <style:style style:name="P64" style:family="paragraph" style:parent-style-name="Standard" style:list-style-name="WW8Num25">
      <style:paragraph-properties fo:text-align="justify" style:justify-single-word="false"/>
      <style:text-properties fo:language="en" fo:country="US"/>
    </style:style>
    <style:style style:name="P65" style:family="paragraph" style:parent-style-name="Standard" style:list-style-name="WW8Num19">
      <style:paragraph-properties fo:text-align="justify" style:justify-single-word="false" style:text-autospace="none"/>
      <style:text-properties fo:language="en" fo:country="US"/>
    </style:style>
    <style:style style:name="P66" style:family="paragraph" style:parent-style-name="Standard">
      <style:paragraph-properties fo:text-align="justify" style:justify-single-word="false"/>
      <style:text-properties fo:language="en" fo:country="US" fo:font-weight="bold" style:font-weight-asian="bold"/>
    </style:style>
    <style:style style:name="P67" style:family="paragraph" style:parent-style-name="Standard" style:list-style-name="WW8Num34">
      <style:text-properties fo:language="en" fo:country="US"/>
    </style:style>
    <style:style style:name="P68" style:family="paragraph" style:parent-style-name="Standard">
      <style:paragraph-properties fo:text-align="justify" style:justify-single-word="false"/>
      <style:text-properties fo:language="en" fo:country="US" style:font-name-asian="Calibri"/>
    </style:style>
    <style:style style:name="P69" style:family="paragraph" style:parent-style-name="Standard" style:list-style-name="WW8Num28">
      <style:paragraph-properties fo:text-align="justify" style:justify-single-word="false"/>
      <style:text-properties fo:language="en" fo:country="US" style:font-name-asian="Calibri"/>
    </style:style>
    <style:style style:name="P70" style:family="paragraph" style:parent-style-name="Standard" style:list-style-name="WW8Num2">
      <style:text-properties fo:language="en" fo:country="US"/>
    </style:style>
    <style:style style:name="P71" style:family="paragraph" style:parent-style-name="Standard">
      <style:paragraph-properties fo:text-align="justify" style:justify-single-word="false"/>
      <style:text-properties style:font-name-asian="EUAlbertina-Bold-Identity-H" style:font-weight-complex="bold"/>
    </style:style>
    <style:style style:name="P72" style:family="paragraph" style:parent-style-name="Standard" style:list-style-name="WW8Num4">
      <style:paragraph-properties fo:text-align="justify" style:justify-single-word="false"/>
      <style:text-properties fo:font-weight="bold" style:font-weight-asian="bold"/>
    </style:style>
    <style:style style:name="P73" style:family="paragraph" style:parent-style-name="Standard">
      <style:paragraph-properties style:text-autospace="none"/>
      <style:text-properties fo:font-weight="bold" style:font-weight-asian="bold" style:font-weight-complex="bold"/>
    </style:style>
    <style:style style:name="P74" style:family="paragraph" style:parent-style-name="Standard" style:list-style-name="WW8Num14">
      <style:paragraph-properties style:text-autospace="none"/>
      <style:text-properties fo:font-weight="bold" style:font-weight-asian="bold" style:font-weight-complex="bold"/>
    </style:style>
    <style:style style:name="P75" style:family="paragraph" style:parent-style-name="Standard" style:list-style-name="WW8Num14">
      <style:paragraph-properties style:text-autospace="none"/>
      <style:text-properties fo:font-weight="bold" style:font-weight-asian="bold"/>
    </style:style>
    <style:style style:name="P76" style:family="paragraph" style:parent-style-name="Standard" style:list-style-name="WW8Num34"/>
    <style:style style:name="P77" style:family="paragraph" style:parent-style-name="Standard">
      <style:paragraph-properties fo:text-align="justify" style:justify-single-word="false"/>
      <style:text-properties style:font-name-asian="Calibri"/>
    </style:style>
    <style:style style:name="P78" style:family="paragraph" style:parent-style-name="Standard" style:list-style-name="WW8Num28">
      <style:paragraph-properties fo:text-align="justify" style:justify-single-word="false"/>
      <style:text-properties style:font-name-asian="Calibri"/>
    </style:style>
    <style:style style:name="P79" style:family="paragraph" style:parent-style-name="Standard">
      <style:paragraph-properties fo:text-align="justify" style:justify-single-word="false"/>
      <style:text-properties style:text-underline-style="solid" style:text-underline-width="auto" style:text-underline-color="font-color"/>
    </style:style>
    <style:style style:name="P80" style:family="paragraph" style:parent-style-name="Standard">
      <style:paragraph-properties style:text-autospace="none"/>
    </style:style>
    <style:style style:name="P81" style:family="paragraph" style:parent-style-name="Standard">
      <style:paragraph-properties style:text-autospace="none"/>
      <style:text-properties fo:color="#800000" fo:font-weight="bold" style:font-weight-asian="bold" style:font-weight-complex="bold"/>
    </style:style>
    <style:style style:name="P82" style:family="paragraph" style:parent-style-name="Standard">
      <style:paragraph-properties style:text-autospace="none"/>
      <style:text-properties fo:color="#800000" fo:font-weight="bold" style:font-weight-asian="bold"/>
    </style:style>
    <style:style style:name="P83" style:family="paragraph" style:parent-style-name="Standard">
      <style:paragraph-properties style:text-autospace="none"/>
      <style:text-properties fo:color="#800000" fo:language="fr" fo:country="FR" fo:font-weight="bold" style:font-weight-asian="bold"/>
    </style:style>
    <style:style style:name="P84" style:family="paragraph" style:parent-style-name="Standard">
      <style:paragraph-properties fo:text-align="justify" style:justify-single-word="false" style:text-autospace="none"/>
      <style:text-properties fo:color="#800000" fo:language="en" fo:country="US" fo:font-style="italic" style:font-style-asian="italic"/>
    </style:style>
    <style:style style:name="P85" style:family="paragraph" style:parent-style-name="Standard">
      <style:paragraph-properties style:text-autospace="none"/>
      <style:text-properties fo:color="#800000" style:font-weight-complex="bold"/>
    </style:style>
    <style:style style:name="P86" style:family="paragraph" style:parent-style-name="Standard">
      <style:paragraph-properties fo:text-align="justify" style:justify-single-word="false" style:text-autospace="none"/>
      <style:text-properties fo:color="#800000"/>
    </style:style>
    <style:style style:name="P87" style:family="paragraph" style:parent-style-name="Standard">
      <style:paragraph-properties fo:text-align="justify" style:justify-single-word="false"/>
      <style:text-properties fo:color="#000000"/>
    </style:style>
    <style:style style:name="P88" style:family="paragraph" style:parent-style-name="Standard">
      <style:paragraph-properties fo:text-align="justify" style:justify-single-word="false" style:text-autospace="none"/>
      <style:text-properties fo:color="#000000"/>
    </style:style>
    <style:style style:name="P89" style:family="paragraph" style:parent-style-name="Standard" style:list-style-name="WW8Num16">
      <style:paragraph-properties fo:text-align="justify" style:justify-single-word="false" style:text-autospace="none"/>
      <style:text-properties fo:color="#000000"/>
    </style:style>
    <style:style style:name="P90" style:family="paragraph" style:parent-style-name="Standard">
      <style:paragraph-properties style:text-autospace="none"/>
      <style:text-properties fo:color="#000000"/>
    </style:style>
    <style:style style:name="P91" style:family="paragraph" style:parent-style-name="Standard" style:list-style-name="WW8Num22">
      <style:paragraph-properties fo:text-align="justify" style:justify-single-word="false" style:text-autospace="none"/>
      <style:text-properties fo:color="#000000" style:font-weight-complex="bold"/>
    </style:style>
    <style:style style:name="P92" style:family="paragraph" style:parent-style-name="Standard">
      <style:paragraph-properties fo:text-align="justify" style:justify-single-word="false" style:text-autospace="none"/>
      <style:text-properties fo:color="#000000" style:font-weight-complex="bold"/>
    </style:style>
    <style:style style:name="P93" style:family="paragraph" style:parent-style-name="Standard">
      <style:paragraph-properties style:text-autospace="none"/>
      <style:text-properties fo:color="#000000" fo:font-weight="bold" style:font-weight-asian="bold" style:font-weight-complex="bold"/>
    </style:style>
    <style:style style:name="P94" style:family="paragraph" style:parent-style-name="Standard" style:list-style-name="WW8Num2"/>
    <style:style style:name="P95" style:family="paragraph" style:parent-style-name="Standard">
      <style:text-properties style:font-name="Arial" fo:font-size="11pt" style:font-size-asian="11pt" style:font-name-complex="Arial" style:font-size-complex="11pt"/>
    </style:style>
    <style:style style:name="P96" style:family="paragraph" style:parent-style-name="Standard">
      <style:paragraph-properties fo:text-align="justify" style:justify-single-word="false" style:text-autospace="none"/>
      <style:text-properties style:font-name="Arial" fo:font-size="11pt" style:font-size-asian="11pt" style:font-name-complex="Arial" style:font-size-complex="11pt"/>
    </style:style>
    <style:style style:name="P97" style:family="paragraph" style:parent-style-name="Standard">
      <style:paragraph-properties fo:text-align="justify" style:justify-single-word="false" style:text-autospace="none"/>
      <style:text-properties style:font-name="Arial" fo:font-size="11pt" fo:language="fr" fo:country="FR" style:font-size-asian="11pt" style:font-name-complex="Arial" style:font-size-complex="11pt"/>
    </style:style>
    <style:style style:name="P98" style:family="paragraph" style:parent-style-name="Standard">
      <style:text-properties style:font-name="Arial" fo:font-size="11pt" fo:font-weight="bold" style:font-size-asian="11pt" style:font-weight-asian="bold" style:font-name-complex="Arial" style:font-size-complex="11pt"/>
    </style:style>
    <style:style style:name="P99" style:family="paragraph" style:parent-style-name="Standard">
      <style:paragraph-properties fo:text-align="justify" style:justify-single-word="false" style:text-autospace="none"/>
      <style:text-properties fo:color="#008000"/>
    </style:style>
    <style:style style:name="P100" style:family="paragraph" style:parent-style-name="Standard">
      <style:paragraph-properties style:text-autospace="none"/>
      <style:text-properties style:font-weight-complex="bold"/>
    </style:style>
    <style:style style:name="P101" style:family="paragraph" style:parent-style-name="Standard">
      <style:paragraph-properties fo:text-align="justify" style:justify-single-word="false" style:text-autospace="none"/>
      <style:text-properties style:font-weight-complex="bold"/>
    </style:style>
    <style:style style:name="P102" style:family="paragraph" style:parent-style-name="Standard">
      <style:paragraph-properties style:text-autospace="none"/>
      <style:text-properties fo:color="#0000ff" fo:font-weight="bold" style:font-weight-asian="bold" style:font-weight-complex="bold"/>
    </style:style>
    <style:style style:name="P103" style:family="paragraph" style:parent-style-name="Standard" style:list-style-name="WW8Num14">
      <style:paragraph-properties style:text-autospace="none"/>
    </style:style>
    <style:style style:name="P104" style:family="paragraph" style:parent-style-name="Standard">
      <style:paragraph-properties fo:text-align="center" style:justify-single-word="false"/>
      <style:text-properties fo:font-size="16pt" fo:font-weight="bold" style:font-size-asian="16pt" style:font-weight-asian="bold"/>
    </style:style>
    <style:style style:name="P105" style:family="paragraph" style:parent-style-name="Standard">
      <style:paragraph-properties fo:text-align="center" style:justify-single-word="false"/>
      <style:text-properties fo:font-size="16pt" fo:font-weight="bold" style:font-size-asian="16pt" style:font-weight-asian="bold" style:font-size-complex="16pt"/>
    </style:style>
    <style:style style:name="P106" style:family="paragraph" style:parent-style-name="Standard">
      <style:paragraph-properties fo:text-align="center" style:justify-single-word="false"/>
      <style:text-properties fo:font-size="16pt" fo:language="fr" fo:country="FR" fo:font-weight="bold" style:font-size-asian="16pt" style:font-weight-asian="bold"/>
    </style:style>
    <style:style style:name="P107" style:family="paragraph" style:parent-style-name="Standard">
      <style:text-properties style:font-name="Verdana" fo:font-size="10pt" fo:language="fr" fo:country="FR" style:font-size-asian="10pt" style:font-size-complex="10pt"/>
    </style:style>
    <style:style style:name="P108" style:family="paragraph" style:parent-style-name="Standard">
      <style:paragraph-properties fo:text-align="center" style:justify-single-word="false" fo:break-before="page"/>
    </style:style>
    <style:style style:name="P109" style:family="paragraph" style:parent-style-name="Standard">
      <style:paragraph-properties fo:text-align="center" style:justify-single-word="false" fo:break-before="page"/>
      <style:text-properties fo:font-style="italic" style:font-style-asian="italic"/>
    </style:style>
    <style:style style:name="P110" style:family="paragraph" style:parent-style-name="Standard">
      <style:paragraph-properties fo:text-align="center" style:justify-single-word="false" fo:break-before="page"/>
      <style:text-properties fo:font-size="16pt" fo:language="fr" fo:country="FR" fo:font-weight="bold" style:font-size-asian="16pt" style:font-weight-asian="bold"/>
    </style:style>
    <style:style style:name="P111" style:family="paragraph" style:parent-style-name="Standard">
      <style:paragraph-properties fo:margin-left="1.244cm" fo:margin-right="0cm" fo:text-indent="-1.244cm" style:auto-text-indent="false"/>
    </style:style>
    <style:style style:name="P112" style:family="paragraph" style:parent-style-name="Standard">
      <style:paragraph-properties fo:margin-left="1.27cm" fo:margin-right="0cm" fo:text-align="center" style:justify-single-word="false" fo:text-indent="0cm" style:auto-text-indent="false"/>
      <style:text-properties fo:font-style="italic" style:font-style-asian="italic"/>
    </style:style>
    <style:style style:name="P113" style:family="paragraph" style:parent-style-name="Standard">
      <style:paragraph-properties fo:margin-left="1.27cm" fo:margin-right="0cm" fo:text-align="justify" style:justify-single-word="false" fo:text-indent="0cm" style:auto-text-indent="false"/>
      <style:text-properties fo:font-style="italic" style:font-style-asian="italic"/>
    </style:style>
    <style:style style:name="P114" style:family="paragraph" style:parent-style-name="Standard">
      <style:paragraph-properties fo:margin-left="1.27cm" fo:margin-right="0cm" fo:text-align="justify" style:justify-single-word="false" fo:text-indent="0cm" style:auto-text-indent="false"/>
    </style:style>
    <style:style style:name="P115" style:family="paragraph" style:parent-style-name="Standard">
      <style:paragraph-properties fo:margin-left="1.27cm" fo:margin-right="0cm" fo:text-align="justify" style:justify-single-word="false" fo:text-indent="0cm" style:auto-text-indent="false" style:text-autospace="none"/>
    </style:style>
    <style:style style:name="P116" style:family="paragraph" style:parent-style-name="Standard">
      <style:paragraph-properties fo:margin-left="1.27cm" fo:margin-right="0cm" fo:text-indent="0cm" style:auto-text-indent="false" style:text-autospace="none"/>
    </style:style>
    <style:style style:name="P117" style:family="paragraph" style:parent-style-name="Standard">
      <style:paragraph-properties fo:margin-left="1.27cm" fo:margin-right="0cm" fo:text-indent="0cm" style:auto-text-indent="false" style:text-autospace="none"/>
      <style:text-properties fo:color="#000000" fo:language="fr" fo:country="FR"/>
    </style:style>
    <style:style style:name="P118" style:family="paragraph" style:parent-style-name="Standard">
      <style:paragraph-properties fo:margin-left="1.27cm" fo:margin-right="0cm" fo:text-indent="0cm" style:auto-text-indent="false" style:text-autospace="none"/>
      <style:text-properties fo:color="#000000"/>
    </style:style>
    <style:style style:name="P119" style:family="paragraph" style:parent-style-name="Standard">
      <style:paragraph-properties fo:margin-left="1.27cm" fo:margin-right="0cm" fo:text-align="justify" style:justify-single-word="false" fo:text-indent="0cm" style:auto-text-indent="false" style:text-autospace="none"/>
      <style:text-properties fo:color="#000000"/>
    </style:style>
    <style:style style:name="P120" style:family="paragraph" style:parent-style-name="Standard">
      <style:paragraph-properties fo:margin-left="1.27cm" fo:margin-right="0cm" fo:text-align="justify" style:justify-single-word="false" fo:text-indent="0cm" style:auto-text-indent="false" style:text-autospace="none"/>
      <style:text-properties fo:color="#000000" fo:language="en" fo:country="US"/>
    </style:style>
    <style:style style:name="P121" style:family="paragraph" style:parent-style-name="Standard">
      <style:paragraph-properties fo:margin-left="1.27cm" fo:margin-right="0cm" fo:text-indent="0cm" style:auto-text-indent="false" style:text-autospace="none"/>
      <style:text-properties fo:color="#000000" style:font-weight-complex="bold"/>
    </style:style>
    <style:style style:name="P122" style:family="paragraph" style:parent-style-name="Standard">
      <style:paragraph-properties fo:margin-left="1.27cm" fo:margin-right="0cm" fo:text-indent="0cm" style:auto-text-indent="false" style:text-autospace="none"/>
      <style:text-properties fo:color="#000000" fo:font-weight="bold" style:font-weight-asian="bold" style:font-weight-complex="bold"/>
    </style:style>
    <style:style style:name="P123" style:family="paragraph" style:parent-style-name="Standard">
      <style:paragraph-properties fo:margin-left="1.27cm" fo:margin-right="0cm" fo:text-align="justify" style:justify-single-word="false" fo:text-indent="0cm" style:auto-text-indent="false" style:text-autospace="none"/>
      <style:text-properties fo:color="#800000"/>
    </style:style>
    <style:style style:name="P124" style:family="paragraph" style:parent-style-name="Standard">
      <style:paragraph-properties fo:margin-left="1.27cm" fo:margin-right="0cm" fo:text-indent="0cm" style:auto-text-indent="false" style:text-autospace="none"/>
      <style:text-properties fo:color="#800000" fo:font-weight="bold" style:font-weight-asian="bold" style:font-weight-complex="bold"/>
    </style:style>
    <style:style style:name="P125" style:family="paragraph" style:parent-style-name="Standard">
      <style:paragraph-properties fo:margin-left="1.27cm" fo:margin-right="0cm" fo:text-align="justify" style:justify-single-word="false" fo:text-indent="0cm" style:auto-text-indent="false" style:text-autospace="none"/>
      <style:text-properties fo:language="fi" fo:country="FI"/>
    </style:style>
    <style:style style:name="P126" style:family="paragraph" style:parent-style-name="Standard">
      <style:paragraph-properties fo:margin-left="1.27cm" fo:margin-right="0cm" fo:text-align="justify" style:justify-single-word="false" fo:text-indent="0cm" style:auto-text-indent="false" style:text-autospace="none"/>
      <style:text-properties fo:color="#008000" fo:language="fi" fo:country="FI"/>
    </style:style>
    <style:style style:name="P127" style:family="paragraph" style:parent-style-name="Standard">
      <style:paragraph-properties fo:margin-left="1.27cm" fo:margin-right="0cm" fo:text-align="justify" style:justify-single-word="false" fo:text-indent="0cm" style:auto-text-indent="false" style:text-autospace="none"/>
      <style:text-properties fo:color="#008000"/>
    </style:style>
    <style:style style:name="P128" style:family="paragraph" style:parent-style-name="Standard">
      <style:paragraph-properties fo:margin-left="1.27cm" fo:margin-right="0cm" fo:text-indent="0cm" style:auto-text-indent="false" style:text-autospace="none"/>
      <style:text-properties fo:color="#0000ff" fo:font-weight="bold" style:font-weight-asian="bold" style:font-weight-complex="bold"/>
    </style:style>
    <style:style style:name="P129" style:family="paragraph" style:parent-style-name="Standard">
      <style:paragraph-properties fo:margin-left="1.27cm" fo:margin-right="0cm" fo:text-indent="0cm" style:auto-text-indent="false"/>
      <style:text-properties fo:language="en" fo:country="US"/>
    </style:style>
    <style:style style:name="P130" style:family="paragraph" style:parent-style-name="Standard">
      <style:paragraph-properties fo:margin-left="1.27cm" fo:margin-right="0cm" fo:text-indent="0cm" style:auto-text-indent="false" style:text-autospace="none"/>
      <style:text-properties style:font-weight-complex="bold"/>
    </style:style>
    <style:style style:name="P131" style:family="paragraph" style:parent-style-name="Standard">
      <style:paragraph-properties fo:margin-left="1.27cm" fo:margin-right="0cm" fo:text-align="justify" style:justify-single-word="false" fo:text-indent="0cm" style:auto-text-indent="false" style:text-autospace="none"/>
      <style:text-properties style:font-weight-complex="bold"/>
    </style:style>
    <style:style style:name="P132" style:family="paragraph" style:parent-style-name="Standard">
      <style:paragraph-properties fo:margin-left="0.635cm" fo:margin-right="0cm" fo:text-indent="0cm" style:auto-text-indent="false"/>
      <style:text-properties fo:language="en" fo:country="US"/>
    </style:style>
    <style:style style:name="P133" style:family="paragraph" style:parent-style-name="Standard">
      <style:paragraph-properties fo:margin-left="0.635cm" fo:margin-right="0cm" fo:text-align="justify" style:justify-single-word="false" fo:text-indent="0cm" style:auto-text-indent="false"/>
      <style:text-properties fo:language="en" fo:country="US"/>
    </style:style>
    <style:style style:name="P134" style:family="paragraph" style:parent-style-name="Standard" style:list-style-name="WW8Num11">
      <style:paragraph-properties fo:margin-left="0.635cm" fo:margin-right="0cm" fo:text-align="justify" style:justify-single-word="false" fo:text-indent="0cm" style:auto-text-indent="false" style:text-autospace="none"/>
    </style:style>
    <style:style style:name="P135" style:family="paragraph" style:parent-style-name="Standard">
      <style:paragraph-properties fo:margin-left="2.54cm" fo:margin-right="0cm" fo:text-align="justify" style:justify-single-word="false" fo:text-indent="0cm" style:auto-text-indent="false"/>
    </style:style>
    <style:style style:name="P136" style:family="paragraph" style:parent-style-name="Standard">
      <style:paragraph-properties fo:margin-left="2.54cm" fo:margin-right="0cm" fo:text-align="justify" style:justify-single-word="false" fo:text-indent="0cm" style:auto-text-indent="false" style:text-autospace="none"/>
    </style:style>
    <style:style style:name="P137" style:family="paragraph" style:parent-style-name="Standard" style:list-style-name="WW8Num38">
      <style:paragraph-properties fo:margin-left="2.54cm" fo:margin-right="0cm" fo:text-align="justify" style:justify-single-word="false" fo:text-indent="0cm" style:auto-text-indent="false" style:text-autospace="none"/>
    </style:style>
    <style:style style:name="P138" style:family="paragraph" style:parent-style-name="Standard">
      <style:paragraph-properties fo:margin-left="2.54cm" fo:margin-right="0cm" fo:text-align="justify" style:justify-single-word="false" fo:text-indent="0cm" style:auto-text-indent="false" style:text-autospace="none"/>
      <style:text-properties fo:color="#000000"/>
    </style:style>
    <style:style style:name="P139" style:family="paragraph" style:parent-style-name="Standard">
      <style:paragraph-properties fo:margin-left="2.54cm" fo:margin-right="0cm" fo:text-indent="0cm" style:auto-text-indent="false" style:text-autospace="none"/>
      <style:text-properties fo:color="#000000" style:font-weight-complex="bold"/>
    </style:style>
    <style:style style:name="P140" style:family="paragraph" style:parent-style-name="Standard">
      <style:paragraph-properties fo:margin-left="2.54cm" fo:margin-right="0cm" fo:text-align="justify" style:justify-single-word="false" fo:text-indent="0cm" style:auto-text-indent="false" style:text-autospace="none"/>
      <style:text-properties fo:color="#000000" style:font-weight-complex="bold"/>
    </style:style>
    <style:style style:name="P141" style:family="paragraph" style:parent-style-name="Standard">
      <style:paragraph-properties fo:margin-left="2.54cm" fo:margin-right="0cm" fo:text-indent="0cm" style:auto-text-indent="false" style:text-autospace="none"/>
      <style:text-properties fo:color="#000000"/>
    </style:style>
    <style:style style:name="P142" style:family="paragraph" style:parent-style-name="Standard">
      <style:paragraph-properties fo:margin-left="2.54cm" fo:margin-right="0cm" fo:text-align="justify" style:justify-single-word="false" fo:text-indent="0cm" style:auto-text-indent="false" style:text-autospace="none"/>
      <style:text-properties fo:color="#000000" fo:language="en" fo:country="US"/>
    </style:style>
    <style:style style:name="P143" style:family="paragraph" style:parent-style-name="Standard">
      <style:paragraph-properties fo:margin-left="2.54cm" fo:margin-right="0cm" fo:text-indent="0cm" style:auto-text-indent="false" style:text-autospace="none"/>
    </style:style>
    <style:style style:name="P144" style:family="paragraph" style:parent-style-name="Standard">
      <style:paragraph-properties fo:margin-left="2.54cm" fo:margin-right="0cm" fo:text-align="justify" style:justify-single-word="false" fo:text-indent="0cm" style:auto-text-indent="false" style:text-autospace="none"/>
      <style:text-properties style:font-weight-complex="bold"/>
    </style:style>
    <style:style style:name="P145" style:family="paragraph" style:parent-style-name="Standard">
      <style:paragraph-properties fo:margin-left="2.54cm" fo:margin-right="0cm" fo:text-align="justify" style:justify-single-word="false" fo:text-indent="0cm" style:auto-text-indent="false" style:text-autospace="none"/>
      <style:text-properties fo:language="en" fo:country="US"/>
    </style:style>
    <style:style style:name="P146" style:family="paragraph" style:parent-style-name="Standard">
      <style:paragraph-properties fo:margin-left="2.54cm" fo:margin-right="0cm" fo:text-align="justify" style:justify-single-word="false" fo:text-indent="0cm" style:auto-text-indent="false" style:text-autospace="none"/>
      <style:text-properties fo:language="en" fo:country="US" style:font-weight-complex="bold"/>
    </style:style>
    <style:style style:name="P147" style:family="paragraph" style:parent-style-name="Standard">
      <style:paragraph-properties fo:margin-left="2.54cm" fo:margin-right="0cm" fo:text-indent="0cm" style:auto-text-indent="false" style:text-autospace="none"/>
      <style:text-properties fo:font-weight="bold" style:font-weight-asian="bold" style:font-weight-complex="bold"/>
    </style:style>
    <style:style style:name="P148" style:family="paragraph" style:parent-style-name="Standard">
      <style:paragraph-properties fo:margin-left="2.54cm" fo:margin-right="0cm" fo:text-indent="0cm" style:auto-text-indent="false" style:text-autospace="none"/>
      <style:text-properties fo:color="#800000" fo:font-weight="bold" style:font-weight-asian="bold" style:font-weight-complex="bold"/>
    </style:style>
    <style:style style:name="P149" style:family="paragraph" style:parent-style-name="Standard">
      <style:paragraph-properties fo:margin-left="1.905cm" fo:margin-right="0cm" fo:text-align="justify" style:justify-single-word="false" fo:text-indent="0cm" style:auto-text-indent="false"/>
    </style:style>
    <style:style style:name="P150" style:family="paragraph" style:parent-style-name="Standard">
      <style:paragraph-properties fo:margin-left="1.905cm" fo:margin-right="0cm" fo:text-align="justify" style:justify-single-word="false" fo:text-indent="0cm" style:auto-text-indent="false" style:text-autospace="none"/>
    </style:style>
    <style:style style:name="P151" style:family="paragraph" style:parent-style-name="Standard">
      <style:paragraph-properties fo:margin-left="1.905cm" fo:margin-right="0cm" fo:text-align="justify" style:justify-single-word="false" fo:text-indent="0cm" style:auto-text-indent="false"/>
      <style:text-properties fo:language="en" fo:country="US" style:font-name-asian="Calibri"/>
    </style:style>
    <style:style style:name="P152" style:family="paragraph" style:parent-style-name="Standard">
      <style:paragraph-properties fo:margin-left="1.905cm" fo:margin-right="0cm" fo:text-align="justify" style:justify-single-word="false" fo:text-indent="0cm" style:auto-text-indent="false" style:text-autospace="none"/>
      <style:text-properties fo:language="en" fo:country="US"/>
    </style:style>
    <style:style style:name="P153" style:family="paragraph" style:parent-style-name="Standard" style:list-style-name="WW8Num41">
      <style:paragraph-properties fo:margin-left="0cm" fo:margin-right="0cm" fo:text-align="justify" style:justify-single-word="false" fo:text-indent="0cm" style:auto-text-indent="false"/>
    </style:style>
    <style:style style:name="P154" style:family="paragraph" style:parent-style-name="Standard">
      <style:paragraph-properties fo:margin-left="0cm" fo:margin-right="0cm" fo:text-indent="1.27cm" style:auto-text-indent="false" style:text-autospace="none"/>
    </style:style>
    <style:style style:name="P155" style:family="paragraph" style:parent-style-name="Standard">
      <style:paragraph-properties fo:margin-left="0cm" fo:margin-right="0cm" fo:text-indent="1.27cm" style:auto-text-indent="false" style:text-autospace="none"/>
      <style:text-properties fo:color="#000000"/>
    </style:style>
    <style:style style:name="P156" style:family="paragraph" style:parent-style-name="Standard">
      <style:paragraph-properties fo:margin-left="0cm" fo:margin-right="0cm" fo:text-align="justify" style:justify-single-word="false" fo:text-indent="1.27cm" style:auto-text-indent="false" style:text-autospace="none"/>
    </style:style>
    <style:style style:name="P157" style:family="paragraph" style:parent-style-name="Standard">
      <style:paragraph-properties fo:margin-left="1.251cm" fo:margin-right="0cm" fo:text-align="justify" style:justify-single-word="false" fo:text-indent="0.019cm" style:auto-text-indent="false" style:text-autospace="none"/>
    </style:style>
    <style:style style:name="P158" style:family="paragraph" style:parent-style-name="Standard">
      <style:paragraph-properties fo:margin-left="1.251cm" fo:margin-right="0cm" fo:text-align="justify" style:justify-single-word="false" fo:text-indent="0.019cm" style:auto-text-indent="false" style:text-autospace="none"/>
      <style:text-properties fo:color="#000000"/>
    </style:style>
    <style:style style:name="P159" style:family="paragraph" style:parent-style-name="Standard">
      <style:paragraph-properties fo:margin-left="3.81cm" fo:margin-right="0cm" fo:text-align="justify" style:justify-single-word="false" fo:text-indent="0cm" style:auto-text-indent="false" style:text-autospace="none"/>
    </style:style>
    <style:style style:name="P160" style:family="paragraph" style:parent-style-name="Standard">
      <style:paragraph-properties fo:margin-left="3.81cm" fo:margin-right="0cm" fo:text-indent="0cm" style:auto-text-indent="false" style:text-autospace="none"/>
    </style:style>
    <style:style style:name="P161" style:family="paragraph" style:parent-style-name="Standard" style:list-style-name="WW8Num28">
      <style:paragraph-properties fo:margin-left="0cm" fo:margin-right="0.746cm" fo:text-align="justify" style:justify-single-word="false" fo:text-indent="0cm" style:auto-text-indent="false"/>
      <style:text-properties style:font-name="Arial" fo:font-size="10pt" fo:language="en" fo:country="US" style:font-name-asian="Calibri" style:font-size-asian="10pt" style:font-name-complex="Arial" style:font-size-complex="10pt"/>
    </style:style>
    <style:style style:name="P162" style:family="paragraph" style:parent-style-name="Standard">
      <style:paragraph-properties fo:margin-left="3.251cm" fo:margin-right="0.746cm" fo:text-align="justify" style:justify-single-word="false" fo:text-indent="0cm" style:auto-text-indent="false" style:text-autospace="none"/>
    </style:style>
    <style:style style:name="P163" style:family="paragraph" style:parent-style-name="Standard">
      <style:paragraph-properties fo:margin-left="3.251cm" fo:margin-right="0.746cm" fo:text-align="justify" style:justify-single-word="false" fo:text-indent="0cm" style:auto-text-indent="false"/>
      <style:text-properties style:font-name="Arial" fo:font-size="10pt" style:font-size-asian="10pt" style:font-name-complex="Arial"/>
    </style:style>
    <style:style style:name="P164" style:family="paragraph" style:parent-style-name="Standard">
      <style:paragraph-properties fo:margin-left="3.251cm" fo:margin-right="0.746cm" fo:text-align="justify" style:justify-single-word="false" fo:text-indent="0cm" style:auto-text-indent="false" style:text-autospace="none"/>
      <style:text-properties style:font-name="Arial" fo:font-size="10pt" style:font-size-asian="10pt" style:font-name-complex="Arial"/>
    </style:style>
    <style:style style:name="P165" style:family="paragraph" style:parent-style-name="Standard">
      <style:paragraph-properties fo:margin-left="3.251cm" fo:margin-right="0.746cm" fo:text-align="justify" style:justify-single-word="false" fo:text-indent="0cm" style:auto-text-indent="false" style:text-autospace="none"/>
      <style:text-properties style:font-name="Arial" fo:font-size="10pt" style:font-size-asian="10pt" style:font-name-complex="Arial" style:font-size-complex="10pt"/>
    </style:style>
    <style:style style:name="P166" style:family="paragraph" style:parent-style-name="Standard">
      <style:paragraph-properties fo:margin-left="3.251cm" fo:margin-right="0.746cm" fo:text-indent="0cm" style:auto-text-indent="false" style:text-autospace="none"/>
      <style:text-properties style:font-name="Arial" fo:font-size="10pt" style:font-size-asian="10pt" style:font-name-complex="Arial" style:font-size-complex="10pt"/>
    </style:style>
    <style:style style:name="P167" style:family="paragraph" style:parent-style-name="Standard">
      <style:paragraph-properties fo:margin-left="3.251cm" fo:margin-right="0.746cm" fo:text-align="justify" style:justify-single-word="false" fo:text-indent="0cm" style:auto-text-indent="false" style:text-autospace="none"/>
      <style:text-properties style:font-name="Arial" fo:font-size="10pt" fo:font-weight="bold" style:font-size-asian="10pt" style:font-weight-asian="bold" style:font-name-complex="Arial" style:font-size-complex="10pt"/>
    </style:style>
    <style:style style:name="P168" style:family="paragraph" style:parent-style-name="Standard">
      <style:paragraph-properties fo:margin-left="3.251cm" fo:margin-right="0.746cm" fo:text-align="justify" style:justify-single-word="false" fo:text-indent="0cm" style:auto-text-indent="false"/>
      <style:text-properties style:font-name="Arial" fo:font-size="10pt" fo:language="en" fo:country="US" style:font-name-asian="Calibri" style:font-size-asian="10pt" style:font-name-complex="Arial" style:font-size-complex="10pt"/>
    </style:style>
    <style:style style:name="P169" style:family="paragraph" style:parent-style-name="Standard">
      <style:paragraph-properties fo:margin-left="3.251cm" fo:margin-right="0.746cm" fo:text-align="justify" style:justify-single-word="false" fo:text-indent="0cm" style:auto-text-indent="false" style:text-autospace="none"/>
      <style:text-properties style:font-name="Arial" fo:font-size="10pt" fo:language="en" fo:country="US" style:font-name-asian="Calibri" style:font-size-asian="10pt" style:font-name-complex="Arial" style:font-size-complex="10pt"/>
    </style:style>
    <style:style style:name="P170" style:family="paragraph" style:parent-style-name="Standard">
      <style:paragraph-properties fo:margin-left="3.251cm" fo:margin-right="0.746cm" fo:text-align="justify" style:justify-single-word="false" fo:text-indent="0cm" style:auto-text-indent="false" style:text-autospace="none"/>
      <style:text-properties style:font-name="Arial" fo:font-size="10pt" fo:language="en" fo:country="US" style:font-size-asian="10pt" style:font-name-complex="Arial" style:font-size-complex="10pt"/>
    </style:style>
    <style:style style:name="P171" style:family="paragraph" style:parent-style-name="Standard" style:list-style-name="WW8Num32">
      <style:paragraph-properties fo:margin-left="3.175cm" fo:margin-right="0.746cm" fo:text-align="justify" style:justify-single-word="false" fo:text-indent="0cm" style:auto-text-indent="false"/>
    </style:style>
    <style:style style:name="P172" style:family="paragraph" style:parent-style-name="Standard" style:list-style-name="WW8Num32">
      <style:paragraph-properties fo:margin-left="3.175cm" fo:margin-right="0.746cm" fo:text-align="justify" style:justify-single-word="false" fo:text-indent="0cm" style:auto-text-indent="false"/>
      <style:text-properties style:font-name="Arial" fo:font-size="10pt" style:font-size-asian="10pt" style:font-name-complex="Arial"/>
    </style:style>
    <style:style style:name="P173" style:family="paragraph" style:parent-style-name="Standard">
      <style:paragraph-properties fo:margin-left="4.445cm" fo:margin-right="0.746cm" fo:text-align="justify" style:justify-single-word="false" fo:text-indent="0cm" style:auto-text-indent="false"/>
      <style:text-properties style:font-name="Arial" fo:font-size="10pt" style:font-size-asian="10pt" style:font-name-complex="Arial"/>
    </style:style>
    <style:style style:name="P174" style:family="paragraph" style:parent-style-name="Standard" style:list-style-name="WW8Num42">
      <style:paragraph-properties fo:margin-left="0.596cm" fo:margin-right="0cm" fo:text-align="justify" style:justify-single-word="false" fo:text-indent="0cm" style:auto-text-indent="false" style:text-autospace="none"/>
    </style:style>
    <style:style style:name="P175" style:family="paragraph" style:parent-style-name="Standard">
      <style:paragraph-properties fo:margin-left="2.501cm" fo:margin-right="0cm" fo:text-align="justify" style:justify-single-word="false" fo:text-indent="0cm" style:auto-text-indent="false" style:text-autospace="none"/>
    </style:style>
    <style:style style:name="P176" style:family="paragraph" style:parent-style-name="Standard" style:list-style-name="WW8Num42">
      <style:paragraph-properties fo:margin-left="-0.693cm" fo:margin-right="0cm" fo:text-align="justify" style:justify-single-word="false" fo:text-indent="0cm" style:auto-text-indent="false" style:text-autospace="none"/>
    </style:style>
    <style:style style:name="P177" style:family="paragraph" style:parent-style-name="Standard">
      <style:paragraph-properties fo:margin-left="3.117cm" fo:margin-right="0cm" fo:text-align="justify" style:justify-single-word="false" fo:text-indent="0cm" style:auto-text-indent="false" style:text-autospace="none"/>
    </style:style>
    <style:style style:name="P178" style:family="paragraph" style:parent-style-name="Standard" style:list-style-name="WW8Num7">
      <style:paragraph-properties fo:margin-left="-0.058cm" fo:margin-right="0cm" fo:text-align="justify" style:justify-single-word="false" fo:text-indent="0cm" style:auto-text-indent="false" style:text-autospace="none"/>
    </style:style>
    <style:style style:name="P179" style:family="paragraph" style:parent-style-name="Standard">
      <style:paragraph-properties fo:margin-left="3.752cm" fo:margin-right="0cm" fo:text-align="justify" style:justify-single-word="false" fo:text-indent="0cm" style:auto-text-indent="false" style:text-autospace="none"/>
    </style:style>
    <style:style style:name="P180" style:family="paragraph" style:parent-style-name="Standard">
      <style:paragraph-properties fo:margin-left="3.752cm" fo:margin-right="0cm" fo:text-align="justify" style:justify-single-word="false" fo:text-indent="0cm" style:auto-text-indent="false" style:text-autospace="none"/>
      <style:text-properties fo:language="en" fo:country="US"/>
    </style:style>
    <style:style style:name="P181" style:family="paragraph" style:parent-style-name="Standard">
      <style:paragraph-properties fo:margin-left="3.752cm" fo:margin-right="0cm" fo:text-indent="0cm" style:auto-text-indent="false" style:text-autospace="none"/>
      <style:text-properties fo:language="en" fo:country="US"/>
    </style:style>
    <style:style style:name="P182" style:family="paragraph" style:parent-style-name="Standard">
      <style:paragraph-properties fo:margin-left="3.752cm" fo:margin-right="0cm" fo:text-align="justify" style:justify-single-word="false" fo:text-indent="0cm" style:auto-text-indent="false" style:text-autospace="none"/>
      <style:text-properties style:font-weight-complex="bold"/>
    </style:style>
    <style:style style:name="P183" style:family="paragraph" style:parent-style-name="Standard">
      <style:paragraph-properties fo:margin-left="2.482cm" fo:margin-right="0cm" fo:text-align="justify" style:justify-single-word="false" fo:text-indent="0cm" style:auto-text-indent="false" style:text-autospace="none"/>
    </style:style>
    <style:style style:name="P184" style:family="paragraph" style:parent-style-name="Standard">
      <style:paragraph-properties fo:margin-left="2.482cm" fo:margin-right="0cm" fo:text-align="justify" style:justify-single-word="false" fo:text-indent="0cm" style:auto-text-indent="false" style:text-autospace="none"/>
      <style:text-properties fo:font-weight="bold" style:font-weight-asian="bold"/>
    </style:style>
    <style:style style:name="P185" style:family="paragraph" style:parent-style-name="Standard" style:list-style-name="WW8Num28">
      <style:paragraph-properties fo:margin-left="1.981cm" fo:margin-right="0.746cm" fo:text-align="justify" style:justify-single-word="false" fo:text-indent="0cm" style:auto-text-indent="false"/>
    </style:style>
    <style:style style:name="P186" style:family="paragraph" style:parent-style-name="Standard" style:list-style-name="WW8Num28">
      <style:paragraph-properties fo:margin-left="1.981cm" fo:margin-right="0.746cm" fo:text-align="justify" style:justify-single-word="false" fo:text-indent="0cm" style:auto-text-indent="false"/>
      <style:text-properties style:font-name="Arial" fo:font-size="10pt" style:font-name-asian="Calibri" style:font-size-asian="10pt" style:font-name-complex="Arial" style:font-size-complex="10pt"/>
    </style:style>
    <style:style style:name="P187" style:family="paragraph" style:parent-style-name="Standard">
      <style:paragraph-properties fo:margin-left="3.886cm" fo:margin-right="0.746cm" fo:text-align="justify" style:justify-single-word="false" fo:text-indent="0cm" style:auto-text-indent="false"/>
      <style:text-properties style:font-name="Arial" fo:font-size="10pt" fo:language="en" fo:country="US" style:font-name-asian="Calibri" style:font-size-asian="10pt" style:font-name-complex="Arial" style:font-size-complex="10pt"/>
    </style:style>
    <style:style style:name="P188" style:family="paragraph" style:parent-style-name="Standard">
      <style:paragraph-properties fo:margin-left="5.156cm" fo:margin-right="0.746cm" fo:text-align="justify" style:justify-single-word="false" fo:text-indent="0cm" style:auto-text-indent="false"/>
      <style:text-properties style:font-name="Arial" fo:font-size="10pt" fo:language="en" fo:country="US" style:font-name-asian="Calibri" style:font-size-asian="10pt" style:font-name-complex="Arial" style:font-size-complex="10pt"/>
    </style:style>
    <style:style style:name="P189" style:family="paragraph" style:parent-style-name="Standard">
      <style:paragraph-properties fo:margin-left="5.156cm" fo:margin-right="0.746cm" fo:text-align="justify" style:justify-single-word="false" fo:text-indent="0cm" style:auto-text-indent="false"/>
      <style:text-properties style:font-name="Arial" fo:font-size="10pt" style:font-name-asian="Calibri" style:font-size-asian="10pt" style:font-name-complex="Arial" style:font-size-complex="10pt"/>
    </style:style>
    <style:style style:name="P190" style:family="paragraph" style:parent-style-name="Standard">
      <style:paragraph-properties fo:margin-left="0.25cm" fo:margin-right="0cm" fo:text-indent="0cm" style:auto-text-indent="false" style:text-autospace="none"/>
      <style:text-properties fo:color="#800000" fo:font-weight="bold" style:font-weight-asian="bold" style:font-weight-complex="bold"/>
    </style:style>
    <style:style style:name="P191" style:family="paragraph" style:parent-style-name="Standard">
      <style:paragraph-properties fo:margin-left="0.751cm" fo:margin-right="0cm" fo:text-align="justify" style:justify-single-word="false" fo:text-indent="0cm" style:auto-text-indent="false" style:text-autospace="none"/>
      <style:text-properties fo:color="#000000" fo:font-weight="bold" style:font-weight-asian="bold"/>
    </style:style>
    <style:style style:name="P192" style:family="paragraph" style:parent-style-name="Standard">
      <style:paragraph-properties fo:margin-left="0.751cm" fo:margin-right="0cm" fo:text-indent="0cm" style:auto-text-indent="false" style:text-autospace="none"/>
      <style:text-properties fo:color="#800000" fo:font-weight="bold" style:font-weight-asian="bold" style:font-weight-complex="bold"/>
    </style:style>
    <style:style style:name="P193" style:family="paragraph" style:parent-style-name="Standard">
      <style:paragraph-properties fo:margin-left="0.751cm" fo:margin-right="0cm" fo:text-indent="0cm" style:auto-text-indent="false" style:text-autospace="none"/>
      <style:text-properties style:font-weight-complex="bold"/>
    </style:style>
    <style:style style:name="P194" style:family="paragraph" style:parent-style-name="Standard">
      <style:paragraph-properties fo:margin-left="0.751cm" fo:margin-right="0cm" fo:text-align="justify" style:justify-single-word="false" fo:text-indent="0cm" style:auto-text-indent="false" style:text-autospace="none"/>
      <style:text-properties style:font-weight-complex="bold"/>
    </style:style>
    <style:style style:name="P195" style:family="paragraph" style:parent-style-name="Standard">
      <style:paragraph-properties fo:margin-left="2cm" fo:margin-right="0cm" fo:text-indent="0cm" style:auto-text-indent="false" style:text-autospace="none"/>
      <style:text-properties fo:color="#000000" fo:font-weight="bold" style:font-weight-asian="bold"/>
    </style:style>
    <style:style style:name="P196" style:family="paragraph" style:parent-style-name="Standard" style:list-style-name="WW8Num19">
      <style:paragraph-properties fo:margin-left="-0.579cm" fo:margin-right="0cm" fo:text-align="justify" style:justify-single-word="false" fo:text-indent="0cm" style:auto-text-indent="false" style:text-autospace="none"/>
    </style:style>
    <style:style style:name="P197" style:family="paragraph" style:parent-style-name="Standard">
      <style:paragraph-properties fo:margin-left="4.001cm" fo:margin-right="0cm" fo:text-indent="-0.191cm" style:auto-text-indent="false" style:text-autospace="none"/>
    </style:style>
    <style:style style:name="P198" style:family="paragraph" style:parent-style-name="Standard">
      <style:paragraph-properties fo:margin-left="6.35cm" fo:margin-right="0cm" fo:text-align="justify" style:justify-single-word="false" fo:text-indent="0cm" style:auto-text-indent="false" style:text-autospace="none"/>
    </style:style>
    <style:style style:name="P199" style:family="paragraph" style:parent-style-name="Standard">
      <style:paragraph-properties fo:margin-left="6.35cm" fo:margin-right="0cm" fo:text-align="justify" style:justify-single-word="false" fo:text-indent="0cm" style:auto-text-indent="false" style:text-autospace="none"/>
      <style:text-properties fo:language="en" fo:country="US"/>
    </style:style>
    <style:style style:name="P200" style:family="paragraph" style:parent-style-name="Standard">
      <style:paragraph-properties fo:margin-left="3.175cm" fo:margin-right="0cm" fo:text-align="justify" style:justify-single-word="false" fo:text-indent="0cm" style:auto-text-indent="false" style:text-autospace="none"/>
    </style:style>
    <style:style style:name="P201" style:family="paragraph" style:parent-style-name="Standard" style:list-style-name="WW8Num8">
      <style:paragraph-properties fo:margin-left="3.175cm" fo:margin-right="0cm" fo:text-align="justify" style:justify-single-word="false" fo:text-indent="0cm" style:auto-text-indent="false" style:text-autospace="none"/>
    </style:style>
    <style:style style:name="P202" style:family="paragraph" style:parent-style-name="Standard">
      <style:paragraph-properties fo:margin-left="3.175cm" fo:margin-right="0cm" fo:text-indent="0cm" style:auto-text-indent="false" style:text-autospace="none"/>
      <style:text-properties style:font-weight-complex="bold"/>
    </style:style>
    <style:style style:name="P203" style:family="paragraph" style:parent-style-name="Standard">
      <style:paragraph-properties fo:margin-left="3.175cm" fo:margin-right="0cm" fo:text-align="justify" style:justify-single-word="false" fo:text-indent="0cm" style:auto-text-indent="false" style:text-autospace="none"/>
      <style:text-properties style:font-weight-complex="bold"/>
    </style:style>
    <style:style style:name="P204" style:family="paragraph" style:parent-style-name="Standard" style:list-style-name="WW8Num8">
      <style:paragraph-properties fo:margin-left="3.175cm" fo:margin-right="0cm" fo:text-align="justify" style:justify-single-word="false" fo:text-indent="0cm" style:auto-text-indent="false" style:text-autospace="none"/>
      <style:text-properties fo:language="en" fo:country="US"/>
    </style:style>
    <style:style style:name="P205" style:family="paragraph" style:parent-style-name="Standard">
      <style:paragraph-properties fo:margin-left="4.445cm" fo:margin-right="0cm" fo:text-align="justify" style:justify-single-word="false" fo:text-indent="0cm" style:auto-text-indent="false" style:text-autospace="none"/>
      <style:text-properties style:font-weight-complex="bold"/>
    </style:style>
    <style:style style:name="P206" style:family="paragraph" style:parent-style-name="Standard">
      <style:paragraph-properties fo:margin-left="2.731cm" fo:margin-right="0cm" fo:text-indent="0cm" style:auto-text-indent="false" style:text-autospace="none"/>
      <style:text-properties fo:color="#000000" fo:font-weight="bold" style:font-weight-asian="bold"/>
    </style:style>
    <style:style style:name="P207" style:family="paragraph" style:parent-style-name="Standard">
      <style:paragraph-properties fo:margin-left="3.27cm" fo:margin-right="0cm" fo:text-indent="0cm" style:auto-text-indent="false" style:text-autospace="none"/>
    </style:style>
    <style:style style:name="P208" style:family="paragraph" style:parent-style-name="Standard">
      <style:paragraph-properties fo:margin-left="3.27cm" fo:margin-right="0cm" fo:text-indent="0cm" style:auto-text-indent="false" style:text-autospace="none"/>
      <style:text-properties fo:color="#0000ff" fo:font-weight="bold" style:font-weight-asian="bold" style:font-weight-complex="bold"/>
    </style:style>
    <style:style style:name="P209" style:family="paragraph" style:parent-style-name="Standard">
      <style:paragraph-properties fo:margin-left="3.27cm" fo:margin-right="0cm" fo:text-indent="0cm" style:auto-text-indent="false" style:text-autospace="none"/>
      <style:text-properties fo:color="#000000"/>
    </style:style>
    <style:style style:name="P210" style:family="paragraph" style:parent-style-name="Standard">
      <style:paragraph-properties fo:margin-left="3.27cm" fo:margin-right="0cm" fo:text-indent="0cm" style:auto-text-indent="false" style:text-autospace="none"/>
      <style:text-properties fo:color="#000000" style:font-weight-complex="bold"/>
    </style:style>
    <style:style style:name="P211" style:family="paragraph" style:parent-style-name="Standard">
      <style:paragraph-properties fo:margin-left="3.27cm" fo:margin-right="0cm" fo:text-align="justify" style:justify-single-word="false" fo:text-indent="0cm" style:auto-text-indent="false" style:text-autospace="none"/>
    </style:style>
    <style:style style:name="P212" style:family="paragraph" style:parent-style-name="Standard">
      <style:paragraph-properties fo:margin-left="0.73cm" fo:margin-right="0cm" fo:text-indent="0cm" style:auto-text-indent="false" style:text-autospace="none"/>
      <style:text-properties fo:color="#000000"/>
    </style:style>
    <style:style style:name="P213" style:family="paragraph" style:parent-style-name="Standard">
      <style:paragraph-properties fo:margin-left="2.752cm" fo:margin-right="0cm" fo:text-indent="0cm" style:auto-text-indent="false" style:text-autospace="none"/>
      <style:text-properties fo:color="#000000"/>
    </style:style>
    <style:style style:name="P214" style:family="paragraph" style:parent-style-name="Standard">
      <style:paragraph-properties fo:margin-left="0.501cm" fo:margin-right="0cm" fo:text-indent="0cm" style:auto-text-indent="false" style:text-autospace="none"/>
      <style:text-properties fo:color="#000000" fo:font-weight="bold" style:font-weight-asian="bold"/>
    </style:style>
    <style:style style:name="P215" style:family="paragraph" style:parent-style-name="Standard">
      <style:paragraph-properties fo:margin-left="1.752cm" fo:margin-right="0cm" fo:text-indent="0cm" style:auto-text-indent="false" style:text-autospace="none"/>
      <style:text-properties fo:color="#000000"/>
    </style:style>
    <style:style style:name="P216" style:family="paragraph" style:parent-style-name="Standard">
      <style:paragraph-properties fo:margin-left="1.27cm" fo:margin-right="0cm" fo:text-indent="1.27cm" style:auto-text-indent="false" style:text-autospace="none"/>
      <style:text-properties fo:color="#000000"/>
    </style:style>
    <style:style style:name="P217" style:family="paragraph" style:parent-style-name="Standard">
      <style:paragraph-properties fo:margin-left="9.525cm" fo:margin-right="0cm" fo:text-align="justify" style:justify-single-word="false" fo:text-indent="0cm" style:auto-text-indent="false" style:text-autospace="none"/>
    </style:style>
    <style:style style:name="P218" style:family="paragraph" style:parent-style-name="Standard">
      <style:paragraph-properties fo:margin-left="0cm" fo:margin-right="0cm" fo:text-indent="-0.423cm" style:auto-text-indent="false"/>
    </style:style>
    <style:style style:name="P219" style:family="paragraph" style:parent-style-name="Standard" style:master-page-name="Konwertuj_20_2">
      <style:paragraph-properties fo:text-align="center" style:justify-single-word="false" style:page-number="auto"/>
      <style:text-properties fo:language="en" fo:country="US" fo:font-weight="bold" style:font-weight-asian="bold"/>
    </style:style>
    <style:style style:name="P220" style:family="paragraph" style:parent-style-name="Standard" style:master-page-name="Konwertuj_20_3">
      <style:paragraph-properties fo:text-align="center" style:justify-single-word="false" style:page-number="auto"/>
      <style:text-properties fo:font-size="16pt" fo:language="fr" fo:country="FR" fo:font-weight="bold" style:font-size-asian="16pt" style:font-weight-asian="bold"/>
    </style:style>
    <style:style style:name="P221" style:family="paragraph" style:parent-style-name="Standard" style:master-page-name="Konwertuj_20_4">
      <style:paragraph-properties fo:text-align="center" style:justify-single-word="false" style:page-number="auto"/>
      <style:text-properties fo:font-size="16pt" fo:font-weight="bold" style:font-size-asian="16pt" style:font-weight-asian="bold"/>
    </style:style>
    <style:style style:name="P222" style:family="paragraph" style:parent-style-name="Header">
      <style:paragraph-properties fo:margin-left="0cm" fo:margin-right="0.635cm" fo:text-align="end" style:justify-single-word="false" fo:text-indent="0cm" style:auto-text-indent="false">
        <style:tab-stops>
          <style:tab-stop style:position="8.001cm" style:type="center"/>
          <style:tab-stop style:position="12.065cm"/>
          <style:tab-stop style:position="16.002cm" style:type="right"/>
        </style:tab-stops>
      </style:paragraph-properties>
      <style:text-properties style:font-name="Arial" fo:font-size="10pt" style:font-size-asian="10pt" style:font-name-complex="Arial"/>
    </style:style>
    <style:style style:name="P223" style:family="paragraph" style:parent-style-name="TableEntry">
      <style:paragraph-properties fo:text-align="justify" style:justify-single-word="false" style:snap-to-layout-grid="false"/>
      <style:text-properties fo:color="#ffffff" style:font-name="Times New Roman" fo:font-size="12pt" fo:language="en" fo:country="GB" fo:font-weight="bold" style:font-size-asian="12pt" style:font-weight-asian="bold"/>
    </style:style>
    <style:style style:name="P224" style:family="paragraph" style:parent-style-name="Header">
      <style:paragraph-properties fo:margin-left="0cm" fo:margin-right="0.635cm" fo:text-align="end" style:justify-single-word="false" fo:text-indent="0cm" style:auto-text-indent="false">
        <style:tab-stops>
          <style:tab-stop style:position="8.001cm" style:type="center"/>
          <style:tab-stop style:position="12.065cm"/>
          <style:tab-stop style:position="16.002cm" style:type="right"/>
        </style:tab-stops>
      </style:paragraph-properties>
      <style:text-properties style:font-name="Arial" fo:font-size="10pt" style:font-size-asian="10pt" style:font-name-complex="Arial"/>
    </style:style>
    <style:style style:name="P225" style:family="paragraph" style:parent-style-name="List_20_Paragraph">
      <style:text-properties fo:language="en" fo:country="US"/>
    </style:style>
    <style:style style:name="P226" style:family="paragraph" style:parent-style-name="List_20_Paragraph">
      <style:text-properties style:font-weight-complex="bold"/>
    </style:style>
    <style:style style:name="P227" style:family="paragraph" style:parent-style-name="List_20_Paragraph">
      <style:paragraph-properties fo:margin-left="0cm" fo:margin-right="0cm" fo:text-indent="0cm" style:auto-text-indent="false"/>
    </style:style>
    <style:style style:name="P228" style:family="paragraph" style:parent-style-name="List_20_Paragraph">
      <style:paragraph-properties fo:margin-left="0cm" fo:margin-right="0cm" fo:text-align="justify" style:justify-single-word="false" fo:text-indent="0cm" style:auto-text-indent="false"/>
    </style:style>
    <style:style style:name="P229" style:family="paragraph" style:parent-style-name="List_20_Paragraph" style:list-style-name="WW8Num40">
      <style:paragraph-properties fo:margin-left="0cm" fo:margin-right="0cm" fo:text-align="justify" style:justify-single-word="false" fo:text-indent="0cm" style:auto-text-indent="false"/>
    </style:style>
    <style:style style:name="P230" style:family="paragraph" style:parent-style-name="List_20_Paragraph">
      <style:paragraph-properties fo:margin-left="0cm" fo:margin-right="0cm" fo:text-indent="0cm" style:auto-text-indent="false"/>
      <style:text-properties fo:language="en" fo:country="US"/>
    </style:style>
    <style:style style:name="P231" style:family="paragraph" style:parent-style-name="List_20_Paragraph" style:list-style-name="WW8Num6">
      <style:paragraph-properties fo:margin-left="0cm" fo:margin-right="0cm" fo:margin-top="0cm" fo:margin-bottom="0.353cm" fo:line-height="115%" fo:text-align="justify" style:justify-single-word="false" fo:text-indent="0cm" style:auto-text-indent="false"/>
    </style:style>
    <style:style style:name="P232" style:family="paragraph" style:parent-style-name="List_20_Paragraph" style:list-style-name="WW8Num6">
      <style:paragraph-properties fo:margin-left="0cm" fo:margin-right="0cm" fo:margin-top="0cm" fo:margin-bottom="0.353cm" fo:line-height="115%" fo:text-align="justify" style:justify-single-word="false" fo:text-indent="0cm" style:auto-text-indent="false"/>
      <style:text-properties style:font-name-complex="Arial"/>
    </style:style>
    <style:style style:name="P233" style:family="paragraph" style:parent-style-name="List_20_Paragraph">
      <style:paragraph-properties fo:margin-left="3.752cm" fo:margin-right="0cm" fo:text-align="justify" style:justify-single-word="false" fo:text-indent="0cm" style:auto-text-indent="false"/>
    </style:style>
    <style:style style:name="P234" style:family="paragraph" style:parent-style-name="List_20_Paragraph">
      <style:paragraph-properties fo:margin-left="2.482cm" fo:margin-right="0cm" fo:text-align="justify" style:justify-single-word="false" fo:text-indent="0cm" style:auto-text-indent="false"/>
      <style:text-properties fo:color="#008000"/>
    </style:style>
    <style:style style:name="P235" style:family="paragraph" style:parent-style-name="List_20_Paragraph">
      <style:paragraph-properties fo:margin-left="3.81cm" fo:margin-right="0cm" fo:text-indent="0cm" style:auto-text-indent="false"/>
    </style:style>
    <style:style style:name="P236" style:family="paragraph" style:parent-style-name="List_20_Paragraph">
      <style:paragraph-properties fo:margin-left="2.674cm" fo:margin-right="0cm" fo:text-indent="0cm" style:auto-text-indent="false"/>
      <style:text-properties fo:language="en" fo:country="US"/>
    </style:style>
    <style:style style:name="P237" style:family="paragraph" style:parent-style-name="List_20_Paragraph">
      <style:paragraph-properties fo:margin-left="5.715cm" fo:margin-right="0cm" fo:text-indent="0cm" style:auto-text-indent="false"/>
    </style:style>
    <style:style style:name="P238" style:family="paragraph" style:parent-style-name="Heading_20_1">
      <style:paragraph-properties fo:text-align="center" style:justify-single-word="false"/>
    </style:style>
    <style:style style:name="P239" style:family="paragraph" style:parent-style-name="Heading_20_1">
      <style:paragraph-properties fo:text-align="center" style:justify-single-word="false"/>
      <style:text-properties style:font-name="Times New Roman" fo:font-size="12pt" fo:language="en" fo:country="GB" fo:font-style="italic" style:font-size-asian="12pt" style:font-style-asian="italic" style:font-name-complex="Times New Roman"/>
    </style:style>
    <style:style style:name="P240" style:family="paragraph" style:parent-style-name="Heading_20_1">
      <style:text-properties style:font-name="Times New Roman" fo:font-size="12pt" fo:language="en" fo:country="GB" style:font-size-asian="12pt" style:font-name-complex="Times New Roman"/>
    </style:style>
    <style:style style:name="P241" style:family="paragraph" style:parent-style-name="Heading_20_1">
      <style:text-properties style:font-name="Times New Roman" fo:font-size="12pt" style:font-size-asian="12pt" style:font-name-complex="Times New Roman"/>
    </style:style>
    <style:style style:name="P242" style:family="paragraph" style:parent-style-name="Heading_20_1">
      <style:text-properties style:font-name="Times New Roman" fo:font-size="12pt" fo:language="en" fo:country="US" style:font-size-asian="12pt" style:font-name-complex="Times New Roman"/>
    </style:style>
    <style:style style:name="P243" style:family="paragraph" style:parent-style-name="Heading_20_2">
      <style:text-properties style:font-name="Times New Roman" fo:language="en" fo:country="GB" style:font-name-complex="Times New Roman" style:font-size-complex="12pt"/>
    </style:style>
    <style:style style:name="P244" style:family="paragraph" style:parent-style-name="Heading_20_2">
      <style:text-properties style:font-name="Times New Roman" fo:language="en" fo:country="US" style:font-name-complex="Times New Roman" style:font-size-complex="12pt"/>
    </style:style>
    <style:style style:name="P245" style:family="paragraph" style:parent-style-name="Heading_20_3">
      <style:paragraph-properties fo:margin-left="1.27cm" fo:margin-right="0cm" fo:text-indent="-1.27cm" style:auto-text-indent="false"/>
      <style:text-properties style:font-name="Times New Roman" fo:font-size="12pt" fo:language="en" fo:country="GB" style:font-size-asian="12pt" style:font-name-complex="Times New Roman" style:font-size-complex="12pt"/>
    </style:style>
    <style:style style:name="P246" style:family="paragraph" style:parent-style-name="Footnote">
      <style:text-properties fo:font-size="8pt" fo:language="en" fo:country="US" style:font-size-asian="8pt"/>
    </style:style>
    <style:style style:name="P247" style:family="paragraph" style:parent-style-name="Footnote">
      <style:text-properties fo:font-size="8pt" fo:language="en" fo:country="US" style:font-size-asian="8pt" style:font-size-complex="9pt"/>
    </style:style>
    <style:style style:name="P248" style:family="paragraph" style:parent-style-name="Footnote">
      <style:text-properties fo:language="en" fo:country="US"/>
    </style:style>
    <style:style style:name="P249" style:family="paragraph" style:parent-style-name="Footnote">
      <style:text-properties fo:font-size="9pt" fo:language="en" fo:country="US" style:font-size-asian="9pt"/>
    </style:style>
    <style:style style:name="P250" style:family="paragraph" style:parent-style-name="Footnote">
      <style:text-properties fo:font-size="9pt" fo:language="en" fo:country="US" style:font-size-asian="9pt" style:font-size-complex="9pt"/>
    </style:style>
    <style:style style:name="P251" style:family="paragraph" style:parent-style-name="Footnote">
      <style:paragraph-properties fo:margin-left="0cm" fo:margin-right="0cm" fo:text-indent="0cm" style:auto-text-indent="false"/>
    </style:style>
    <style:style style:name="P252" style:family="paragraph" style:parent-style-name="Footnote">
      <style:paragraph-properties fo:margin-left="0cm" fo:margin-right="0cm" fo:text-indent="0cm" style:auto-text-indent="false" style:snap-to-layout-grid="false"/>
    </style:style>
    <style:style style:name="P253" style:family="paragraph" style:parent-style-name="Application_20_directe">
      <style:paragraph-properties fo:margin-left="0.635cm" fo:margin-right="0cm" fo:text-indent="0cm" style:auto-text-indent="false"/>
    </style:style>
    <style:style style:name="P254" style:family="paragraph" style:parent-style-name="Application_20_directe">
      <style:paragraph-properties fo:margin-left="0.635cm" fo:margin-right="0cm" fo:text-indent="0cm" style:auto-text-indent="false"/>
      <style:text-properties fo:language="fr" fo:country="FR"/>
    </style:style>
    <style:style style:name="P255" style:family="paragraph" style:parent-style-name="HTML_20_Preformatted">
      <style:text-properties fo:language="fr" fo:country="FR"/>
    </style:style>
    <style:style style:name="P256" style:family="paragraph" style:parent-style-name="Normal_20__28_Web_29_">
      <style:paragraph-properties style:snap-to-layout-grid="false"/>
    </style:style>
    <style:style style:name="P257" style:family="paragraph" style:parent-style-name="Normal_20__28_Web_29_">
      <style:paragraph-properties style:snap-to-layout-grid="false"/>
      <style:text-properties fo:language="en" fo:country="GB"/>
    </style:style>
    <style:style style:name="P258" style:family="paragraph" style:parent-style-name="Normal_20__28_Web_29_">
      <style:paragraph-properties fo:text-align="justify" style:justify-single-word="false" style:snap-to-layout-grid="false"/>
      <style:text-properties fo:language="en" fo:country="GB"/>
    </style:style>
    <style:style style:name="P259" style:family="paragraph" style:parent-style-name="Normal_20__28_Web_29_">
      <style:paragraph-properties fo:text-align="justify" style:justify-single-word="false" style:snap-to-layout-grid="false"/>
    </style:style>
    <style:style style:name="P260" style:family="paragraph" style:parent-style-name="Plain_20_Text">
      <style:paragraph-properties fo:text-align="justify" style:justify-single-word="false"/>
    </style:style>
    <style:style style:name="P261" style:family="paragraph" style:parent-style-name="Plain_20_Text" style:list-style-name="WW8Num27">
      <style:paragraph-properties fo:text-align="justify" style:justify-single-word="false"/>
    </style:style>
    <style:style style:name="P262" style:family="paragraph" style:parent-style-name="Plain_20_Text" style:list-style-name="WW8Num27">
      <style:paragraph-properties fo:text-align="justify" style:justify-single-word="false"/>
    </style:style>
    <style:style style:name="P263" style:family="paragraph" style:parent-style-name="Plain_20_Text" style:list-style-name="WW8Num27">
      <style:paragraph-properties fo:text-align="justify" style:justify-single-word="false"/>
    </style:style>
    <style:style style:name="P264" style:family="paragraph" style:parent-style-name="Plain_20_Text" style:list-style-name="WW8Num27">
      <style:paragraph-properties fo:text-align="justify" style:justify-single-word="false"/>
    </style:style>
    <style:style style:name="P265" style:family="paragraph" style:parent-style-name="Plain_20_Text">
      <style:text-properties style:font-name="Times New Roman" fo:font-size="12pt" style:font-size-asian="12pt" style:font-size-complex="12pt"/>
    </style:style>
    <style:style style:name="P266" style:family="paragraph" style:parent-style-name="Plain_20_Text">
      <style:paragraph-properties fo:text-align="justify" style:justify-single-word="false"/>
      <style:text-properties style:font-name="Times New Roman" fo:font-size="12pt" style:font-size-asian="12pt" style:font-size-complex="12pt"/>
    </style:style>
    <style:style style:name="P267" style:family="paragraph" style:parent-style-name="Plain_20_Text" style:list-style-name="WW8Num21">
      <style:paragraph-properties fo:text-align="justify" style:justify-single-word="false"/>
      <style:text-properties style:font-name="Times New Roman" fo:font-size="12pt" style:font-size-asian="12pt" style:font-size-complex="12pt"/>
    </style:style>
    <style:style style:name="P268" style:family="paragraph" style:parent-style-name="Plain_20_Text">
      <style:paragraph-properties fo:text-align="center" style:justify-single-word="false"/>
      <style:text-properties style:font-name="Times New Roman" fo:font-size="12pt" style:font-size-asian="12pt" style:font-size-complex="12pt"/>
    </style:style>
    <style:style style:name="P269" style:family="paragraph" style:parent-style-name="Plain_20_Text" style:list-style-name="WW8Num5">
      <style:text-properties style:font-name="Times New Roman" fo:font-size="12pt" style:font-size-asian="12pt" style:font-size-complex="12pt"/>
    </style:style>
    <style:style style:name="P270" style:family="paragraph" style:parent-style-name="Plain_20_Text" style:list-style-name="WW8Num21">
      <style:paragraph-properties fo:text-align="justify" style:justify-single-word="false"/>
      <style:text-properties style:font-name="Times New Roman" fo:font-size="12pt" fo:language="en" fo:country="GB" style:font-size-asian="12pt" style:font-size-complex="12pt"/>
    </style:style>
    <style:style style:name="P271" style:family="paragraph" style:parent-style-name="Plain_20_Text">
      <style:paragraph-properties fo:text-align="center" style:justify-single-word="false"/>
    </style:style>
    <style:style style:name="P272" style:family="paragraph" style:parent-style-name="Plain_20_Text" style:list-style-name="WW8Num3">
      <style:paragraph-properties fo:margin-left="-1.039cm" fo:margin-right="0cm" fo:text-align="justify" style:justify-single-word="false" fo:text-indent="0cm" style:auto-text-indent="false"/>
      <style:text-properties style:font-name="Times New Roman" fo:font-size="12pt" style:font-size-asian="12pt" style:font-size-complex="12pt"/>
    </style:style>
    <style:style style:name="P273" style:family="paragraph" style:parent-style-name="Plain_20_Text">
      <style:paragraph-properties fo:margin-left="1.251cm" fo:margin-right="0cm" fo:text-align="justify" style:justify-single-word="false" fo:text-indent="0cm" style:auto-text-indent="false"/>
      <style:text-properties style:font-name="Times New Roman" fo:font-size="12pt" style:font-size-asian="12pt" style:font-size-complex="12pt"/>
    </style:style>
    <style:style style:name="P274" style:family="paragraph" style:parent-style-name="Plain_20_Text">
      <style:paragraph-properties fo:margin-left="1.251cm" fo:margin-right="0cm" fo:text-align="justify" style:justify-single-word="false" fo:text-indent="-0.385cm" style:auto-text-indent="false"/>
      <style:text-properties style:font-name="Times New Roman" fo:font-size="12pt" style:font-size-asian="12pt" style:font-size-complex="12pt"/>
    </style:style>
    <style:style style:name="P275" style:family="paragraph" style:parent-style-name="Plain_20_Text" style:list-style-name="WW8Num3">
      <style:paragraph-properties fo:margin-left="-1.309cm" fo:margin-right="0cm" fo:text-align="justify" style:justify-single-word="false" fo:text-indent="0cm" style:auto-text-indent="false"/>
      <style:text-properties style:font-name="Times New Roman" fo:font-size="12pt" style:font-size-asian="12pt" style:font-size-complex="12pt"/>
    </style:style>
    <style:style style:name="P276" style:family="paragraph" style:parent-style-name="Plain_20_Text" style:list-style-name="WW8Num3">
      <style:paragraph-properties fo:margin-left="-1.309cm" fo:margin-right="0cm" fo:text-align="justify" style:justify-single-word="false" fo:text-indent="0cm" style:auto-text-indent="false"/>
      <style:text-properties style:font-name="Times New Roman" fo:font-size="12pt" fo:language="en" fo:country="GB" style:font-size-asian="12pt" style:font-size-complex="12pt"/>
    </style:style>
    <style:style style:name="P277" style:family="paragraph" style:parent-style-name="Plain_20_Text">
      <style:paragraph-properties fo:margin-left="1.866cm" fo:margin-right="0cm" fo:text-align="justify" style:justify-single-word="false" fo:text-indent="0cm" style:auto-text-indent="false"/>
      <style:text-properties style:font-name="Times New Roman" fo:font-size="12pt" style:font-size-asian="12pt" style:font-size-complex="12pt"/>
    </style:style>
    <style:style style:name="P278" style:family="paragraph" style:parent-style-name="Plain_20_Text">
      <style:paragraph-properties fo:margin-left="1.501cm" fo:margin-right="0cm" fo:text-align="justify" style:justify-single-word="false" fo:text-indent="0cm" style:auto-text-indent="false"/>
      <style:text-properties style:font-name="Times New Roman" fo:font-size="12pt" style:font-size-asian="12pt" style:font-size-complex="12pt"/>
    </style:style>
    <style:style style:name="P279" style:family="paragraph" style:parent-style-name="Plain_20_Text">
      <style:paragraph-properties fo:margin-left="2.501cm" fo:margin-right="0cm" fo:text-align="justify" style:justify-single-word="false" fo:text-indent="0cm" style:auto-text-indent="false"/>
      <style:text-properties style:font-name="Times New Roman" fo:font-size="12pt" style:font-size-asian="12pt" style:font-size-complex="12pt"/>
    </style:style>
    <style:style style:name="P280" style:family="paragraph" style:parent-style-name="Plain_20_Text">
      <style:paragraph-properties fo:margin-left="0.231cm" fo:margin-right="0cm" fo:text-align="justify" style:justify-single-word="false" fo:text-indent="0cm" style:auto-text-indent="false"/>
      <style:text-properties style:font-name="Times New Roman" fo:font-size="12pt" style:font-size-asian="12pt" style:font-size-complex="12pt"/>
    </style:style>
    <style:style style:name="P281" style:family="paragraph" style:parent-style-name="Plain_20_Text">
      <style:paragraph-properties fo:margin-left="1.27cm" fo:margin-right="0cm" fo:text-align="justify" style:justify-single-word="false" fo:text-indent="0cm" style:auto-text-indent="false"/>
    </style:style>
    <style:style style:name="P282" style:family="paragraph" style:parent-style-name="Plain_20_Text">
      <style:paragraph-properties fo:margin-left="1.27cm" fo:margin-right="0cm" fo:text-align="justify" style:justify-single-word="false" fo:text-indent="0cm" style:auto-text-indent="false"/>
      <style:text-properties style:font-name="Times New Roman" fo:font-size="12pt" style:font-size-asian="12pt" style:font-size-complex="12pt"/>
    </style:style>
    <style:style style:name="P283" style:family="paragraph" style:parent-style-name="Plain_20_Text">
      <style:paragraph-properties fo:margin-left="3.771cm" fo:margin-right="0cm" fo:text-align="justify" style:justify-single-word="false" fo:text-indent="0cm" style:auto-text-indent="false"/>
      <style:text-properties style:font-name="Times New Roman" fo:font-size="12pt" style:font-size-asian="12pt" style:font-size-complex="12pt"/>
    </style:style>
    <style:style style:name="P284" style:family="paragraph" style:parent-style-name="Plain_20_Text">
      <style:paragraph-properties fo:margin-left="3.251cm" fo:margin-right="0.746cm" fo:text-align="justify" style:justify-single-word="false" fo:text-indent="0cm" style:auto-text-indent="false"/>
      <style:text-properties style:font-name="Arial" fo:font-size="10pt" style:font-size-asian="10pt" style:font-name-complex="Arial" style:font-size-complex="10pt"/>
    </style:style>
    <style:style style:name="P285" style:family="paragraph" style:parent-style-name="Plain_20_Text">
      <style:paragraph-properties fo:margin-left="2.54cm" fo:margin-right="0cm" fo:text-align="justify" style:justify-single-word="false" fo:text-indent="0cm" style:auto-text-indent="false"/>
    </style:style>
    <style:style style:name="P286" style:family="paragraph" style:parent-style-name="Plain_20_Text" style:list-style-name="WW8Num3">
      <style:paragraph-properties fo:margin-left="0.095cm" fo:margin-right="0cm" fo:text-align="justify" style:justify-single-word="false" fo:text-indent="0cm" style:auto-text-indent="false"/>
    </style:style>
    <style:style style:name="P287" style:family="paragraph" style:parent-style-name="Plain_20_Text" style:list-style-name="WW8Num3">
      <style:paragraph-properties fo:margin-left="0.095cm" fo:margin-right="0cm" fo:text-align="justify" style:justify-single-word="false" fo:text-indent="0cm" style:auto-text-indent="false"/>
      <style:text-properties style:font-name="Times New Roman" fo:font-size="12pt" style:font-size-asian="12pt" style:font-size-complex="12pt"/>
    </style:style>
    <style:style style:name="P288" style:family="paragraph" style:parent-style-name="Plain_20_Text">
      <style:paragraph-properties fo:margin-left="3.27cm" fo:margin-right="0cm" fo:text-align="justify" style:justify-single-word="false" fo:text-indent="0cm" style:auto-text-indent="false"/>
      <style:text-properties style:font-name="Times New Roman" fo:font-size="12pt" style:font-size-asian="12pt" style:font-size-complex="12pt"/>
    </style:style>
    <style:style style:name="P289" style:family="paragraph" style:parent-style-name="Plain_20_Text">
      <style:paragraph-properties fo:margin-left="1.905cm" fo:margin-right="0cm" fo:text-indent="0cm" style:auto-text-indent="false"/>
      <style:text-properties style:font-name="Times New Roman" fo:font-size="12pt" style:font-size-asian="12pt" style:font-size-complex="12pt"/>
    </style:style>
    <style:style style:name="P290" style:family="paragraph" style:parent-style-name="Plain_20_Text">
      <style:paragraph-properties fo:margin-left="1.905cm" fo:margin-right="0cm" fo:text-indent="0cm" style:auto-text-indent="false"/>
      <style:text-properties style:font-name="Times New Roman" fo:font-size="12pt" fo:language="en" fo:country="GB" style:font-size-asian="12pt" style:font-size-complex="12pt"/>
    </style:style>
    <style:style style:name="P291" style:family="paragraph" style:parent-style-name="TAL">
      <style:text-properties style:font-name="Times New Roman" fo:font-size="12pt" style:font-size-asian="12pt"/>
    </style:style>
    <style:style style:name="P292" style:family="paragraph" style:parent-style-name="EX">
      <style:paragraph-properties fo:text-align="justify" style:justify-single-word="false" fo:keep-with-next="always"/>
      <style:text-properties fo:font-size="12pt" style:font-size-asian="12pt"/>
    </style:style>
    <style:style style:name="P293" style:family="paragraph" style:parent-style-name="EX">
      <style:paragraph-properties fo:margin-left="3.503cm" fo:margin-right="0cm" fo:text-align="justify" style:justify-single-word="false" fo:text-indent="-0.487cm" style:auto-text-indent="false" fo:keep-with-next="always"/>
      <style:text-properties fo:font-size="12pt" style:font-size-asian="12pt"/>
    </style:style>
    <style:style style:name="P294" style:family="paragraph" style:parent-style-name="Langue" style:master-page-name="Standard">
      <style:paragraph-properties style:page-number="auto"/>
    </style:style>
    <style:style style:name="P295" style:family="paragraph" style:parent-style-name="Nom_20_de_20_l_27_institution">
      <style:paragraph-properties style:snap-to-layout-grid="false"/>
    </style:style>
    <style:style style:name="T1" style:family="text">
      <style:text-properties fo:language="en" fo:country="none"/>
    </style:style>
    <style:style style:name="T2" style:family="text">
      <style:text-properties fo:language="en" fo:country="none" fo:font-style="normal" style:font-style-asian="normal"/>
    </style:style>
    <style:style style:name="T3" style:family="text">
      <style:text-properties fo:language="en" fo:country="none" fo:font-weight="normal" style:font-weight-asian="normal"/>
    </style:style>
    <style:style style:name="T4" style:family="text">
      <style:text-properties fo:language="en" fo:country="none" fo:font-style="italic" style:font-style-asian="italic"/>
    </style:style>
    <style:style style:name="T5" style:family="text">
      <style:text-properties fo:language="en" fo:country="none" style:font-style-complex="italic"/>
    </style:style>
    <style:style style:name="T6" style:family="text">
      <style:text-properties fo:font-style="italic" style:font-style-asian="italic"/>
    </style:style>
    <style:style style:name="T7" style:family="text">
      <style:text-properties fo:font-style="italic" fo:font-weight="bold" style:font-style-asian="italic" style:font-weight-asian="bold"/>
    </style:style>
    <style:style style:name="T8" style:family="text">
      <style:text-properties style:font-style-complex="italic"/>
    </style:style>
    <style:style style:name="T9" style:family="text">
      <style:text-properties fo:language="en" fo:country="US"/>
    </style:style>
    <style:style style:name="T10" style:family="text">
      <style:text-properties fo:language="en" fo:country="US" fo:font-weight="bold" style:font-weight-asian="bold"/>
    </style:style>
    <style:style style:name="T11" style:family="text">
      <style:text-properties fo:language="en" fo:country="US" fo:font-weight="bold" style:font-weight-asian="bold" style:font-weight-complex="bold"/>
    </style:style>
    <style:style style:name="T12" style:family="text">
      <style:text-properties fo:language="en" fo:country="US" fo:font-weight="bold" style:font-name-asian="Calibri" style:font-weight-asian="bold"/>
    </style:style>
    <style:style style:name="T13" style:family="text">
      <style:text-properties fo:language="en" fo:country="US" style:font-name-asian="Calibri"/>
    </style:style>
    <style:style style:name="T14" style:family="text">
      <style:text-properties fo:language="en" fo:country="US" style:font-weight-complex="bold"/>
    </style:style>
    <style:style style:name="T15" style:family="text">
      <style:text-properties fo:language="en" fo:country="GB"/>
    </style:style>
    <style:style style:name="T16" style:family="text">
      <style:text-properties fo:font-size="9pt" style:font-size-asian="9pt"/>
    </style:style>
    <style:style style:name="T17" style:family="text">
      <style:text-properties fo:font-size="9pt" style:font-size-asian="9pt" style:font-size-complex="9pt"/>
    </style:style>
    <style:style style:name="T18" style:family="text">
      <style:text-properties fo:font-size="9pt" fo:language="en" fo:country="US" style:font-size-asian="9pt"/>
    </style:style>
    <style:style style:name="T19" style:family="text">
      <style:text-properties fo:font-size="9pt" fo:language="en" fo:country="US" style:font-size-asian="9pt" style:font-size-complex="9pt"/>
    </style:style>
    <style:style style:name="T20" style:family="text">
      <style:text-properties style:text-position="sub 58%"/>
    </style:style>
    <style:style style:name="T21" style:family="text">
      <style:text-properties style:text-position="sub 58%" fo:font-size="9pt" style:font-size-asian="9pt" style:font-size-complex="9pt"/>
    </style:style>
    <style:style style:name="T22" style:family="text">
      <style:text-properties style:text-position="sub 58%" fo:font-size="9pt" fo:language="en" fo:country="US" style:font-size-asian="9pt" style:font-size-complex="9pt"/>
    </style:style>
    <style:style style:name="T23" style:family="text">
      <style:text-properties style:text-position="sub 58%" fo:language="en" fo:country="US"/>
    </style:style>
    <style:style style:name="T24" style:family="text">
      <style:text-properties style:text-position="sub 58%" fo:language="en" fo:country="US" style:font-name-asian="Calibri"/>
    </style:style>
    <style:style style:name="T25" style:family="text">
      <style:text-properties style:text-position="sub 58%" style:font-name="Times New Roman" fo:language="en" fo:country="GB" style:font-name-complex="Times New Roman" style:font-size-complex="12pt"/>
    </style:style>
    <style:style style:name="T26" style:family="text">
      <style:text-properties style:text-position="sub 58%" style:font-name="Times New Roman" fo:font-size="12pt" style:font-size-asian="12pt" style:font-size-complex="12pt"/>
    </style:style>
    <style:style style:name="T27" style:family="text">
      <style:text-properties style:text-position="sub 58%" fo:language="en" fo:country="GB"/>
    </style:style>
    <style:style style:name="T28" style:family="text">
      <style:text-properties style:text-position="sub 58%" style:font-weight-complex="bold"/>
    </style:style>
    <style:style style:name="T29" style:family="text">
      <style:text-properties fo:font-weight="bold" style:font-weight-asian="bold"/>
    </style:style>
    <style:style style:name="T30" style:family="text">
      <style:text-properties fo:font-weight="bold" style:font-weight-asian="bold" style:font-weight-complex="bold"/>
    </style:style>
    <style:style style:name="T31" style:family="text">
      <style:text-properties style:font-name="Times New Roman" fo:language="en" fo:country="GB" style:font-name-complex="Times New Roman" style:font-size-complex="12pt"/>
    </style:style>
    <style:style style:name="T32" style:family="text">
      <style:text-properties style:font-name="Times New Roman" fo:font-size="12pt" style:font-size-asian="12pt" style:font-size-complex="12pt"/>
    </style:style>
    <style:style style:name="T33" style:family="text">
      <style:text-properties style:font-name="Times New Roman" fo:font-size="12pt" fo:font-weight="bold" style:font-size-asian="12pt" style:font-weight-asian="bold" style:font-size-complex="12pt"/>
    </style:style>
    <style:style style:name="T34" style:family="text">
      <style:text-properties style:font-name="Times New Roman" fo:font-size="12pt" fo:language="en" fo:country="GB" style:font-size-asian="12pt" style:font-size-complex="12pt"/>
    </style:style>
    <style:style style:name="T35" style:family="text">
      <style:text-properties style:font-name="Times New Roman" fo:font-size="12pt" fo:language="en" fo:country="GB" style:font-size-asian="12pt" style:font-name-complex="Times New Roman"/>
    </style:style>
    <style:style style:name="T36" style:family="text">
      <style:text-properties style:font-name="Times New Roman" fo:font-size="12pt" fo:language="en" fo:country="GB" fo:font-style="italic" style:font-size-asian="12pt" style:font-style-asian="italic" style:font-name-complex="Times New Roman"/>
    </style:style>
    <style:style style:name="T37" style:family="text">
      <style:text-properties style:font-name="Times New Roman" fo:font-size="12pt" fo:language="en" fo:country="GB" fo:font-weight="bold" style:font-size-asian="12pt" style:font-weight-asian="bold" style:font-size-complex="12pt"/>
    </style:style>
    <style:style style:name="T38" style:family="text">
      <style:text-properties style:font-name="Times New Roman" fo:font-size="12pt" fo:language="en" fo:country="US" style:font-size-asian="12pt" style:font-name-complex="Times New Roman"/>
    </style:style>
    <style:style style:name="T39" style:family="text">
      <style:text-properties fo:font-size="12pt" style:font-size-asian="12pt" style:font-size-complex="12pt"/>
    </style:style>
    <style:style style:name="T40" style:family="text">
      <style:text-properties fo:font-size="12pt" fo:language="en" fo:country="US" style:font-size-asian="12pt" style:font-size-complex="12pt"/>
    </style:style>
    <style:style style:name="T41" style:family="text">
      <style:text-properties style:font-name-asian="Calibri"/>
    </style:style>
    <style:style style:name="T42" style:family="text">
      <style:text-properties style:font-weight-complex="bold"/>
    </style:style>
    <style:style style:name="T43" style:family="text">
      <style:text-properties fo:color="#0000ff"/>
    </style:style>
    <style:style style:name="T44" style:family="text">
      <style:text-properties fo:color="#0000ff" fo:font-weight="bold" style:font-weight-asian="bold"/>
    </style:style>
    <style:style style:name="T45" style:family="text">
      <style:text-properties fo:color="#0000ff" fo:font-weight="bold" style:font-weight-asian="bold" style:font-weight-complex="bold"/>
    </style:style>
    <style:style style:name="T46" style:family="text">
      <style:text-properties fo:color="#0000ff" fo:language="fr" fo:country="FR" fo:font-weight="bold" style:font-weight-asian="bold" style:font-weight-complex="bold"/>
    </style:style>
    <style:style style:name="T47" style:family="text">
      <style:text-properties fo:color="#0000ff" fo:language="en" fo:country="US"/>
    </style:style>
    <style:style style:name="T48" style:family="text">
      <style:text-properties fo:color="#0000ff" fo:language="en" fo:country="US" fo:font-weight="bold" style:font-weight-asian="bold"/>
    </style:style>
    <style:style style:name="T49" style:family="text">
      <style:text-properties fo:color="#0000ff" style:font-weight-complex="bold"/>
    </style:style>
    <style:style style:name="T50" style:family="text">
      <style:text-properties fo:color="#000000"/>
    </style:style>
    <style:style style:name="T51" style:family="text">
      <style:text-properties fo:color="#000000" fo:language="fr" fo:country="FR"/>
    </style:style>
    <style:style style:name="T52" style:family="text">
      <style:text-properties fo:color="#000000" fo:font-weight="bold" style:font-weight-asian="bold"/>
    </style:style>
    <style:style style:name="T53" style:family="text">
      <style:text-properties fo:color="#000000" fo:font-weight="bold" style:font-weight-asian="bold" style:font-weight-complex="bold"/>
    </style:style>
    <style:style style:name="T54" style:family="text">
      <style:text-properties fo:color="#000000" fo:language="en" fo:country="US"/>
    </style:style>
    <style:style style:name="T55" style:family="text">
      <style:text-properties fo:color="#000000" style:font-weight-complex="bold"/>
    </style:style>
    <style:style style:name="T56" style:family="text">
      <style:text-properties fo:color="#000000" fo:font-size="9pt" style:font-size-asian="9pt" style:font-size-complex="9pt" style:font-weight-complex="bold"/>
    </style:style>
    <style:style style:name="T57" style:family="text">
      <style:text-properties fo:color="#000000" fo:font-size="9pt" fo:font-weight="bold" style:font-size-asian="9pt" style:font-weight-asian="bold" style:font-size-complex="9pt" style:font-weight-complex="bold"/>
    </style:style>
    <style:style style:name="T58" style:family="text">
      <style:text-properties fo:color="#000000" style:font-name="Times New Roman" fo:font-size="12pt" fo:language="en" fo:country="GB" style:font-size-asian="12pt" style:font-size-complex="12pt" style:font-weight-complex="bold"/>
    </style:style>
    <style:style style:name="T59" style:family="text">
      <style:text-properties fo:language="fr" fo:country="FR"/>
    </style:style>
    <style:style style:name="T60" style:family="text">
      <style:text-properties style:text-underline-style="solid" style:text-underline-width="auto" style:text-underline-color="font-color"/>
    </style:style>
    <style:style style:name="T61" style:family="text">
      <style:text-properties fo:language="fi" fo:country="FI"/>
    </style:style>
    <style:style style:name="T62" style:family="text">
      <style:text-properties fo:language="fi" fo:country="FI" style:text-underline-style="solid" style:text-underline-width="auto" style:text-underline-color="font-color"/>
    </style:style>
    <style:style style:name="T63" style:family="text">
      <style:text-properties style:font-name="Arial" fo:font-size="10pt" style:font-size-asian="10pt" style:font-name-complex="Arial"/>
    </style:style>
    <style:style style:name="T64" style:family="text">
      <style:text-properties style:font-name="Arial" fo:font-size="10pt" style:font-size-asian="10pt" style:font-name-complex="Arial" style:font-size-complex="10pt"/>
    </style:style>
    <style:style style:name="T65" style:family="text">
      <style:text-properties style:font-name="Arial" fo:font-size="10pt" fo:font-style="italic" style:font-size-asian="10pt" style:font-style-asian="italic" style:font-name-complex="Arial"/>
    </style:style>
    <style:style style:name="T66" style:family="text">
      <style:text-properties style:font-name="Arial" fo:font-size="10pt" fo:language="en" fo:country="US" style:font-size-asian="10pt" style:font-name-complex="Arial"/>
    </style:style>
    <style:style style:name="T67" style:family="text">
      <style:text-properties style:font-name="Arial" fo:font-size="10pt" fo:language="en" fo:country="US" style:font-size-asian="10pt" style:font-name-complex="Arial" style:font-size-complex="10pt"/>
    </style:style>
    <style:style style:name="T68" style:family="text">
      <style:text-properties style:font-name="Arial" fo:font-size="10pt" fo:language="en" fo:country="US" style:font-name-asian="Calibri" style:font-size-asian="10pt" style:font-name-complex="Arial" style:font-size-complex="10pt"/>
    </style:style>
    <style:style style:name="T69" style:family="text">
      <style:text-properties style:font-name="Arial" fo:font-size="10pt" fo:language="en" fo:country="US" fo:font-weight="bold" style:font-name-asian="Calibri" style:font-size-asian="10pt" style:font-weight-asian="bold" style:font-name-complex="Arial" style:font-size-complex="10pt"/>
    </style:style>
    <style:style style:name="T70" style:family="text">
      <style:text-properties style:font-name="Arial" fo:font-size="10pt" fo:font-weight="bold" style:font-size-asian="10pt" style:font-weight-asian="bold" style:font-name-complex="Arial" style:font-size-complex="10pt"/>
    </style:style>
    <style:style style:name="T71" style:family="text">
      <style:text-properties style:font-name="Arial" fo:font-size="10pt" style:font-name-asian="Calibri" style:font-size-asian="10pt" style:font-name-complex="Arial" style:font-size-complex="10pt"/>
    </style:style>
    <style:style style:name="T72" style:family="text">
      <style:text-properties style:font-name="Arial" fo:font-size="11pt" style:font-size-asian="11pt" style:font-name-complex="Arial" style:font-size-complex="11pt"/>
    </style:style>
    <style:style style:name="T73" style:family="text">
      <style:text-properties style:font-name="Arial" fo:font-size="24pt" fo:font-weight="bold" style:font-size-asian="24pt" style:font-weight-asian="bold" style:font-name-complex="Arial"/>
    </style:style>
    <style:style style:name="T74" style:family="text">
      <style:text-properties style:font-name-complex="Arial"/>
    </style:style>
    <style:style style:name="T75" style:family="text">
      <style:text-properties fo:color="#008000"/>
    </style:style>
    <style:style style:name="T76" style:family="text">
      <style:text-properties fo:color="#008000" style:text-underline-style="solid" style:text-underline-width="auto" style:text-underline-color="font-color"/>
    </style:style>
    <style:style style:name="T77" style:family="text">
      <style:text-properties fo:color="#008080"/>
    </style:style>
    <style:style style:name="T78" style:family="text">
      <style:text-properties fo:color="#008080" style:font-weight-complex="bold"/>
    </style:style>
    <style:style style:name="T79" style:family="text">
      <style:text-properties fo:color="#008080" fo:language="en" fo:country="US"/>
    </style:style>
    <style:style style:name="T80" style:family="text">
      <style:text-properties fo:color="#008080" style:font-name="Times New Roman" fo:font-size="12pt" style:font-size-asian="12pt" style:font-size-complex="12pt"/>
    </style:style>
    <style:style style:name="T81" style:family="text">
      <style:text-properties fo:color="#0070c0"/>
    </style:style>
    <style:style style:name="T82" style:family="text">
      <style:text-properties fo:color="#800000" style:font-weight-complex="bold"/>
    </style:style>
    <style:style style:name="T83" style:family="text">
      <style:text-properties style:font-name="Verdana" fo:font-size="10pt" style:font-size-asian="10pt" style:font-size-complex="10pt"/>
    </style:style>
    <style:style style:name="T84" style:family="text">
      <style:text-properties style:font-name="Verdana" fo:font-size="10pt" fo:language="en" fo:country="US" style:font-size-asian="10pt" style:font-size-complex="10pt"/>
    </style:style>
    <style:style style:name="T85" style:family="text"/>
    <style:style style:name="fr1"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style:writing-mode="lr-tb" draw:wrap-influence-on-position="once-successive">
        <style:background-image/>
      </style:graphic-properties>
    </style:style>
    <style:style style:name="fr2"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4">EN</text:p>
      <table:table table:name="Tabela1" table:style-name="Tabela1">
        <table:table-column table:style-name="Tabela1.A"/>
        <table:table-column table:style-name="Tabela1.B"/>
        <table:table-row table:style-name="Tabela1.1">
          <table:table-cell table:style-name="Tabela1.A1" office:value-type="string">
            <text:p text:style-name="P295"><draw:frame draw:style-name="fr2" draw:name="grafika1" text:anchor-type="as-char" svg:width="2.799cm" svg:height="1.866cm" draw:z-index="0"><draw:image xlink:href="Pictures/200000140000720000004C11000CA95F.wmf" xlink:type="simple" xlink:show="embed" xlink:actuate="onLoad"/></draw:frame></text:p>
          </table:table-cell>
          <table:table-cell table:style-name="Tabela1.A1" office:value-type="string">
            <text:p text:style-name="P295">COMMISSION OF THE EUROPEAN COMMUNITIES</text:p>
          </table:table-cell>
        </table:table-row>
      </table:table>
      <text:p text:style-name="Emission">Brussels, </text:p>
      <text:p text:style-name="Référence_20_institutionelle">COM(2009) XXX final</text:p>
      <text:p text:style-name="Confidentialité"><text:user-defined text:name="Classification"> </text:user-defined></text:p>
      <text:p text:style-name="Statut">Draft</text:p>
      <text:p text:style-name="Type_20_du_20_document">COMMISSION DECISION </text:p>
      <text:p text:style-name="Date_20_d_27_adoption">of </text:p>
      <text:p text:style-name="Titre_20_objet">setting out measures facilitating the use of procedures by electronic means through the ‘points of single contact’ under Directive 2006/123/EC of the European Parliament and of the Council on services in the internal market </text:p>
      <text:p text:style-name="P108">Draft</text:p>
      <text:p text:style-name="Type_20_du_20_document">COMMISSION DECISION </text:p>
      <text:p text:style-name="Date_20_d_27_adoption">of </text:p>
      <text:p text:style-name="Titre_20_objet">setting out measures facilitating the use of procedures by electronic means through the ‘points of single contact’ under Directive 2006/123/EC of the European Parliament and of the Council on services in the internal market </text:p>
      <text:p text:style-name="P1">(Text with EEA relevance)</text:p>
      <text:p text:style-name="P1"/>
      <text:p text:style-name="Institution_20_qui_20_agit">THE COMMISSION OF THE EUROPEAN COMMUNITIES,</text:p>
      <text:p text:style-name="Standard">Having regard to the Treaty establishing the European Community,</text:p>
      <text:p text:style-name="Standard"/>
      <text:p text:style-name="Standard">Having regard to Directive 2006/123/EC of the European Parliament and of the Council of 12 December 2006 on services in the internal market<text:span text:style-name="Footnote_20_Symbol"><text:note text:id="ftn1" text:note-class="footnote"><text:note-citation>1</text:note-citation><text:note-body><text:p text:style-name="Footnote"><text:s/>OJ L 376, 27.12.2006, p. 36. </text:p></text:note-body></text:note></text:span>, and in particular Article 8(3) thereof, </text:p>
      <text:p text:style-name="Standard"/>
      <text:p text:style-name="Standard">Whereas:</text:p>
      <text:list text:style-name="WW8Num36">
        <text:list-item>
          <text:p text:style-name="Considérant">The obligations of administrative simplification imposed on Member States in Chapter II of Directive 2006/123/EC, in particular Articles 5 and 8 thereof, include the obligation to simplify <text:span text:style-name="T1">the procedures and formalities applicable to the access to and exercise of a service activity and the obligation to ensure that those procedures and formalities may be easily completed by service providers at a distance and by electronic means through the </text:span>‘<text:span text:style-name="T1">points of single contact</text:span>’<text:span text:style-name="T1">.</text:span></text:p>
        </text:list-item>
        <text:list-item>
          <text:p text:style-name="Considérant">The completion of<text:span text:style-name="T1"> procedures and formalities </text:span>through the ‘points of single contact’ <text:span text:style-name="T1">must be possible across borders between Member States as set out in Article 8 of Directive 2006/123/EC. </text:span></text:p>
        </text:list-item>
        <text:list-item>
          <text:p text:style-name="Considérant">To comply with the obligation to simplify procedures and formalities and t<text:span text:style-name="T1">o facilitate the cross-border use of the </text:span>‘<text:span text:style-name="T1">points of single contact</text:span>’<text:span text:style-name="T1">, </text:span>procedures by electronic means should rely on simple solutions, including as regards the use of electronic signatures. In cases where, after an appropriate risk assessment of <text:s/>concrete procedures and formalities, a high level of security or equivalence to a handwritten signature is deemed to be necessary, advanced electronic signatures <text:span text:style-name="T1">based on a qualified certificate, with or without a secure signature creation device, could be required from service providers</text:span> for certain procedures and formalities<text:span text:style-name="T1">.</text:span></text:p>
        </text:list-item>
        <text:list-item>
          <text:p text:style-name="Considérant">The Community framework for e-signatures was established in Directive 1999/93/EC <text:span text:style-name="Strong_20_Emphasis"><text:span text:style-name="T3">of the European Parliament and of the Council of 13 December 1999 on a Community framework for electronic signatures</text:span></text:span><text:span text:style-name="Footnote_20_Symbol"><text:note text:id="ftn2" text:note-class="footnote"><text:note-citation>2</text:note-citation><text:note-body><text:p text:style-name="Footnote"><text:span text:style-name="T6"><text:s/></text:span><text:span text:style-name="Emphasis"><text:span text:style-name="T2">OJ L 13, 19.1.2000, p. 12.</text:span></text:span></text:p></text:note-body></text:note></text:span>. In order to facilitate effective cross-border use of advanced electronic signatures based on a qualified certificate, trust in these electronic <text:soft-page-break/>signatures should be enhanced irrespective of the Member State in which the signatory or the certification service provider issuing the qualified certificate is established. This could be achieved by making the information necessary to validate the electronic signatures more easily available in a trustworthy form, in particular information relating to certification service providers who are supervised/accredited in a Member State and to the services they offer.</text:p>
        </text:list-item>
        <text:list-item>
          <text:p text:style-name="Considérant">It is necessary to ensure that Member States make this information publicly available through a common template in order to facilitate its use and ensure an appropriate level of detail allowing the receiving side to validate the electronic signature,</text:p>
        </text:list-item>
      </text:list>
      <text:p text:style-name="Formule_20_d_27_adoption">HAS ADOPTED THIS DECISION:</text:p>
      <text:p text:style-name="P3"/>
      <text:p text:style-name="P4">Article 1</text:p>
      <text:p text:style-name="P4">Use and acceptance of electronic signatures </text:p>
      <text:p text:style-name="P4"/>
      <text:list text:style-name="WW8Num39">
        <text:list-item>
          <text:p text:style-name="P7">If justified on the basis of an appropriate assessment of the risks involved and in accordance with Article 5(1) and (3) of Directive 2006/123/EC, Member States may require, for the completion of certain procedures and formalities through the points of single contact under Article 8 of Directive 2006/123/EC, the use by the service provider of <text:span text:style-name="T1">advanced electronic signatures based on a qualified certificate, with or without a secure-signature-creation device, as defined and governed by</text:span><text:span text:style-name="T4"> </text:span>Directive 1999/93/EC.</text:p>
        </text:list-item>
      </text:list>
      <text:p text:style-name="P61"/>
      <text:list text:style-name="WW8Num39" text:continue-numbering="true">
        <text:list-item>
          <text:p text:style-name="P7">M<text:span text:style-name="T1">ember States shall </text:span>accept any <text:span text:style-name="T1">advanced electronic signature based on a qualified certificate, with or without a secure-signature-creation device, </text:span>for the completion of the procedures and formalities referred to in paragraph 1, <text:span text:style-name="T8">without prejudice to the possibility for Member States to limit this acceptance to </text:span>advanced electronic signatures <text:span text:style-name="T1">based on a qualified certificate and created by a secure-signature-creation device</text:span><text:span text:style-name="T5"> </text:span><text:span text:style-name="T8">if this is in accordance with the risk assessment referred to in paragraph 1.</text:span></text:p>
        </text:list-item>
      </text:list>
      <text:p text:style-name="P6"/>
      <text:list text:style-name="WW8Num39" text:continue-numbering="true">
        <text:list-item>
          <text:p text:style-name="P7">Member States shall not make the acceptance of <text:span text:style-name="T1">advanced electronic signatures based on a qualified certificate,</text:span> <text:span text:style-name="T1">with or without a secure-signature-creation device,</text:span> <text:span text:style-name="T1">subject to requirements which create obstacles to the use, by service providers, of</text:span> procedures by electronic means<text:span text:style-name="T1"> through </text:span>the points of single contact.</text:p>
        </text:list-item>
      </text:list>
      <text:p text:style-name="P6"/>
      <text:list text:style-name="WW8Num39" text:continue-numbering="true">
        <text:list-item>
          <text:p text:style-name="P7"><text:span text:style-name="T8"><text:s/>Paragraph 2 does not prevent Member States from accepting electronic signatures other than </text:span><text:span text:style-name="T1">advanced electronic signatures based on a qualified certificate, with or without a secure-signature-creation device</text:span><text:span text:style-name="T8">. </text:span></text:p>
        </text:list-item>
      </text:list>
      <text:p text:style-name="P6"/>
      <text:p text:style-name="Standard"/>
      <text:p text:style-name="P111"/>
      <text:p text:style-name="P4">Article 2</text:p>
      <text:p text:style-name="P112">Establishment, maintenance and publication of trusted lists</text:p>
      <text:p text:style-name="P113"/>
      <text:list text:style-name="WW8Num25">
        <text:list-item>
          <text:p text:style-name="P11">Each Member State shall establish, maintain and publish, in accordance with the technical specifications set out in the annex, a ‘trusted list’ containing the minimum information related to the certification service providers issuing qualified certificates to the public who are supervised/accredited by them.</text:p>
        </text:list-item>
      </text:list>
      <text:p text:style-name="P63"><text:soft-page-break/></text:p>
      <text:list text:style-name="WW8Num25" text:continue-numbering="true">
        <text:list-item>
          <text:p text:style-name="P64">Member States shall establish and publish, as a minimum, a human readable form of the trusted list in accordance with the specifications set out in the annex.</text:p>
        </text:list-item>
      </text:list>
      <text:p text:style-name="P133"/>
      <text:list text:style-name="WW8Num25" text:continue-numbering="true">
        <text:list-item>
          <text:p text:style-name="P11">Member States shall notify to the Commission the body responsible for the establishment, maintenance and publication of the trusted list, the location where the trusted list is published and any changes thereto. </text:p>
        </text:list-item>
      </text:list>
      <text:p text:style-name="P63"/>
      <text:p text:style-name="Standard"/>
      <text:p text:style-name="P4">Article 3</text:p>
      <text:p text:style-name="P5">Application</text:p>
      <text:p text:style-name="P5"/>
      <text:p text:style-name="P6">This Decision shall apply from 28 December 2009.</text:p>
      <text:p text:style-name="P6"/>
      <text:p text:style-name="P71"/>
      <text:p text:style-name="P4">Article 4</text:p>
      <text:p text:style-name="P5">Addressees</text:p>
      <text:p text:style-name="P5"/>
      <text:p text:style-name="Standard">This Decision is addressed to the Member States. </text:p>
      <text:p text:style-name="Fait_20_à"/>
      <text:p text:style-name="Fait_20_à"/>
      <text:p text:style-name="Fait_20_à">Done at Brussels, </text:p>
      <text:p text:style-name="Institution_20_qui_20_signe"><text:tab/>For the Commission</text:p>
      <text:p text:style-name="Personne_20_qui_20_signe"><text:tab/>Charlie McCreevy<text:line-break/><text:tab/>Member of the Commission</text:p>
      <text:p text:style-name="P109">Annex </text:p>
      <text:h text:style-name="P239" text:outline-level="1" text:is-list-header="true">Technical specifications for a Common Template for the “Trusted List of supervised/accredited Certification Service Providers"</text:h>
      <text:p text:style-name="P4"/>
      <text:p text:style-name="P4"/>
      <text:p text:style-name="P4">PREFACE</text:p>
      <text:h text:style-name="P240" text:outline-level="1">General</text:h>
      <text:p text:style-name="P6">The purpose of the Common Template for Member States' “Trusted List of supervised/accredited Certification Service Providers” is to establish a common way in which information is provided by each Member State about the supervision/accreditation status of the certification services from Certification Service Providers<text:span text:style-name="Footnote_20_Symbol"><text:note text:id="ftn3" text:note-class="footnote"><text:note-citation>3</text:note-citation><text:note-body><text:p text:style-name="P251"><text:span text:style-name="T19"><text:s/>As defined in Art. 2.11 of Directive </text:span><text:span text:style-name="T17">1999/93/EC</text:span></text:p></text:note-body></text:note></text:span> (CSPs) who are supervised/accredited by them for compliance with the relevant provisions of Directive 1999/93/EC. This includes the provision of historical information about the supervision/accreditation status of the supervised/accredited certification services. </text:p>
      <text:p text:style-name="P6"/>
      <text:p text:style-name="P6">The mandatory information in the Trusted List (TL) must include a minimum of information on supervised/accredited CSPs issuing Qualified Certificates (QCs)<text:span text:style-name="Footnote_20_Symbol"><text:note text:id="ftn4" text:note-class="footnote"><text:note-citation>4</text:note-citation><text:note-body><text:p text:style-name="Footnote"><text:s/><text:span text:style-name="T19">As defined in Art. 2.10 of Directive </text:span><text:span text:style-name="T17">1999/93/EC</text:span></text:p></text:note-body></text:note></text:span> in accordance with the provisions laid down in Directive 1999/93/EC (Art. 3.3, 3.2, and Art 7.1(a)), including information on the QC supporting an electronic signature and whether or not the signature is created by a Secure Signature Creation Device (SSCD)<text:span text:style-name="Footnote_20_Symbol"><text:note text:id="ftn5" text:note-class="footnote"><text:note-citation>5</text:note-citation><text:note-body><text:p text:style-name="Footnote"><text:s/><text:span text:style-name="T19">As defined in Art. 2.6 of Directive </text:span><text:span text:style-name="T17">1999/93/EC</text:span></text:p></text:note-body></text:note></text:span>.</text:p>
      <text:p text:style-name="P6"/>
      <text:p text:style-name="P6">Additional information on other supervised/accredited <text:span text:style-name="T9">CSPs not issuing QCs</text:span> but providing services related to electronic signatures<text:span text:style-name="T9"> </text:span>(e.g. CSP providing Time Stamping Services and issuing Time Stamp Tokens, CSP issuing non-Qualified certificates, etc.) may be included in the Trusted List at a national level on a voluntary basis.</text:p>
      <text:p text:style-name="P6"/>
      <text:p text:style-name="P6">This information is aimed primarily at supporting the validation of Qualified Electronic Signatures (QES) and Advanced Electronic Signatures (AdES)<text:span text:style-name="Footnote_20_Symbol"><text:note text:id="ftn6" text:note-class="footnote"><text:note-citation>6</text:note-citation><text:note-body><text:p text:style-name="Footnote"><text:s/><text:span text:style-name="T19">As defined in Art. 2.2 of Directive </text:span><text:span text:style-name="T17">1999/93/EC</text:span></text:p></text:note-body></text:note></text:span> supported by a Qualified Certificate <text:span text:style-name="Footnote_20_Symbol"><text:note text:id="ftn7" text:note-class="footnote"><text:note-citation>7</text:note-citation><text:note-body><text:p text:style-name="P251"><text:span text:style-name="T19"><text:s/>For an AdES supported by a QC the acronym “AdES</text:span><text:span text:style-name="T22">QC</text:span><text:span text:style-name="T19">” is used throughout the present document.</text:span></text:p></text:note-body></text:note></text:span><text:span text:style-name="Footnote_20_Symbol"><text:span text:style-name="T9"><text:note text:id="ftn8" text:note-class="footnote"><text:note-citation>8</text:note-citation><text:note-body><text:p text:style-name="P251"><text:span text:style-name="T19"><text:s/>Note that there are a number</text:span><text:span text:style-name="T18"> of electronic services based on simple AdES whose cross-border use would also be facilitated, provided that the supporting certification services (e.g. issuing of non-qualified certificates) are part of the supervised/accredited services covered by <text:s text:c="2"/>a Member State in the voluntary information part of their Trusted List. </text:span></text:p></text:note-body></text:note></text:span></text:span><text:span text:style-name="T9">.</text:span></text:p>
      <text:p text:style-name="P6"/>
      <text:p text:style-name="P6">The proposed Common Template is compatible with an implementation based on the specifications from ETSI TS 102 231<text:span text:style-name="Footnote_20_Symbol"><text:note text:id="ftn9" text:note-class="footnote"><text:note-citation>9</text:note-citation><text:note-body><text:p text:style-name="P251"><text:s/><text:span text:style-name="T17">ETSI TS 102 231 – Electronic Signatures and Infrastructures (ESI): Provision of harmonized Trust-service status information.</text:span></text:p></text:note-body></text:note></text:span> that are used to address the establishment, publication, location, access, authentication and trusting of such kinds of lists.</text:p>
      <text:p text:style-name="P6"/>
      <text:h text:style-name="P242" text:outline-level="1"><text:soft-page-break/>Guidelines for editing entries in the TL</text:h>
      <text:h text:style-name="P243" text:outline-level="2">A TL focusing on supervised / accredited certification services</text:h>
      <text:p text:style-name="P6"/>
      <text:p text:style-name="P66">Relevant Certification Services and Certification Service Providers in a single List</text:p>
      <text:p text:style-name="P63"/>
      <text:p text:style-name="P6"><text:span text:style-name="T9">The Trusted List of a Member State is defined as </text:span>the “Supervision/Accreditation Status List of certification services from Certification Service Providers who are supervised/accredited by the referenced Member State for compliance with the relevant provisions of Directive 1999/93/EC".</text:p>
      <text:p text:style-name="P63"/>
      <text:p text:style-name="P63">Such a Trusted List must cover:</text:p>
      <text:p text:style-name="P63"/>
      <text:list text:style-name="WW8Num15">
        <text:list-item>
          <text:p text:style-name="P13"><text:span text:style-name="T10">all Certification Service Providers</text:span><text:span text:style-name="T9">, as defined in Article 2.11 of Directive </text:span>1999/93/EC<text:span text:style-name="T9">, i.e. “</text:span>entity or a legal or natural person who issues certificates or provides other services related to electronic signatures”;</text:p>
        </text:list-item>
      </text:list>
      <text:p text:style-name="P114"/>
      <text:list text:style-name="WW8Num15">
        <text:list-item>
          <text:p text:style-name="P13"><text:span text:style-name="T29">that are supervised/accredited</text:span> for compliance with the relevant provisions laid down in Directive 1999/93/EC.</text:p>
        </text:list-item>
      </text:list>
      <text:p text:style-name="P6"/>
      <text:p text:style-name="P6">When considering the definitions and provisions laid down in Directive 1999/93/EC, in particular with regard to the relevant CSPs and their supervision / voluntary accreditation systems, two sets of CSPs can be distinguished, namely the CSPs issuing QCs to the public (CSP<text:span text:style-name="T20">QC</text:span>), and the CSPs not issuing QCs to the public but providing “other (ancillary) services related to electronic signatures”:</text:p>
      <text:p text:style-name="P6"/>
      <text:list text:style-name="WW8Num4">
        <text:list-item>
          <text:p text:style-name="P15"><text:span text:style-name="T29">CSPs issuing QCs</text:span>:</text:p>
        </text:list-item>
      </text:list>
      <text:p text:style-name="P135"/>
      <text:list text:style-name="WW8Num4">
        <text:list-item>
          <text:list>
            <text:list-item>
              <text:p text:style-name="P15">They must be supervised by the Member State in which they are established (if they are established in a Member State) and may also be accredited for compliance with the provisions laid down in Directive 1999/93/EC, including with the requirements of Annex I (requirements for QCs), and those of Annex II (requirements for CSPs issuing QCs). CSPs issuing QCs that are accredited in a Member State must still fall under the appropriate supervision system of that Member State unless they are not established in that Member State. <text:s/></text:p>
            </text:list-item>
          </text:list>
        </text:list-item>
      </text:list>
      <text:p text:style-name="P135"/>
      <text:list text:style-name="WW8Num4">
        <text:list-item>
          <text:list>
            <text:list-item>
              <text:p text:style-name="P15">The applicable ‘supervision’ system (respectively ‘voluntary accreditation’ system) is defined and must meet the relevant requirements of Directive 1999/93/EC, in particular those laid down in Art. 3.3, Art. 8.1, Art. 11, recital (13) (respectively, Art.2.13, Art. 3.2, Art 7.1(a), Art. 8.1, Art. 11, recitals (4)-(11-13)).</text:p>
            </text:list-item>
          </text:list>
        </text:list-item>
      </text:list>
      <text:p text:style-name="P114"/>
      <text:list text:style-name="WW8Num4">
        <text:list-item>
          <text:p text:style-name="P72">CSPs not issuing QCs</text:p>
        </text:list-item>
      </text:list>
      <text:p text:style-name="P135"/>
      <text:list text:style-name="WW8Num4">
        <text:list-item>
          <text:list>
            <text:list-item>
              <text:p text:style-name="P15">They may fall under a ‘voluntary accreditation’ system (as defined in and in compliance with Directive 1999/93/EC) and/or under a nationally defined “recognised approval scheme” implemented on a national basis for the <text:soft-page-break/>supervision of compliance with the provisions laid down in the Directive and possibly with national provisions with regard to the provision of certification services (in the sense of Art. 2.11 of the Directive).</text:p>
            </text:list-item>
          </text:list>
        </text:list-item>
      </text:list>
      <text:p text:style-name="P135"/>
      <text:list text:style-name="WW8Num4">
        <text:list-item>
          <text:list>
            <text:list-item>
              <text:p text:style-name="P15">Some of the physical or binary (logical) objects generated or issued as a result of the provision of a certification service may be entitled to a specific “qualification” on the basis of their compliance with the provisions and requirements laid down at national level, but the meaning of such a “qualification” is likely to be limited solely to the national level.</text:p>
            </text:list-item>
          </text:list>
        </text:list-item>
      </text:list>
      <text:p text:style-name="P6"/>
      <text:p text:style-name="P6"><text:span text:style-name="T9">The Trusted List of a Member State must </text:span>provide a minimum of information on supervised/accredited CSPs issuing Qualified Certificates to the public in accordance with the provisions laid down in Directive 1999/93/EC (Art. 3.3, 3.2 and Art. 7.1(a)), information on the QC supporting the electronic signature and whether the signature is or not created by a Secure Signature Creation Device.</text:p>
      <text:p text:style-name="P6"/>
      <text:p text:style-name="P6">Additional information on other supervised/accredited <text:span text:style-name="T9">services from CSPs not issuing QCs</text:span> to the public (e.g. CSPs providing Time Stamping Services and issuing Time Stamp Tokens, CSPs issuing non-Qualified certificates, etc.) may be included in the Trusted List at national level on a voluntary basis. </text:p>
      <text:p text:style-name="P6"/>
      <text:p text:style-name="P6">The Trusted List aims at:</text:p>
      <text:p text:style-name="P6"/>
      <text:list text:style-name="WW8Num32">
        <text:list-item>
          <text:p text:style-name="P20">listing and providing reliable information on the supervision/accreditation status of certification services from Certification Service Providers, who are supervised/accredited by the Member State responsible for establishing and maintaining the List for compliance with the relevant provisions laid down in Directive 1999/93/EC;</text:p>
        </text:list-item>
      </text:list>
      <text:p text:style-name="P114"/>
      <text:list text:style-name="WW8Num32">
        <text:list-item>
          <text:p text:style-name="P20">facilitating the validation of electronic signatures supported by the listed supervised/accredited certification services from the listed CSPs.</text:p>
        </text:list-item>
      </text:list>
      <text:p text:style-name="P63"/>
      <text:p text:style-name="P66">A single set of Supervision/Accreditation status values </text:p>
      <text:p text:style-name="P63"/>
      <text:p text:style-name="P63">One single TL must be established and maintained per Member State to indicate the supervision and/or accreditation status of those certification services from those CSPs that are supervised/accredited by the Member State. </text:p>
      <text:p text:style-name="P63"/>
      <text:p text:style-name="P6"><text:span text:style-name="T9">The fact that a service is currently either supervised or accredited is part of its current status. In addition to that, a supervision or accreditation status can be “ongoing”, “in cessation”, “ceased”, or even “revoked”. Throughout its lifetime, the same certification service may move from a supervision status to an accreditation status and vice versa</text:span><text:span text:style-name="Footnote_20_Symbol"><text:span text:style-name="T9"><text:note text:id="ftn10" text:note-class="footnote"><text:note-citation>10</text:note-citation><text:note-body><text:p text:style-name="Footnote"><text:span text:style-name="T19"><text:s/>E.g. a certification service provider established in a Member State that provides a certification service that is initially </text:span><text:span text:style-name="T18">supervised by the Member State (Supervisory Body), can, after a certain time, decide to pass a voluntary accreditation for the currently supervised certification service. Conversely, a certification service provider in another Member State can decide not to stop an accredited certification service but to move it from an accreditation status to a supervision status, e.g. for business and/or economic reasons.</text:span></text:p><text:p text:style-name="P246"/></text:note-body></text:note></text:span></text:span><text:span text:style-name="T9">. </text:span></text:p>
      <text:p text:style-name="P63"/>
      <text:p text:style-name="P63"><text:soft-page-break/>The following Figure 1 describes the expected flow, for one single certification service, between possible supervision/accreditation statuses:</text:p>
      <text:p text:style-name="P63"/>
      <text:p text:style-name="P1"><draw:frame draw:style-name="fr2" draw:name="grafika2" text:anchor-type="as-char" svg:width="16cm" svg:height="12.039cm" draw:z-index="1"><draw:image xlink:href="Pictures/200002FA00003E8200002F1481083F78.wmf" xlink:type="simple" xlink:show="embed" xlink:actuate="onLoad"/></draw:frame><text:span text:style-name="T9">Figure 1</text:span></text:p>
      <text:p text:style-name="P63"/>
      <text:p text:style-name="P6"><text:span text:style-name="T9">A certification service issuing QCs must be supervised (if it is established in a Member State) and may be voluntarily accredited. The status value of such a service when listed in a Trusted List can have any of the above depicted status values as “current status value”. However, it should be noted that “Accreditation ceased” and “Accreditation revoked” must both be “transit status” values only in the case of CSP</text:span><text:span text:style-name="T23">QC</text:span><text:span text:style-name="T9"> services established in a Member State, as such services must be supervised by default (even when not or no longer accredited). </text:span></text:p>
      <text:p text:style-name="P63"/>
      <text:p text:style-name="P6"><text:span text:style-name="T9">It is required that Member States establishing or having established </text:span>a nationally defined “recognised approval scheme(s)” implemented on a national basis for the supervision of compliance of <text:span text:style-name="T9">services from CSPs not issuing QCs</text:span> with the provisions laid down in Directive 1999/93/EC and with possible national provisions with regard to the provision of certification services (in the sense of Art. 2.11 of the Directive) will categorise such approval scheme(s) under the following two categories:</text:p>
      <text:p text:style-name="P6"/>
      <text:list text:style-name="WW8Num33">
        <text:list-item>
          <text:p text:style-name="P22">‘voluntary accreditation’ as defined and regulated in Directive 1999/93/EC (Art.2.13, Art. 3.2, Art 7.1(a), Art. 8.1, Art. 11, recitals (4)-(11-13));</text:p>
        </text:list-item>
      </text:list>
      <text:p text:style-name="P114"/>
      <text:list text:style-name="WW8Num33">
        <text:list-item>
          <text:p text:style-name="P22">‘supervision’ as required in Directive 1999/93/EC and implemented by national provisions and requirements in accordance with national laws.</text:p>
        </text:list-item>
      </text:list>
      <text:p text:style-name="P6"/>
      <text:p text:style-name="P6"><text:soft-page-break/>Accordingly, a<text:span text:style-name="T9"> certification service not issuing QCs may be supervised or voluntarily accredited. The status value of such a service when listed in a Trusted List can have any of the above depicted status values as its “current status value” (see Figure 1). </text:span></text:p>
      <text:p text:style-name="P63"/>
      <text:p text:style-name="P63">The Trusted List must contain information about the underlying supervision/accreditation scheme(s), in particular:</text:p>
      <text:p text:style-name="P63"/>
      <text:list text:style-name="WW8Num34">
        <text:list-item>
          <text:p text:style-name="P76"><text:span text:style-name="T9">Information on the supervision system applicable to any CSP</text:span><text:span text:style-name="T23">QC</text:span><text:span text:style-name="T9">; </text:span></text:p>
        </text:list-item>
        <text:list-item>
          <text:p text:style-name="P76"><text:span text:style-name="T9">Information, when applicable, on the national ‘voluntary accreditation’ scheme applicable to any CSP</text:span><text:span text:style-name="T23">QC</text:span><text:span text:style-name="T9">;</text:span></text:p>
        </text:list-item>
        <text:list-item>
          <text:p text:style-name="P67">Information, when applicable, on the supervision system applicable to any CSP not issuing QCs;</text:p>
        </text:list-item>
        <text:list-item>
          <text:p text:style-name="P67">Information, when applicable, on the national ‘voluntary accreditation’ scheme applicable to any CSP not issuing QCs;</text:p>
        </text:list-item>
      </text:list>
      <text:p text:style-name="P132"/>
      <text:p text:style-name="P63">The last two sets of information are of critical importance for relying parties to assess the quality and security level of such supervision/accreditation systems applied at national level to CSPs not issuing QCs. When supervision/accreditation status information is provided in the TL with regard to services from CSPs not issuing QCs, the aforementioned sets of information shall be provided at TL level through the use of "Scheme information URI" (clause 5.3.7 - information being provided by Member States), "Scheme type/community/rules" (clause 5.3.9 – through the use of a text common to all Member States, and optional specific information provided by a Member State) and "TSL policy/legal notice" (clause 5.3.11 - a text common to all Member States referring to Directive 1999/93/EC, together with the ability for each Member State to add Member State specific text/references). Additional “qualification” information defined at the level of national supervision/accreditation systems for CSPs not issuing QCs may be provided at the service level when applicable and required (e.g. to distinguish between several quality/security levels) through the use of “additionalServiceInformation” extension (clause 5.8.2) as part of “Service information extension” (clause 5.5.9). Further information on the corresponding technical specifications is provided in the detailed specifications in Chapter I.</text:p>
      <text:p text:style-name="P63"/>
      <text:p text:style-name="P6"><text:span text:style-name="T9">Despite the fact that separate bodies of a Member State may be in charge of the supervision and accreditation of certification services in that Member State, it is expected that only one entry shall be used for one single certification service (identified by its “Service digital identity” as per </text:span>ETSI TS 102 231<text:span text:style-name="Footnote_20_Symbol"><text:note text:id="ftn11" text:note-class="footnote"><text:note-citation>11</text:note-citation><text:note-body><text:p text:style-name="Footnote"><text:span text:style-name="T17"><text:s/>ETSI TS 102 231- Electronic Signatures and Infrastructures (ESI): Provision of harmonized Trust-service status information</text:span></text:p></text:note-body></text:note></text:span><text:span text:style-name="T9">) and that its supervision/accreditation status will be updated accordingly. The meaning of the above depicted statuses is described in the related clause 5.5.4 of the detailed technical specifications in Chapter I.</text:span></text:p>
      <text:p text:style-name="P63"><text:s/></text:p>
      <text:h text:style-name="Heading_20_2" text:outline-level="2"><text:span text:style-name="T31">TL entries aiming at facilitating the validation of QES and AdES</text:span><text:span text:style-name="T25">QC </text:span></text:h>
      <text:p text:style-name="P6"/>
      <text:p text:style-name="P6">The most critical part of the creation of the TL is the establishment of the mandatory part of the TL, namely the “List of services” per CSP issuing QCs, in order to correctly reflect the exact issuing situation of each such QC-issuing certification service and to ensure that the information provided in each entry is sufficient to facilitate the validation of QES and AdES<text:span text:style-name="T20">QC</text:span> <text:soft-page-break/>(when combined with the content of the end-entity QC issued by the CSP under the certification service listed in this entry).</text:p>
      <text:p text:style-name="P6"/>
      <text:p text:style-name="P6">Insofar as there is no truly interoperable and cross-border profile for the QC, the required information might include other information than the “Service digital identity” of a single (Root) CA, in particular information identifying the QC status of the issued certificate, and whether or not the supported signatures are created by an SSCD. <text:s/>The Body in a Member State that is designated to establish, edit and maintain the TL (i.e. the Scheme operator as per ETSI TS 102 231) must therefore take into account the current profile and certificate content in each issued QC, per CSP<text:span text:style-name="T20">QC</text:span> covered by the TL. </text:p>
      <text:p text:style-name="P266"/>
      <text:p text:style-name="P260"><text:bookmark-start text:name="OLE_LINK1"/><text:span text:style-name="T32">Ideally each issued QC should include the ETSI defined QcCompliance</text:span><text:span text:style-name="Footnote_20_Symbol"><text:span text:style-name="T32"><text:note text:id="ftn12" text:note-class="footnote"><text:note-citation>12</text:note-citation><text:note-body><text:p text:style-name="Footnote"><text:span text:style-name="T19"><text:s/>Refer to ETSI TS 101 862 </text:span><text:span text:style-name="T17">- Electronic Signatures and Infrastructures (ESI): Qualified Certificate Profile.</text:span></text:p></text:note-body></text:note></text:span></text:span><text:span text:style-name="T32"> statement when it is claimed that it is a QC and should include the ETSI defined QcSSCD statement when it is claimed that it is supported by an SSCD to generate eSignatures, and/or that each issued QC includes one of the QCP/QCP+ certificate policy Object Identifiers (OIDs) defined in ETSI TS 101 456</text:span><text:span text:style-name="Footnote_20_Symbol"><text:span text:style-name="T32"><text:note text:id="ftn13" text:note-class="footnote"><text:note-citation>13</text:note-citation><text:note-body><text:p text:style-name="Footnote"><text:span text:style-name="T17"><text:s/>ETSI TS 101 456 - </text:span><text:span text:style-name="T19">Electronic Signature and Infrastructures (ESI); Policy requirements for certification authorities issuing qualified certificates.</text:span></text:p></text:note-body></text:note></text:span></text:span><text:span text:style-name="T32">. The use by CSPs issuing QCs of different standards as references, the wide degree of interpretation of those standards as well as the lack of awareness of the existence and precedence of some normative technical specifications or standards has resulted in differences in the actual content of currently issued QCs (e.g. the use or not of those QcStatements defined by ETSI) and consequently are preventing the receiving parties from simply relying on the signatory’s certificate (and associated chain/path) to assess, at least in a machine readable way, whether or not the certificate supporting an eSignature is claimed to be a QC and whether or not it is associated with an SSCD through which the eSignature has been created.</text:span></text:p>
      <text:p text:style-name="P266"><text:bookmark-end text:name="OLE_LINK1"/></text:p>
      <text:p text:style-name="P260"><text:span text:style-name="T32">Completing the “Service type identifier” (“Sti”), “Service name” (“Sn”), and "Service digital identity" ("Sdi")</text:span><text:span text:style-name="Footnote_20_Symbol"><text:span text:style-name="T32"><text:note text:id="ftn14" text:note-class="footnote"><text:note-citation>14</text:note-citation><text:note-body><text:p text:style-name="Footnote"><text:span text:style-name="T19"><text:s/>i.e., and as a minimum, an X.509 v3 certificate of the issuing QCA or of an upper CA in the certification path.</text:span></text:p><text:p text:style-name="P248"/></text:note-body></text:note></text:span></text:span><text:span text:style-name="T32"> fields with information provided in the "Service information extensions" ("Sie") field allows the proposed TL common template to fully determine a specific type of qualified certificate issued by a listed CSP certification service issuing QCs and to provide information about the fact that it is supported by an SSCD or not (when such information is missing in the issued QC). A specific “Service current status” (“Scs”) information is of course associated to this entry. This is depicted in Figure 2 below.</text:span></text:p>
      <text:p text:style-name="P266"/>
      <text:p text:style-name="P266">Listing a service by just providing the "Sdi" of a (Root) CA would mean that it is ensured (by the CSP issuing QCs but also by the Supervisory/Accreditation Body in charge of the supervision/accreditation of this CSP) that any end-entity certificate issued under this (Root) CA (hierarchy) contains enough ETSI defined and machine-processable information to assess whether or not it is a QC, and whether it is supported by an SSCD. In the event, for example, that the latter assertion is not true (e.g. there is no ETSI standardised machine-processable indication in the QC about whether it is supported by an SSCD), then by listing only the “Sdi” of that (Root) CA, it can only be assumed that QCs issued under this (Root) CA hierarchy are not supported by any SSCD. In order to consider those QCs as supported by an SSCD, the “Sie” should be used to indicate this fact (this also indicates that it is guaranteed by the CSP <text:soft-page-break/>issuing QCs and supervised/accredited by the Supervisory or Accreditation Body respectively).</text:p>
      <text:p text:style-name="P266"/>
      <text:p text:style-name="P271"><draw:frame draw:style-name="fr2" draw:name="grafika3" text:anchor-type="as-char" svg:width="15.725cm" svg:height="11.765cm" draw:z-index="2"><draw:image xlink:href="Pictures/2000025E000031B400002530CE1D7838.wmf" xlink:type="simple" xlink:show="embed" xlink:actuate="onLoad"/></draw:frame></text:p>
      <text:p text:style-name="P268">Figure 2: Service entry for a Listed CSP issuing QCs in the TL implemented in TSL format</text:p>
      <text:p text:style-name="P266"/>
      <text:p text:style-name="P266">The present TL common template technical specifications allow using a combination of five main parts of information in the service entry:</text:p>
      <text:p text:style-name="P266"/>
      <text:list text:style-name="WW8Num3">
        <text:list-item>
          <text:p text:style-name="P272">The “Service type identifier” (“Sti”), e.g. identifying a CA issuing QCs (“CA/QC”);</text:p>
        </text:list-item>
      </text:list>
      <text:p text:style-name="P273"/>
      <text:list text:style-name="WW8Num3">
        <text:list-item>
          <text:p text:style-name="P272">The “Service name” (“Sn”);</text:p>
        </text:list-item>
      </text:list>
      <text:p text:style-name="P273"/>
      <text:list text:style-name="WW8Num3">
        <text:list-item>
          <text:p text:style-name="P272">The “Service digital identity” (“Sdi”) information identifying a listed service, e.g. the X.509v3 certificate (as a minimum) of a CA issuing QCs;</text:p>
        </text:list-item>
      </text:list>
      <text:p text:style-name="P274"/>
      <text:list text:style-name="WW8Num3">
        <text:list-item>
          <text:p text:style-name="P272">For CA/QC services, optional “Service information extensions” (“Sie”) information that shall allow inclusion of a sequence of one or more tuples, each tuple providing:</text:p>
        </text:list-item>
      </text:list>
      <text:p text:style-name="P225"/>
      <text:list text:style-name="WW8Num3">
        <text:list-item>
          <text:list>
            <text:list-item>
              <text:p text:style-name="P275">Criteria to be used to further identify (filter) under the "Sdi" identified certification service that precise service (i.e. set of qualified certificates) for which additional information is required/provided with regard to the indication of the SSCD support (and/or issuance to a Legal Person); and</text:p>
            </text:list-item>
          </text:list>
        </text:list-item>
      </text:list>
      <text:p text:style-name="P277"><text:s/></text:p>
      <text:list text:style-name="WW8Num3">
        <text:list-item>
          <text:list>
            <text:list-item>
              <text:p text:style-name="P276">The associated information (“qualifiers”) on whether this further identified service set of qualified certificates is supported by an SSCD or not or whether this associated information is part of the QC under a standardised machine-<text:soft-page-break/>processable form, and/or information regarding the fact that such QCs are issued to Legal Persons (by default they are to be considered as issued only to Natural Persons).</text:p>
            </text:list-item>
          </text:list>
        </text:list-item>
      </text:list>
      <text:p text:style-name="P227"/>
      <text:list text:style-name="WW8Num3">
        <text:list-item>
          <text:p text:style-name="P272">The “current status” information for this service entry providing information on:</text:p>
        </text:list-item>
      </text:list>
      <text:p text:style-name="P278"/>
      <text:list text:style-name="WW8Num3">
        <text:list-item>
          <text:list>
            <text:list-item>
              <text:p text:style-name="P275">Whether it is a supervised or accredited service, and</text:p>
            </text:list-item>
          </text:list>
        </text:list-item>
      </text:list>
      <text:p text:style-name="P279"/>
      <text:list text:style-name="WW8Num3">
        <text:list-item>
          <text:list>
            <text:list-item>
              <text:p text:style-name="P275">The supervision/accreditation status itself.</text:p>
            </text:list-item>
          </text:list>
        </text:list-item>
      </text:list>
      <text:p text:style-name="P280"/>
      <text:h text:style-name="Heading_20_2" text:outline-level="2"><text:span text:style-name="T31">Editing and usage guidelines for CSP</text:span><text:span text:style-name="T25">QC</text:span><text:span text:style-name="T31"> services entries</text:span></text:h>
      <text:p text:style-name="P6"/>
      <text:p text:style-name="P260"><text:span text:style-name="T32">The </text:span><text:span text:style-name="T33">general editing guidelines</text:span><text:span text:style-name="T32"> are:</text:span></text:p>
      <text:p text:style-name="P266"/>
      <text:list text:style-name="WW8Num27">
        <text:list-item>
          <text:p text:style-name="P261"><text:span text:style-name="T32">If it is ensured (guarantee provided by CSP</text:span><text:span text:style-name="T26">QC</text:span><text:span text:style-name="T32"> and supervised/accredited by Supervisory Body (SB) / Accreditation Body (AB)) that, for a listed service identified by a “Sdi”, any QC supported by an SSCD does contain the ETSI defined QcCompliance statement, and does contain the QcSSCD statement and/or QCP+ Object Identifier (OID), then the use of an appropriate “Sdi” is sufficient and the “Sie” field can be used as an option and will not need to contain the SSCD support information.</text:span></text:p>
        </text:list-item>
      </text:list>
      <text:p text:style-name="P282"/>
      <text:list text:style-name="WW8Num27" text:continue-numbering="true">
        <text:list-item>
          <text:p text:style-name="P261"><text:span text:style-name="T32">If it is ensured (guarantee provided by CSP</text:span><text:span text:style-name="T26">QC</text:span><text:span text:style-name="T32"> and supervised/accredited by SB/AB) that, for a listed service identified by a “Sdi”, any QC not supported by an SSCD does contain either the QcCompliance statement and/or QCP OID, and it is such that it is meant to not contain the QcSSCD statement or QCP+ OID, then the use of an appropriate “Sdi” is sufficient and the “Sie” field can be used as an option and will not need to contain the SSCD support information (meaning it is not supported by an SSCD)</text:span></text:p>
        </text:list-item>
      </text:list>
      <text:p text:style-name="P282"/>
      <text:list text:style-name="WW8Num27" text:continue-numbering="true">
        <text:list-item>
          <text:p text:style-name="P261"><text:span text:style-name="T32">If it is ensured (guarantee provided by CSP</text:span><text:span text:style-name="T26">QC</text:span><text:span text:style-name="T32"> and supervised/accredited by SB/AB) that, for a listed service identified by a “Sdi”, any QC does contain the QcCompliance statement, and some of these QCs are meant to be supported by SSCDs and some not (e.g. this may be differentiated by different CSP specific Certificate Policy OIDs or through other CSP specific information in the QC, directly or indirectly, machine-processable or not), but it contains NEITHER the QcSSCD statement NOR the ETSI QCP(+) OID, then the use of an appropriate “Sdi” may not be sufficient AND the “Sie” field must be used to indicate explicit SSCD support information together with a potential information extension to identify the covered set of certificates. This is likely to require the inclusion of different “SSCD support information values” for the same “Sdi” when making use of the “Sie” field.</text:span></text:p>
        </text:list-item>
      </text:list>
      <text:p text:style-name="P282"/>
      <text:list text:style-name="WW8Num27" text:continue-numbering="true">
        <text:list-item>
          <text:p text:style-name="P261"><text:span text:style-name="T32">If it is ensured (guarantee provided by CSP</text:span><text:span text:style-name="T26">QC</text:span><text:span text:style-name="T32"> and supervised/accredited by SB/AB) that for a listed service identified by a “Sdi”, any QC does not contain any of the QcCompliance statement, the QCP OID, the QcSSCD statement, or the QCP+ OID but it is ensured that some of these end-entity certificates issued under this “Sdi” are meant to be QCs and/or supported by SSCDs and some not (e.g. this may be differentiated by different CSP</text:span><text:span text:style-name="T26">QC</text:span><text:span text:style-name="T32"> specific Certificate Policy OIDs or through other </text:span><text:soft-page-break/><text:span text:style-name="T32">CSP</text:span><text:span text:style-name="T26">QC</text:span><text:span text:style-name="T32"> specific information in the QC, directly or indirectly, machine-processable or not), then the use of an appropriate “Sdi” will not be sufficient AND the “Sie” field must be used to include explicit SSCD support information. This is likely to require the inclusion of different “SSCD support information values” for the same “Sdi” when making use of the “Sie” field.</text:span></text:p>
        </text:list-item>
      </text:list>
      <text:p text:style-name="P266"/>
      <text:p text:style-name="P266">As a general default principle, for a listed CSP in the Trusted List there must be one service entry per single X.509v3 certificate for a CA/QC type certification service, i.e. a Certification Authority (directly) issuing QCs. In some carefully envisaged circumstances and carefully managed conditions, a Member State Supervisory Body / Accreditation Body may decide to use the X.509v3 certificate of a Root or Upper level CA (i.e. a Certification Authority not directly issuing end-entity QCs but certifying a hierarchy of CAs down to CAs issuing QCs to end-entities) as the “Sdi” of a single entry in the list of services from a listed CSP. The consequences (advantages and disadvantages) of using such X.509v3 Root CA or Upper CA as “Sdi” values of TL services entries must be carefully considered and endorsed by Member States. Moreover, when using this authorized exception to the default principle, Member State must provide the necessary documentation to facilitate certification path building and verification.</text:p>
      <text:p text:style-name="P266"/>
      <text:p text:style-name="P260"><text:span text:style-name="T32">In order to illustrate the general editing guidelines, the following example can be given: In the context of a CSP</text:span><text:span text:style-name="T26">QC</text:span><text:span text:style-name="T32"> using one Root CA under which several CAs are issuing QCs and non-QCs, but for which the QCs do contain only the QcCompliance statement and no indication of whether it is supported by an SSCD, listing the Root CA "Sdi" only would mean, under the rules explained above, that any QC issued under this Root CA hierarchy is NOT supported by an SSCD. If those QCs are actually supported by an SSCD, it would be strongly recommended to make use of the QcSSCD statement in the QCs issued in the future. In the meantime (until the last QC not containing this information has expired), the TSL should make use of the "Sie" field and associated “Qualifications” extension, e.g. filtering certificates through specific CSP</text:span><text:span text:style-name="T26">QC</text:span><text:span text:style-name="T32"> defined OID(s) potentially used by the CSP</text:span><text:span text:style-name="T26">QC</text:span><text:span text:style-name="T32"> to distinguish between different types of QCs (some supported by an SSCD and some not) and including explicit “SSCD support information” with regards to those filtered certificates through the use of “Qualifiers”. </text:span></text:p>
      <text:p text:style-name="P266"/>
      <text:p text:style-name="P260"><text:span text:style-name="T32">The </text:span><text:span text:style-name="T33">general usage guidelines</text:span><text:span text:style-name="T32"> for electronic signature applications, services or products relying on a TSL implementation of a Trusted List according to the present Technical Specifications are as follows:</text:span></text:p>
      <text:p text:style-name="P266"/>
      <text:p text:style-name="P68">A “CA/QC” “Sti” entry (similarly a CA/QC entry further qualified as being a “RootCA/QC” through the use of “Sie” additionalServiceInformation extension)</text:p>
      <text:p text:style-name="P68"><text:tab/> </text:p>
      <text:list text:style-name="WW8Num28">
        <text:list-item>
          <text:p text:style-name="P24"><text:span text:style-name="T13">indicates that from the “Sdi” identified CA (similarly within the CA hierarchy starting from the “Sdi” identified RootCA), all issued end-entity certificates are QCs </text:span><text:span text:style-name="T12">provided</text:span><text:span text:style-name="T13"> that it is claimed as such in the certificate through the use of appropriate QcStatements (i.e. QcC, QcSSCD) and/or ETSI defined QCP(+) OIDs (and this is ensured by Supervisory/Accreditation Body, see above “general editing guidelines”)</text:span></text:p>
        </text:list-item>
      </text:list>
      <text:p text:style-name="P151"/>
      <text:p text:style-name="P149"><text:span text:style-name="T13">Note: if no “Sie” “Qualification” information is present or if an end-entity certificate that is claimed to be a QC is not “further identified” through a related </text:span><text:soft-page-break/><text:span text:style-name="T13">“Sie” entry, then the “machine-processable” information to be found in the QC is supervised/accredited to be accurate. That means that the usage (or not) of the appropriate QcStatements (i.e. QcC, QcSSCD) and/or ETSI defined QCP(+) OIDs is ensured to be in accordance with what it is claimed by the CSP</text:span><text:span text:style-name="T24">QC</text:span><text:span text:style-name="T13">.</text:span></text:p>
      <text:p text:style-name="P151"/>
      <text:list text:style-name="WW8Num28">
        <text:list-item>
          <text:p text:style-name="P24"><text:span text:style-name="T12">and IF</text:span><text:span text:style-name="T13"> “Sie” “Qualification” information is present, then in addition to the above default usage interpretation rule, those certificates that are identified through the use of this “Sie” “Qualification” entry, which is constructed on the principle of a sequence of “filters” further identifying a set of certificates and providing some additional information regarding “SSCD support” and/or “Legal person as subject” (e.g. those certificates containing a specific OID in the Certificate Policy extension, and/or having a specific “Key usage” pattern, and/or filtered through the use of a specific value to appear in one specific certificate field or extension, etc.), are to be considered according to the following set of “qualifiers”, compensating for the lack of information in the corresponding QC, i.e.:</text:span></text:p>
        </text:list-item>
      </text:list>
      <text:p text:style-name="P68"/>
      <text:list text:style-name="WW8Num28">
        <text:list-item>
          <text:list>
            <text:list-item>
              <text:p text:style-name="P24"><text:span text:style-name="T13">to indicate the </text:span><text:span text:style-name="T41">SSCD support: </text:span></text:p>
              <text:list>
                <text:list-item>
                  <text:p text:style-name="P69">“QCWithSSCD” qualifier value meaning “QC supported by an SSCD”, or </text:p>
                </text:list-item>
                <text:list-item>
                  <text:p text:style-name="P69">“QCNoSSCD” qualifier value meaning “QC not supported by an SSCD”, or</text:p>
                </text:list-item>
                <text:list-item>
                  <text:p text:style-name="P69">“QCSSCDStatusAsInCert” qualifier value meaning that the SSCD support information is ensured to be contained in any QC under the “Sdi”-“Sie” provided information in this CA/QC entry;</text:p>
                </text:list-item>
              </text:list>
            </text:list-item>
          </text:list>
        </text:list-item>
      </text:list>
      <text:p text:style-name="P68"/>
      <text:p text:style-name="P6"><text:span text:style-name="T13"><text:s text:c="9"/><text:tab/><text:tab/></text:span><text:span text:style-name="T41">AND/OR </text:span></text:p>
      <text:p text:style-name="P77"/>
      <text:list text:style-name="WW8Num28">
        <text:list-item>
          <text:list>
            <text:list-item>
              <text:p text:style-name="P78">to indicate issuance to Legal Person: </text:p>
              <text:list>
                <text:list-item>
                  <text:p text:style-name="P69">“QCForLegalPerson” qualifier value meaning “Certificate issued to a Legal Person”</text:p>
                </text:list-item>
              </text:list>
            </text:list-item>
          </text:list>
        </text:list-item>
      </text:list>
      <text:p text:style-name="P266"/>
      <text:h text:style-name="P244" text:outline-level="2">Services supporting “CA/QC” services but not part of the “CA/QC” “Sdi”</text:h>
      <text:p text:style-name="P266"/>
      <text:p text:style-name="P266">The cases where the CRLs and OCSP responses are signed by keys other than from a CA issuing QCs (“CA/QC”) should also be covered. This may be covered by listing those services as such in the TSL implementation of the TL (i.e. with a “Service type identifier” further qualified by an “additionalServiceInformation” extension reflecting an OCSP or a CRL service as being part of the provision of QCs, e.g. with a service type of “OCSP/QC” or “CRL/QC” respectively) since these services can be considered as part of the supervised/accredited “qualified” services related to the provision of QC certification services. Of course, OCSP responders or CRL Issuers whose certificates are signed by CAs under the hierarchy of a listed CA/QC service are to be considered as "valid" and in accordance with the status value of the listed CA/QC service.</text:p>
      <text:p text:style-name="P266"/>
      <text:p text:style-name="P266">A similar provision can apply to certification services issuing non-qualified certificates (of a “CA/PKC” service type) using the default ETSI TS 102 231 OCSP and CRL service types.</text:p>
      <text:p text:style-name="P266"/>
      <text:p text:style-name="P260"><text:soft-page-break/><text:span text:style-name="T32">Note that the TSL implementation of the TL MUST </text:span><text:span text:style-name="T34">include revocation services when related information is not present in the AIA field of end certificates, or when not signed by a CA that is one of the listed CAs.</text:span></text:p>
      <text:p text:style-name="P266"/>
      <text:h text:style-name="P244" text:outline-level="2">Moving towards interoperable QC profile</text:h>
      <text:p text:style-name="P266"/>
      <text:p text:style-name="P266">As a general rule, it must be tried to simplify (reduce) as far as possible the number of entries of services (different “Sdi”s). This must be balanced however with the correct identification of those services that are related to the issuing of QCs and the provision of the trusted information on whether or not those QCs are supported by an SSCD when this information is missing from the issued QC. </text:p>
      <text:p text:style-name="P63"/>
      <text:p text:style-name="P6">Ideally the use of the “Sie” field and “Qualification” extension should be (strictly) restricted to those specific cases to be solved that way, as QCs should contain enough information with regard to the claimed qualified status and the claimed support or not by an SSCD.</text:p>
      <text:p text:style-name="P63"/>
      <text:p text:style-name="P6">Member States should, as much as possible, enforce the adoption and use of interoperable QC profiles.</text:p>
      <text:p text:style-name="P6"/>
      <text:h text:style-name="P242" text:outline-level="1">Structure of the Common Template for the Trusted List</text:h>
      <text:p text:style-name="P6">The proposed Common Template for a Member State Trusted List will be structured into the following categories of information:</text:p>
      <text:p text:style-name="P6"/>
      <text:list text:style-name="WW8Num17">
        <text:list-item>
          <text:p text:style-name="P27">Information on the Trusted List and its issuing scheme;</text:p>
        </text:list-item>
        <text:list-item>
          <text:p text:style-name="P27">A sequence of fields holding unambiguous identification information about every supervised/accredited CSP under the scheme (this sequence is optional, i.e. when not used, the list will be deemed to be empty meaning that no CSP is either supervised or accredited in the associated Member State in the context of the Trusted List scope);</text:p>
        </text:list-item>
        <text:list-item>
          <text:p text:style-name="P27">For each listed CSP, a sequence of fields holding unambiguous identification of a supervised/accredited certification service provided by the CSP (this sequence must have a minimum of one entry);</text:p>
        </text:list-item>
        <text:list-item>
          <text:p text:style-name="P27">For each listed supervised/accredited certification service, identification of the current status of the service and the history of this status. </text:p>
        </text:list-item>
      </text:list>
      <text:p text:style-name="P6"/>
      <text:p text:style-name="P6">In the context of a CSP issuing QCs, the unambiguous identification of a supervised/accredited certification service to be listed must take into consideration those situations where not enough information is available in the qualified certificate about its “qualified” status, its potential support by an SSCD and especially in order to cope with the additional fact that most of the (commercial) CSPs are using one single issuing Qualified CA to issue several types of end-entity certificates, both qualified and non-qualified. </text:p>
      <text:p text:style-name="P6"/>
      <text:p text:style-name="P6">The number of entries in the list per recognised CSP might be reduced where one or several Upper CA services exist, e.g. in the context of a commercial hierarchy of CAs from a Root CA down to issuing CAs. However even in those cases, the principle of ensuring the unambiguous link between a CSP<text:span text:style-name="T20">QC</text:span> certification service and the set of certificates meant to be identified as QCs has to be maintained and ensured.</text:p>
      <text:p text:style-name="P6"><text:soft-page-break/></text:p>
      <text:p text:style-name="P79">1. Information on the Trusted List and its issuing scheme</text:p>
      <text:p text:style-name="P6"/>
      <text:p text:style-name="P6">The following information will be part of this category:</text:p>
      <text:p text:style-name="P6"/>
      <text:list text:style-name="WW8Num9">
        <text:list-item>
          <text:p text:style-name="P31">A Trusted List <text:span text:style-name="T29">tag</text:span> facilitating the identification of the Trusted List during electronic searches and also to confirm its purposes when in human-readable form;</text:p>
        </text:list-item>
        <text:list-item>
          <text:p text:style-name="P31">A Trusted List <text:span text:style-name="T29">format and format version identifier</text:span>;</text:p>
        </text:list-item>
        <text:list-item>
          <text:p text:style-name="P31">A Trusted List <text:span text:style-name="T29">sequence (or release) number</text:span>;</text:p>
        </text:list-item>
        <text:list-item>
          <text:p text:style-name="P31">A Trusted List <text:span text:style-name="T29">type information</text:span> (e.g. for identification of the fact that this Trusted List is providing information on the supervision/accreditation status of certification services from CSPs supervised/accredited by the referenced Member State for compliance with the provisions laid down in Directive 1999/93/EC);</text:p>
        </text:list-item>
        <text:list-item>
          <text:p text:style-name="P31">A Trusted List <text:span text:style-name="T29">owner information</text:span> (e.g. name, address, contact information, etc. of the Member State Body in charge of establishing, publishing securely and maintaining the Trusted List);</text:p>
        </text:list-item>
        <text:list-item>
          <text:p text:style-name="P31"><text:span text:style-name="T29">Information about the underlying supervision/accreditation scheme(s)</text:span> to which the Trusted List is associated, including but not limited to:</text:p>
          <text:list>
            <text:list-item>
              <text:p text:style-name="P31">the country in which it applies, </text:p>
            </text:list-item>
            <text:list-item>
              <text:p text:style-name="P31">information on or reference to the location where information on the scheme(s) can be found (scheme model, rules, criteria, applicable community, type, etc.),</text:p>
            </text:list-item>
            <text:list-item>
              <text:p text:style-name="P31">period of retention of (historical) information.</text:p>
            </text:list-item>
          </text:list>
        </text:list-item>
        <text:list-item>
          <text:p text:style-name="P31">Trusted List <text:span text:style-name="T29">policy and/or legal notice, liabilities, responsibilities;</text:span></text:p>
        </text:list-item>
        <text:list-item>
          <text:p text:style-name="P31">Trusted List <text:span text:style-name="T29">issue date and time and next foreseen update.</text:span></text:p>
        </text:list-item>
      </text:list>
      <text:p text:style-name="P6"/>
      <text:p text:style-name="P79">2. Unambiguous identification information about every CSP recognised by the scheme</text:p>
      <text:p text:style-name="P6"/>
      <text:p text:style-name="P6">This set of information will include at least the following:</text:p>
      <text:p text:style-name="P6"/>
      <text:list text:style-name="WW8Num23">
        <text:list-item>
          <text:p text:style-name="P42">The CSP organisation name as used in formal legal registrations (this may include the CSP organisation UID following Member State practices);</text:p>
        </text:list-item>
        <text:list-item>
          <text:p text:style-name="P42">The CSP address and contact information;</text:p>
        </text:list-item>
        <text:list-item>
          <text:p text:style-name="P42">Additional information on the CSP either included directly or by reference to a location from where such information can be downloaded.</text:p>
        </text:list-item>
      </text:list>
      <text:p text:style-name="P6"/>
      <text:p text:style-name="P79">3. For each listed CSP, a sequence of fields holding unambiguous identification of a certification service provided by the CSP and supervised/accredited in the context of Directive 1999/93/EC</text:p>
      <text:p text:style-name="P6"/>
      <text:p text:style-name="P6">This set of information will include at least the following for each certification service from a listed CSP:</text:p>
      <text:p text:style-name="P6"/>
      <text:list text:style-name="WW8Num20">
        <text:list-item>
          <text:p text:style-name="P45">An identifier of the type of certification service (e.g. identifier indicating that the supervised/accredited certification service from the CSP is a Certification Authority issuing QCs);</text:p>
        </text:list-item>
        <text:list-item>
          <text:p text:style-name="P45">(Trade) name of this certification service;</text:p>
        </text:list-item>
        <text:list-item>
          <text:p text:style-name="P45">An unambiguous unique identifier of the certification service;</text:p>
        </text:list-item>
        <text:list-item>
          <text:p text:style-name="P45"><text:soft-page-break/>Additional information on the certification service (e.g. directly included or included by reference to a location from which information can be downloaded, access information regarding the service).</text:p>
        </text:list-item>
        <text:list-item>
          <text:p text:style-name="P45">For CA/QC services, an optional sequence of tuples of information, each tuple providing </text:p>
        </text:list-item>
      </text:list>
      <text:list text:style-name="WW8Num21">
        <text:list-item>
          <text:p text:style-name="P267">Criteria to be used to further identify (filter) within the "Sdi" identified certification service that precise service (i.e. set of qualified certificates) for which additional information is required/provided with regards to the indication of the SSCD support (and/or issuance to Legal Person); and</text:p>
        </text:list-item>
      </text:list>
      <text:p text:style-name="P283"/>
      <text:list text:style-name="WW8Num21" text:continue-numbering="true">
        <text:list-item>
          <text:p text:style-name="P270">The associated “qualifiers” providing information whether the set of qualified certificates from this further identified service is supported by an SSCD or not, and/or information about whether such QCs are issued to Legal Person (by default they are to be considered as issued to Natural Persons).</text:p>
        </text:list-item>
      </text:list>
      <text:p text:style-name="P6"/>
      <text:p text:style-name="P79">5. For each listed certification service, the identification of the current status of the service and the history of this status</text:p>
      <text:p text:style-name="P6"/>
      <text:p text:style-name="P6">This set of information will include at least the following:</text:p>
      <text:p text:style-name="P6"/>
      <text:list text:style-name="WW8Num37">
        <text:list-item>
          <text:p text:style-name="P50">An identifier of the Current Status </text:p>
        </text:list-item>
      </text:list>
      <text:list text:style-name="WW8Num41">
        <text:list-item>
          <text:p text:style-name="P153">The Current Status starting date and time;</text:p>
        </text:list-item>
        <text:list-item>
          <text:p text:style-name="P153">Historical information about this status.</text:p>
        </text:list-item>
      </text:list>
      <text:p text:style-name="P6"/>
      <text:h text:style-name="P241" text:outline-level="1">Definitions and abbreviations</text:h>
      <text:p text:style-name="Standard">For the purposes of the present document, the following definitions and acronyms apply:</text:p>
      <text:p text:style-name="P6"/>
      <table:table table:name="Tabela2" table:style-name="Tabela2">
        <table:table-column table:style-name="Tabela2.A"/>
        <table:table-column table:style-name="Tabela2.B"/>
        <table:table-column table:style-name="Tabela2.C"/>
        <table:table-row table:style-name="Tabela2.1">
          <table:table-cell table:style-name="Tabela2.A1" office:value-type="string">
            <text:p text:style-name="P223">Term</text:p>
          </table:table-cell>
          <table:table-cell table:style-name="Tabela2.A1" office:value-type="string">
            <text:p text:style-name="P223">Acronym</text:p>
          </table:table-cell>
          <table:table-cell table:style-name="Tabela2.C1" office:value-type="string">
            <text:p text:style-name="P223">Definition</text:p>
          </table:table-cell>
        </table:table-row>
        <table:table-row table:style-name="Tabela2.1">
          <table:table-cell table:style-name="Tabela2.A2" office:value-type="string">
            <text:p text:style-name="P257">Certification Service Provider</text:p>
          </table:table-cell>
          <table:table-cell table:style-name="Tabela2.A2" office:value-type="string">
            <text:p text:style-name="P257">CSP</text:p>
          </table:table-cell>
          <table:table-cell table:style-name="Tabela2.C2" office:value-type="string">
            <text:p text:style-name="P258">As defined in Article 2 (11) of Directive 1999/93/EC</text:p>
          </table:table-cell>
        </table:table-row>
        <table:table-row table:style-name="Tabela2.1">
          <table:table-cell table:style-name="Tabela2.A2" office:value-type="string">
            <text:p text:style-name="P257">Certification Authority</text:p>
          </table:table-cell>
          <table:table-cell table:style-name="Tabela2.A2" office:value-type="string">
            <text:p text:style-name="P257">CA</text:p>
          </table:table-cell>
          <table:table-cell table:style-name="Tabela2.C2" office:value-type="string">
            <text:p text:style-name="P259">A CA is a CSP and can use several technical CAs' private signing keys, each having an associated certificate, in order to issue end-entity certificates. A CA is an authority trusted by one or more users to create and assign certificates. Optionally the Certification Authority may create the users’ keys [ETSI TS 102 042]. The CA is deemed to be identified through the identification information present in the Issuer field of the CA certificate related to (certifying) the public key associated with the CA’s private signing key and which, effectively, is used by the CA to issue entity certificates. A CA may have several signing keys. Every CA signing key is uniquely identified by a unique identifier as part of the <text:soft-page-break/>Authority Key Identifier field in the CA’s certificate. </text:p>
          </table:table-cell>
        </table:table-row>
        <table:table-row table:style-name="Tabela2.1">
          <table:table-cell table:style-name="Tabela2.A2" office:value-type="string">
            <text:p text:style-name="P257">Certification Authority issuing Qualified Certificates</text:p>
          </table:table-cell>
          <table:table-cell table:style-name="Tabela2.A2" office:value-type="string">
            <text:p text:style-name="P257">CA/QC</text:p>
          </table:table-cell>
          <table:table-cell table:style-name="Tabela2.C2" office:value-type="string">
            <text:p text:style-name="P258">A CA who meets the requirements laid down in Annex II of Directive 1999/93/EC and issues qualified certificates meeting the requirements laid down in Annex I of Directive 1999/93/EC. </text:p>
          </table:table-cell>
        </table:table-row>
        <table:table-row table:style-name="Tabela2.1">
          <table:table-cell table:style-name="Tabela2.A2" office:value-type="string">
            <text:p text:style-name="P257">Certificate</text:p>
          </table:table-cell>
          <table:table-cell table:style-name="Tabela2.A2" office:value-type="string">
            <text:p text:style-name="P257">Certificate</text:p>
          </table:table-cell>
          <table:table-cell table:style-name="Tabela2.C2" office:value-type="string">
            <text:p text:style-name="P258">As defined in Article 2.9 of Directive 1999/93/EC</text:p>
          </table:table-cell>
        </table:table-row>
        <table:table-row table:style-name="Tabela2.1">
          <table:table-cell table:style-name="Tabela2.A2" office:value-type="string">
            <text:p text:style-name="P257">Qualified Certificate </text:p>
          </table:table-cell>
          <table:table-cell table:style-name="Tabela2.A2" office:value-type="string">
            <text:p text:style-name="P257">QC</text:p>
          </table:table-cell>
          <table:table-cell table:style-name="Tabela2.C2" office:value-type="string">
            <text:p text:style-name="P258">As defined in Article 2 (10) of Directive 1999/93/EC</text:p>
          </table:table-cell>
        </table:table-row>
        <table:table-row table:style-name="Tabela2.1">
          <table:table-cell table:style-name="Tabela2.A2" office:value-type="string">
            <text:p text:style-name="P257">Signatory</text:p>
          </table:table-cell>
          <table:table-cell table:style-name="Tabela2.A2" office:value-type="string">
            <text:p text:style-name="P257">Signatory</text:p>
          </table:table-cell>
          <table:table-cell table:style-name="Tabela2.C2" office:value-type="string">
            <text:p text:style-name="P258">As defined in Article 2 (3) of Directive 1999/93/EC</text:p>
          </table:table-cell>
        </table:table-row>
        <table:table-row table:style-name="Tabela2.1">
          <table:table-cell table:style-name="Tabela2.A2" office:value-type="string">
            <text:p text:style-name="P257">Supervision</text:p>
          </table:table-cell>
          <table:table-cell table:style-name="Tabela2.A2" office:value-type="string">
            <text:p text:style-name="P257">Supervision</text:p>
          </table:table-cell>
          <table:table-cell table:style-name="Tabela2.C8" office:value-type="string">
            <text:p text:style-name="P252"><text:span text:style-name="T40">“Supervision” is used in the meaning of Directive </text:span><text:span text:style-name="T39">1999/93/EC </text:span><text:span text:style-name="T40">(Art. 3.3,). The Directive requires Member States to establish an appropriate system allowing the supervision of CSPs which are established on their territory and issue qualified certificates to the public, ensuring the supervision of compliance with the provisions laid down in the Directive.</text:span></text:p>
          </table:table-cell>
        </table:table-row>
        <table:table-row table:style-name="Tabela2.1">
          <table:table-cell table:style-name="Tabela2.A2" office:value-type="string">
            <text:p text:style-name="P257">Voluntary Accreditation</text:p>
          </table:table-cell>
          <table:table-cell table:style-name="Tabela2.A2" office:value-type="string">
            <text:p text:style-name="P257">Accreditation</text:p>
          </table:table-cell>
          <table:table-cell table:style-name="Tabela2.C2" office:value-type="string">
            <text:p text:style-name="P259">As defined in article 2(13) of Directive <text:span text:style-name="T15">1999/93/EC</text:span> </text:p>
          </table:table-cell>
        </table:table-row>
        <table:table-row table:style-name="Tabela2.1">
          <table:table-cell table:style-name="Tabela2.A2" office:value-type="string">
            <text:p text:style-name="P257">Trusted List </text:p>
          </table:table-cell>
          <table:table-cell table:style-name="Tabela2.A2" office:value-type="string">
            <text:p text:style-name="P257">TL</text:p>
          </table:table-cell>
          <table:table-cell table:style-name="Tabela2.C2" office:value-type="string">
            <text:p text:style-name="P252"><text:span text:style-name="T40">Designates the list indicating the supervision/accreditation status of certification services from Certification Services Providers who are supervised/accredited by the referenced Member State for compliance with the provisions laid down in Directive </text:span><text:span text:style-name="T39">1999/93/EC</text:span><text:span text:style-name="T40"> .</text:span></text:p>
          </table:table-cell>
        </table:table-row>
        <table:table-row table:style-name="Tabela2.1">
          <table:table-cell table:style-name="Tabela2.A2" office:value-type="string">
            <text:p text:style-name="P257">Trust-service Status List</text:p>
          </table:table-cell>
          <table:table-cell table:style-name="Tabela2.A2" office:value-type="string">
            <text:p text:style-name="P257">TSL</text:p>
          </table:table-cell>
          <table:table-cell table:style-name="Tabela2.C2" office:value-type="string">
            <text:p text:style-name="P258">Form of a signed list used as the basis for presentation of trust service status information according to the specifications laid down in the ETSI TS 102 231 .</text:p>
          </table:table-cell>
        </table:table-row>
        <table:table-row table:style-name="Tabela2.1">
          <table:table-cell table:style-name="Tabela2.A2" office:value-type="string">
            <text:p text:style-name="P257">Trust Service</text:p>
          </table:table-cell>
          <table:table-cell table:style-name="Tabela2.A2" office:value-type="string">
            <text:p text:style-name="P257"/>
          </table:table-cell>
          <table:table-cell table:style-name="Tabela2.C2" office:value-type="string">
            <text:p text:style-name="P258">Service which enhances trust and confidence in electronic transactions (typically but not necessarily using cryptographic techniques or involving confidential material) (ETSI TS 102 231).</text:p>
          </table:table-cell>
        </table:table-row>
        <table:table-row table:style-name="Tabela2.1">
          <table:table-cell table:style-name="Tabela2.A2" office:value-type="string">
            <text:p text:style-name="P257">Trust Service Provider</text:p>
          </table:table-cell>
          <table:table-cell table:style-name="Tabela2.A2" office:value-type="string">
            <text:p text:style-name="P257">TSP</text:p>
          </table:table-cell>
          <table:table-cell table:style-name="Tabela2.C2" office:value-type="string">
            <text:p text:style-name="P258">Body operating one or more (electronic) Trust Services (This term is used with a broader application than CSP).</text:p>
          </table:table-cell>
        </table:table-row>
        <table:table-row table:style-name="Tabela2.1">
          <table:table-cell table:style-name="Tabela2.A2" office:value-type="string">
            <text:p text:style-name="P257">Trust Service Token</text:p>
          </table:table-cell>
          <table:table-cell table:style-name="Tabela2.A2" office:value-type="string">
            <text:p text:style-name="P257">TrST</text:p>
          </table:table-cell>
          <table:table-cell table:style-name="Tabela2.C2" office:value-type="string">
            <text:p text:style-name="P258">A physical or binary (logical) object generated or issued as a result of the use of a Trust Service. Examples of binary TrSTs are certificates, CRLs, Time Stamp Tokens and OCSP responses.</text:p>
          </table:table-cell>
        </table:table-row>
        <table:table-row table:style-name="Tabela2.1">
          <table:table-cell table:style-name="Tabela2.A2" office:value-type="string">
            <text:p text:style-name="P257">Qualified Electronic Signature </text:p>
          </table:table-cell>
          <table:table-cell table:style-name="Tabela2.A2" office:value-type="string">
            <text:p text:style-name="P257">QES</text:p>
          </table:table-cell>
          <table:table-cell table:style-name="Tabela2.C2" office:value-type="string">
            <text:p text:style-name="P258">An AdES supported by a QC and which is created by an SSCD as defined in Article 2 of Directive 1999/93/EC </text:p>
          </table:table-cell>
        </table:table-row>
        <text:soft-page-break/>
        <table:table-row table:style-name="Tabela2.1">
          <table:table-cell table:style-name="Tabela2.A2" office:value-type="string">
            <text:p text:style-name="P257">Advanced Electronic Signature</text:p>
          </table:table-cell>
          <table:table-cell table:style-name="Tabela2.A2" office:value-type="string">
            <text:p text:style-name="P257">AdES</text:p>
          </table:table-cell>
          <table:table-cell table:style-name="Tabela2.C2" office:value-type="string">
            <text:p text:style-name="P52">As defined in Article 2(2) of Directive 1999/93/EC<text:span text:style-name="T14"> </text:span></text:p>
          </table:table-cell>
        </table:table-row>
        <table:table-row table:style-name="Tabela2.1">
          <table:table-cell table:style-name="Tabela2.A2" office:value-type="string">
            <text:p text:style-name="P257">Advanced Electronic Signature supported by a Qualified Certificate</text:p>
          </table:table-cell>
          <table:table-cell table:style-name="Tabela2.A2" office:value-type="string">
            <text:p text:style-name="P256"><text:span text:style-name="T15">AdES</text:span><text:span text:style-name="T27">QC</text:span></text:p>
          </table:table-cell>
          <table:table-cell table:style-name="Tabela2.C2" office:value-type="string">
            <text:p text:style-name="P258">Means an Electronic Signature that meets the requirements of an AdES and is supported by a QC as defined in Article 2 of Directive 1999/93/EC</text:p>
          </table:table-cell>
        </table:table-row>
        <table:table-row table:style-name="Tabela2.1">
          <table:table-cell table:style-name="Tabela2.A2" office:value-type="string">
            <text:p text:style-name="P257">Secure Signature Creation Device</text:p>
          </table:table-cell>
          <table:table-cell table:style-name="Tabela2.A2" office:value-type="string">
            <text:p text:style-name="P257">SSCD</text:p>
          </table:table-cell>
          <table:table-cell table:style-name="Tabela2.C2" office:value-type="string">
            <text:p text:style-name="P258">As defined in Article 2(6) of Directive 1999/93/EC</text:p>
          </table:table-cell>
        </table:table-row>
      </table:table>
      <text:p text:style-name="P219">CHAPTER I</text:p>
      <text:h text:style-name="P238" text:outline-level="1" text:is-list-header="true"><text:span text:style-name="T38">DETAILED SPECIFICATIONS FOR THE COMMON TEMPLATE</text:span><text:span text:style-name="T36"> </text:span><text:span text:style-name="T35">FOR THE “TRUSTED LIST OF SUPERVISED/ACCREDITED CERTIFICATION SERVICE PROVIDERS</text:span><text:span text:style-name="T36">"</text:span></text:h>
      <text:p text:style-name="P62"/>
      <text:p text:style-name="P51"><text:span text:style-name="T9">Within the following part of the document the key words "MUST", "MUST NOT", "REQUIRED", "SHALL", "SHALL NOT", "SHOULD", "SHOULD NOT", "RECOMMENDED", "MAY", and "OPTIONAL" are to be interpreted as described in RFC 2119</text:span><text:span text:style-name="Footnote_20_Symbol"><text:span text:style-name="T9"><text:note text:id="ftn15" text:note-class="footnote"><text:note-citation>15</text:note-citation><text:note-body><text:p text:style-name="Footnote"><text:s/><text:span text:style-name="T17">IETF RFC 2119: “Key words for use in RFCs to indicate Requirements Levels”.</text:span></text:p></text:note-body></text:note></text:span></text:span><text:span text:style-name="T9">.</text:span></text:p>
      <text:p text:style-name="P6"/>
      <text:p text:style-name="P6">The present specifications are relying on the specifications and requirements stated in ETSI TS 102 231 v3.1.1 (2009-06). When no specific requirement is stated in the present specifications, requirements from ETSI TS 102 231 SHALL apply entirely. When specific requirements are stated in the present specifications, they SHALL prevail over the corresponding requirements from ETSI TS 102 231 while being completed by format specifications specified in ETSI TS 102 231. In case of discrepancies between the present specifications and specifications from ETSI TS 102 231, the present specifications SHALL be the normative ones.</text:p>
      <text:p text:style-name="P6"/>
      <text:p text:style-name="P6">Language support SHALL be implemented and provided at least in English (EN) and potentially additionally in one or more national languages. </text:p>
      <text:p text:style-name="P6"/>
      <text:p text:style-name="P6">Date-time indication SHALL be compliant with clause 5.1.4 of ETSI TS 102 231.</text:p>
      <text:p text:style-name="P6"/>
      <text:p text:style-name="P6">Use of URIs SHALL be compliant with clause 5.1.5 of ETSI TS 102 231.</text:p>
      <text:p text:style-name="P6"/>
      <text:h text:style-name="P245" text:outline-level="3" text:is-list-header="true">Information on the Trusted List Issuing Scheme</text:h>
      <text:p text:style-name="P81">Tag</text:p>
      <text:p text:style-name="P81"/>
      <text:p text:style-name="P154"><text:span text:style-name="T45">TSL tag </text:span><text:span text:style-name="T50">(clause 5.2.1) </text:span></text:p>
      <text:p text:style-name="P155"/>
      <text:p text:style-name="P156"><text:span text:style-name="T50">This field is REQUIRED and SHALL comply with clause 5.2.1 of </text:span>ETSI TS 102 231<text:span text:style-name="T50">.</text:span></text:p>
      <text:p text:style-name="P158">In the context of an XML implementation, an xsd file has been made available by ETSI and is provided in its current state in Annex 1.</text:p>
      <text:p text:style-name="P155"/>
      <text:p text:style-name="P83">Scheme Information<text:tab/></text:p>
      <text:p text:style-name="P83"/>
      <text:p text:style-name="P116"><text:span text:style-name="T46">TSL version identifier </text:span><text:span text:style-name="T51">(clause 5.3.1)</text:span></text:p>
      <text:p text:style-name="P117"/>
      <text:p text:style-name="P118">This field is REQUIRED and SHALL be set to « 3 » (integer). </text:p>
      <text:p text:style-name="P118"/>
      <text:p text:style-name="P116"><text:span text:style-name="T45">TSL sequence number </text:span><text:span text:style-name="T50">(clause 5.3.2)</text:span></text:p>
      <text:p text:style-name="P118"/>
      <text:p text:style-name="P119"><text:soft-page-break/>This field is REQUIRED. It SHALL specify the sequence number of the TSL. Starting from “1” at the first release of the TSL, this integer value SHALL be incremented by 1 at each subsequent release of the TSL. It SHALL NOT be recycled to "1" when the "TSL version identifier" above is incremented.</text:p>
      <text:p text:style-name="P118"/>
      <text:p text:style-name="P116"><text:span text:style-name="T45">TSL type </text:span><text:span text:style-name="T50">(clause 5.3.3)</text:span></text:p>
      <text:p text:style-name="P118"/>
      <text:p text:style-name="P115"><text:span text:style-name="T50">This field is REQUIRED specifying the type of TSL. It SHALL be set to </text:span><text:a xlink:type="simple" xlink:href="http://uri.etsi.org/TrstSvc/eSigDir-1999-93-EC-TrustedList/TSLtype/generic"><text:span text:style-name="Internet_20_link">http://uri.etsi.org/TrstSvc/eSigDir-1999-93-EC-TrustedList/TSLtype/generic</text:span></text:a><text:span text:style-name="T50"> (Generic).</text:span></text:p>
      <text:p text:style-name="P118"/>
      <text:p text:style-name="P115"><text:span text:style-name="T29">Note(1)</text:span>: In order to comply with ETSI TS 102 231, clause 5.3.3, and to indicate the specific type of TSL while referring to the existence of the present specifications ruling the establishment of the TSL implementation of the Member States’ Trusted List<text:span text:style-name="Footnote_20_Symbol"><text:note text:id="ftn16" text:note-class="footnote"><text:note-citation>16</text:note-citation><text:note-body><text:p text:style-name="Footnote"><text:span text:style-name="T19"><text:s/></text:span><text:span text:style-name="T17">i.e., the “Supervision/Accreditation Status List of certification services from Certification Service Providers, which are supervised/accredited by the referenced Member State for compliance with the relevant provisions laid down in Directive 1999/93/EC" (in short the “Trusted List”).</text:span></text:p><text:p text:style-name="P250"/></text:note-body></text:note></text:span> and permitting a parser to determine which form of any following fields<text:span text:style-name="Footnote_20_Symbol"><text:note text:id="ftn17" text:note-class="footnote"><text:note-citation>17</text:note-citation><text:note-body><text:p text:style-name="Footnote"><text:span text:style-name="T19"><text:s/>Meaning the fields specified by </text:span><text:span text:style-name="T17">ETSI TS 102 231- Electronic Signatures and Infrastructures (ESI): Provision of harmonized Trust-service status information</text:span><text:span text:style-name="T19"> and “profiled” by the present specifications to specify the establishment of the Member States’ Trusted List.</text:span></text:p><text:p text:style-name="P250"/></text:note-body></text:note></text:span> to expect, where those fields have specific (or alternative) meanings according to the type of the TSL represented (in this case being a Trusted List of a Member State), the above specific URI SHALL be registered and described as follows:</text:p>
      <text:p text:style-name="P123"/>
      <text:p text:style-name="P115"><text:span text:style-name="T62">URI</text:span><text:span text:style-name="T61">: (Generic)</text:span></text:p>
      <text:p text:style-name="P115"><text:a xlink:type="simple" xlink:href="http://uri.etsi.org/TrstSvc/eSigDir-1999-93-EC-TrustedList/TSLtype/generic"><text:span text:style-name="Internet_20_link"><text:span text:style-name="T61">http://uri.etsi.org/TrstSvc/eSigDir-1999-93-EC-TrustedList/TSLtype/generic</text:span></text:span></text:a></text:p>
      <text:p text:style-name="P126"/>
      <text:p text:style-name="P125"/>
      <text:p text:style-name="P115"><text:span text:style-name="T60">Description</text:span>: <text:span text:style-name="T9">A TSL implementation of a supervision/accreditation status list of certification services from certification service providers </text:span>which are supervised/accredited <text:span text:style-name="T9">by the referenced Member State owning the TSL implementation </text:span>for compliance with the relevant provisions laid down in the Directive 1999/93/EC<text:span text:style-name="T9"> of the European Parliament and of the Council of 13 December 1999 on a Community framework for electronic signatures, through a process of direct oversight (whether voluntary or regulatory).</text:span></text:p>
      <text:p text:style-name="P84"/>
      <text:p text:style-name="P116"><text:span text:style-name="T45">Scheme operator name </text:span><text:span text:style-name="T50">(clause 5.3.4)</text:span></text:p>
      <text:p text:style-name="P118"/>
      <text:p text:style-name="P119">This field is REQUIRED. It SHALL specify the name of the Member State’s Body in charge of establishing, publishing and maintaining the National Trusted List. It SHALL specify the formal name under which the associated legal entity or mandated entity (e.g. for governmental administrative agencies) associated with this Body operates. It MUST be the name used in formal legal registration or authorisation and to which any formal communication should be addressed. It SHALL be a Sequence of multilingual character strings and SHALL be implemented with English (EN) as the mandatory language and with potentially one or more national language(s). </text:p>
      <text:p text:style-name="P119"/>
      <text:p text:style-name="P281"><text:soft-page-break/><text:span text:style-name="T37">Note</text:span><text:span text:style-name="T34">: </text:span><text:span text:style-name="T32">A country MAY have separate Supervisory and Accreditation Bodies and even additional bodies for whatever operational related activities. It is up to each Member State designate the Scheme operator of the TSL implementation of the Member State TL. It is expected that the Supervisory Body, the Accreditation Body and the Scheme Operator (when they appear to be separate bodies) will each of them have their own responsibility and liability. </text:span></text:p>
      <text:p text:style-name="P282"/>
      <text:p text:style-name="P282">Any situation in which several bodies are responsible for supervision, accreditation or operational aspects SHALL be consistently reflected and identified as such in the Scheme information as part of the TL, including in the scheme-specific information indicated by the "Scheme information URI" (clause 5.3.7).</text:p>
      <text:p text:style-name="P282"/>
      <text:p text:style-name="P282">The named Scheme Operator (clause 5.3.4) is expected to sign the TSL.</text:p>
      <text:p text:style-name="P88"/>
      <text:p text:style-name="P116"><text:span text:style-name="T45">Scheme operator address </text:span><text:span text:style-name="T50">(clause 5.3.5)</text:span></text:p>
      <text:p text:style-name="P118"/>
      <text:p text:style-name="P115"><text:span text:style-name="T50">This field is REQUIRED. It SHALL specify the address of the legal entity or mandated organization identified in the “</text:span><text:span text:style-name="T43">Scheme operator name”</text:span><text:span text:style-name="T50"> field (clause 5.3.4) for both postal and electronic communications. It SHALL include both “</text:span><text:span text:style-name="T43">PostalAddress</text:span><text:span text:style-name="T50">” (i.e. street address, locality, [state or province], [postal code] and ISO 3166-1 alpha-2 country code) as compliant with clause 5.3.5.1; and “</text:span><text:span text:style-name="T43">ElectronicAddress</text:span><text:span text:style-name="T50">” (i.e. email and/or website URI) as compliant with clause 5.3.5.2.</text:span></text:p>
      <text:p text:style-name="P118"/>
      <text:p text:style-name="P118"/>
      <text:p text:style-name="P116"><text:span text:style-name="T45">Scheme name </text:span><text:span text:style-name="T50">(clause 5.3.6)</text:span></text:p>
      <text:p text:style-name="P118"/>
      <text:p text:style-name="P119">This field is REQUIRED specifying the name under which the scheme operates. It SHALL be a sequence of multilingual character strings (with EN as the mandatory language, and with potentially one or more national languages) defined as follows:</text:p>
      <text:p text:style-name="P119"/>
      <text:list text:style-name="WW8Num16">
        <text:list-item>
          <text:p text:style-name="P89">The EN version SHALL be a character string structured as follows:</text:p>
        </text:list-item>
      </text:list>
      <text:p text:style-name="P159"><text:span text:style-name="T50">CC</text:span><text:span text:style-name="T52">:</text:span><text:span text:style-name="T50">EN_name_value</text:span></text:p>
      <text:p text:style-name="P138">where </text:p>
      <text:list text:style-name="WW8Num16">
        <text:list-item>
          <text:list>
            <text:list-item>
              <text:p text:style-name="P89">“CC” = the ISO 3166-1 alpha-2 Country Code used in the “Scheme territory” field (clause 5.3.10);</text:p>
            </text:list-item>
            <text:list-item>
              <text:p text:style-name="P53">“<text:span text:style-name="T29">:</text:span>” is used as the separator;</text:p>
            </text:list-item>
            <text:list-item>
              <text:p text:style-name="P53">“EN_name_value” = "Supervision/Accreditation Status List of certification services from Certification Service Providers, which are supervised/accredited by the referenced Scheme Operator Member State for compliance with the relevant provisions laid down in <text:s/>Directive 1999/93/EC of the European Parliament and of the Council of 13 December 1999 on a Community framework for electronic signatures".</text:p>
            </text:list-item>
          </text:list>
        </text:list-item>
      </text:list>
      <text:p text:style-name="P159"/>
      <text:list text:style-name="WW8Num16">
        <text:list-item>
          <text:p text:style-name="P89">Any Member State's national language version SHALL be a character string structured as follows:</text:p>
        </text:list-item>
      </text:list>
      <text:p text:style-name="P159"><text:span text:style-name="T50">CC</text:span><text:span text:style-name="T52">:</text:span><text:span text:style-name="T50">name_value</text:span></text:p>
      <text:p text:style-name="P138">where </text:p>
      <text:list text:style-name="WW8Num16">
        <text:list-item>
          <text:list>
            <text:list-item>
              <text:p text:style-name="P89"><text:soft-page-break/>“CC” = the ISO 3166-1 alpha-2 Country Code used in the “Scheme territory” field (clause 5.3.10);</text:p>
            </text:list-item>
            <text:list-item>
              <text:p text:style-name="P53"><text:span text:style-name="T50">“</text:span><text:span text:style-name="T52">:</text:span><text:span text:style-name="T50">” is used as the separator;</text:span></text:p>
            </text:list-item>
            <text:list-item>
              <text:p text:style-name="P89">“name_value” = National language official translation of the above “EN_name_value”.</text:p>
            </text:list-item>
          </text:list>
        </text:list-item>
      </text:list>
      <text:p text:style-name="P88"/>
      <text:p text:style-name="P115"><text:span text:style-name="T54">The scheme name is required to uniquely identify, by name, the scheme referred to by the “</text:span><text:span text:style-name="T47">Scheme information URI</text:span><text:span text:style-name="T54">”, and also to ensure that in case a scheme operator operates more than one scheme, there is a distinct name given to each of them. </text:span></text:p>
      <text:p text:style-name="P120"/>
      <text:p text:style-name="P120">Member States and Scheme operators SHALL make sure that when a Member State or a Scheme Operator operates more than one scheme, there is a distinct name given to each of them.</text:p>
      <text:p text:style-name="P128"/>
      <text:p text:style-name="P116"><text:span text:style-name="T45">Scheme information URI </text:span><text:span text:style-name="T50">(clause 5.3.7) </text:span></text:p>
      <text:p text:style-name="P118"/>
      <text:p text:style-name="P119">This field is REQUIRED and SHALL specify the URI(s) where users (relying parties) can obtain scheme-specific information (with EN as the mandatory language and with potentially one or more national languages). This SHALL be a sequence of multilingual pointers (with EN as the mandatory language, and with potentially one or more national languages). The referenced URI(s) MUST provide a path to information describing “appropriate information about the scheme”.</text:p>
      <text:p text:style-name="P51"/>
      <text:p text:style-name="P115">The “appropriate information about the scheme” SHALL include as a minimum:</text:p>
      <text:p text:style-name="P115"/>
      <text:list text:style-name="WW8Num2">
        <text:list-item>
          <text:p text:style-name="P54">General introductory information that would be common to all Member States with regard to the scope and context of the Trusted List, and the underlying supervision/accreditation scheme(s). The common text to be used is as follows:</text:p>
        </text:list-item>
      </text:list>
      <text:p text:style-name="P136"/>
      <text:p text:style-name="P162"><text:span text:style-name="T63">The present list is the TSL implementation of [</text:span><text:span text:style-name="T65">name of the relevant Member State</text:span><text:span text:style-name="T63">] "Trusted List of supervised/accredited Certification Service Providers” providing information about the supervision/accreditation status of certification services from Certification Service Providers (CSPs) who are supervised/accredited by [</text:span><text:span text:style-name="T65">name of the relevant Member State</text:span><text:span text:style-name="T63">] for compliance with the relevant provisions of Directive 1999/93/EC of the European Parliament and of the Council of 13 December 1999 on a Community framework for electronic signatures.</text:span></text:p>
      <text:p text:style-name="P164"/>
      <text:p text:style-name="P163">The Trusted List aims at:</text:p>
      <text:p text:style-name="P163"/>
      <text:list text:style-name="WW8Num32">
        <text:list-item>
          <text:p text:style-name="P171"><text:span text:style-name="T63">listing and providing reliable information on the supervision/accreditation status of certification services from Certification Service Providers, who are supervised/accredited by [</text:span><text:span text:style-name="T65">name of the relevant Member State</text:span><text:span text:style-name="T63">] for compliance with the relevant provisions laid down in Directive 1999/93/EC;</text:span></text:p>
        </text:list-item>
      </text:list>
      <text:p text:style-name="P173"/>
      <text:list text:style-name="WW8Num32">
        <text:list-item>
          <text:p text:style-name="P172">facilitating the validation of electronic signatures supported by those listed supervised/accredited certification services from the listed CSPs.</text:p>
        </text:list-item>
      </text:list>
      <text:p text:style-name="P164"/>
      <text:p text:style-name="P162"><text:soft-page-break/><text:span text:style-name="T66">The Trusted List of a Member State provides</text:span><text:span text:style-name="T63"> a minimum of information on supervised/accredited CSPs issuing Qualified Certificates in accordance with the provisions laid down in Directive 1999/93/EC (Art. 3.3, 3.2 and Art. 7.1(a)), including information on the QC supporting the electronic signature and whether the signature is or not created by a Secure Signature Creation Device.</text:span></text:p>
      <text:p text:style-name="P164"/>
      <text:p text:style-name="P162"><text:span text:style-name="T63">The CSPs issuing Qualified Certificates (QCs) listed here are supervised by [</text:span><text:span text:style-name="T65">name of the relevant Member State</text:span><text:span text:style-name="T63">] and may also be accredited for compliance with the provisions laid down in Directive 1999/93/EC, including with the requirements of Annex I (requirements for QCs), and those of Annex II (requirements for CSPs issuing QCs). The applicable ‘supervision’ system (respectively ‘voluntary accreditation’ system) is defined and must meet the relevant requirements of Directive 1999/93/EC, in particular those laid down in Art. 3.3, Art. 8.1, Art. 11 (respectively, Art.2.13, Art. 3.2, Art 7.1(a), Art. 8.1, Art. 11)</text:span></text:p>
      <text:p text:style-name="P164"/>
      <text:p text:style-name="P162"><text:span text:style-name="T63">Additional information on other supervised/accredited </text:span><text:span text:style-name="T66">CSPs not issuing QCs</text:span><text:span text:style-name="T63"> but providing services related to electronic signatures</text:span><text:span text:style-name="T66"> </text:span><text:span text:style-name="T63">(e.g. CSP providing Time Stamping Services and issuing Time Stamp Tokens, CSP issuing non-Qualified certificates, etc.) are included in the Trusted List and the present TSL implementation at a national level on a voluntary basis. </text:span></text:p>
      <text:p text:style-name="P164"/>
      <text:p text:style-name="P164"/>
      <text:p text:style-name="P129"/>
      <text:list text:style-name="WW8Num2">
        <text:list-item>
          <text:p text:style-name="P94"><text:span text:style-name="T9">Specific information on the underlying </text:span>supervision/accreditation scheme(s), in particular<text:span text:style-name="Footnote_20_Symbol"><text:note text:id="ftn18" text:note-class="footnote"><text:note-citation>18</text:note-citation><text:note-body><text:p text:style-name="P6"><text:span text:style-name="T19"><text:s/>The last two sets of information are of critical importance for relying parties to assess the quality and security level of such supervision/accreditation systems. Those sets of information shall be provided at TL level through the use of the present "Scheme information URI" (clause 5.3.7 - information being provided by Member State), "Scheme type/community/rules" (clause 5.3.9 – through the use of a text common to all Member States) and "TSL policy/legal notice" (clause 5.3.11 - a text common to all Member States referring to Directive 1999/93/EC, together with the ability for each Member State to add Member State specific text/references). Additional information on national supervision/accreditation systems for CSPs not issuing QCs may be provided at service level when applicable and required (e.g. to distinguish between several quality/security levels) through the use of “Scheme service definition URI” (clause 5.5.6). </text:span></text:p><text:p text:style-name="P248"/></text:note-body></text:note></text:span>:</text:p>
          <text:list>
            <text:list-item>
              <text:p text:style-name="P94"><text:span text:style-name="T9">Information on the supervision system applicable to any CSP</text:span><text:span text:style-name="T23">QC</text:span><text:span text:style-name="T9">; </text:span></text:p>
            </text:list-item>
            <text:list-item>
              <text:p text:style-name="P94"><text:span text:style-name="T9">Information, when applicable, on the national voluntary accreditation scheme applicable to any CSP</text:span><text:span text:style-name="T23">QC</text:span><text:span text:style-name="T9">;</text:span></text:p>
            </text:list-item>
            <text:list-item>
              <text:p text:style-name="P70">Information, when applicable, on the supervision system applicable to any CSP not issuing QCs;</text:p>
            </text:list-item>
            <text:list-item>
              <text:p text:style-name="P70">Information, when applicable, on the national voluntary accreditation scheme applicable to any CSP not issuing QCs;</text:p>
            </text:list-item>
          </text:list>
        </text:list-item>
      </text:list>
      <text:p text:style-name="P51"/>
      <text:list text:style-name="WW8Num2">
        <text:list-item>
          <text:p text:style-name="P54">This specific information SHALL include, at least, for each underlying scheme listed above:</text:p>
          <text:list>
            <text:list-item>
              <text:p text:style-name="P54">General description;</text:p>
            </text:list-item>
            <text:list-item>
              <text:p text:style-name="P54">Information about the process followed by the Supervisory/Accreditation Body to supervise/accredit CSPs and by the CSPs for being supervised/accredited;</text:p>
            </text:list-item>
            <text:list-item>
              <text:p text:style-name="P54">Information about the criteria against which CSPs are supervised / accredited.</text:p>
            </text:list-item>
          </text:list>
        </text:list-item>
      </text:list>
      <text:p text:style-name="P51"/>
      <text:list text:style-name="WW8Num2">
        <text:list-item>
          <text:p text:style-name="P55"><text:soft-page-break/>Specific information, when applicable, on the specific “qualifications” some of the physical or binary (logical) objects generated or issued as a result of the provision of a certification service may be entitled to receive on the basis of their compliance with the provisions and requirements laid down at national level including the meaning of such a “qualification” and the associated national provisions and requirements.</text:p>
        </text:list-item>
      </text:list>
      <text:p text:style-name="P152"/>
      <text:p text:style-name="P51"/>
      <text:p text:style-name="P115">Additional Member State specific information about the scheme MAY additionally be provided on a voluntary basis. This SHALL include:</text:p>
      <text:list text:style-name="WW8Num2">
        <text:list-item>
          <text:p text:style-name="P54">Information about the criteria and rules used to select supervisors / auditors and defining how CSPs are supervised (controlled) / accredited (audited) by them;</text:p>
        </text:list-item>
        <text:list-item>
          <text:p text:style-name="P54">Other contact and general information that applies to the scheme operation.</text:p>
        </text:list-item>
      </text:list>
      <text:p text:style-name="P90"><text:s text:c="2"/></text:p>
      <text:p text:style-name="P116"><text:span text:style-name="T45">Status determination approach </text:span><text:span text:style-name="T50">(clause 5.3.8)</text:span></text:p>
      <text:p text:style-name="P118"/>
      <text:p text:style-name="P115"><text:span text:style-name="T50">This field is REQUIRED and SHALL specify the identifier of the status determination approach. The</text:span> following specific URI SHALL be used, as registered and described as follows:</text:p>
      <text:p text:style-name="P115"/>
      <text:p text:style-name="P115"><text:span text:style-name="T60">URI</text:span>:</text:p>
      <text:p text:style-name="P157"><text:span text:style-name="T50">http://uri.etsi.org/TrstSvc/</text:span><text:span text:style-name="T76">eSigDir-1999-93-EC-TrustedList</text:span><text:span text:style-name="T50">/StatusDetn</text:span><text:span text:style-name="T76">/appropriate</text:span><text:span text:style-name="T50"> </text:span></text:p>
      <text:p text:style-name="P127"/>
      <text:p text:style-name="P115"><text:span text:style-name="T60">Description</text:span>: Services listed have their status determined by or on behalf of the Scheme Operator under an appropriate system for a referenced Member State that allows for ‘supervision’ (and, when applicable, for ‘voluntary accreditation’) of certification service providers who are established on its territory (or established in a third country in the case of ‘voluntary accreditation’) and issue qualified certificates to the public according to Art. 3.3 (respectively Art. 3.2 or Art. 7.1(a)) of the Directive 1999/93/EC of the European Parliament and of the Council of 13 December 1999 on a Community framework for electronic signatures, and, when applicable, that allows for the ‘supervision’ / ‘voluntary accreditation’ of certification service providers not issuing qualified certificates, according to a nationally defined and established “recognised approval scheme(s)” implemented on a national basis for the supervision of compliance of <text:span text:style-name="T9">services from CSPs not issuing QCs</text:span> with the provisions laid down in Directive 1999/93/EC and potentially extended by national provisions with regard to the provision of such certification services.</text:p>
      <text:p text:style-name="P51"><text:tab/></text:p>
      <text:p text:style-name="P116"><text:span text:style-name="T45">Scheme type/community/rules </text:span><text:span text:style-name="T50">(clause 5.3.9)</text:span></text:p>
      <text:p text:style-name="P118"/>
      <text:p text:style-name="P115">This field is REQUIRED and SHALL contain at least the following registered URIs: </text:p>
      <text:p text:style-name="P115"/>
      <text:list text:style-name="WW8Num42">
        <text:list-item>
          <text:p text:style-name="P174">A URI common to all Member States’ Trusted Lists pointing towards a descriptive text that SHALL be applicable to all TLs:</text:p>
        </text:list-item>
      </text:list>
      <text:p text:style-name="P51"/>
      <text:p text:style-name="P175"><text:a xlink:type="simple" xlink:href="http://uri.etsi.org/TrstSvc/eSigDir-1999-93-EC-TrustedList/schemerules"><text:span text:style-name="Internet_20_link">http://uri.etsi.org/TrstSvc/eSigDir-1999-93-EC-TrustedList/schemerules</text:span></text:a><text:span text:style-name="T75">/common </text:span><text:span text:style-name="T76"><text:s/></text:span></text:p>
      <text:p text:style-name="P99"><text:soft-page-break/></text:p>
      <text:list text:style-name="WW8Num42">
        <text:list-item>
          <text:list>
            <text:list-item>
              <text:list>
                <text:list-item>
                  <text:list>
                    <text:list-item>
                      <text:list>
                        <text:list-item>
                          <text:p text:style-name="P176">By which participation is denoted of the Member State’s scheme (identified via the “<text:span text:style-name="T43">TSL type</text:span>” <text:span text:style-name="T50">(clause 5.3.3) </text:span>and “<text:span text:style-name="T43">Scheme name</text:span>”<text:span text:style-name="T43"> </text:span><text:span text:style-name="T50">(clause 5.3.6))</text:span> in a scheme of schemes (i.e. a TSL listing pointers to all Member States publishing and maintaining a TL in the form of a TSL);</text:p>
                        </text:list-item>
                      </text:list>
                    </text:list-item>
                  </text:list>
                </text:list-item>
              </text:list>
            </text:list-item>
          </text:list>
        </text:list-item>
      </text:list>
      <text:p text:style-name="P177"/>
      <text:list text:style-name="WW8Num7">
        <text:list-item>
          <text:list>
            <text:list-item>
              <text:p text:style-name="P178">Where users can obtain policy/rules against which services included in the list SHALL be assessed and from which the type of the TSL (see clause 5.3.3) can be determined;</text:p>
            </text:list-item>
          </text:list>
        </text:list-item>
      </text:list>
      <text:p text:style-name="P179"/>
      <text:list text:style-name="WW8Num7">
        <text:list-item>
          <text:list>
            <text:list-item>
              <text:p text:style-name="P178">Where users can obtain description about how to use and interpret the content of the TSL implementation of the Trusted List. These usage rules SHALL be common to all Member States’ Trusted Lists whatever the type of listed service and whatever the supervision/accreditation system(s) is (are).</text:p>
            </text:list-item>
          </text:list>
        </text:list-item>
      </text:list>
      <text:p text:style-name="List_20_Paragraph"/>
      <text:p text:style-name="P183">Descriptive text:</text:p>
      <text:p text:style-name="P184"/>
      <text:p text:style-name="P167">Participation in a scheme</text:p>
      <text:p text:style-name="P167"/>
      <text:p text:style-name="P165">Each Member State must create a “Trusted List of supervised/accredited Certification Service Providers” providing information about the supervision/accreditation status of certification services from Certification Service Providers (CSPs) who are supervised/accredited by the relevant Member State for compliance with the relevant provisions of Directive 1999/93/EC of the European Parliament and of the Council of 13 December 1999 on a Community framework for electronic signatures. </text:p>
      <text:p text:style-name="P165"/>
      <text:p text:style-name="P165">The present TSL implementation of such Trusted Lists is also to be referred to in the list of links (pointers) towards each Member State’s TSL implementation of their Trusted List, compiled by the European Commission.</text:p>
      <text:p text:style-name="P165"/>
      <text:p text:style-name="P167">Policy/rules for the assessment of the listed services </text:p>
      <text:p text:style-name="P165"/>
      <text:p text:style-name="P162"><text:span text:style-name="T67">The Trusted List of a Member State must </text:span><text:span text:style-name="T64">provide a minimum of information on supervised/accredited CSPs issuing Qualified Certificates in accordance with the provisions laid down in Directive 1999/93/EC (Art. 3.3, 3.2 and Art. 7.1(a)), including information on the Qualified Certificate (QC) supporting the electronic signature and whether the signature is or not created by a Secure Signature Creation Device.</text:span></text:p>
      <text:p text:style-name="P165"/>
      <text:p text:style-name="P165">The CSPs issuing Qualified Certificates (QCs) must be supervised by the Member State in which they are established (if they are established in a Member State), and may also be accredited, for compliance with the provisions laid down in Directive 1999/93/EC, including with the requirements of Annex I (requirements for QCs), and those of Annex II (requirements for CSPs issuing QCs). CSPs issuing QCs that are accredited in a Member State must still fall under the appropriate supervision system of that Member State unless they are not established in that Member State. The applicable ‘supervision’ system (respectively ‘voluntary accreditation’ system) is defined and must meet the relevant requirements of Directive 1999/93/EC, in particular those laid down in Art. 3.3, Art. 8.1, Art. 11 (respectively, Art.2.13, Art. 3.2, Art 7.1(a), Art. 8.1, Art. 11)</text:p>
      <text:p text:style-name="P165"><text:soft-page-break/></text:p>
      <text:p text:style-name="P162"><text:span text:style-name="T64">Additional information on other supervised/accredited </text:span><text:span text:style-name="T67">CSPs not issuing QCs</text:span><text:span text:style-name="T64"> but providing services related to electronic signatures</text:span><text:span text:style-name="T67"> </text:span><text:span text:style-name="T64">(e.g. CSP providing Time Stamping Services and issuing Time Stamp Tokens, CSP issuing non-Qualified certificates, etc.) may be included in the Trusted List and the present TSL implementation at a national level on a voluntary basis. </text:span></text:p>
      <text:p text:style-name="P165"/>
      <text:p text:style-name="P165">CSPs not issuing QCs but providing ancillary services, may fall under a ‘voluntary accreditation’ system (as defined in and in compliance with Directive 1999/93/EC) and/or under a nationally defined “recognised approval scheme” implemented on a national basis for the supervision of compliance with the provisions laid down in Directive 1999/93/EC and possibly with national provisions with regard to the provision of certification services (in the sense of Art. 2.11 of the Directive). Some of the physical or binary (logical) objects generated or issued as a result of the provision of a certification service may be entitled to receive a specific “qualification” on the basis of their compliance with the provisions and requirements laid down at national level but the meaning of such a “qualification” is likely to be limited solely to the national level.</text:p>
      <text:p text:style-name="P166"/>
      <text:p text:style-name="P167">Interpretation of the TSL implementation of the Trusted List</text:p>
      <text:p text:style-name="P167"/>
      <text:p text:style-name="P162"><text:span text:style-name="T64">The </text:span><text:span text:style-name="T70">general user guidelines</text:span><text:span text:style-name="T64"> for electronic signature applications, services or products relying on a TSL implementation of a Trusted List according to </text:span><text:span text:style-name="T67">the Annex of Commission Decision [reference to the present Decision] </text:span><text:span text:style-name="T64">are as follows:</text:span></text:p>
      <text:p text:style-name="P165"/>
      <text:p text:style-name="P169">A “CA/QC” “Service type identifier” (“Sti”) entry (similarly a CA/QC entry further qualified as being a “RootCA/QC” through the use of “Service information extension” (“Sie”) additionalServiceInformation extension)</text:p>
      <text:p text:style-name="P168"><text:tab/> </text:p>
      <text:list text:style-name="WW8Num28">
        <text:list-item>
          <text:p text:style-name="P185"><text:span text:style-name="T68">indicates that from the “Service digital identifier” (“Sdi”) identified CA (similarly within the CA hierarchy starting from the “Sdi” identified RootCA) from the corresponding CSP (see associated TSP information fields), all issued end-entity certificates are Qualified Certificates (QCs) </text:span><text:span text:style-name="T69">provided</text:span><text:span text:style-name="T68"> that it is claimed as such in the certificate through the use of appropriate ETSI TS 101 862 defined QcStatements (i.e. QcC, QcSSCD) and/or ETSI TS 101 456 defined QCP(+) OIDs (and this is guaranteed by the issuing CSP and ensured by the Member State Supervisory/Accreditation Body)</text:span></text:p>
        </text:list-item>
      </text:list>
      <text:p text:style-name="P187"/>
      <text:p text:style-name="P187">Note: if no “Sie” “Qualification” information is present or if an end-entity certificate that is claimed to be a QC is not “further identified” through a related “Sie” entry, then the “machine-processable” information to be found in the QC is supervised/accredited to be accurate. That means that the usage (or not) of the appropriate ETSI defined QcStatements (i.e. QcC, QcSSCD) and/or ETSI defined QCP(+) OIDs is ensured to be in accordance with what it is claimed by the CSP issuing QCs.</text:p>
      <text:p text:style-name="P187"/>
      <text:list text:style-name="WW8Num28">
        <text:list-item>
          <text:p text:style-name="P185"><text:span text:style-name="T69">and IF</text:span><text:span text:style-name="T68"> “Sie” “Qualification” information is present, then in addition to the above default usage interpretation rule, those certificates that are identified through the use of this “Sie” “Qualification” entry, which is constructed on the principle of a sequence of “filters” further identifying a set of certificates, must be considered according to the associated “qualifiers” providing some additional information regarding “SSCD support” and/or “Legal person as subject” (e.g. those certificates </text:span><text:soft-page-break/><text:span text:style-name="T68">containing a specific OID in the Certificate Policy extension, and/or having a specific “Key usage” pattern, and/or filtered through the use of a specific value to appear in one specific certificate field or extension, etc.). Those qualifiers are part of the following set of “qualifiers” used to compensate for the lack of information in the corresponding QC content, and that are used respectively:</text:span></text:p>
        </text:list-item>
      </text:list>
      <text:p text:style-name="P187"/>
      <text:list text:style-name="WW8Num28">
        <text:list-item>
          <text:list>
            <text:list-item>
              <text:p text:style-name="P185"><text:span text:style-name="T68">to indicate the nature of the </text:span><text:span text:style-name="T71">SSCD support: </text:span></text:p>
              <text:list>
                <text:list-item>
                  <text:list>
                    <text:list-item>
                      <text:p text:style-name="P161">“QCWithSSCD” qualifier value meaning “QC supported by an SSCD”, or </text:p>
                    </text:list-item>
                    <text:list-item>
                      <text:p text:style-name="P161">“QCNoSSCD” qualifier value meaning “QC not supported by an SSCD”, or</text:p>
                    </text:list-item>
                    <text:list-item>
                      <text:p text:style-name="P161">“QCSSCDStatusAsInCert” qualifier value meaning that the SSCD support information is ensured to be contained in any QC under the “Sdi”-“Sie” provided information in this CA/QC entry;</text:p>
                    </text:list-item>
                  </text:list>
                </text:list-item>
              </text:list>
            </text:list-item>
          </text:list>
        </text:list-item>
      </text:list>
      <text:p text:style-name="P188"/>
      <text:p text:style-name="P189">AND/OR </text:p>
      <text:p text:style-name="P189"/>
      <text:list text:style-name="WW8Num28">
        <text:list-item>
          <text:list>
            <text:list-item>
              <text:p text:style-name="P186">to indicate issuance to Legal Person: </text:p>
              <text:list>
                <text:list-item>
                  <text:list>
                    <text:list-item>
                      <text:p text:style-name="P161">“QCForLegalPerson” qualifier value meaning “Certificate issued to a Legal Person”</text:p>
                    </text:list-item>
                  </text:list>
                </text:list-item>
              </text:list>
            </text:list-item>
          </text:list>
        </text:list-item>
      </text:list>
      <text:p text:style-name="P284"/>
      <text:p text:style-name="P170">The general interpretation rule for any other “Sti” type entry is that the listed service named according to the “Sn” field value and uniquely identified by the “Sdi” field value has a current supervision/accreditation status according to the “Scs” field value as from the date indicated in the “Current status starting date and time”. Specific interpretation rules for any additional information with regard to a listed service (e.g. “Service information extensions” field) may be found, when applicable, in the Member State specific URI as part of the present “Scheme type/community/rules” field.</text:p>
      <text:p text:style-name="P170"/>
      <text:p text:style-name="P162"><text:span text:style-name="T67">Please refer to the Technical specifications for a Common Template for the “Trusted List of supervised/accredited Certification Service Providers” </text:span><text:span text:style-name="T64">in </text:span><text:span text:style-name="T67">the Annex of Commission Decision [reference to the actual Decision] for further details on the fields, description and meaning for the TSL implementation of the Member States' Trusted Lists. </text:span></text:p>
      <text:p text:style-name="P180"/>
      <text:list text:style-name="WW8Num7">
        <text:list-item>
          <text:p text:style-name="P56">A URI specific to each Member State’s Trusted List pointing towards a descriptive text that SHALL be applicable to this Member State TL:</text:p>
        </text:list-item>
      </text:list>
      <text:p text:style-name="P51"/>
      <text:p text:style-name="P175"><text:a xlink:type="simple" xlink:href="http://uri.etsi.org/TrstSvc/eSigDir-1999-93-EC-TrustedList/schemerules"><text:span text:style-name="Internet_20_link">http://uri.etsi.org/TrstSvc/eSigDir-1999-93-EC-TrustedList/schemerules</text:span></text:a><text:span text:style-name="T75">/CC</text:span><text:span text:style-name="T50"> </text:span>where CC = the ISO 3166-1 alpha-2 Country Code used in the “Scheme territory” field (clause 5.3.10) <text:span text:style-name="T60"><text:s text:c="2"/></text:span></text:p>
      <text:p text:style-name="P51"/>
      <text:list text:style-name="WW8Num7">
        <text:list-item>
          <text:list>
            <text:list-item>
              <text:p text:style-name="P56">Where users can obtain the referenced Member State’s specific policy/rules against which services included in the list SHALL be assessed in compliance with the Member State's appropriate supervision system and voluntary accreditation schemes.</text:p>
            </text:list-item>
          </text:list>
        </text:list-item>
      </text:list>
      <text:p text:style-name="P159"/>
      <text:list text:style-name="WW8Num7">
        <text:list-item>
          <text:list>
            <text:list-item>
              <text:p text:style-name="P178">Where users can obtain a referenced Member State’s specific description about how to use and interpret the content of the TSL implementation of the Trusted List with regard to the certification <text:soft-page-break/>services not related to the issuing of QCs. This may be used to indicate a potential granularity in the national supervision/accreditation systems related to CSPs not issuing QCs and how the “Scheme service definition URI” (clause 5.5.6) and the “Service information extension” field are used for this purpose.</text:p>
            </text:list-item>
          </text:list>
        </text:list-item>
      </text:list>
      <text:p text:style-name="P51"/>
      <text:p text:style-name="P136">Member States MAY define additional URIs from the above Member State specific URI (i.e. URIs defined from this hierarchical specific URI). </text:p>
      <text:p text:style-name="P90"/>
      <text:p text:style-name="P116"><text:span text:style-name="T45">Scheme territory </text:span><text:span text:style-name="T50">(clause 5.3.10)</text:span></text:p>
      <text:p text:style-name="P118"/>
      <text:p text:style-name="P119">In the context of the present specifications, this field is REQUIRED and SHALL specify the country in which the scheme is established (ISO 3166-1 alpha-2 country code).</text:p>
      <text:p text:style-name="P118"/>
      <text:p text:style-name="P116"><text:span text:style-name="T45">TSL policy/legal notice </text:span><text:span text:style-name="T50">(clause 5.3.11)</text:span></text:p>
      <text:p text:style-name="P118"/>
      <text:p text:style-name="P115">In the context of the present specifications, this field is REQUIRED and SHALL specify the scheme’s policy or provide a notice concerning the legal status of the scheme<text:span text:style-name="T50"> or legal requirements met by the scheme for the jurisdiction in which the scheme is established and/or any constraints and conditions under which the TL is maintained and published.</text:span></text:p>
      <text:p text:style-name="P119"/>
      <text:p text:style-name="P115">This SHALL be a multilingual character string (plain text) made of two parts:</text:p>
      <text:p text:style-name="P115"/>
      <text:list text:style-name="WW8Num30">
        <text:list-item>
          <text:p text:style-name="P57">A first mandatory part, common to all Member States' TLs (with EN as the mandatory language, and with potentially one or more national languages), indicating that the applicable legal framework is Directive 1999/93/EC and its corresponding implementation in the laws of the Member State indicated in the “Scheme Territory” field.</text:p>
        </text:list-item>
      </text:list>
      <text:p text:style-name="P150"/>
      <text:p text:style-name="P136">English version of the common text:</text:p>
      <text:p text:style-name="P136"/>
      <text:p text:style-name="P165">The applicable legal framework for the present TSL implementation of the Trusted List of supervised/accredited Certification Service Providers for [name of the relevant Member State] is the Directive 1999/93/EC of the European Parliament and of the Council of 13 December 1999 on a Community framework for electronic signatures and its implementation in [name of the relevant Member State] laws. </text:p>
      <text:p text:style-name="P136"/>
      <text:p text:style-name="P136">Text in a Member State's national language(s): [official translation(s) of the above English text].</text:p>
      <text:p text:style-name="P136"/>
      <text:list text:style-name="WW8Num30">
        <text:list-item>
          <text:p text:style-name="P57">A second optional part, specific to each TL (with EN as the mandatory language, and with potentially one or more national languages), indicating references to specific applicable national legal frameworks (e.g. in particular when related to national supervision/accreditation schemes for CSPs not issuing QCs).</text:p>
        </text:list-item>
      </text:list>
      <text:p text:style-name="P115"/>
      <text:p text:style-name="P118"><text:soft-page-break/></text:p>
      <text:p text:style-name="P116"><text:span text:style-name="T45">Historical information period </text:span><text:span text:style-name="T50">(clause 5.3.12)</text:span></text:p>
      <text:p text:style-name="P118"/>
      <text:p text:style-name="P115"><text:span text:style-name="T50">This field is REQUIRED and SHALL specify the duration (integer) over which historical information in the TSL is provided. This integer value is to be provided in number of days and in the context of the present specifications it SHALL be greater or equal to 3653 (i.e. meaning that the TSL implementation of Member States’ TL MUST contain historical information for a minimum of ten years). Greater values should take due account of the legal requirements for data retention in the Member State indicated in the </text:span><text:span text:style-name="T77">“Scheme Territory”</text:span> (clause 5.3.10)<text:span text:style-name="T50">.</text:span></text:p>
      <text:p text:style-name="P90"/>
      <text:p text:style-name="P116"><text:span text:style-name="T45">Pointers to other TSLs </text:span><text:span text:style-name="T50">(clause 5.3.13)</text:span></text:p>
      <text:p text:style-name="P118"/>
      <text:p text:style-name="P115">In the context of the present specifications, this field is REQUIRED and SHALL include, when this is available, the pointer to an ETSI TS 102 231 compliant form of the EC compiled list of links (pointers) towards all TSL implementations of Trusted Lists from the Member States. Specifications from <text:span text:style-name="T50">ETSI TS 102 231, clause 5.3.13 shall apply while mandating the use of </text:span>the optional digital identity, representing the issuer of the TSL pointed to, formatted as specified in clause 5.5.3<text:span text:style-name="T50">.</text:span></text:p>
      <text:p text:style-name="P115"/>
      <text:p text:style-name="P115"><text:span text:style-name="T29">Note</text:span>: While waiting for the ETSI TS 102 231 compliant implementation of the EC compiled list of links towards Members State's TSL implementation of their TLs, this field SHALL NOT be used.</text:p>
      <text:p text:style-name="P90"/>
      <text:p text:style-name="P116"><text:span text:style-name="T45">List issue date and time </text:span><text:span text:style-name="T50">(clause 5.3.14)</text:span></text:p>
      <text:p text:style-name="P118"/>
      <text:p text:style-name="P119">This field is REQUIRED and SHALL specify the date and time (UTC expressed as Zulu) on which the TSL was issued using Date-time value as specified in ETSI TS 102 231, clause 5.1.4.</text:p>
      <text:p text:style-name="P118"/>
      <text:p text:style-name="P116"><text:span text:style-name="T45">Next update </text:span><text:span text:style-name="T50">(clause 5.3.15)</text:span></text:p>
      <text:p text:style-name="P118"/>
      <text:p text:style-name="P119">This field is REQUIRED and SHALL specify the latest date and time (UTC expressed as Zulu) by which the next TSL will be issued or be null to indicate a closed TSL (using Date-time value as specified in ETSI TS 102 231, clause 5.1.4).</text:p>
      <text:p text:style-name="P119"/>
      <text:p text:style-name="P119">In the event of no interim status changes to any TSP or service covered by the scheme, the TSL MUST be re-issued by the time of expiration of the last TSL issued.</text:p>
      <text:p text:style-name="P115"/>
      <text:p text:style-name="P115">In the context of the present specifications, the difference between the “<text:span text:style-name="T77">Next update</text:span>” date and time and the “<text:span text:style-name="T77">List issue date and time</text:span>” SHALL NOT exceed <text:span text:style-name="T29">six (6)</text:span> months.</text:p>
      <text:p text:style-name="P73"/>
      <text:p text:style-name="P116"><text:span text:style-name="T45">Distribution points </text:span><text:span text:style-name="T50">(clause 5.3.16)</text:span></text:p>
      <text:p text:style-name="P100"/>
      <text:p text:style-name="P115"><text:span text:style-name="T42">This field is OPTIONAL. If used, it SHALL specify locations where the current TSL implementation of the TL is published and where updates to the current TSL can be found. If multiple distribution points are specified, they all MUST provide identical </text:span><text:soft-page-break/><text:span text:style-name="T42">copies of the current TSL or its updated version. When used, this field is formatted as non-empty sequence of strings, each of them compliant with RFC 3986</text:span><text:span text:style-name="Footnote_20_Symbol"><text:span text:style-name="T42"><text:note text:id="ftn19" text:note-class="footnote"><text:note-citation>19</text:note-citation><text:note-body><text:p text:style-name="Footnote"><text:s/>IETF RFC 3986: “Uniform Resource Identifiers (URI): Generic syntax”.</text:p></text:note-body></text:note></text:span></text:span><text:span text:style-name="T42">.</text:span></text:p>
      <text:p text:style-name="P130"/>
      <text:p text:style-name="P116"><text:span text:style-name="T45">Scheme extensions </text:span><text:span text:style-name="T50">(clause 5.3.17)</text:span></text:p>
      <text:p text:style-name="P100"/>
      <text:p text:style-name="P100"><text:tab/>This field is OPTIONAL and is not used in the context of the present specification.</text:p>
      <text:p text:style-name="P100"/>
      <text:p text:style-name="P82">List of Trust Service Providers</text:p>
      <text:p text:style-name="P100"/>
      <text:p text:style-name="P101">This field is OPTIONAL. </text:p>
      <text:p text:style-name="P101"/>
      <text:p text:style-name="P101">In the case where no CSPs are or were supervised/accredited in the context of the scheme in a Member State, this field SHALL be absent. It is agreed, however, that even when a Member State has no CSP either supervised or accredited by the scheme, Member States SHALL implement a TSL with this field absent. The absence of any CSP in the list SHALL mean that there are no CSPs that are supervised/accredited in the country specified in the “Scheme Territory”.</text:p>
      <text:p text:style-name="P101"/>
      <text:p text:style-name="P101">In the case one or more CSP services are or were supervised/accredited by the scheme, then the field SHALL contain a sequence identifying each CSP providing one or more of those supervised/accredited services, with details on the supervised/accredited status and status history of each of the CSP’s services (TSP=CSP in the Figure below).</text:p>
      <text:p text:style-name="P2"><draw:frame draw:style-name="fr2" draw:name="grafika4" text:anchor-type="as-char" svg:width="12.686cm" svg:height="9.502cm" draw:z-index="3"><draw:image xlink:href="Pictures/200003450000318F0000251FADFAC1CE.wmf" xlink:type="simple" xlink:show="embed" xlink:actuate="onLoad"/></draw:frame></text:p>
      <text:p text:style-name="P51"><text:span text:style-name="T42">The list of TSPs is organised as depicted in the above Figure. For each TSP, there is a sequence of fields holding information on the TSP (</text:span><text:span text:style-name="T78">“TSP Information”</text:span><text:span text:style-name="T42">), followed by a list of Services. For each of such listed Services, there is a sequence of fields holding information on the Service (</text:span><text:span text:style-name="T78">“Service Information”</text:span><text:span text:style-name="T42">), and a sequence of fields on the approval status history of the Service (</text:span><text:span text:style-name="T78">“Service approval history”</text:span><text:span text:style-name="T42">).</text:span></text:p>
      <text:p text:style-name="P101"/>
      <text:p text:style-name="P190"><text:soft-page-break/></text:p>
      <text:p text:style-name="P190"/>
      <text:p text:style-name="P190">TSP Information</text:p>
      <text:p text:style-name="P191">TSP(1)</text:p>
      <text:p text:style-name="P116"><text:span text:style-name="T45">TSP name </text:span><text:span text:style-name="T50">(clause 5.4.1)</text:span></text:p>
      <text:p text:style-name="P121"/>
      <text:p text:style-name="P115"><text:span text:style-name="T55">This field is REQUIRED and SHALL specify the name of the </text:span><text:span text:style-name="T53">legal entity</text:span><text:span text:style-name="T55"> responsible for the CSP’s services that are or were supervised or accredited under the scheme. This is a sequence of multilingual character strings (with EN as the mandatory language and with potentially one or more national languages). This name MUST be the name which is used in formal legal registrations and to which any formal communication would be addressed.</text:span></text:p>
      <text:p text:style-name="P121"/>
      <text:p text:style-name="P116"><text:span text:style-name="T45">TSP trade name </text:span><text:span text:style-name="T50">(clause 5.4.2)</text:span></text:p>
      <text:p text:style-name="P121"/>
      <text:p text:style-name="P115"><text:span text:style-name="T55">This field is OPTIONAL and, if present, SHALL specify an alternative name under </text:span><text:span text:style-name="T42">which the CSP identifies itself in the specific context of the provision of those of its services which are to be found in this TSL under its “TSP name” </text:span><text:span text:style-name="T50">(clause 5.4.1)</text:span><text:span text:style-name="T42"> entry.</text:span></text:p>
      <text:p text:style-name="P131"/>
      <text:p text:style-name="P115"><text:span text:style-name="T30">Note</text:span><text:span text:style-name="T42">: <text:s/>Where a single CSP legal entity is providing services under different trade names or under different specific contexts, there might be as many CSP entries as such specific contexts (e.g. Name/Trade Name entries). An alternative is to list each and every CSP (legal entity) only once and provide Service specific context information. This is up to the Member State Scheme Operator to discuss and agree with the CSP the most suitable approach.</text:span></text:p>
      <text:p text:style-name="P130"/>
      <text:p text:style-name="P116"><text:span text:style-name="T45">TSP address </text:span><text:span text:style-name="T50">(clause 5.4.3)</text:span></text:p>
      <text:p text:style-name="P121"/>
      <text:p text:style-name="P115"><text:span text:style-name="T50">This field is REQUIRED and SHALL specify the address of the legal entity or mandated organization identified in the “</text:span><text:span text:style-name="T43">TSP name”</text:span><text:span text:style-name="T50"> field </text:span><text:bookmark-start text:name="OLE_LINK3"/><text:bookmark-start text:name="OLE_LINK2"/><text:span text:style-name="T50">(clause 5.4.1)</text:span><text:bookmark-end text:name="OLE_LINK3"/><text:bookmark-end text:name="OLE_LINK2"/><text:span text:style-name="T50"> for both postal and electronic communications. It SHALL include both “</text:span><text:span text:style-name="T43">PostalAddress</text:span><text:span text:style-name="T50">” (i.e. street address, locality, [state or province], [postal code] and ISO 3166-1 alpha-2 country code) as compliant with clause 5.3.5.1; and “</text:span><text:span text:style-name="T43">ElectronicAddress</text:span><text:span text:style-name="T50">” (i.e. email and/or website URI) as compliant with clause 5.3.5.2.</text:span></text:p>
      <text:p text:style-name="P121"/>
      <text:p text:style-name="P116"><text:span text:style-name="T45">TSP information URI </text:span><text:span text:style-name="T50">(clause 5.4.4)</text:span></text:p>
      <text:p text:style-name="P118"/>
      <text:p text:style-name="P119">This field is REQUIRED and SHALL specify the URI(s) where users (e.g. relying parties) can obtain CSP specific information. This SHALL be a sequence of multilingual pointers (with EN as the mandatory language, and with potentially one or more national languages). The referenced URI(s) MUST provide a path to information describing the general terms and conditions of the CSP, its practices, legal issues, its customer care policies and other generic information which applies to all of its services listed under its CSP entry in the TSL. </text:p>
      <text:p text:style-name="P118"/>
      <text:p text:style-name="P115"><text:span text:style-name="T30">Note</text:span><text:span text:style-name="T42">: <text:s/>Where a single CSP legal entity is providing services under different trade names or under different specific contexts, and this has been reflected in as many TSP </text:span><text:soft-page-break/><text:span text:style-name="T42">entries as such specific contexts, this field SHALL specify information related to the specific set of services listed under a particular TSP/TradeName entry.</text:span></text:p>
      <text:p text:style-name="P128"/>
      <text:p text:style-name="P116"><text:span text:style-name="T45">TSP information extensions </text:span><text:span text:style-name="T50">(clause 5.4.5) </text:span></text:p>
      <text:p text:style-name="P122"/>
      <text:p text:style-name="P119">This field is OPTIONAL and, if present, MAY be used by the scheme operator, in compliance with ETSI TS 102 231 specifications (clause 5.4.5), to provide specific information, to be interpreted according to the rules of the specific scheme. </text:p>
      <text:p text:style-name="P85"/>
      <text:p text:style-name="P102"/>
      <text:p text:style-name="P192">List of Services</text:p>
      <text:p text:style-name="P193"/>
      <text:p text:style-name="P194">This field is REQUIRED and SHALL contain a sequence identifying each of the CSP’s recognised services and the approval status (and history of that status) of that service. At least one service must be listed (even if the information held is entirely historical).</text:p>
      <text:p text:style-name="P194"/>
      <text:p text:style-name="P194">As the retention of historical information about listed services is REQUIRED under the present specifications, that historical information MUST be retained even if the service’s present status would not normally require it to be listed (e.g. the service is withdrawn). Thus a CSP MUST be included even when its only listed service is in such a state, so as to preserve the history. </text:p>
      <text:p text:style-name="P193"/>
      <text:p text:style-name="P124">Service Information</text:p>
      <text:p text:style-name="P195">TSP(1) Service(1)</text:p>
      <text:p text:style-name="P143"><text:span text:style-name="T45">Service type identifier </text:span><text:span text:style-name="T50">(clause 5.5.1)</text:span></text:p>
      <text:p text:style-name="P139"/>
      <text:p text:style-name="P136"><text:span text:style-name="T55">This field is REQUIRED and SHALL specify the identifier of the service type according to the type of the present TSL specifications (i.e. </text:span><text:span text:style-name="T49">“/</text:span><text:span text:style-name="T43">eSigDir-1999-93-EC-TrustedList/TSLtype/generic</text:span><text:span text:style-name="T78">”</text:span><text:span text:style-name="T55">).</text:span></text:p>
      <text:p text:style-name="P140"/>
      <text:p text:style-name="P136"><text:span text:style-name="T42">When the listed service is related to the issuing of Qualified Certificates, the quoted URI SHALL be </text:span><text:a xlink:type="simple" xlink:href="http://uri.etsi.org/TrstSvc/Svctype/CA/QC"><text:span text:style-name="Internet_20_link"><text:span text:style-name="T9">http://uri.etsi.org/TrstSvc/Svctype/CA/QC</text:span></text:span></text:a><text:span text:style-name="T9"> (a Certification Authority issuing Qualified Certificates).</text:span></text:p>
      <text:p text:style-name="P145"/>
      <text:p text:style-name="P145">When the listed service is related to the issuing of Trust Service Tokens not being QCs and not supporting the issuance of QCs, the quoted URI SHALL be one of the URIs defined in ETSI 102 231 and listed in its clause D.2, pertaining to this field. This SHALL be applied even for those Trust Service Tokens that are supervised/accredited to meet some specific qualifications according to Member States' national laws (e.g. so-called Qualified Time Stamp Token in DE or HU), the quoted URI SHALL be one of the URIs defined in ETSI 102 231 and listed in its clause D.2, pertaining to this field (e.g. TSA for nationally defined Qualified Time Stamp Tokens). When applicable such specific national qualification of the Trust Service Tokens MAY be provided in the service entry, and the additionalServiceInformation extension (clause 5.8.2) in clause 5.5.9 (“Service information extension”) SHALL be used for this purpose.</text:p>
      <text:p text:style-name="P145"/>
      <text:p text:style-name="P285"><text:soft-page-break/><text:span text:style-name="T32">As a general default principle, there SHALL be one entry per single X.509v3 certificate (e.g. for a CA/QC type certification service) under the listed certification services from a listed CSP in the Trusted List (e.g. a Certification Authority (directly) issuing QCs). In some carefully envisaged circumstances and carefully managed and endorsed conditions, a Member State’s Supervisory Body / Accreditation Body MAY decide to use the X.509v3 certificate of a Root or Upper level CA (e.g. a Certification Authority not directly issuing end-entity QCs but certifying a hierarchy of CAs down to CAs issuing QCs to end-entities) as the “Sdi” of a single entry in the list of services from a listed CSP. The consequences (advantages and disadvantages) of using such X.509v3 Root CA or Upper CA certificate as “Sdi” value of TL services entries must be carefully considered and endorsed by Member States</text:span><text:span text:style-name="Footnote_20_Symbol"><text:span text:style-name="T32"><text:note text:id="ftn20" text:note-class="footnote"><text:note-citation>20</text:note-citation><text:note-body><text:p text:style-name="Footnote"><text:span text:style-name="T18"><text:s/>Using a RootCA X.509v3 certificate as “Sdi” value for a listed service, will force the Scheme Operator to consider the whole set of certification services under such a Root CA as a whole with regards to the “supervision/accreditation status”. E.g. any status change required from one single CA under the listed root hierarchy, will force the whole hierarchy to take-on that status change.</text:span></text:p></text:note-body></text:note></text:span></text:span><text:span text:style-name="T32">. In addition, when using such an authorized exception to the default principle, Member States MUST provide the necessary documentation to facilitate the certification path building and verification.</text:span></text:p>
      <text:p text:style-name="P145"/>
      <text:p text:style-name="P136"><text:span text:style-name="T30">Note(1)</text:span><text:span text:style-name="T42">: TSPs like OCSP responders and CRL Issuers that are part of CSP</text:span><text:span text:style-name="T28">QC</text:span><text:span text:style-name="T42"> certification services and subject to the use of separate key pairs to respectively sign OCSP responses and CRLs MAY be listed as well in the present TSL template by using the following combination of URIs:</text:span></text:p>
      <text:p text:style-name="P144"/>
      <text:list text:style-name="WW8Num19">
        <text:list-item>
          <text:p text:style-name="P65">“Service type identifier” (clause 5.5.1) value:<text:tab/> </text:p>
        </text:list-item>
      </text:list>
      <text:p text:style-name="P179"><text:a xlink:type="simple" xlink:href="http://uri.etsi.org/TrstSvc/Svctype/Certstatus/OCSP"><text:span text:style-name="Internet_20_link"><text:span text:style-name="T9">http://uri.etsi.org/TrstSvc/Svctype/Certstatus/OCSP</text:span></text:span></text:a></text:p>
      <text:p text:style-name="P182"/>
      <text:p text:style-name="P182">combined with the following “Service information extension” (clause 5.5.9) additionalServiceInformation extension (clause 5.8.2) value:</text:p>
      <text:p text:style-name="P182"/>
      <text:p text:style-name="P228"><text:span text:style-name="T42">http://uri.etsi.org/TrstSvc/</text:span><text:span text:style-name="T43">eSigDir-1999-93-EC-TrustedList/SvcInfoExt/OCSP-QC</text:span></text:p>
      <text:list text:style-name="WW8Num40">
        <text:list-item>
          <text:list>
            <text:list-item>
              <text:list>
                <text:list-item>
                  <text:list>
                    <text:list-item>
                      <text:p text:style-name="P229">Description: a certificate status provider operating an OCSP-server as part of a service from a CSP issuing Qualified Certificates.</text:p>
                    </text:list-item>
                  </text:list>
                </text:list-item>
              </text:list>
            </text:list-item>
          </text:list>
        </text:list-item>
      </text:list>
      <text:p text:style-name="P233"/>
      <text:list text:style-name="WW8Num19">
        <text:list-item>
          <text:p text:style-name="P65">“Service type identifier” (clause 5.5.1) value:<text:tab/> </text:p>
        </text:list-item>
      </text:list>
      <text:p text:style-name="P181">http://uri.etsi.org/TrstSvc/Svctype/Certstatus/CRL</text:p>
      <text:p text:style-name="P182"/>
      <text:p text:style-name="P182">combined with the following “Service information extension” (clause 5.5.9) additionalServiceInformation extension (clause 5.8.2) <text:s/>value:</text:p>
      <text:p text:style-name="P182"/>
      <text:p text:style-name="P228"><text:span text:style-name="T42">http://uri.etsi.org/TrstSvc/</text:span><text:span text:style-name="T43">eSigDir-1999-93-EC-TrustedList/SvcInfoExt/CRL-QC</text:span></text:p>
      <text:list text:style-name="WW8Num40">
        <text:list-item>
          <text:list>
            <text:list-item>
              <text:list>
                <text:list-item>
                  <text:list>
                    <text:list-item>
                      <text:p text:style-name="P229">Description: a certificate status provider operating a CRL as part of a service from a CSP issuing Qualified Certificates.</text:p>
                    </text:list-item>
                  </text:list>
                </text:list-item>
              </text:list>
            </text:list-item>
          </text:list>
        </text:list-item>
      </text:list>
      <text:p text:style-name="P233"/>
      <text:list text:style-name="WW8Num19">
        <text:list-item>
          <text:p text:style-name="P65">“Service type identifier” (clause 5.5.1) value:<text:tab/> </text:p>
        </text:list-item>
      </text:list>
      <text:p text:style-name="P181">http://uri.etsi.org/TrstSvc/Svctype/CA/QC </text:p>
      <text:p text:style-name="P182"/>
      <text:p text:style-name="P182"><text:soft-page-break/>combined with the following “Service information extension” (clause 5.5.9) additionalServiceInformation extension (clause 5.8.2) value:</text:p>
      <text:p text:style-name="P182"/>
      <text:p text:style-name="P233"><text:a xlink:type="simple" xlink:href="http://uri.etsi.org/TrstSvc/eSigDir-1999-93-EC-TrustedList/SvcInfoExt/RootCA-QC"><text:span text:style-name="Internet_20_link"><text:span text:style-name="T42">http://uri.etsi.org/TrstSvc/</text:span></text:span></text:a><text:a xlink:type="simple" xlink:href="http://uri.etsi.org/TrstSvc/eSigDir-1999-93-EC-TrustedList/SvcInfoExt/RootCA-QC"><text:span text:style-name="Internet_20_link">eSigDir-1999-93-EC-TrustedList/SvcInfoExt/RootCA-QC</text:span></text:a><text:span text:style-name="T43"> </text:span></text:p>
      <text:p text:style-name="P234"/>
      <text:list text:style-name="WW8Num19">
        <text:list-item>
          <text:list>
            <text:list-item>
              <text:p text:style-name="P196">Description: a Root Certification Authority from which a certification path can be established down to a Certification Authority issuing Qualified Certificates.</text:p>
            </text:list-item>
          </text:list>
        </text:list-item>
      </text:list>
      <text:p text:style-name="P144"/>
      <text:list text:style-name="WW8Num19">
        <text:list-item>
          <text:p text:style-name="P65">“Service type identifier” (clause 5.5.1) value:<text:tab/> </text:p>
        </text:list-item>
      </text:list>
      <text:p text:style-name="P181">http://uri.etsi.org/TrstSvc/Svctype/TSA </text:p>
      <text:p text:style-name="P182"/>
      <text:p text:style-name="P182">combined with the following “Service information extension” (clause 5.5.9) additionalServiceInformation extension (clause 5.8.2) value:</text:p>
      <text:p text:style-name="P182"/>
      <text:p text:style-name="P233"><text:a xlink:type="simple" xlink:href="http://uri.etsi.org/TrstSvc/eSigDir-1999-93-EC-TrustedList/SvcInfoExt/TSS-QC"><text:span text:style-name="Internet_20_link"><text:span text:style-name="T42">http://uri.etsi.org/TrstSvc/</text:span></text:span></text:a><text:a xlink:type="simple" xlink:href="http://uri.etsi.org/TrstSvc/eSigDir-1999-93-EC-TrustedList/SvcInfoExt/TSS-QC"><text:span text:style-name="Internet_20_link">eSigDir-1999-93-EC-TrustedList/SvcInfoExt/TSS-QC</text:span></text:a><text:span text:style-name="T43"> </text:span></text:p>
      <text:p text:style-name="P234"/>
      <text:list text:style-name="WW8Num40">
        <text:list-item>
          <text:list>
            <text:list-item>
              <text:list>
                <text:list-item>
                  <text:list>
                    <text:list-item>
                      <text:p text:style-name="P229">Description: a time stamping service as part of a service from a certification service provider issuing Qualified Certificates that issue TST that can be used in the qualified signature verification process to ascertain and extend the signature validity when the QC is revoked or expired.</text:p>
                    </text:list-item>
                  </text:list>
                </text:list-item>
              </text:list>
            </text:list-item>
          </text:list>
        </text:list-item>
      </text:list>
      <text:p text:style-name="P291"><text:s text:c="2"/></text:p>
      <text:p text:style-name="P139"/>
      <text:p text:style-name="P143"><text:span text:style-name="T45">Service name </text:span><text:span text:style-name="T50">(clause 5.5.2)</text:span></text:p>
      <text:p text:style-name="P139"/>
      <text:p text:style-name="P136"><text:span text:style-name="T55">This field is REQUIRED and SHALL specify the name under which the CSP identified in “</text:span><text:span text:style-name="T78">TSP name</text:span><text:span text:style-name="T55">” (clause 5.4.1) provides the service identified in “</text:span><text:span text:style-name="T78">Service type identifier</text:span><text:span text:style-name="T55">” (clause 5.5.1). </text:span><text:span text:style-name="T50">This SHALL be a sequence of multilingual character strings (with EN as the mandatory language, and with potentially one or more national languages).</text:span></text:p>
      <text:p text:style-name="P139"/>
      <text:p text:style-name="P143"><text:span text:style-name="T45">Service digital identity </text:span><text:span text:style-name="T50">(clause 5.5.3)</text:span></text:p>
      <text:p text:style-name="P141"/>
      <text:p text:style-name="P136"><text:span text:style-name="T50">This field is REQUIRED and SHALL specify at least one representation of a digital identifier unique to the service whose type is specified in </text:span><text:span text:style-name="T55">“</text:span><text:span text:style-name="T78">Service type identifier</text:span><text:span text:style-name="T55">” (clause 5.5.1) by which the service can be unambiguously identified. </text:span></text:p>
      <text:p text:style-name="P140"/>
      <text:p text:style-name="P136"><text:span text:style-name="T55">In the present specifications, the digital identifier used in this field SHALL be the relevant X.509v3 Certificate being a representation of the public key(s) that the CSP uses for providing the service whose type is specified by the “</text:span><text:span text:style-name="T78">Service type identifier</text:span><text:span text:style-name="T55">” (clause 5.5.1) (i.e. the key used by a RootCA/QC, the key used for signing certificates</text:span><text:span text:style-name="Footnote_20_Symbol"><text:span text:style-name="T55"><text:note text:id="ftn21" text:note-class="footnote"><text:note-citation>21</text:note-citation><text:note-body><text:p text:style-name="Footnote"><text:span text:style-name="T19"><text:s/></text:span><text:span text:style-name="T56">This can be the certificate of a CA issuing end-entity certificates (e.g. CA/PKC, CA/QC) </text:span><text:span text:style-name="T57">or</text:span><text:span text:style-name="T56"> the certificate of a trusted root CA from which a path can be found down to end-entity qualified certificates. Depending on whether or not this information and the information to be found in every end-entity certificate issued under this trusted root can be used to unambiguously determine the appropriate characteristics of any qualified certificate, this information (“Service digital identity”) may need to be completed by “Service information extensions” data (see clause 5.5.9).</text:span></text:p><text:p text:style-name="P250"/></text:note-body></text:note></text:span></text:span><text:span text:style-name="T55">, or alternatively issuing Time Stamp Tokens, or </text:span><text:soft-page-break/><text:span text:style-name="T55">signing CRLs, or signing OCSP responses). This related X.509v3 Certificate SHALL be used as the minimum required digital identifier (being the representation of the public key(s) the CSP uses for providing the listed service). Additional identifiers MAY be used as follows but they all MUST refer to the same identity (i.e. the related X.509v3 certificate):</text:span></text:p>
      <text:p text:style-name="P140"/>
      <text:list text:style-name="WW8Num22">
        <text:list-item>
          <text:p text:style-name="P58"><text:span text:style-name="T55">The distinguished name (DN) of the certificate which can be used to verify electronic signatures of the CSP service specified in “</text:span><text:span text:style-name="T78">Service type identifier</text:span><text:span text:style-name="T55">” (clause 5.5.1);</text:span></text:p>
        </text:list-item>
        <text:list-item>
          <text:p text:style-name="P91">The related public key identifier (i.e. X.509v3 SubjectKeyIdentifier or SKI value);</text:p>
        </text:list-item>
        <text:list-item>
          <text:p text:style-name="P91">The related public key.</text:p>
        </text:list-item>
      </text:list>
      <text:p text:style-name="P92"/>
      <text:p text:style-name="P136"><text:span text:style-name="T9">As a general default principle, </text:span><text:span text:style-name="T55">the digital identifier (i.e. the related X.509v3 certificate) SHALL NOT be present more than once in the Trusted List, i.e. </text:span><text:span text:style-name="T9">there SHALL be one entry per single X.509v3 certificate for a certification service under the listed certification services from a listed CSP in the Trusted List. Conversely, one single X.509v3 certificate SHALL be used in a single service entry as the “Sdi” value.</text:span></text:p>
      <text:p text:style-name="P145"/>
      <text:p text:style-name="P136"><text:span text:style-name="T11">Note(1)</text:span><text:span text:style-name="T14">: The sole case for which the above general default principle may not be applied is the situation where a single X.509v3 certificate is used when issuing different types of Trust Services' Tokens for which different supervision/accreditation schemes apply, for example a single X.509v3 certificate is used by a CSP on the one hand when issuing QCs under an appropriate supervision system and on the other hand when issuing non-qualified certificates under a different supervision/accreditation status. In this case and example, two entries with different “Sti” values (e.g. respectively CA/QC and CA/PKC in the given example) and with the same “Sdi” value (the related X.509v3 certificate) would be used.</text:span></text:p>
      <text:p text:style-name="P146"/>
      <text:p text:style-name="P140">Implementations are ASN.1 or XML dependent and SHALL comply with ETSI TS 102 231 specifications (for ASN.1 see Annex A of ETSI TS 102 231, and for XML see Annex B of ETSI TS 102 231).</text:p>
      <text:p text:style-name="P141"/>
      <text:p text:style-name="P136"><text:span text:style-name="T52">Note(2)</text:span><text:span text:style-name="T50">: When additional ‘qualification’ information needs to be provided with regard to the identified service entry, then, when appropriate, the Scheme Operator SHALL consider the use of the “additionalServiceInformation” extension (clause 5.8.2) of the “</text:span><text:span text:style-name="T77">Service information extension</text:span><text:span text:style-name="T50">” field (clause 5.5.9) according to the purpose of providing such additional "qualification" information. Additionally, the Scheme operator can optionally use clause 5.5.6 (“Scheme service definition URI).</text:span></text:p>
      <text:p text:style-name="P141"/>
      <text:p text:style-name="P143"><text:span text:style-name="T45">Service current status </text:span><text:span text:style-name="T50">(clause 5.5.4)</text:span></text:p>
      <text:p text:style-name="P139"/>
      <text:p text:style-name="P136"><text:soft-page-break/><text:span text:style-name="T55">This </text:span><text:span text:style-name="T50">field is REQUIRED and SHALL specify the identifier of the status of the service through one of the following URIs:</text:span></text:p>
      <text:p text:style-name="P136"/>
      <text:list text:style-name="WW8Num14">
        <text:list-item>
          <text:p text:style-name="P74">Under Supervision </text:p>
        </text:list-item>
      </text:list>
      <text:p text:style-name="P197"><text:span text:style-name="T42">(</text:span><text:a xlink:type="simple" xlink:href="http://uri.etsi.org/TrstSvc/eSigDir-1999-93-EC-TrustedList/Svcstatus/undersupervision"><text:span text:style-name="Internet_20_link">http://uri.etsi.org/TrstSvc/eSigDir-1999-93-EC-TrustedList/Svcstatus/undersupervision</text:span></text:a>); <text:s/></text:p>
      <text:list text:style-name="WW8Num14">
        <text:list-item>
          <text:p text:style-name="P103"><text:span text:style-name="T30">Supervision of Service in Cessation</text:span><text:span text:style-name="T42"> (</text:span><text:a xlink:type="simple" xlink:href="http://uri.etsi.org/TrstSvc/eSigDir-1999-93-EC-TrustedList/Svcstatus/supervisionincessation"><text:span text:style-name="Internet_20_link">http://uri.etsi.org/TrstSvc/eSigDir-1999-93-EC-TrustedList/Svcstatus/supervisionincessation</text:span></text:a>); <text:s/></text:p>
        </text:list-item>
        <text:list-item>
          <text:p text:style-name="P74">Supervision Ceased </text:p>
        </text:list-item>
      </text:list>
      <text:p text:style-name="P160"><text:span text:style-name="T42">(</text:span><text:a xlink:type="simple" xlink:href="http://uri.etsi.org/TrstSvc/eSigDir-1999-93-EC-TrustedList/Svcstatus/supervisionceased"><text:span text:style-name="Internet_20_link">http://uri.etsi.org/TrstSvc/eSigDir-1999-93-EC-TrustedList/Svcstatus/supervisionceased</text:span></text:a>); </text:p>
      <text:list text:style-name="WW8Num14">
        <text:list-item>
          <text:p text:style-name="P75">Supervision Revoked </text:p>
        </text:list-item>
      </text:list>
      <text:p text:style-name="P160">(<text:a xlink:type="simple" xlink:href="http://uri.etsi.org/TrstSvc/eSigDir-1999-93-EC-TrustedList/Svcstatus/supervisionrevoked"><text:span text:style-name="Internet_20_link">http://uri.etsi.org/TrstSvc/eSigDir-1999-93-EC-TrustedList/Svcstatus/supervisionrevoked</text:span></text:a>);</text:p>
      <text:list text:style-name="WW8Num14">
        <text:list-item>
          <text:p text:style-name="P103"><text:span text:style-name="T29">Accredited</text:span><text:span text:style-name="T30"> </text:span></text:p>
        </text:list-item>
      </text:list>
      <text:p text:style-name="P160"><text:span text:style-name="T42">(</text:span><text:a xlink:type="simple" xlink:href="http://uri.etsi.org/TrstSvc/Svcstatus/eSigDir-1999-93-EC-TrustedList/Svcstatus/accredited"><text:span text:style-name="Internet_20_link">http://uri.etsi.org/TrstSvc/Svcstatus/eSigDir-1999-93-EC-TrustedList/Svcstatus/accredited</text:span></text:a>); <text:s/></text:p>
      <text:list text:style-name="WW8Num14">
        <text:list-item>
          <text:p text:style-name="P74">Accreditation Ceased </text:p>
        </text:list-item>
      </text:list>
      <text:p text:style-name="P160"><text:span text:style-name="T42">(</text:span><text:a xlink:type="simple" xlink:href="http://uri.etsi.org/TrstSvc/eSigDir-1999-93-EC-TrustedList/Svcstatus/accreditationceased"><text:span text:style-name="Internet_20_link">http://uri.etsi.org/TrstSvc/eSigDir-1999-93-EC-TrustedList/Svcstatus/accreditationceased</text:span></text:a>); <text:s/></text:p>
      <text:list text:style-name="WW8Num14">
        <text:list-item>
          <text:p text:style-name="P75">Accreditation Revoked </text:p>
        </text:list-item>
      </text:list>
      <text:p text:style-name="P160">(<text:a xlink:type="simple" xlink:href="http://uri.etsi.org/TrstSvc/eSigDir-1999-93-EC-TrustedList/Svcstatus/accreditationrevoked"><text:span text:style-name="Internet_20_link">http://uri.etsi.org/TrstSvc/eSigDir-1999-93-EC-TrustedList/Svcstatus/accreditationrevoked</text:span></text:a>).</text:p>
      <text:p text:style-name="P51"/>
      <text:p text:style-name="P136"/>
      <text:p text:style-name="P136">The above statuses SHALL be interpreted, in the context of the present specifications of the Trusted List as follows:</text:p>
      <text:p text:style-name="P136"/>
      <text:list text:style-name="WW8Num38">
        <text:list-item>
          <text:p text:style-name="P137"><text:span text:style-name="T7">Under Supervision</text:span>: The service identified in “<text:span text:style-name="T78">Service digital identity</text:span><text:span text:style-name="T55">” (clause 5.5.3) provided by the Certification Service Provider (CSP) identified in “</text:span><text:span text:style-name="T78">TSP name</text:span><text:span text:style-name="T55">” (clause 5.4.1) is currently under supervision, for compliance </text:span><text:span text:style-name="T50">with the provisions laid down in Directive 1999/93/EC,</text:span><text:span text:style-name="T55"> by the Member State identified in the “</text:span><text:span text:style-name="T78">Scheme territory</text:span><text:span text:style-name="T55">” (clause 5.3.10) in which the CSP is established.</text:span></text:p>
        </text:list-item>
        <text:list-item>
          <text:p text:style-name="P137"><text:span text:style-name="T7">Supervision of Service in Cessation</text:span>: <text:s/>The service identified in “<text:span text:style-name="T78">Service digital identity</text:span><text:span text:style-name="T55">” (clause 5.5.3) provided by the CSP identified in “</text:span><text:span text:style-name="T78">TSP name</text:span><text:span text:style-name="T55">” (clause 5.4.1) is currently in a cessation phase but still supervised until supervision is ceased or revoked. In the event a different legal person than the one identified in “</text:span><text:span text:style-name="T78">TSP name</text:span><text:span text:style-name="T55">” has taken over the responsibility of ensuring this cessation phase, the identification of this new or fallback legal person (fallback CSP) shall be provided in clause 5.5.6 of the service entry.</text:span></text:p>
        </text:list-item>
        <text:list-item>
          <text:p text:style-name="P137"><text:span text:style-name="T7">Supervision Ceased</text:span>: The validity of the supervision assessment has lapsed without the service identified in “<text:span text:style-name="T78">Service digital identity</text:span><text:span text:style-name="T55">” (clause 5.5.3) </text:span>being re-assessed. The service is currently not under <text:soft-page-break/>supervision any more from the date of the current status as the service is understood to have ceased operations.</text:p>
        </text:list-item>
        <text:list-item>
          <text:p text:style-name="P137"><text:span text:style-name="T7">Supervision Revoked</text:span>: Having been previously supervised, the CSP’s service and potentially the CSP itself has failed to continue to <text:span text:style-name="T55">comply </text:span><text:span text:style-name="T50">with the provisions laid down in Directive 1999/93/EC,</text:span><text:span text:style-name="T55"> as determined by the Member State identified in the “</text:span><text:span text:style-name="T78">Scheme territory</text:span><text:span text:style-name="T55">” (clause 5.3.10) in which the CSP is established. Accordingly the service has been required to cease its operations and must be considered as ceased for the above reason.</text:span></text:p>
        </text:list-item>
      </text:list>
      <text:p text:style-name="P198"/>
      <text:p text:style-name="P200"><text:span text:style-name="T29">Note(1)</text:span>: The status value <text:span text:style-name="T9">“Supervision Revoked” can be a definitive status, even if the CSP then completely ceases its activity; there is no need to migrate to either “Supervision of Service in Cessation” or to “Supervision Ceased” status in this case. Actually, the only way to change the “Supervision Revoked” status is to recover from non-compliance to compliance with the provisions laid down in Directive 1999/93/EC according to the appropriate supervision system in force in the Member State owing the TL, and regaining “Under Supervision” status. “Supervision of Service in Cessation” status, or “Supervision Ceased” status only happens when a CSP directly ceases its related services under supervision, not when supervision has been revoked.</text:span></text:p>
      <text:p text:style-name="P199"/>
      <text:list text:style-name="WW8Num38">
        <text:list-item>
          <text:p text:style-name="P137"><text:span text:style-name="T7">Accredited</text:span>: An accreditation assessment has been performed by the Accreditation Body on behalf of the <text:span text:style-name="T55">Member State identified in the “Scheme territory” (clause 5.3.10) and the </text:span>service identified in “<text:span text:style-name="T78">Service digital identity</text:span><text:span text:style-name="T55">” (clause 5.5.3) provided by the CSP</text:span><text:span text:style-name="Footnote_20_Symbol"><text:span text:style-name="T55"><text:note text:id="ftn22" text:note-class="footnote"><text:note-citation>22</text:note-citation><text:note-body><text:p text:style-name="Footnote"><text:span text:style-name="T9"><text:s/>Note that this accredited CSP may be established in another Member State than the one identified in the “Scheme territory” of the TSL implementation of the TL or in a third country (see Art.7.1(a) of Directive 1999/93/EC).</text:span></text:p></text:note-body></text:note></text:span></text:span><text:span text:style-name="T55"> identified in “</text:span><text:span text:style-name="T78">TSP name</text:span><text:span text:style-name="T55">” (clause 5.4.1) is found to be in compliance </text:span><text:span text:style-name="T50">with the provisions laid down in Directive 1999/93/EC</text:span><text:span text:style-name="T55">.</text:span></text:p>
        </text:list-item>
      </text:list>
      <text:p text:style-name="P235"/>
      <text:p text:style-name="P200"><text:span text:style-name="T29">Note(2)</text:span>:<text:span text:style-name="T29"> </text:span>When used in the context of a CSP issuing QCs that is established in the “<text:span text:style-name="T78">Scheme territory</text:span>”<text:span text:style-name="T55"> (clause 5.3.10)</text:span>, the following two statuses “Accreditation Revoked” and “Accreditation Ceased” MUST be considered as “transit statuses” and MUST not be used as value for “Service current status” as, in case they are used, they MUST be immediately followed in the “Service approval history information” or in the “Service current status” by an “Under supervision” status, potentially followed by any other supervision status defined here above and as illustrated in Figure 1. When used in the context of a CSP not issuing QCs when there is only an associated “voluntary accreditation” scheme with no associated supervision scheme or in the context of a CSP issuing QCs where the CSP is not established in the “<text:span text:style-name="T78">Scheme territory</text:span>”<text:span text:style-name="T55"> (clause 5.3.10)</text:span> (e.g. in a third country), those “Accreditation Revoked” and “Accreditation Ceased” statuses MAY be used as a value for “Service current status”:</text:p>
      <text:p text:style-name="P136"/>
      <text:list text:style-name="WW8Num38">
        <text:list-item>
          <text:p text:style-name="P137"><text:soft-page-break/><text:span text:style-name="T7">Accreditation Ceased</text:span>: The validity of the accreditation assessment has lapsed without the service identified in “<text:span text:style-name="T78">Service digital identity</text:span><text:span text:style-name="T55">” (clause 5.5.3) </text:span>being re-assessed.</text:p>
        </text:list-item>
        <text:list-item>
          <text:p text:style-name="P137"><text:span text:style-name="T7">Accreditation Revoked</text:span>: Having been previously found to be in conformance with the scheme criteria, the service identified in “<text:span text:style-name="T78">Service digital identity</text:span><text:span text:style-name="T55">” (clause 5.5.3) provided by the Certification Service Provider (CSP) identified in “</text:span><text:span text:style-name="T78">TSP name</text:span><text:span text:style-name="T55">” (clause 5.4.1)</text:span>and potentially the CSP itself have failed to continue to <text:span text:style-name="T55">comply </text:span><text:span text:style-name="T50">with the provisions laid down in Directive 1999/93/EC.</text:span></text:p>
        </text:list-item>
      </text:list>
      <text:p text:style-name="P101"/>
      <text:p text:style-name="P136"><text:span text:style-name="T29">Note(3)</text:span>: Exactly the same status values must be used for CSPs issuing QCs and for CSPs not issuing QCs (e.g. Time Stamping Service Providers issuing TSTs, CSPs issuing non-qualified certificates, etc.). The “<text:span text:style-name="T77">Service Type identifier</text:span>” <text:span text:style-name="T50">(clause 5.5.1)</text:span> shall be used to distinguish between applicable supervision/accreditation systems.</text:p>
      <text:p text:style-name="P136"/>
      <text:p text:style-name="P136"><text:span text:style-name="T29">Note(4)</text:span>: <text:span text:style-name="T9">Additional status-related “qualification” information defined at the level of national supervision/accreditation systems for CSPs not issuing QCs MAY be provided at the service level when applicable and required (e.g. to distinguish between several quality/security levels). Scheme Operators SHALL use </text:span><text:span text:style-name="T50">the “additionalServiceInformation” extension (clause 5.8.2) of the “</text:span><text:span text:style-name="T77">Service information extension</text:span><text:span text:style-name="T50">” field (clause 5.5.9) according to the purpose of providing such additional "qualification" information. Additionally, the Scheme operator can optionally use clause 5.5.6 (“Scheme service definition URI).</text:span><text:span text:style-name="T9">.</text:span></text:p>
      <text:p text:style-name="P101"/>
      <text:p text:style-name="P143"><text:span text:style-name="T45">Current status starting date and time </text:span><text:span text:style-name="T50">(clause 5.5.5)</text:span></text:p>
      <text:p text:style-name="P139"/>
      <text:p text:style-name="P140">This field is REQUIRED and SHALL specify the date and time on which the current approval status became effective (date and time value as defined in ETSI TS 102 231 clause 5.1.4).</text:p>
      <text:p text:style-name="P139"/>
      <text:p text:style-name="P143"><text:span text:style-name="T45">Scheme service definition URI </text:span><text:span text:style-name="T50">(clause 5.5.6)</text:span></text:p>
      <text:p text:style-name="P141"/>
      <text:p text:style-name="P138">This field is OPTIONAL, and if present SHALL specify the URI(s) where relying parties can obtain service-specific information provided by the Scheme Operator as a sequence of multilingual pointers (with EN as the mandatory language and potentially with one or more national languages). </text:p>
      <text:p text:style-name="P138"/>
      <text:p text:style-name="P136">When used, the referenced URI(s) MUST provide a path to information describing the service as specified by the scheme. In particular this MAY include when applicable:</text:p>
      <text:p text:style-name="P136"/>
      <text:list text:style-name="WW8Num18">
        <text:list-item>
          <text:p text:style-name="P59"><text:span text:style-name="T9">URI indicating the identity of the fallback CSP in the event of the supervision of a service in cessation for which a fallback CSP is involved (see “</text:span><text:span text:style-name="T79">Service current status</text:span><text:span text:style-name="T9">” – clause 5.5.4);</text:span></text:p>
        </text:list-item>
      </text:list>
      <text:p text:style-name="P159"/>
      <text:list text:style-name="WW8Num18" text:continue-numbering="true">
        <text:list-item>
          <text:p text:style-name="P59"><text:soft-page-break/>URI <text:span text:style-name="T9">leading to documents providing additional information related to the use of some nationally defined specific qualification for a supervised/accredited Trust Service Token provisioning service in consistence with the use of “Service information extension” field (clause 5.5.9) with an “additionalServiceInformation” extension as defined in clause 5.8.2. </text:span></text:p>
        </text:list-item>
        <text:list-item>
          <text:p text:style-name="P59"/>
        </text:list-item>
      </text:list>
      <text:p text:style-name="P141"/>
      <text:p text:style-name="P143"><text:span text:style-name="T45">Service supply points </text:span><text:span text:style-name="T50">(clause 5.5.7)</text:span></text:p>
      <text:p text:style-name="P141"/>
      <text:p text:style-name="P138">This field is OPTIONAL, and if present SHALL specify the URI(s) where relying parties can access the service through a sequence of character strings whose syntax MUST be compliant with RFC 3986.</text:p>
      <text:p text:style-name="P90"/>
      <text:p text:style-name="P143"><text:span text:style-name="T45">TSP service definition URI </text:span><text:span text:style-name="T50">(clause 5.5.8)</text:span></text:p>
      <text:p text:style-name="P141"/>
      <text:p text:style-name="P138">This field is OPTIONAL, and if present SHALL specify the URI(s) where relying parties can obtain service-specific information provided by the TSP as a sequence of multilingual pointers (with EN as the mandatory language and potentially with one or more national languages). The referenced URI(s) MUST provide a path to information describing the service as specified by the TSP.</text:p>
      <text:p text:style-name="P138"/>
      <text:p text:style-name="P143"><text:span text:style-name="T45">Service information extensions </text:span><text:span text:style-name="T50">(clause 5.5.9)</text:span></text:p>
      <text:p text:style-name="P139"/>
      <text:p text:style-name="P136"><text:span text:style-name="T55">In the context of the present specifications, this field is OPTIONAL but SHALL be present when the information provided in the </text:span><text:span text:style-name="T81">“Service digital identity”</text:span><text:span text:style-name="T50"> (clause 5.5.3) </text:span><text:span text:style-name="T55">is not sufficient to unambiguously identify the qualified certificates issued by this service and/or the information present in the related qualified certificates does not allow machine-processable identification of the facts about whether or not the QC is supported by an SSCD</text:span><text:span text:style-name="Footnote_20_Symbol"><text:span text:style-name="T55"><text:note text:id="ftn23" text:note-class="footnote"><text:note-citation>23</text:note-citation><text:note-body><text:p text:style-name="Footnote"><text:span text:style-name="T18"><text:s/>See section 2.2 of the present document.</text:span></text:p></text:note-body></text:note></text:span></text:span><text:span text:style-name="T55">.</text:span></text:p>
      <text:p text:style-name="P140"/>
      <text:p text:style-name="P285"><text:span text:style-name="T58">In the context of the present specifications, when its use is REQUIRED,</text:span><text:span text:style-name="T32"> e.g. for CA/QC services, an optional “</text:span><text:span text:style-name="T80">Service information extensions</text:span><text:span text:style-name="T32">” (“Sie”) information field SHALL be used and structured, according to the “Qualifications” extension defined in ETSI TS 102 231 Annex L.2.1, as a sequence of one or more tuples, each tuple providing:</text:span></text:p>
      <text:p text:style-name="P236"/>
      <text:list text:style-name="WW8Num3">
        <text:list-item>
          <text:list>
            <text:list-item>
              <text:p text:style-name="P287">(filters) Information to be used to further identify under the "Sdi" identified certification service that precise service (i.e. set of qualified certificates) for which additional information is required/provided with regard to the presence or absence of SSCD support (and/or issuance to Legal Person); and</text:p>
            </text:list-item>
          </text:list>
        </text:list-item>
      </text:list>
      <text:p text:style-name="P288"><text:s/></text:p>
      <text:list text:style-name="WW8Num3">
        <text:list-item>
          <text:list>
            <text:list-item>
              <text:p text:style-name="P286"><text:span text:style-name="T34">The associated information (“qualifiers”) about whether this further identified service set of qualified certificates is supported by an SSCD or not (when this information is “QCSSCDStatusAsInCert”, this </text:span><text:soft-page-break/><text:span text:style-name="T34">means that this associated information is part of the QC under an ETSI standardised machine-processable form</text:span><text:span text:style-name="Footnote_20_Symbol"><text:span text:style-name="T34"><text:note text:id="ftn24" text:note-class="footnote"><text:note-citation>24</text:note-citation><text:note-body><text:p text:style-name="Footnote"><text:span text:style-name="T19"><text:s/>This refers to an appropriate combination of ETSI defined QcCompliance statement, QcSSCD statements [</text:span><text:span text:style-name="T17">ETSI TS 101 862</text:span><text:span text:style-name="T19">] or a QCP/QCP+ ETSI defined OID [</text:span><text:span text:style-name="T17">ETSI TS 101 456</text:span><text:span text:style-name="T19">].</text:span></text:p></text:note-body></text:note></text:span></text:span><text:span text:style-name="T34">), and/or information regarding the fact that such QCs are issued to Legal Person (by default they are to be considered as only issued to Natural Persons).</text:span></text:p>
            </text:list-item>
          </text:list>
        </text:list-item>
      </text:list>
      <text:p text:style-name="P202"/>
      <text:list text:style-name="WW8Num11">
        <text:list-item>
          <text:p text:style-name="P134"><text:span text:style-name="T30">QCWithSSCD </text:span><text:span text:style-name="T82">(http://uri.etsi.org/TrstSvc/eSigDir-1999-93-EC-TrustedList/SvcInfoExt/QCWithSSCD)</text:span><text:span text:style-name="T42">: means that it is ensured by the CSP and controlled (supervision model) or audited (accreditation model) by the Member State (respectively its Supervisory Body or Accreditation Body) that any QC issued under the service (QCA) identified in </text:span><text:span text:style-name="T81">“Service digital identity”</text:span><text:span text:style-name="T50"> (clause 5.5.3)</text:span><text:span text:style-name="T42"> and further identified by the above (filters) information used </text:span><text:span text:style-name="T9">to further identify under the "Sdi" identified certification service that precise set of qualified certificates for which this additional information is required with regard to the presence or absence of SSCD support</text:span><text:span text:style-name="T42"> </text:span><text:span text:style-name="T29">ARE</text:span><text:span text:style-name="T42"> supported by an SSCD (i.e. that </text:span><text:span text:style-name="T9">the private key associated</text:span><text:span text:style-name="T42"> </text:span><text:span text:style-name="T9">with the public key in the certificate is stored in a Secure Signature Creation Device conformant with Annex III of</text:span><text:span text:style-name="T42"> </text:span><text:span text:style-name="T9">Directive 1999/93/EC );</text:span></text:p>
        </text:list-item>
      </text:list>
      <text:p text:style-name="P205"/>
      <text:list text:style-name="WW8Num11">
        <text:list-item>
          <text:p text:style-name="P134"><text:span text:style-name="T30">QCNoSSCD </text:span><text:span text:style-name="T82">(http://uri.etsi.org/TrstSvc/eSigDir-1999-93-EC-TrustedList/SvcInfoExt/QCNoSSCD)</text:span><text:span text:style-name="T42">: means that it is ensured by the CSP and controlled (supervision model) or audited (accreditation model) by the Member State (respectively its Supervisory Body or Accreditation Body) that any QC issued under the service (RootCA/QC or CA/QC) identified in </text:span><text:span text:style-name="T81">“Service digital identity”</text:span><text:span text:style-name="T50"> (clause 5.5.3)</text:span><text:span text:style-name="T42"> and further identified by the above (filters) information used </text:span><text:span text:style-name="T9">to further identify under the "Sdi" identified certification service that precise set of qualified certificates for which this additional information is required with regard to the presence or absence of SSCD support</text:span><text:span text:style-name="T42"> </text:span><text:span text:style-name="T29">ARE</text:span><text:span text:style-name="T42"> </text:span><text:span text:style-name="T30">NOT</text:span><text:span text:style-name="T42"> supported by an SSCD (i.e. that </text:span><text:span text:style-name="T9">the private key associated</text:span><text:span text:style-name="T42"> </text:span><text:span text:style-name="T9">with the public key in the certificate is </text:span><text:span text:style-name="T10">not</text:span><text:span text:style-name="T9"> stored in a Secure Signature Creation Device conformant with Annex III of</text:span><text:span text:style-name="T42"> </text:span><text:span text:style-name="T9">Directive 1999/93/EC]).</text:span><text:span text:style-name="T30"> </text:span></text:p>
        </text:list-item>
      </text:list>
      <text:p text:style-name="P205"/>
      <text:list text:style-name="WW8Num11">
        <text:list-item>
          <text:p text:style-name="P134"><text:span text:style-name="T30">QCSSCDStatusAsInCert </text:span><text:span text:style-name="T82">(http://uri.etsi.org/TrstSvc/eSigDir-1999-93-EC-TrustedList/SvcInfoExt/QCSSCDStatusAsInCert)</text:span><text:span text:style-name="T42">: means that it is ensured by the CSP and controlled (supervision model) or audited (accreditation model) by the Member State (respectively its Supervisory Body or Accreditation Body) that any QC issued under the service (CA/QC) identified in </text:span><text:span text:style-name="T81">“Service digital identity”</text:span><text:span text:style-name="T50"> (clause 5.5.3)</text:span><text:span text:style-name="T42">” and further identified by the above (filters) information used </text:span><text:span text:style-name="T9">to further identify under the "Sdi" identified certification service that precise set of qualified certificates for which this additional information is required with regard to the presence or absence of </text:span><text:soft-page-break/><text:span text:style-name="T9">SSCD support</text:span><text:span text:style-name="T42"> SHALL contain the machine-processable information indicating whether or not the QC is supported by an SSCD;</text:span></text:p>
        </text:list-item>
      </text:list>
      <text:p text:style-name="P226"/>
      <text:list text:style-name="WW8Num11">
        <text:list-item>
          <text:p text:style-name="P134"><text:span text:style-name="T30">QCForLegalPerson </text:span><text:span text:style-name="T82">(http://uri.etsi.org/TrstSvc/eSigDir-1999-93-EC-TrustedList/SvcInfoExt/QCForLegalPerson)</text:span><text:span text:style-name="T42">: means that it is ensured by the CSP and controlled (supervision model) or audited (accreditation model) by the Member State (respectively its Supervisory Body or Accreditation Body) that any QC issued under the service (QCA) identified in </text:span><text:span text:style-name="T81">“Service digital identity”</text:span><text:span text:style-name="T50"> (clause 5.5.3)</text:span><text:span text:style-name="T42">” and further identified by the above (filters) information used </text:span><text:span text:style-name="T9">to further identify under the "Sdi" identified certification service that precise set of qualified certificates for which this additional information is required with regard to the issuance to Legal Person </text:span><text:span text:style-name="T29">ARE</text:span><text:span text:style-name="T42"> issued to Legal Persons.</text:span></text:p>
        </text:list-item>
      </text:list>
      <text:p text:style-name="P226"/>
      <text:p text:style-name="P203">Those qualifiers are only to be used as an extension, if the service type is http://uri.etsi.org/TrstSvc/Svctype/CA/QC.</text:p>
      <text:p text:style-name="P101"/>
      <text:p text:style-name="P140"/>
      <text:p text:style-name="P144">This field is implementation specific (ASN.1 or XML) and MUST comply with the specifications provided in ETSI TS 102 231, Annex L.2.1. </text:p>
      <text:p text:style-name="P101"/>
      <text:p text:style-name="P144">In the context of an XML implementation, the specific content of such additional information has to be coded using the xsd file provided in Chapter 3.</text:p>
      <text:p text:style-name="P102"/>
      <text:p text:style-name="P148">Service Approval History</text:p>
      <text:p text:style-name="P148"/>
      <text:p text:style-name="P136"><text:span text:style-name="T54">This field is OPTIONAL but MUST be present if </text:span><text:span text:style-name="T81">“Historical information period”</text:span><text:span text:style-name="T50"> (clause 5.3.12)</text:span><text:span text:style-name="T47"> </text:span><text:span text:style-name="T54">is non-zero. Thus, in the context of the present specifications, the scheme MUST retain historical information. In the case where historical information is intended to be retained but the service has no history prior to the current status (i.e. a first recorded status or history information not retained by the scheme operator) this field SHALL be empty. Otherwise, for each change in TSP service current status which occurred within the historical information period as specified in ETSI TS 102 231 clause 5.3.12, information on the previous approval status SHALL be provided in a descending order of status change date and time (i.e. the date and time on which the subsequent approval status became effective).</text:span></text:p>
      <text:p text:style-name="P142"/>
      <text:p text:style-name="P142">This SHALL be a sequence of history information as defined hereafter.</text:p>
      <text:p text:style-name="P148"/>
      <text:p text:style-name="P206">TSP(1) Service(1) History(1)</text:p>
      <text:p text:style-name="P208"/>
      <text:p text:style-name="P207"><text:span text:style-name="T45">Service type identifier </text:span><text:span text:style-name="T50">(clause 5.6.1)</text:span></text:p>
      <text:p text:style-name="P209"/>
      <text:p text:style-name="P211"><text:soft-page-break/><text:span text:style-name="T50">This field is REQUIRED and SHALL specify the identifier of the service type, with the format and meaning used in </text:span><text:span text:style-name="T77">“TSP Service Information – Service type identifier”</text:span><text:span text:style-name="T50"> (clause 5.5.1).</text:span></text:p>
      <text:p text:style-name="P90"/>
      <text:p text:style-name="P207"><text:span text:style-name="T45">Service name </text:span><text:span text:style-name="T50">(clause 5.6.2)</text:span></text:p>
      <text:p text:style-name="P210"/>
      <text:p text:style-name="P211"><text:span text:style-name="T50">This field is REQUIRED and SHALL specify the name under which the CSP provided the service identified in </text:span><text:span text:style-name="T77">“TSP Service Information – Service type identifier”</text:span><text:span text:style-name="T50"> (clause 5.5.1), with the format and meaning used in </text:span><text:span text:style-name="T77">“TSP Service Information – Service name”</text:span><text:span text:style-name="T50"> (clause 5.5.2). </text:span><text:span text:style-name="T9">This clause does not require that the name be the same as that specified in clause 5.5.2. A change of name MAY be one of the circumstances requiring a new status.</text:span></text:p>
      <text:p text:style-name="P210"/>
      <text:p text:style-name="P207"><text:span text:style-name="T45">Service digital identity </text:span><text:span text:style-name="T50">(clause 5.6.3)</text:span></text:p>
      <text:p text:style-name="P209"/>
      <text:p text:style-name="P211"><text:span text:style-name="T50">This field is REQUIRED and SHALL specify at least one representation of a digital identifier unique to the service specified in </text:span><text:span text:style-name="T77">“TSP Service Information – Service digital identity”</text:span><text:span text:style-name="T50"> (clause 5.5.3) with the same format and meaning.</text:span></text:p>
      <text:p text:style-name="P209"/>
      <text:p text:style-name="P207"><text:span text:style-name="T45">Service previous status </text:span><text:span text:style-name="T50">(clause 5.6.4)</text:span></text:p>
      <text:p text:style-name="P209"/>
      <text:p text:style-name="P211"><text:span text:style-name="T50">This field is REQUIRED and SHALL specify the identifier of the previous status of the service, with the format and meaning used in </text:span><text:span text:style-name="T77">“TSP Service Information – Service current status”</text:span><text:span text:style-name="T50"> (clause 5.5.4).</text:span></text:p>
      <text:p text:style-name="P209"/>
      <text:p text:style-name="P207"><text:span text:style-name="T45">Previous status starting date and time </text:span><text:span text:style-name="T50">(clause 5.6.5)</text:span></text:p>
      <text:p text:style-name="P210"/>
      <text:p text:style-name="P211"><text:span text:style-name="T50">This field is REQUIRED and SHALL specify the date and time on which the previous status in question became effective, with the format and meaning used in </text:span><text:span text:style-name="T77">“TSP Service Information – Service current status starting date and time”</text:span><text:span text:style-name="T50"> (clause 5.5.5).</text:span></text:p>
      <text:p text:style-name="P102"/>
      <text:p text:style-name="P207"><text:span text:style-name="T45">Service information extensions </text:span><text:span text:style-name="T50">(clause 5.6.6)</text:span></text:p>
      <text:p text:style-name="P210"/>
      <text:p text:style-name="P211"><text:span text:style-name="T9">This field is OPTIONAL and MAY be used by scheme operators to provide specific service-related information with the format and meaning used in </text:span><text:span text:style-name="T77">“TSP Service Information – Service information extensions”</text:span><text:span text:style-name="T50"> (</text:span><text:span text:style-name="T9">clause 5.5.9).</text:span></text:p>
      <text:p text:style-name="P212"/>
      <text:p text:style-name="P212"/>
      <text:p text:style-name="P206">TSP(1) Service(1) History(2)</text:p>
      <text:p text:style-name="P209">Idem for TSP(1) Service(1) History(2) (prior to History 1)</text:p>
      <text:p text:style-name="P143"><text:span text:style-name="T50"><text:s text:c="3"/></text:span><text:span text:style-name="T52">...</text:span></text:p>
      <text:p text:style-name="P81"/>
      <text:p text:style-name="P195">TSP(1) Service(2)</text:p>
      <text:p text:style-name="P141">Idem for TSP(1) Service 2 (as applicable)</text:p>
      <text:p text:style-name="P213">TSP(1)Service(2)History(1)</text:p>
      <text:p text:style-name="P213"><text:soft-page-break/>...</text:p>
      <text:p text:style-name="P90"/>
      <text:p text:style-name="P214">TSP(2) Information</text:p>
      <text:p text:style-name="P118">Idem for TSP 2 (as applicable)</text:p>
      <text:p text:style-name="P215">Idem for TSP 2 Service 1</text:p>
      <text:p text:style-name="P216">Idem for TSP 2 Service 1 History 1</text:p>
      <text:p text:style-name="P147">...</text:p>
      <text:p text:style-name="P102"/>
      <text:p text:style-name="P102"/>
      <text:p text:style-name="P102">Signed TSL</text:p>
      <text:p text:style-name="P100"/>
      <text:p text:style-name="P51"><text:span text:style-name="T42">The TSL, established under the present specifications, SHOULD</text:span><text:span text:style-name="Footnote_20_Symbol"><text:span text:style-name="T42"><text:note text:id="ftn25" text:note-class="footnote"><text:note-citation>25</text:note-citation><text:note-body><text:p text:style-name="Footnote"><text:span text:style-name="T19"><text:s/></text:span><text:span text:style-name="T17">While the implementation of their TL in full compliance with the ETSI TS 102 231, and thus electronically signed, can be considered as the ideal target for all Member States, in order to guarantee a truly interoperable, online and machine-processable framework to facilitate the validation and cross-border use of QES and AdES</text:span><text:span text:style-name="T21">QC</text:span><text:span text:style-name="T17">, Member States will be allowed, for practical reasons, to implement intermediate forms of their TL according to the present technical specifications provided that they ensure the dissemination of those TL intermediate forms through secure channels. </text:span></text:p><text:p text:style-name="P247"/></text:note-body></text:note></text:span></text:span><text:span text:style-name="T42"> be signed by the </text:span><text:span text:style-name="T78">“Scheme operator name”</text:span><text:span text:style-name="T50"> (clause 5.3.4)</text:span><text:span text:style-name="T42"> to ensure its authenticity and integrity. </text:span></text:p>
      <text:p text:style-name="P101"/>
      <text:p text:style-name="P51"><text:span text:style-name="T42">It is recommended that the format of the signature SHALL be CAdES BES/EPES for ASN.1 implementations, and XAdES BES/EPES as defined by ETSI TS 101 903 specifications for XML implementations.</text:span><text:span text:style-name="Footnote_20_Symbol"><text:span text:style-name="T42"><text:note text:id="ftn26" text:note-class="footnote"><text:note-citation>26</text:note-citation><text:note-body><text:p text:style-name="Footnote"><text:span text:style-name="T18"><text:s/>It is mandatory to protect the Scheme Operator signing certificate with the signature in one of the ways specified by ETSI TS 101 733 or ETSI TS 101 903 respectively.</text:span></text:p><text:p text:style-name="P249"/></text:note-body></text:note></text:span></text:span><text:span text:style-name="T42"> Such electronic signature implementations SHALL meet requirements as stated in ETSI TS 102 231 Annexes A or B respectively.</text:span></text:p>
      <text:p text:style-name="P101"/>
      <text:p text:style-name="P101">Additional general requirements regarding the signature are stated in the following sections.</text:p>
      <text:p text:style-name="P102"/>
      <text:p text:style-name="P80"><text:span text:style-name="T45">Scheme identification </text:span><text:span text:style-name="T50">(clause 5.7.2)</text:span></text:p>
      <text:p text:style-name="P90"/>
      <text:p text:style-name="P88">This field is REQUIRED and SHALL specify a reference assigned by the scheme operator which uniquely identifies the scheme described in the present specifications and the established TSL, and MUST be included in the calculation of the signature. This is expected to be a character string or a bit string.</text:p>
      <text:p text:style-name="P86"/>
      <text:p text:style-name="P51">In the context of the present specifications the assigned reference SHALL be the concatenation of the “<text:span text:style-name="T43">TSL type</text:span>” <text:span text:style-name="T50">(clause 5.3.3)</text:span>, the “<text:span text:style-name="T43">Scheme name</text:span>”<text:span text:style-name="T43"> </text:span><text:span text:style-name="T50">(clause 5.3.6)</text:span> and the value of the SubjectKeyIdentifier extension of the certificate used by the Scheme operator to electronically sign the TSL.</text:p>
      <text:p text:style-name="P90"/>
      <text:p text:style-name="P80"><text:span text:style-name="T45">Signature algorithm identifier </text:span><text:span text:style-name="T50">(clause 5.7.3)</text:span></text:p>
      <text:p text:style-name="P90"/>
      <text:p text:style-name="P88">This field is REQUIRED and SHALL specify the cryptographic algorithm that has been used to create the signature. Depending on the algorithm used, this field MAY require additional parameters. This field MUST be included in the calculation of the signature.</text:p>
      <text:p text:style-name="P93"/>
      <text:p text:style-name="P80"><text:span text:style-name="T45">Signature value </text:span><text:span text:style-name="T50">(clause 5.7.4)</text:span></text:p>
      <text:p text:style-name="P90"><text:soft-page-break/></text:p>
      <text:p text:style-name="P87">This field is REQUIRED and SHALL contain the actual value of the digital signature. All fields of the TSL (except the signature value itself) MUST be included in the calculation of the signature.</text:p>
      <text:p text:style-name="P6"/>
      <text:p text:style-name="P6"/>
      <text:p text:style-name="P6"><text:span text:style-name="T44">TSL extensions</text:span><text:span text:style-name="T29"> </text:span>(clause 5.8)</text:p>
      <text:p text:style-name="P6"/>
      <text:p text:style-name="P6"><text:span text:style-name="T44">expiredCertsRevocationInfo</text:span><text:span text:style-name="T29"> </text:span>Extension (clause 5.8.1)</text:p>
      <text:p text:style-name="P6"/>
      <text:p text:style-name="P6">This extension is OPTIONAL. When used it MUST comply to the specifications of ETSI TS 102 231, clause 5.8.1.</text:p>
      <text:p text:style-name="P6"/>
      <text:p text:style-name="P6"><text:span text:style-name="T44">additionalServiceInformation</text:span><text:span text:style-name="T29"> </text:span>Extension (clause 5.8.2)</text:p>
      <text:p text:style-name="P6"/>
      <text:p text:style-name="P6">This OPTIONAL extension, when used, MUST be used at Service level only and only in the field defined in clause 5.5.9 (“Service information extension”). It is used to provide additional information on a service. This SHALL be a sequence of one or more tuples, each tuple giving:</text:p>
      <text:p text:style-name="P6"/>
      <text:list text:style-name="WW8Num5">
        <text:list-item>
          <text:p text:style-name="P60">an URI identifying the additional information, e.g.:</text:p>
          <text:list>
            <text:list-item>
              <text:p text:style-name="P60">an URI <text:span text:style-name="T9">indicating some nationally defined specific qualification for a supervised/accredited Trust Service Token provisioning service, e.g. </text:span></text:p>
            </text:list-item>
          </text:list>
        </text:list-item>
      </text:list>
      <text:p text:style-name="P230"/>
      <text:list text:style-name="WW8Num8">
        <text:list-item>
          <text:list>
            <text:list-item>
              <text:p text:style-name="P201"><text:span text:style-name="T9">a specific security/quality granularity level with regard to national supervision/accreditation scheme for CSPs not issuing QCs (e.g. RGS */**/*** in FR, specific “supervision” status set by national legislation for specific CSPs issuing QCs in DE), see Note(4) of “</text:span><text:span text:style-name="T79">Service current status</text:span><text:span text:style-name="T9">” – clause 5.5.4;</text:span></text:p>
            </text:list-item>
          </text:list>
        </text:list-item>
      </text:list>
      <text:p text:style-name="P217"/>
      <text:list text:style-name="WW8Num8">
        <text:list-item>
          <text:list>
            <text:list-item>
              <text:p text:style-name="P204">or a specific legal status for a supervised/accredited Trust Service Token provisioning (e.g. nationally defined “qualified TST” as in DE or HU);</text:p>
            </text:list-item>
          </text:list>
        </text:list-item>
      </text:list>
      <text:p text:style-name="P237"/>
      <text:list text:style-name="WW8Num8">
        <text:list-item>
          <text:list>
            <text:list-item>
              <text:p text:style-name="P201">or meaning of a specific Policy identifier present in a X.509v3 certificate provided in “Sdi” field.</text:p>
            </text:list-item>
          </text:list>
        </text:list-item>
      </text:list>
      <text:p text:style-name="List_20_Paragraph"/>
      <text:list text:style-name="WW8Num5">
        <text:list-item>
          <text:list>
            <text:list-item>
              <text:p text:style-name="P60">or a registered URI as specified in “Service type identifier”, clause 5.5.1, in order to further specify the participation of the “Sti” identified service as being a component service of a certification service provider issuing QC (e.g., OCSP-QC, CRL-QC, and RootCA-QC); </text:p>
            </text:list-item>
          </text:list>
        </text:list-item>
      </text:list>
      <text:p text:style-name="P290"/>
      <text:list text:style-name="WW8Num5" text:continue-numbering="true">
        <text:list-item>
          <text:p text:style-name="P269">an optional string containing the serviceInformation value, meaning as specified in the scheme (e.g. *, ** or ***);</text:p>
        </text:list-item>
      </text:list>
      <text:p text:style-name="P289"/>
      <text:list text:style-name="WW8Num5" text:continue-numbering="true">
        <text:list-item>
          <text:p text:style-name="P269">any optional additional information provided in a scheme-specific format.</text:p>
        </text:list-item>
      </text:list>
      <text:p text:style-name="P265"/>
      <text:p text:style-name="P266"><text:soft-page-break/>Dereferencing the URI SHOULD lead to human readable documents containing all the details required to understand the extension, and in particular explaining the meaning of the given URIs, specifying the possible values for serviceInformation and the meaning for each value. </text:p>
      <text:p text:style-name="P6"/>
      <text:p text:style-name="P6"/>
      <text:p text:style-name="P6"><text:span text:style-name="T44">Qualifications</text:span><text:span text:style-name="T48"> Extension</text:span><text:span text:style-name="T10"> </text:span><text:span text:style-name="T9">(clause L.2.1)</text:span></text:p>
      <text:p text:style-name="P63"/>
      <text:p text:style-name="P292">Description:<text:tab/>This field is OPTIONAL but SHALL be present when its use is REQUIRED, e.g. for RootCA/QC or CA/QC services, and when</text:p>
      <text:p text:style-name="P293">•<text:tab/>the information provided in the “Service digital identity” is not sufficient to unambiguously identify the qualified certificates issued by this service </text:p>
      <text:p text:style-name="P293">•<text:tab/>the information present in the related qualified certificates does not allow machine-processable identification of the facts about whether or not the QC is supported by an SSCD.</text:p>
      <text:p text:style-name="P293">When used, this service level extension MUST only be used in the field defined in “Service information extension” (clause 5.5.9). </text:p>
      <text:p text:style-name="P292">Format:<text:tab/>A non-empty sequence of one or more Qualification-elements (clause L.2.1.2) as defined in ETSI TS 102 231 Annex L.2.</text:p>
      <text:p text:style-name="P220">Chapter II</text:p>
      <text:p text:style-name="P106"><text:s/>ETSI xsd file regarding ETSI TS 102 231 version 3</text:p>
      <text:p text:style-name="P97"/>
      <text:p text:style-name="P96">This information is provided in its current state. Should problems appear in using this xsd file, they should be reported to ETSI for fixing actions.</text:p>
      <text:p text:style-name="P51"/>
      <text:p text:style-name="HTML_20_Preformatted">&lt;?xml version="1.0" encoding="UTF-8"?&gt;</text:p>
      <text:p text:style-name="HTML_20_Preformatted">&lt;!-- edited with XML Spy v4.1 U (http://www.xmlspy.com) by Juan Carlos Cruellas (UPC Dpt. Arquitectura de Computadors) --&gt;</text:p>
      <text:p text:style-name="HTML_20_Preformatted">&lt;!-- <text:s text:c="34"/>****** NOTICE ****** <text:s text:c="43"/></text:p>
      <text:p text:style-name="HTML_20_Preformatted">This version of this document is NOT a formally-approved and issued ETSI publication. <text:s/></text:p>
      <text:p text:style-name="HTML_20_Preformatted">This document is a Â‘work-in-progressÂ’ being undertaken by the TC ESI STF 290 and has been revised</text:p>
      <text:p text:style-name="HTML_20_Preformatted">to correct identified errors and omissions in the current extant formal ETSI publication and to </text:p>
      <text:p text:style-name="HTML_20_Preformatted">also resolve issues of interpretation raised during implementations based upon that publication <text:s/></text:p>
      <text:p text:style-name="HTML_20_Preformatted">which are considered to be neither contentious nor to change the fundamental TSL structure defined </text:p>
      <text:p text:style-name="HTML_20_Preformatted">in the original TS 102 231 document and its XSD counterpart.</text:p>
      <text:p text:style-name="HTML_20_Preformatted">--&gt;</text:p>
      <text:p text:style-name="HTML_20_Preformatted">&lt;xsd:schema targetNamespace="http://uri.etsi.org/02231/v2#" xmlns:xsi="http://www.w3.org/2001/XMLSchema-instance" xmlns:xsd="http://www.w3.org/2001/XMLSchema" xmlns:ds="http://www.w3.org/2000/09/xmldsig#" xmlns:tsl="http://uri.etsi.org/02231/v2#" elementFormDefault="qualified" attributeFormDefault="unqualified"&gt;</text:p>
      <text:p text:style-name="HTML_20_Preformatted"><text:tab/><text:span text:style-name="T59">&lt;!-- Imports --&gt;</text:span></text:p>
      <text:p text:style-name="P255"><text:tab/>&lt;xsd:import namespace="http://www.w3.org/XML/1998/namespace" schemaLocation="http://www.w3.org/2001/xml.xsd"/&gt;</text:p>
      <text:p text:style-name="P255"><text:tab/>&lt;xsd:import namespace="http://www.w3.org/2000/09/xmldsig#" schemaLocation="http://www.w3.org/TR/2002/REC-xmldsig-core-20020212/xmldsig-core-schema.xsd"/&gt;</text:p>
      <text:p text:style-name="HTML_20_Preformatted"><text:span text:style-name="T59"><text:tab/></text:span>&lt;!-- Begin auxiliary types --&gt;</text:p>
      <text:p text:style-name="HTML_20_Preformatted"><text:tab/>&lt;!--InternationalNamesType--&gt;</text:p>
      <text:p text:style-name="HTML_20_Preformatted"><text:tab/>&lt;xsd:complexType name="InternationalNamesType"&gt;</text:p>
      <text:p text:style-name="HTML_20_Preformatted"><text:tab/><text:tab/>&lt;xsd:sequence&gt;</text:p>
      <text:p text:style-name="HTML_20_Preformatted"><text:tab/><text:tab/><text:tab/>&lt;xsd:element name="Name" type="tsl:MultiLangNormStringType" maxOccurs="unbounded"/&gt;</text:p>
      <text:p text:style-name="HTML_20_Preformatted"><text:tab/><text:tab/>&lt;/xsd:sequence&gt;</text:p>
      <text:p text:style-name="HTML_20_Preformatted"><text:tab/>&lt;/xsd:complexType&gt;</text:p>
      <text:p text:style-name="HTML_20_Preformatted"><text:tab/>&lt;xsd:complexType name="MultiLangNormStringType"&gt;</text:p>
      <text:p text:style-name="HTML_20_Preformatted"><text:tab/><text:tab/>&lt;xsd:simpleContent&gt;</text:p>
      <text:p text:style-name="HTML_20_Preformatted"><text:tab/><text:tab/><text:tab/>&lt;xsd:extension base="tsl:NonEmptyNormalizedString"&gt;</text:p>
      <text:p text:style-name="HTML_20_Preformatted"><text:tab/><text:tab/><text:tab/><text:tab/>&lt;xsd:attribute ref="xml:lang" use="required"/&gt;</text:p>
      <text:p text:style-name="HTML_20_Preformatted"><text:tab/><text:tab/><text:tab/>&lt;/xsd:extension&gt;</text:p>
      <text:p text:style-name="HTML_20_Preformatted"><text:tab/><text:tab/>&lt;/xsd:simpleContent&gt;</text:p>
      <text:p text:style-name="HTML_20_Preformatted"><text:tab/>&lt;/xsd:complexType&gt;</text:p>
      <text:p text:style-name="HTML_20_Preformatted"><text:tab/>&lt;xsd:complexType name="MultiLangStringType"&gt;</text:p>
      <text:p text:style-name="HTML_20_Preformatted"><text:tab/><text:tab/>&lt;xsd:simpleContent&gt;</text:p>
      <text:p text:style-name="HTML_20_Preformatted"><text:tab/><text:tab/><text:tab/>&lt;xsd:extension base="tsl:NonEmptyString"&gt;</text:p>
      <text:p text:style-name="HTML_20_Preformatted"><text:tab/><text:tab/><text:tab/><text:tab/>&lt;xsd:attribute ref="xml:lang" use="required"/&gt;</text:p>
      <text:p text:style-name="HTML_20_Preformatted"><text:tab/><text:tab/><text:tab/>&lt;/xsd:extension&gt;</text:p>
      <text:p text:style-name="HTML_20_Preformatted"><text:tab/><text:tab/>&lt;/xsd:simpleContent&gt;</text:p>
      <text:p text:style-name="HTML_20_Preformatted"><text:tab/>&lt;/xsd:complexType&gt;</text:p>
      <text:p text:style-name="HTML_20_Preformatted"><text:tab/>&lt;xsd:simpleType name="NonEmptyString"&gt;</text:p>
      <text:p text:style-name="HTML_20_Preformatted"><text:tab/><text:tab/>&lt;xsd:restriction base="xsd:string"&gt;</text:p>
      <text:p text:style-name="HTML_20_Preformatted"><text:tab/><text:tab/><text:tab/>&lt;xsd:minLength value="1"/&gt;</text:p>
      <text:p text:style-name="HTML_20_Preformatted"><text:soft-page-break/><text:tab/><text:tab/>&lt;/xsd:restriction&gt;</text:p>
      <text:p text:style-name="HTML_20_Preformatted"><text:tab/>&lt;/xsd:simpleType&gt;</text:p>
      <text:p text:style-name="HTML_20_Preformatted"><text:tab/>&lt;xsd:simpleType name="NonEmptyNormalizedString"&gt;</text:p>
      <text:p text:style-name="HTML_20_Preformatted"><text:tab/><text:tab/>&lt;xsd:restriction base="xsd:normalizedString"&gt;</text:p>
      <text:p text:style-name="HTML_20_Preformatted"><text:tab/><text:tab/><text:tab/>&lt;xsd:minLength value="1"/&gt;</text:p>
      <text:p text:style-name="HTML_20_Preformatted"><text:tab/><text:tab/>&lt;/xsd:restriction&gt;</text:p>
      <text:p text:style-name="HTML_20_Preformatted"><text:tab/>&lt;/xsd:simpleType&gt;</text:p>
      <text:p text:style-name="HTML_20_Preformatted"><text:tab/>&lt;!-- AddressType --&gt;</text:p>
      <text:p text:style-name="HTML_20_Preformatted"><text:tab/>&lt;xsd:complexType name="AddressType"&gt;</text:p>
      <text:p text:style-name="HTML_20_Preformatted"><text:tab/><text:tab/>&lt;xsd:sequence&gt;</text:p>
      <text:p text:style-name="HTML_20_Preformatted"><text:tab/><text:tab/><text:tab/>&lt;xsd:element ref="tsl:PostalAddresses"/&gt;</text:p>
      <text:p text:style-name="HTML_20_Preformatted"><text:tab/><text:tab/><text:tab/>&lt;xsd:element ref="tsl:ElectronicAddress"/&gt;</text:p>
      <text:p text:style-name="HTML_20_Preformatted"><text:tab/><text:tab/>&lt;/xsd:sequence&gt;</text:p>
      <text:p text:style-name="HTML_20_Preformatted"><text:tab/>&lt;/xsd:complexType&gt;</text:p>
      <text:p text:style-name="HTML_20_Preformatted"><text:tab/>&lt;!--PostalAddressList Type--&gt;</text:p>
      <text:p text:style-name="HTML_20_Preformatted"><text:tab/>&lt;xsd:element name="PostalAddresses" type="tsl:PostalAddressListType"/&gt;</text:p>
      <text:p text:style-name="HTML_20_Preformatted"><text:tab/>&lt;xsd:complexType name="PostalAddressListType"&gt;</text:p>
      <text:p text:style-name="HTML_20_Preformatted"><text:tab/><text:tab/>&lt;xsd:sequence&gt;</text:p>
      <text:p text:style-name="HTML_20_Preformatted"><text:tab/><text:tab/><text:tab/>&lt;xsd:element ref="tsl:PostalAddress" maxOccurs="unbounded"/&gt;</text:p>
      <text:p text:style-name="HTML_20_Preformatted"><text:tab/><text:tab/>&lt;/xsd:sequence&gt;</text:p>
      <text:p text:style-name="HTML_20_Preformatted"><text:tab/>&lt;/xsd:complexType&gt;</text:p>
      <text:p text:style-name="HTML_20_Preformatted"><text:tab/>&lt;!--PostalAddress Type--&gt;</text:p>
      <text:p text:style-name="HTML_20_Preformatted"><text:tab/>&lt;xsd:element name="PostalAddress" type="tsl:PostalAddressType"/&gt;</text:p>
      <text:p text:style-name="HTML_20_Preformatted"><text:tab/>&lt;xsd:complexType name="PostalAddressType"&gt;</text:p>
      <text:p text:style-name="HTML_20_Preformatted"><text:tab/><text:tab/>&lt;xsd:sequence&gt;</text:p>
      <text:p text:style-name="HTML_20_Preformatted"><text:tab/><text:tab/><text:tab/>&lt;xsd:element name="StreetAddress" type="tsl:NonEmptyString"/&gt;</text:p>
      <text:p text:style-name="HTML_20_Preformatted"><text:tab/><text:tab/><text:tab/>&lt;xsd:element name="Locality" type="tsl:NonEmptyString"/&gt;</text:p>
      <text:p text:style-name="HTML_20_Preformatted"><text:tab/><text:tab/><text:tab/>&lt;xsd:element name="StateOrProvince" type="tsl:NonEmptyString" minOccurs="0"/&gt;</text:p>
      <text:p text:style-name="HTML_20_Preformatted"><text:tab/><text:tab/><text:tab/>&lt;xsd:element name="PostalCode" type="tsl:NonEmptyString" minOccurs="0"/&gt;</text:p>
      <text:p text:style-name="HTML_20_Preformatted"><text:tab/><text:tab/><text:tab/>&lt;xsd:element name="CountryName" type="tsl:NonEmptyString"/&gt;</text:p>
      <text:p text:style-name="HTML_20_Preformatted"><text:tab/><text:tab/>&lt;/xsd:sequence&gt;</text:p>
      <text:p text:style-name="HTML_20_Preformatted"><text:tab/><text:tab/>&lt;xsd:attribute ref="xml:lang" use="required"/&gt;</text:p>
      <text:p text:style-name="HTML_20_Preformatted"><text:tab/>&lt;/xsd:complexType&gt;</text:p>
      <text:p text:style-name="HTML_20_Preformatted"><text:tab/>&lt;!--ElectronicAddressType--&gt;</text:p>
      <text:p text:style-name="HTML_20_Preformatted"><text:tab/>&lt;xsd:element name="ElectronicAddress" type="tsl:ElectronicAddressType"/&gt;</text:p>
      <text:p text:style-name="HTML_20_Preformatted"><text:tab/>&lt;xsd:complexType name="ElectronicAddressType"&gt;</text:p>
      <text:p text:style-name="HTML_20_Preformatted"><text:tab/><text:tab/>&lt;xsd:sequence&gt;</text:p>
      <text:p text:style-name="HTML_20_Preformatted"><text:tab/><text:tab/><text:tab/>&lt;xsd:element name="URI" type="tsl:NonEmptyURIType" maxOccurs="unbounded"/&gt;</text:p>
      <text:p text:style-name="HTML_20_Preformatted"><text:tab/><text:tab/>&lt;/xsd:sequence&gt;</text:p>
      <text:p text:style-name="HTML_20_Preformatted"><text:tab/>&lt;/xsd:complexType&gt;</text:p>
      <text:p text:style-name="HTML_20_Preformatted"><text:tab/>&lt;!-- Types for extensions in TSL --&gt;</text:p>
      <text:p text:style-name="HTML_20_Preformatted"><text:tab/>&lt;xsd:complexType name="AnyType" mixed="true"&gt;</text:p>
      <text:p text:style-name="HTML_20_Preformatted"><text:tab/><text:tab/>&lt;xsd:sequence minOccurs="0" maxOccurs="unbounded"&gt;</text:p>
      <text:p text:style-name="HTML_20_Preformatted"><text:tab/><text:tab/><text:tab/>&lt;xsd:any processContents="lax"/&gt;</text:p>
      <text:p text:style-name="HTML_20_Preformatted"><text:tab/><text:tab/>&lt;/xsd:sequence&gt;</text:p>
      <text:p text:style-name="HTML_20_Preformatted"><text:tab/>&lt;/xsd:complexType&gt;</text:p>
      <text:p text:style-name="HTML_20_Preformatted"><text:tab/>&lt;xsd:element name="Extension" type="tsl:ExtensionType"/&gt;</text:p>
      <text:p text:style-name="HTML_20_Preformatted"><text:tab/>&lt;xsd:complexType name="ExtensionType"&gt;</text:p>
      <text:p text:style-name="HTML_20_Preformatted"><text:tab/><text:tab/>&lt;xsd:complexContent&gt;</text:p>
      <text:p text:style-name="HTML_20_Preformatted"><text:tab/><text:tab/><text:tab/>&lt;xsd:extension base="tsl:AnyType"&gt;</text:p>
      <text:p text:style-name="HTML_20_Preformatted"><text:tab/><text:tab/><text:tab/><text:tab/>&lt;xsd:attribute name="Critical" type="xsd:boolean" use="required"/&gt;</text:p>
      <text:p text:style-name="HTML_20_Preformatted"><text:tab/><text:tab/><text:tab/>&lt;/xsd:extension&gt;</text:p>
      <text:p text:style-name="HTML_20_Preformatted"><text:tab/><text:tab/>&lt;/xsd:complexContent&gt;</text:p>
      <text:p text:style-name="HTML_20_Preformatted"><text:tab/>&lt;/xsd:complexType&gt;</text:p>
      <text:p text:style-name="HTML_20_Preformatted"><text:soft-page-break/><text:tab/>&lt;xsd:complexType name="ExtensionsListType"&gt;</text:p>
      <text:p text:style-name="HTML_20_Preformatted"><text:tab/><text:tab/>&lt;xsd:sequence&gt;</text:p>
      <text:p text:style-name="HTML_20_Preformatted"><text:tab/><text:tab/><text:tab/>&lt;xsd:element ref="tsl:Extension" maxOccurs="unbounded"/&gt;</text:p>
      <text:p text:style-name="HTML_20_Preformatted"><text:tab/><text:tab/>&lt;/xsd:sequence&gt;</text:p>
      <text:p text:style-name="HTML_20_Preformatted"><text:tab/>&lt;/xsd:complexType&gt;</text:p>
      <text:p text:style-name="HTML_20_Preformatted"><text:tab/>&lt;!--NonEmptyURIType--&gt;</text:p>
      <text:p text:style-name="HTML_20_Preformatted"><text:tab/>&lt;xsd:simpleType name="NonEmptyURIType"&gt;</text:p>
      <text:p text:style-name="HTML_20_Preformatted"><text:tab/><text:tab/>&lt;xsd:restriction base="xsd:anyURI"&gt;</text:p>
      <text:p text:style-name="HTML_20_Preformatted"><text:tab/><text:tab/><text:tab/>&lt;xsd:minLength value="1"/&gt;</text:p>
      <text:p text:style-name="HTML_20_Preformatted"><text:tab/><text:tab/>&lt;/xsd:restriction&gt;</text:p>
      <text:p text:style-name="HTML_20_Preformatted"><text:tab/>&lt;/xsd:simpleType&gt;</text:p>
      <text:p text:style-name="HTML_20_Preformatted"><text:tab/>&lt;!--NonEmptyURIType with language indication--&gt;</text:p>
      <text:p text:style-name="HTML_20_Preformatted"><text:tab/>&lt;xsd:complexType name="NonEmptyMultiLangURIType"&gt;</text:p>
      <text:p text:style-name="HTML_20_Preformatted"><text:tab/><text:tab/>&lt;xsd:simpleContent&gt;</text:p>
      <text:p text:style-name="HTML_20_Preformatted"><text:tab/><text:tab/><text:tab/>&lt;xsd:extension base="tsl:NonEmptyURIType"&gt;</text:p>
      <text:p text:style-name="HTML_20_Preformatted"><text:tab/><text:tab/><text:tab/><text:tab/>&lt;xsd:attribute ref="xml:lang" use="required"/&gt;</text:p>
      <text:p text:style-name="HTML_20_Preformatted"><text:tab/><text:tab/><text:tab/>&lt;/xsd:extension&gt;</text:p>
      <text:p text:style-name="HTML_20_Preformatted"><text:tab/><text:tab/>&lt;/xsd:simpleContent&gt;</text:p>
      <text:p text:style-name="HTML_20_Preformatted"><text:tab/>&lt;/xsd:complexType&gt;</text:p>
      <text:p text:style-name="HTML_20_Preformatted"><text:tab/>&lt;!--List of NonEmptyURIType with language indication--&gt;</text:p>
      <text:p text:style-name="HTML_20_Preformatted"><text:tab/>&lt;xsd:complexType name="NonEmptyMultiLangURIListType"&gt;</text:p>
      <text:p text:style-name="HTML_20_Preformatted"><text:tab/><text:tab/>&lt;xsd:sequence&gt;</text:p>
      <text:p text:style-name="HTML_20_Preformatted"><text:tab/><text:tab/><text:tab/>&lt;xsd:element name="URI" type="tsl:NonEmptyMultiLangURIType" maxOccurs="unbounded"/&gt;</text:p>
      <text:p text:style-name="HTML_20_Preformatted"><text:tab/><text:tab/>&lt;/xsd:sequence&gt;</text:p>
      <text:p text:style-name="HTML_20_Preformatted"><text:tab/>&lt;/xsd:complexType&gt;</text:p>
      <text:p text:style-name="HTML_20_Preformatted"><text:tab/>&lt;!--List of NonEmptyURIType--&gt;</text:p>
      <text:p text:style-name="HTML_20_Preformatted"><text:tab/>&lt;xsd:complexType name="NonEmptyURIListType"&gt;</text:p>
      <text:p text:style-name="HTML_20_Preformatted"><text:tab/><text:tab/>&lt;xsd:sequence&gt;</text:p>
      <text:p text:style-name="HTML_20_Preformatted"><text:tab/><text:tab/><text:tab/>&lt;xsd:element name="URI" type="tsl:NonEmptyURIType" maxOccurs="unbounded"/&gt;</text:p>
      <text:p text:style-name="HTML_20_Preformatted"><text:tab/><text:tab/>&lt;/xsd:sequence&gt;</text:p>
      <text:p text:style-name="HTML_20_Preformatted"><text:tab/>&lt;/xsd:complexType&gt;</text:p>
      <text:p text:style-name="HTML_20_Preformatted"><text:tab/>&lt;!-- End auxiliary types --&gt;</text:p>
      <text:p text:style-name="HTML_20_Preformatted"><text:tab/>&lt;!-- ROOT Element --&gt;</text:p>
      <text:p text:style-name="HTML_20_Preformatted"><text:tab/>&lt;xsd:element name="TrustServiceStatusList" type="tsl:TrustStatusListType"/&gt;</text:p>
      <text:p text:style-name="HTML_20_Preformatted"><text:tab/>&lt;!-- Trust Status List Type Definition --&gt;</text:p>
      <text:p text:style-name="HTML_20_Preformatted"><text:tab/>&lt;xsd:complexType name="TrustStatusListType"&gt;</text:p>
      <text:p text:style-name="HTML_20_Preformatted"><text:tab/><text:tab/>&lt;xsd:sequence&gt;</text:p>
      <text:p text:style-name="HTML_20_Preformatted"><text:tab/><text:tab/><text:tab/>&lt;xsd:element ref="tsl:SchemeInformation"/&gt;</text:p>
      <text:p text:style-name="HTML_20_Preformatted"><text:tab/><text:tab/><text:tab/>&lt;xsd:element ref="tsl:TrustServiceProviderList" minOccurs="0"/&gt;</text:p>
      <text:p text:style-name="HTML_20_Preformatted"><text:tab/><text:tab/><text:tab/>&lt;xsd:element ref="ds:Signature"/&gt;</text:p>
      <text:p text:style-name="HTML_20_Preformatted"><text:tab/><text:tab/>&lt;/xsd:sequence&gt;</text:p>
      <text:p text:style-name="HTML_20_Preformatted"><text:tab/><text:tab/>&lt;xsd:attribute name="TSLTag" type="tsl:TSLTagType" use="required"/&gt;</text:p>
      <text:p text:style-name="HTML_20_Preformatted"><text:tab/><text:tab/>&lt;xsd:attribute name="Id" type="xsd:ID" use="optional"/&gt;</text:p>
      <text:p text:style-name="HTML_20_Preformatted"><text:tab/>&lt;/xsd:complexType&gt;</text:p>
      <text:p text:style-name="HTML_20_Preformatted"><text:tab/>&lt;!-- TSLTagType --&gt;</text:p>
      <text:p text:style-name="HTML_20_Preformatted"><text:tab/>&lt;xsd:simpleType name="TSLTagType"&gt;</text:p>
      <text:p text:style-name="HTML_20_Preformatted"><text:tab/><text:tab/>&lt;xsd:restriction base="xsd:anyURI"&gt;</text:p>
      <text:p text:style-name="HTML_20_Preformatted"><text:tab/><text:tab/><text:tab/>&lt;xsd:enumeration value="http://uri.etsi.org/02231/TSLTag"/&gt;</text:p>
      <text:p text:style-name="HTML_20_Preformatted"><text:tab/><text:tab/>&lt;/xsd:restriction&gt;</text:p>
      <text:p text:style-name="HTML_20_Preformatted"><text:tab/>&lt;/xsd:simpleType&gt;</text:p>
      <text:p text:style-name="HTML_20_Preformatted"><text:tab/>&lt;!-- TrustServiceProviderListType--&gt;</text:p>
      <text:p text:style-name="HTML_20_Preformatted"><text:tab/>&lt;xsd:element name="TrustServiceProviderList" type="tsl:TrustServiceProviderListType"/&gt;</text:p>
      <text:p text:style-name="HTML_20_Preformatted"><text:tab/>&lt;xsd:complexType name="TrustServiceProviderListType"&gt;</text:p>
      <text:p text:style-name="HTML_20_Preformatted"><text:tab/><text:tab/>&lt;xsd:sequence&gt;</text:p>
      <text:p text:style-name="HTML_20_Preformatted"><text:soft-page-break/><text:tab/><text:tab/><text:tab/>&lt;xsd:element ref="tsl:TrustServiceProvider" maxOccurs="unbounded"/&gt;</text:p>
      <text:p text:style-name="HTML_20_Preformatted"><text:tab/><text:tab/>&lt;/xsd:sequence&gt;</text:p>
      <text:p text:style-name="HTML_20_Preformatted"><text:tab/>&lt;/xsd:complexType&gt;</text:p>
      <text:p text:style-name="HTML_20_Preformatted"><text:tab/>&lt;!-- TSL Scheme Information --&gt;</text:p>
      <text:p text:style-name="HTML_20_Preformatted"><text:tab/>&lt;xsd:element name="SchemeInformation" type="tsl:TSLSchemeInformationType"/&gt;</text:p>
      <text:p text:style-name="HTML_20_Preformatted"><text:tab/>&lt;xsd:complexType name="TSLSchemeInformationType"&gt;</text:p>
      <text:p text:style-name="HTML_20_Preformatted"><text:tab/><text:tab/>&lt;xsd:sequence&gt;</text:p>
      <text:p text:style-name="HTML_20_Preformatted"><text:tab/><text:tab/><text:tab/>&lt;xsd:element name="TSLVersionIdentifier" type="xsd:integer" fixed="3"/&gt;</text:p>
      <text:p text:style-name="HTML_20_Preformatted"><text:tab/><text:tab/><text:tab/>&lt;xsd:element name="TSLSequenceNumber" type="xsd:positiveInteger"/&gt;</text:p>
      <text:p text:style-name="HTML_20_Preformatted"><text:tab/><text:tab/><text:tab/>&lt;xsd:element name="TSLType" type="tsl:NonEmptyURIType"/&gt;</text:p>
      <text:p text:style-name="HTML_20_Preformatted"><text:tab/><text:tab/><text:tab/>&lt;xsd:element name="SchemeOperatorName" type="tsl:InternationalNamesType"/&gt;</text:p>
      <text:p text:style-name="HTML_20_Preformatted"><text:tab/><text:tab/><text:tab/>&lt;xsd:element name="SchemeOperatorAddress" type="tsl:AddressType"/&gt;</text:p>
      <text:p text:style-name="HTML_20_Preformatted"><text:tab/><text:tab/><text:tab/>&lt;xsd:element name="SchemeName" type="tsl:InternationalNamesType"/&gt;</text:p>
      <text:p text:style-name="HTML_20_Preformatted"><text:tab/><text:tab/><text:tab/>&lt;xsd:element name="SchemeInformationURI" type="tsl:NonEmptyMultiLangURIListType"/&gt;</text:p>
      <text:p text:style-name="HTML_20_Preformatted"><text:tab/><text:tab/><text:tab/>&lt;xsd:element name="StatusDeterminationApproach" type="tsl:NonEmptyURIType"/&gt;</text:p>
      <text:p text:style-name="HTML_20_Preformatted"><text:tab/><text:tab/><text:tab/>&lt;xsd:element name="SchemeTypeCommunityRules" type="tsl:NonEmptyURIListType" minOccurs="0"/&gt;</text:p>
      <text:p text:style-name="HTML_20_Preformatted"><text:tab/><text:tab/><text:tab/>&lt;xsd:element ref="tsl:SchemeTerritory" minOccurs="0"/&gt;</text:p>
      <text:p text:style-name="HTML_20_Preformatted"><text:tab/><text:tab/><text:tab/>&lt;xsd:element ref="tsl:PolicyOrLegalNotice" minOccurs="0"/&gt;</text:p>
      <text:p text:style-name="HTML_20_Preformatted"><text:tab/><text:tab/><text:tab/>&lt;xsd:element name="HistoricalInformationPeriod" type="xsd:nonNegativeInteger"/&gt;</text:p>
      <text:p text:style-name="HTML_20_Preformatted"><text:tab/><text:tab/><text:tab/>&lt;xsd:element ref="tsl:PointersToOtherTSL" minOccurs="0"/&gt;</text:p>
      <text:p text:style-name="HTML_20_Preformatted"><text:tab/><text:tab/><text:tab/>&lt;xsd:element name="ListIssueDateTime" type="xsd:dateTime"/&gt;</text:p>
      <text:p text:style-name="HTML_20_Preformatted"><text:tab/><text:tab/><text:tab/>&lt;xsd:element ref="tsl:NextUpdate"/&gt;</text:p>
      <text:p text:style-name="HTML_20_Preformatted"><text:tab/><text:tab/><text:tab/>&lt;xsd:element ref="tsl:DistributionPoints" minOccurs="0"/&gt;</text:p>
      <text:p text:style-name="HTML_20_Preformatted"><text:tab/><text:tab/><text:tab/>&lt;xsd:element name="SchemeExtensions" type="tsl:ExtensionsListType" minOccurs="0"/&gt;</text:p>
      <text:p text:style-name="HTML_20_Preformatted"><text:tab/><text:tab/>&lt;/xsd:sequence&gt;</text:p>
      <text:p text:style-name="HTML_20_Preformatted"><text:tab/>&lt;/xsd:complexType&gt;</text:p>
      <text:p text:style-name="HTML_20_Preformatted"><text:tab/>&lt;!-- SchemeTerritory --&gt;</text:p>
      <text:p text:style-name="HTML_20_Preformatted"><text:tab/>&lt;xsd:element name="SchemeTerritory" type="tsl:SchemeTerritoryType"/&gt;</text:p>
      <text:p text:style-name="HTML_20_Preformatted"><text:tab/>&lt;xsd:simpleType name="SchemeTerritoryType"&gt;</text:p>
      <text:p text:style-name="HTML_20_Preformatted"><text:tab/><text:tab/>&lt;xsd:restriction base="xsd:string"&gt;</text:p>
      <text:p text:style-name="HTML_20_Preformatted"><text:tab/><text:tab/><text:tab/>&lt;xsd:length value="2"/&gt;</text:p>
      <text:p text:style-name="HTML_20_Preformatted"><text:tab/><text:tab/>&lt;/xsd:restriction&gt;</text:p>
      <text:p text:style-name="HTML_20_Preformatted"><text:tab/>&lt;/xsd:simpleType&gt;</text:p>
      <text:p text:style-name="HTML_20_Preformatted"><text:tab/>&lt;!-- Policy or Legal Notice --&gt;</text:p>
      <text:p text:style-name="HTML_20_Preformatted"><text:tab/>&lt;xsd:element name="PolicyOrLegalNotice" type="tsl:PolicyOrLegalnoticeType"/&gt;</text:p>
      <text:p text:style-name="HTML_20_Preformatted"><text:tab/>&lt;xsd:complexType name="PolicyOrLegalnoticeType"&gt;</text:p>
      <text:p text:style-name="HTML_20_Preformatted"><text:tab/><text:tab/>&lt;xsd:choice&gt;</text:p>
      <text:p text:style-name="HTML_20_Preformatted"><text:tab/><text:tab/><text:tab/>&lt;xsd:element name="TSLPolicy" type="tsl:NonEmptyMultiLangURIType" maxOccurs="unbounded"/&gt;</text:p>
      <text:p text:style-name="HTML_20_Preformatted"><text:tab/><text:tab/><text:tab/>&lt;xsd:element name="TSLLegalNotice" type="tsl:MultiLangStringType" maxOccurs="unbounded"/&gt;</text:p>
      <text:p text:style-name="HTML_20_Preformatted"><text:tab/><text:tab/>&lt;/xsd:choice&gt;</text:p>
      <text:p text:style-name="HTML_20_Preformatted"><text:tab/>&lt;/xsd:complexType&gt;</text:p>
      <text:p text:style-name="HTML_20_Preformatted"><text:tab/>&lt;xsd:element name="NextUpdate" type="tsl:NextUpdateType"/&gt;</text:p>
      <text:p text:style-name="HTML_20_Preformatted"><text:soft-page-break/><text:tab/>&lt;xsd:complexType name="NextUpdateType"&gt;</text:p>
      <text:p text:style-name="HTML_20_Preformatted"><text:tab/><text:tab/>&lt;xsd:sequence&gt;</text:p>
      <text:p text:style-name="HTML_20_Preformatted"><text:tab/><text:tab/><text:tab/>&lt;xsd:element name="dateTime" type="xsd:dateTime" minOccurs="0"/&gt;</text:p>
      <text:p text:style-name="HTML_20_Preformatted"><text:tab/><text:tab/>&lt;/xsd:sequence&gt;</text:p>
      <text:p text:style-name="HTML_20_Preformatted"><text:tab/>&lt;/xsd:complexType&gt;</text:p>
      <text:p text:style-name="HTML_20_Preformatted"><text:tab/>&lt;!--OtherTSLPointersType--&gt;</text:p>
      <text:p text:style-name="HTML_20_Preformatted"><text:tab/>&lt;xsd:element name="PointersToOtherTSL" type="tsl:OtherTSLPointersType"/&gt;</text:p>
      <text:p text:style-name="HTML_20_Preformatted"><text:tab/>&lt;xsd:complexType name="OtherTSLPointersType"&gt;</text:p>
      <text:p text:style-name="HTML_20_Preformatted"><text:tab/><text:tab/>&lt;xsd:sequence&gt;</text:p>
      <text:p text:style-name="HTML_20_Preformatted"><text:tab/><text:tab/><text:tab/>&lt;xsd:element ref="tsl:OtherTSLPointer" maxOccurs="unbounded"/&gt;</text:p>
      <text:p text:style-name="HTML_20_Preformatted"><text:tab/><text:tab/>&lt;/xsd:sequence&gt;</text:p>
      <text:p text:style-name="HTML_20_Preformatted"><text:tab/>&lt;/xsd:complexType&gt;</text:p>
      <text:p text:style-name="HTML_20_Preformatted"><text:tab/>&lt;xsd:element name="OtherTSLPointer" type="tsl:OtherTSLPointerType"/&gt;</text:p>
      <text:p text:style-name="HTML_20_Preformatted"><text:tab/>&lt;xsd:complexType name="OtherTSLPointerType"&gt;</text:p>
      <text:p text:style-name="HTML_20_Preformatted"><text:tab/><text:tab/>&lt;xsd:sequence&gt;</text:p>
      <text:p text:style-name="HTML_20_Preformatted"><text:tab/><text:tab/><text:tab/>&lt;xsd:element ref="tsl:ServiceDigitalIdentities" minOccurs="0"/&gt;</text:p>
      <text:p text:style-name="HTML_20_Preformatted"><text:tab/><text:tab/><text:tab/>&lt;xsd:element name="TSLLocation" type="tsl:NonEmptyURIType"/&gt;</text:p>
      <text:p text:style-name="HTML_20_Preformatted"><text:tab/><text:tab/><text:tab/>&lt;xsd:element ref="tsl:AdditionalInformation"/&gt;</text:p>
      <text:p text:style-name="HTML_20_Preformatted"><text:tab/><text:tab/>&lt;/xsd:sequence&gt;</text:p>
      <text:p text:style-name="HTML_20_Preformatted"><text:tab/>&lt;/xsd:complexType&gt;</text:p>
      <text:p text:style-name="HTML_20_Preformatted"><text:tab/>&lt;xsd:element name="ServiceDigitalIdentities" type="tsl:ServiceDigitalIdentityListType" /&gt;</text:p>
      <text:p text:style-name="HTML_20_Preformatted"><text:tab/>&lt;xsd:complexType name="ServiceDigitalIdentityListType"&gt;</text:p>
      <text:p text:style-name="HTML_20_Preformatted"><text:tab/><text:tab/>&lt;xsd:sequence&gt;</text:p>
      <text:p text:style-name="HTML_20_Preformatted"><text:tab/><text:tab/><text:tab/>&lt;xsd:element ref="tsl:ServiceDigitalIdentity" maxOccurs="unbounded"/&gt;</text:p>
      <text:p text:style-name="HTML_20_Preformatted"><text:tab/><text:tab/>&lt;/xsd:sequence&gt;</text:p>
      <text:p text:style-name="HTML_20_Preformatted"><text:tab/>&lt;/xsd:complexType&gt;</text:p>
      <text:p text:style-name="HTML_20_Preformatted"><text:tab/>&lt;xsd:element name="AdditionalInformation" type="tsl:AdditionalInformationType"/&gt;</text:p>
      <text:p text:style-name="HTML_20_Preformatted"><text:tab/>&lt;xsd:complexType name="AdditionalInformationType"&gt;</text:p>
      <text:p text:style-name="HTML_20_Preformatted"><text:tab/><text:tab/>&lt;xsd:choice maxOccurs="unbounded"&gt;</text:p>
      <text:p text:style-name="HTML_20_Preformatted"><text:tab/><text:tab/><text:tab/>&lt;xsd:element name="TextualInformation" type="tsl:MultiLangStringType"/&gt;</text:p>
      <text:p text:style-name="HTML_20_Preformatted"><text:tab/><text:tab/><text:tab/>&lt;xsd:element name="OtherInformation" type="tsl:AnyType"/&gt;</text:p>
      <text:p text:style-name="HTML_20_Preformatted"><text:tab/><text:tab/>&lt;/xsd:choice&gt;</text:p>
      <text:p text:style-name="HTML_20_Preformatted"><text:tab/>&lt;/xsd:complexType&gt;</text:p>
      <text:p text:style-name="HTML_20_Preformatted"><text:tab/>&lt;!--DistributionPoints element--&gt;</text:p>
      <text:p text:style-name="HTML_20_Preformatted"><text:tab/>&lt;xsd:element name="DistributionPoints" type="tsl:ElectronicAddressType"/&gt;</text:p>
      <text:p text:style-name="HTML_20_Preformatted"><text:tab/>&lt;!-- TSPType --&gt;</text:p>
      <text:p text:style-name="HTML_20_Preformatted"><text:tab/>&lt;xsd:element name="TrustServiceProvider" type="tsl:TSPType"/&gt;</text:p>
      <text:p text:style-name="HTML_20_Preformatted"><text:tab/>&lt;xsd:complexType name="TSPType"&gt;</text:p>
      <text:p text:style-name="HTML_20_Preformatted"><text:tab/><text:tab/>&lt;xsd:sequence&gt;</text:p>
      <text:p text:style-name="HTML_20_Preformatted"><text:tab/><text:tab/><text:tab/>&lt;xsd:element ref="tsl:TSPInformation"/&gt;</text:p>
      <text:p text:style-name="HTML_20_Preformatted"><text:tab/><text:tab/><text:tab/>&lt;xsd:element ref="tsl:TSPServices"/&gt;</text:p>
      <text:p text:style-name="HTML_20_Preformatted"><text:tab/><text:tab/>&lt;/xsd:sequence&gt;</text:p>
      <text:p text:style-name="HTML_20_Preformatted"><text:tab/>&lt;/xsd:complexType&gt;</text:p>
      <text:p text:style-name="HTML_20_Preformatted"><text:tab/>&lt;!-- TSPInformationType --&gt;</text:p>
      <text:p text:style-name="HTML_20_Preformatted"><text:tab/>&lt;xsd:element name="TSPInformation" type="tsl:TSPInformationType"/&gt;</text:p>
      <text:p text:style-name="HTML_20_Preformatted"><text:tab/>&lt;xsd:complexType name="TSPInformationType"&gt;</text:p>
      <text:p text:style-name="HTML_20_Preformatted"><text:tab/><text:tab/>&lt;xsd:sequence&gt;</text:p>
      <text:p text:style-name="HTML_20_Preformatted"><text:tab/><text:tab/><text:tab/>&lt;xsd:element name="TSPName" type="tsl:InternationalNamesType"/&gt;</text:p>
      <text:p text:style-name="HTML_20_Preformatted"><text:tab/><text:tab/><text:tab/>&lt;xsd:element name="TSPTradeName" type="tsl:InternationalNamesType" minOccurs="0"/&gt;</text:p>
      <text:p text:style-name="HTML_20_Preformatted"><text:soft-page-break/><text:tab/><text:tab/><text:tab/>&lt;xsd:element name="TSPAddress" type="tsl:AddressType"/&gt;</text:p>
      <text:p text:style-name="HTML_20_Preformatted"><text:tab/><text:tab/><text:tab/>&lt;xsd:element name="TSPInformationURI" type="tsl:NonEmptyMultiLangURIListType"/&gt;</text:p>
      <text:p text:style-name="HTML_20_Preformatted"><text:tab/><text:tab/><text:tab/>&lt;xsd:element name="TSPInformationExtensions" type="tsl:ExtensionsListType" minOccurs="0"/&gt;</text:p>
      <text:p text:style-name="HTML_20_Preformatted"><text:tab/><text:tab/>&lt;/xsd:sequence&gt;</text:p>
      <text:p text:style-name="HTML_20_Preformatted"><text:tab/>&lt;/xsd:complexType&gt;</text:p>
      <text:p text:style-name="HTML_20_Preformatted"><text:tab/>&lt;!-- TSP Services--&gt;</text:p>
      <text:p text:style-name="HTML_20_Preformatted"><text:tab/>&lt;xsd:element name="TSPServices" type="tsl:TSPServicesListType"/&gt;</text:p>
      <text:p text:style-name="HTML_20_Preformatted"><text:tab/>&lt;xsd:complexType name="TSPServicesListType"&gt;</text:p>
      <text:p text:style-name="HTML_20_Preformatted"><text:tab/><text:tab/>&lt;xsd:sequence&gt;</text:p>
      <text:p text:style-name="HTML_20_Preformatted"><text:tab/><text:tab/><text:tab/>&lt;xsd:element ref="tsl:TSPService" maxOccurs="unbounded"/&gt;</text:p>
      <text:p text:style-name="HTML_20_Preformatted"><text:tab/><text:tab/>&lt;/xsd:sequence&gt;</text:p>
      <text:p text:style-name="HTML_20_Preformatted"><text:tab/>&lt;/xsd:complexType&gt;</text:p>
      <text:p text:style-name="HTML_20_Preformatted"><text:tab/>&lt;xsd:element name="TSPService" type="tsl:TSPServiceType"/&gt;</text:p>
      <text:p text:style-name="HTML_20_Preformatted"><text:tab/>&lt;xsd:complexType name="TSPServiceType"&gt;</text:p>
      <text:p text:style-name="HTML_20_Preformatted"><text:tab/><text:tab/>&lt;xsd:sequence&gt;</text:p>
      <text:p text:style-name="HTML_20_Preformatted"><text:tab/><text:tab/><text:tab/>&lt;xsd:element ref="tsl:ServiceInformation"/&gt;</text:p>
      <text:p text:style-name="HTML_20_Preformatted"><text:tab/><text:tab/><text:tab/>&lt;xsd:element ref="tsl:ServiceHistory" minOccurs="0"/&gt;</text:p>
      <text:p text:style-name="HTML_20_Preformatted"><text:tab/><text:tab/>&lt;/xsd:sequence&gt;</text:p>
      <text:p text:style-name="HTML_20_Preformatted"><text:tab/>&lt;/xsd:complexType&gt;</text:p>
      <text:p text:style-name="HTML_20_Preformatted"><text:tab/>&lt;!-- TSPServiceInformationType --&gt;</text:p>
      <text:p text:style-name="HTML_20_Preformatted"><text:tab/>&lt;xsd:element name="ServiceInformation" type="tsl:TSPServiceInformationType"/&gt;</text:p>
      <text:p text:style-name="HTML_20_Preformatted"><text:tab/>&lt;xsd:complexType name="TSPServiceInformationType"&gt;</text:p>
      <text:p text:style-name="HTML_20_Preformatted"><text:tab/><text:tab/>&lt;xsd:sequence&gt;</text:p>
      <text:p text:style-name="HTML_20_Preformatted"><text:tab/><text:tab/><text:tab/>&lt;xsd:element ref="tsl:ServiceTypeIdentifier"/&gt;</text:p>
      <text:p text:style-name="HTML_20_Preformatted"><text:tab/><text:tab/><text:tab/>&lt;xsd:element name="ServiceName" type="tsl:InternationalNamesType"/&gt;</text:p>
      <text:p text:style-name="HTML_20_Preformatted"><text:tab/><text:tab/><text:tab/>&lt;xsd:element ref="tsl:ServiceDigitalIdentity"/&gt;</text:p>
      <text:p text:style-name="HTML_20_Preformatted"><text:tab/><text:tab/><text:tab/>&lt;xsd:element ref="tsl:ServiceStatus"/&gt;</text:p>
      <text:p text:style-name="HTML_20_Preformatted"><text:tab/><text:tab/><text:tab/>&lt;xsd:element name="StatusStartingTime" type="xsd:dateTime"/&gt;</text:p>
      <text:p text:style-name="HTML_20_Preformatted"><text:tab/><text:tab/><text:tab/>&lt;xsd:element name="SchemeServiceDefinitionURI" type="tsl:NonEmptyMultiLangURIListType" minOccurs="0"/&gt;</text:p>
      <text:p text:style-name="HTML_20_Preformatted"><text:tab/><text:tab/><text:tab/>&lt;xsd:element ref="tsl:ServiceSupplyPoints" minOccurs="0"/&gt;</text:p>
      <text:p text:style-name="HTML_20_Preformatted"><text:tab/><text:tab/><text:tab/>&lt;xsd:element name="TSPServiceDefinitionURI" type="tsl:NonEmptyMultiLangURIListType" minOccurs="0"/&gt;</text:p>
      <text:p text:style-name="HTML_20_Preformatted"><text:tab/><text:tab/><text:tab/>&lt;xsd:element name="ServiceInformationExtensions" type="tsl:ExtensionsListType" minOccurs="0"/&gt;</text:p>
      <text:p text:style-name="HTML_20_Preformatted"><text:tab/><text:tab/>&lt;/xsd:sequence&gt;</text:p>
      <text:p text:style-name="HTML_20_Preformatted"><text:tab/>&lt;/xsd:complexType&gt;</text:p>
      <text:p text:style-name="HTML_20_Preformatted"><text:tab/>&lt;!-- Service status --&gt;</text:p>
      <text:p text:style-name="HTML_20_Preformatted"><text:tab/>&lt;xsd:element name="ServiceStatus" type="tsl:NonEmptyURIType"/&gt;</text:p>
      <text:p text:style-name="HTML_20_Preformatted"><text:tab/>&lt;!-- Type for Service Supply Points --&gt;</text:p>
      <text:p text:style-name="HTML_20_Preformatted"><text:tab/>&lt;xsd:element name="ServiceSupplyPoints" type="tsl:ServiceSupplyPointsType"/&gt;</text:p>
      <text:p text:style-name="HTML_20_Preformatted"><text:tab/>&lt;xsd:complexType name="ServiceSupplyPointsType"&gt;</text:p>
      <text:p text:style-name="HTML_20_Preformatted"><text:tab/><text:tab/>&lt;xsd:sequence maxOccurs="unbounded"&gt;</text:p>
      <text:p text:style-name="HTML_20_Preformatted"><text:tab/><text:tab/><text:tab/>&lt;xsd:element name="ServiceSupplyPoint" type="tsl:NonEmptyURIType"/&gt;</text:p>
      <text:p text:style-name="HTML_20_Preformatted"><text:tab/><text:tab/>&lt;/xsd:sequence&gt;</text:p>
      <text:p text:style-name="HTML_20_Preformatted"><text:tab/>&lt;/xsd:complexType&gt;</text:p>
      <text:p text:style-name="HTML_20_Preformatted"><text:tab/>&lt;!-- TSPServiceIdentifier --&gt;</text:p>
      <text:p text:style-name="HTML_20_Preformatted"><text:tab/>&lt;xsd:element name="ServiceTypeIdentifier" type="tsl:NonEmptyURIType"/&gt;</text:p>
      <text:p text:style-name="HTML_20_Preformatted"><text:tab/>&lt;!-- DigitalIdentityType <text:s/>--&gt;</text:p>
      <text:p text:style-name="HTML_20_Preformatted"><text:tab/>&lt;xsd:element name="ServiceDigitalIdentity" type="tsl:DigitalIdentityListType"/&gt;</text:p>
      <text:p text:style-name="HTML_20_Preformatted"><text:tab/>&lt;xsd:complexType name="DigitalIdentityListType"&gt;</text:p>
      <text:p text:style-name="HTML_20_Preformatted"><text:soft-page-break/><text:tab/><text:tab/>&lt;xsd:sequence&gt;</text:p>
      <text:p text:style-name="HTML_20_Preformatted"><text:tab/><text:tab/><text:tab/>&lt;xsd:element name="DigitalId" type="tsl:DigitalIdentityType" minOccurs="0" maxOccurs="unbounded"/&gt;</text:p>
      <text:p text:style-name="HTML_20_Preformatted"><text:tab/><text:tab/>&lt;/xsd:sequence&gt;</text:p>
      <text:p text:style-name="HTML_20_Preformatted"><text:tab/>&lt;/xsd:complexType&gt;</text:p>
      <text:p text:style-name="HTML_20_Preformatted"><text:tab/>&lt;xsd:complexType name="DigitalIdentityType"&gt;</text:p>
      <text:p text:style-name="HTML_20_Preformatted"><text:tab/><text:tab/>&lt;xsd:choice&gt;</text:p>
      <text:p text:style-name="HTML_20_Preformatted"><text:tab/><text:tab/><text:tab/>&lt;xsd:element name="X509Certificate" type="xsd:base64Binary"/&gt;</text:p>
      <text:p text:style-name="HTML_20_Preformatted"><text:tab/><text:tab/><text:tab/>&lt;xsd:element name="X509SubjectName" type="xsd:string"/&gt;</text:p>
      <text:p text:style-name="HTML_20_Preformatted"><text:tab/><text:tab/><text:tab/>&lt;xsd:element ref="ds:KeyValue"/&gt;</text:p>
      <text:p text:style-name="HTML_20_Preformatted"><text:tab/><text:tab/><text:tab/>&lt;xsd:element name="X509SKI" type="xsd:base64Binary"/&gt;</text:p>
      <text:p text:style-name="HTML_20_Preformatted"><text:tab/><text:tab/><text:tab/>&lt;xsd:element name="Other" type="tsl:AnyType"/&gt;</text:p>
      <text:p text:style-name="HTML_20_Preformatted"><text:tab/><text:tab/>&lt;/xsd:choice&gt;</text:p>
      <text:p text:style-name="HTML_20_Preformatted"><text:tab/>&lt;/xsd:complexType&gt;</text:p>
      <text:p text:style-name="HTML_20_Preformatted"><text:tab/>&lt;!-- ServiceHistory element--&gt;</text:p>
      <text:p text:style-name="HTML_20_Preformatted"><text:tab/>&lt;xsd:element name="ServiceHistory" type="tsl:ServiceHistoryType"/&gt;</text:p>
      <text:p text:style-name="HTML_20_Preformatted"><text:tab/>&lt;xsd:complexType name="ServiceHistoryType"&gt;</text:p>
      <text:p text:style-name="HTML_20_Preformatted"><text:tab/><text:tab/>&lt;xsd:sequence&gt;</text:p>
      <text:p text:style-name="HTML_20_Preformatted"><text:tab/><text:tab/><text:tab/>&lt;xsd:element ref="tsl:ServiceHistoryInstance" minOccurs="0" maxOccurs="unbounded"/&gt;</text:p>
      <text:p text:style-name="HTML_20_Preformatted"><text:tab/><text:tab/>&lt;/xsd:sequence&gt;</text:p>
      <text:p text:style-name="HTML_20_Preformatted"><text:tab/>&lt;/xsd:complexType&gt;</text:p>
      <text:p text:style-name="HTML_20_Preformatted"><text:tab/>&lt;xsd:element name="ServiceHistoryInstance" type="tsl:ServiceHistoryInstanceType"/&gt;</text:p>
      <text:p text:style-name="HTML_20_Preformatted"><text:tab/>&lt;xsd:complexType name="ServiceHistoryInstanceType"&gt;</text:p>
      <text:p text:style-name="HTML_20_Preformatted"><text:tab/><text:tab/>&lt;xsd:sequence&gt;</text:p>
      <text:p text:style-name="HTML_20_Preformatted"><text:tab/><text:tab/><text:tab/>&lt;xsd:element ref="tsl:ServiceTypeIdentifier"/&gt;</text:p>
      <text:p text:style-name="HTML_20_Preformatted"><text:tab/><text:tab/><text:tab/>&lt;xsd:element name="ServiceName" type="tsl:InternationalNamesType"/&gt;</text:p>
      <text:p text:style-name="HTML_20_Preformatted"><text:tab/><text:tab/><text:tab/>&lt;xsd:element ref="tsl:ServiceDigitalIdentity"/&gt;</text:p>
      <text:p text:style-name="HTML_20_Preformatted"><text:tab/><text:tab/><text:tab/>&lt;xsd:element ref="tsl:ServiceStatus"/&gt;</text:p>
      <text:p text:style-name="HTML_20_Preformatted"><text:tab/><text:tab/><text:tab/>&lt;xsd:element name="StatusStartingTime" type="xsd:dateTime"/&gt;</text:p>
      <text:p text:style-name="HTML_20_Preformatted"><text:tab/><text:tab/><text:tab/>&lt;xsd:element name="ServiceInformationExtensions" type="tsl:ExtensionsListType" minOccurs="0"/&gt;</text:p>
      <text:p text:style-name="HTML_20_Preformatted"><text:tab/><text:tab/>&lt;/xsd:sequence&gt;</text:p>
      <text:p text:style-name="HTML_20_Preformatted"><text:tab/>&lt;/xsd:complexType&gt;</text:p>
      <text:p text:style-name="HTML_20_Preformatted"><text:tab/>&lt;!-- Elements and types for Extensions --&gt;</text:p>
      <text:p text:style-name="HTML_20_Preformatted"><text:tab/>&lt;!-- Extensions children of tsl:VaExtension--&gt;</text:p>
      <text:p text:style-name="HTML_20_Preformatted"><text:tab/>&lt;!-- Element ExpiredCertsRevocationInfo --&gt;</text:p>
      <text:p text:style-name="HTML_20_Preformatted"><text:tab/>&lt;xsd:element name="ExpiredCertsRevocationInfo" type="xsd:dateTime"/&gt;</text:p>
      <text:p text:style-name="HTML_20_Preformatted"><text:tab/>&lt;!-- Element additionalServiceInformation --&gt;</text:p>
      <text:p text:style-name="HTML_20_Preformatted"><text:tab/>&lt;xsd:element name="AdditionalServiceInformation" type="tsl:AdditionalServiceInformationType"/&gt;</text:p>
      <text:p text:style-name="HTML_20_Preformatted"><text:tab/>&lt;xsd:complexType name="AdditionalServiceInformationType"&gt;</text:p>
      <text:p text:style-name="HTML_20_Preformatted"><text:tab/><text:tab/>&lt;xsd:sequence&gt;</text:p>
      <text:p text:style-name="HTML_20_Preformatted"><text:tab/><text:tab/><text:tab/>&lt;xsd:element name="URI" type="tsl:NonEmptyMultiLangURIListType"/&gt;</text:p>
      <text:p text:style-name="HTML_20_Preformatted"><text:tab/><text:tab/><text:tab/>&lt;xsd:element name="InformationValue" type="xsd:string" minOccurs="0"/&gt;</text:p>
      <text:p text:style-name="HTML_20_Preformatted"><text:tab/><text:tab/><text:tab/>&lt;xsd:element name="OtherInformation" type="tsl:AnyType"/&gt;</text:p>
      <text:p text:style-name="HTML_20_Preformatted"><text:tab/><text:tab/>&lt;/xsd:sequence&gt;</text:p>
      <text:p text:style-name="HTML_20_Preformatted"><text:tab/>&lt;/xsd:complexType&gt;</text:p>
      <text:p text:style-name="HTML_20_Preformatted">&lt;/xsd:schema&gt;</text:p>
      <text:p text:style-name="P218"><text:span text:style-name="m1"><text:span text:style-name="T84"/></text:span></text:p>
      <text:p text:style-name="P218"><text:span text:style-name="m1"><text:span text:style-name="T83"/></text:span></text:p>
      <text:p text:style-name="P221"><text:s/>Chapter III</text:p>
      <text:p text:style-name="P104">XSD file regarding coding of “Sie” field </text:p>
      <text:p text:style-name="P95"/>
      <text:p text:style-name="P95">This information is provided in its current state.</text:p>
      <text:p text:style-name="P95"/>
      <text:p text:style-name="P98">XSD file </text:p>
      <text:p text:style-name="P95"/>
      <text:p text:style-name="HTML_20_Preformatted">&lt;?xml version="1.0" encoding="UTF-8"?&gt;</text:p>
      <text:p text:style-name="HTML_20_Preformatted">&lt;schema targetNamespace="http://uri.etsi.org/TrstSvc/SvcInfoExt/eSigDir-1999-93-EC-TrustedList/#" xmlns:xsi="http://www.w3.org/2001/XMLSchema-instance" xmlns:xsd="http://www.w3.org/2001/XMLSchema" xmlns:xades="http://uri.etsi.org/01903/v1.3.2#" xmlns:tsl="http://uri.etsi.org/02231/v2#" xmlns:tns="http://uri.etsi.org/TrstSvc/SvcInfoExt/eSigDir-1999-93-EC-TrustedList/#" xmlns="http://www.w3.org/2001/XMLSchema" elementFormDefault="qualified" attributeFormDefault="unqualified"&gt;</text:p>
      <text:p text:style-name="HTML_20_Preformatted"><text:tab/></text:p>
      <text:p text:style-name="HTML_20_Preformatted"><text:tab/>&lt;!--</text:p>
      <text:p text:style-name="HTML_20_Preformatted"><text:tab/>&lt;xsd:import namespace="http://uri.etsi.org/02231/v2#" schemaLocation="./draft_ts102231v030101xsd.xsd"&gt;</text:p>
      <text:p text:style-name="P255">&lt;/xsd:import&gt;</text:p>
      <text:p text:style-name="P255">--&gt;</text:p>
      <text:p text:style-name="P255"/>
      <text:p text:style-name="P255"><text:tab/>&lt;xsd:import namespace="http://uri.etsi.org/01903/v1.3.2#" schemaLocation="http://uri.etsi.org/01903/v1.3.2/XAdES.xsd"&gt;&lt;/xsd:import&gt;</text:p>
      <text:p text:style-name="P255"><text:tab/></text:p>
      <text:p text:style-name="P255"/>
      <text:p text:style-name="P255"><text:tab/>&lt;element name="Qualifications" type="tns:QualificationsType"/&gt;</text:p>
      <text:p text:style-name="P255"><text:tab/>&lt;complexType name="QualificationsType"&gt;</text:p>
      <text:p text:style-name="P255"><text:tab/><text:tab/>&lt;sequence maxOccurs="unbounded"&gt;</text:p>
      <text:p text:style-name="P255"><text:tab/><text:tab/><text:tab/>&lt;element name="QualificationElement" type="tns:QualificationElementType"/&gt;</text:p>
      <text:p text:style-name="P255"><text:tab/><text:tab/>&lt;/sequence&gt;</text:p>
      <text:p text:style-name="P255"><text:tab/>&lt;/complexType&gt;</text:p>
      <text:p text:style-name="P255"><text:tab/>&lt;complexType name="QualificationElementType"&gt;</text:p>
      <text:p text:style-name="P255"><text:tab/><text:tab/>&lt;sequence&gt;</text:p>
      <text:p text:style-name="P255"><text:tab/><text:tab/><text:tab/>&lt;element name="Qualifiers" type="tns:QualifiersType"/&gt;</text:p>
      <text:p text:style-name="P255"><text:tab/><text:tab/><text:tab/>&lt;element name="CriteriaList" type="tns:CriteriaListType"/&gt;</text:p>
      <text:p text:style-name="P255"><text:tab/><text:tab/>&lt;/sequence&gt;</text:p>
      <text:p text:style-name="P255"><text:tab/>&lt;/complexType&gt;</text:p>
      <text:p text:style-name="P255"><text:tab/>&lt;complexType name="CriteriaListType"&gt;</text:p>
      <text:p text:style-name="HTML_20_Preformatted"><text:span text:style-name="T59"><text:tab/><text:tab/></text:span>&lt;sequence&gt;</text:p>
      <text:p text:style-name="HTML_20_Preformatted"><text:tab/><text:tab/><text:tab/>&lt;element name="KeyUsage" type="tns:KeyUsageType" minOccurs="0" maxOccurs="unbounded"/&gt;</text:p>
      <text:p text:style-name="HTML_20_Preformatted"><text:tab/><text:tab/><text:tab/>&lt;element name="PolicySet" type="tns:PoliciesListType" minOccurs="0" maxOccurs="unbounded"/&gt;</text:p>
      <text:p text:style-name="HTML_20_Preformatted"><text:tab/><text:tab/><text:tab/>&lt;element name="otherCriteriaList" type="tsl:AnyType" minOccurs="0" /&gt;</text:p>
      <text:p text:style-name="HTML_20_Preformatted"><text:tab/><text:tab/>&lt;/sequence&gt;</text:p>
      <text:p text:style-name="HTML_20_Preformatted"><text:tab/><text:tab/>&lt;attribute name="assert"&gt;</text:p>
      <text:p text:style-name="HTML_20_Preformatted"><text:tab/><text:tab/><text:tab/>&lt;simpleType&gt;</text:p>
      <text:p text:style-name="HTML_20_Preformatted"><text:tab/><text:tab/><text:tab/><text:tab/>&lt;restriction base="xsd:string"&gt;</text:p>
      <text:p text:style-name="HTML_20_Preformatted"><text:tab/><text:tab/><text:tab/><text:tab/><text:tab/>&lt;enumeration value="all"/&gt;</text:p>
      <text:p text:style-name="HTML_20_Preformatted"><text:tab/><text:tab/><text:tab/><text:tab/><text:tab/>&lt;enumeration value="atLeastOne"/&gt;</text:p>
      <text:p text:style-name="HTML_20_Preformatted"><text:tab/><text:tab/><text:tab/><text:tab/><text:tab/>&lt;enumeration value="none"/&gt;</text:p>
      <text:p text:style-name="HTML_20_Preformatted"><text:tab/><text:tab/><text:tab/><text:tab/>&lt;/restriction&gt;</text:p>
      <text:p text:style-name="HTML_20_Preformatted"><text:tab/><text:tab/><text:tab/>&lt;/simpleType&gt;</text:p>
      <text:p text:style-name="HTML_20_Preformatted"><text:soft-page-break/><text:tab/><text:tab/>&lt;/attribute&gt;</text:p>
      <text:p text:style-name="HTML_20_Preformatted"><text:tab/>&lt;/complexType&gt;</text:p>
      <text:p text:style-name="HTML_20_Preformatted"><text:tab/>&lt;complexType name="QualifiersType"&gt;</text:p>
      <text:p text:style-name="HTML_20_Preformatted"><text:tab/><text:tab/>&lt;sequence maxOccurs="unbounded"&gt;</text:p>
      <text:p text:style-name="HTML_20_Preformatted"><text:tab/><text:tab/><text:tab/>&lt;element name="Qualifier" type="tns:QualifierType"/&gt;</text:p>
      <text:p text:style-name="HTML_20_Preformatted"><text:tab/><text:tab/>&lt;/sequence&gt;</text:p>
      <text:p text:style-name="HTML_20_Preformatted"><text:tab/>&lt;/complexType&gt;</text:p>
      <text:p text:style-name="HTML_20_Preformatted"><text:tab/>&lt;complexType name="QualifierType"&gt;</text:p>
      <text:p text:style-name="HTML_20_Preformatted"><text:tab/><text:tab/>&lt;attribute name="uri" type="anyURI"/&gt;</text:p>
      <text:p text:style-name="HTML_20_Preformatted"><text:tab/>&lt;/complexType&gt;</text:p>
      <text:p text:style-name="HTML_20_Preformatted"><text:tab/>&lt;complexType name="PoliciesListType"&gt;</text:p>
      <text:p text:style-name="HTML_20_Preformatted"><text:tab/><text:tab/>&lt;sequence maxOccurs="unbounded"&gt;</text:p>
      <text:p text:style-name="HTML_20_Preformatted"><text:tab/><text:tab/><text:tab/>&lt;element name="PolicyIdentifier" type="xades:ObjectIdentifierType"/&gt;</text:p>
      <text:p text:style-name="HTML_20_Preformatted"><text:tab/><text:tab/>&lt;/sequence&gt;</text:p>
      <text:p text:style-name="HTML_20_Preformatted"><text:tab/>&lt;/complexType&gt;</text:p>
      <text:p text:style-name="HTML_20_Preformatted"><text:tab/>&lt;complexType name="KeyUsageType"&gt;</text:p>
      <text:p text:style-name="HTML_20_Preformatted"><text:tab/><text:tab/>&lt;sequence maxOccurs="9"&gt;</text:p>
      <text:p text:style-name="HTML_20_Preformatted"><text:tab/><text:tab/><text:tab/>&lt;element name="KeyUsageBit" type="tns:KeyUsageBitType"/&gt;</text:p>
      <text:p text:style-name="HTML_20_Preformatted"><text:tab/><text:tab/>&lt;/sequence&gt;</text:p>
      <text:p text:style-name="HTML_20_Preformatted"><text:tab/>&lt;/complexType&gt;</text:p>
      <text:p text:style-name="HTML_20_Preformatted"><text:tab/>&lt;complexType name="KeyUsageBitType"&gt;</text:p>
      <text:p text:style-name="HTML_20_Preformatted"><text:tab/><text:tab/>&lt;simpleContent&gt;</text:p>
      <text:p text:style-name="HTML_20_Preformatted"><text:tab/><text:tab/><text:tab/>&lt;extension base="xsd:boolean"&gt;</text:p>
      <text:p text:style-name="HTML_20_Preformatted"><text:tab/><text:tab/><text:tab/><text:tab/>&lt;attribute name="name"&gt;</text:p>
      <text:p text:style-name="HTML_20_Preformatted"><text:tab/><text:tab/><text:tab/><text:tab/><text:tab/>&lt;simpleType&gt;</text:p>
      <text:p text:style-name="HTML_20_Preformatted"><text:tab/><text:tab/><text:tab/><text:tab/><text:tab/><text:tab/>&lt;restriction base="xsd:string"&gt;</text:p>
      <text:p text:style-name="HTML_20_Preformatted"><text:tab/><text:tab/><text:tab/><text:tab/><text:tab/><text:tab/><text:tab/>&lt;enumeration value="digitalSignature"/&gt;</text:p>
      <text:p text:style-name="HTML_20_Preformatted"><text:tab/><text:tab/><text:tab/><text:tab/><text:tab/><text:tab/><text:tab/>&lt;enumeration value="nonRepudiation"/&gt;</text:p>
      <text:p text:style-name="HTML_20_Preformatted"><text:tab/><text:tab/><text:tab/><text:tab/><text:tab/><text:tab/><text:tab/>&lt;enumeration value="keyEncipherment"/&gt;</text:p>
      <text:p text:style-name="HTML_20_Preformatted"><text:tab/><text:tab/><text:tab/><text:tab/><text:tab/><text:tab/><text:tab/>&lt;enumeration value="dataEncipherment"/&gt;</text:p>
      <text:p text:style-name="HTML_20_Preformatted"><text:tab/><text:tab/><text:tab/><text:tab/><text:tab/><text:tab/><text:tab/>&lt;enumeration value="keyAgreement"/&gt;</text:p>
      <text:p text:style-name="HTML_20_Preformatted"><text:tab/><text:tab/><text:tab/><text:tab/><text:tab/><text:tab/><text:tab/>&lt;enumeration value="keyCertSign"/&gt;</text:p>
      <text:p text:style-name="HTML_20_Preformatted"><text:tab/><text:tab/><text:tab/><text:tab/><text:tab/><text:tab/><text:tab/>&lt;enumeration value="crlSign"/&gt;</text:p>
      <text:p text:style-name="HTML_20_Preformatted"><text:tab/><text:tab/><text:tab/><text:tab/><text:tab/><text:tab/><text:tab/>&lt;enumeration value="encipherOnly"/&gt;</text:p>
      <text:p text:style-name="HTML_20_Preformatted"><text:tab/><text:tab/><text:tab/><text:tab/><text:tab/><text:tab/><text:tab/>&lt;enumeration value="decipherOnly"/&gt;</text:p>
      <text:p text:style-name="HTML_20_Preformatted"><text:tab/><text:tab/><text:tab/><text:tab/><text:tab/><text:tab/><text:span text:style-name="T59">&lt;/restriction&gt;</text:span></text:p>
      <text:p text:style-name="P255"><text:tab/><text:tab/><text:tab/><text:tab/><text:tab/>&lt;/simpleType&gt;</text:p>
      <text:p text:style-name="P255"><text:tab/><text:tab/><text:tab/><text:tab/>&lt;/attribute&gt;</text:p>
      <text:p text:style-name="P255"><text:tab/><text:tab/><text:tab/>&lt;/extension&gt;</text:p>
      <text:p text:style-name="P255"><text:tab/><text:tab/>&lt;/simpleContent&gt;</text:p>
      <text:p text:style-name="HTML_20_Preformatted"><text:span text:style-name="T59"><text:tab/></text:span>&lt;/complexType&gt;</text:p>
      <text:p text:style-name="HTML_20_Preformatted">&lt;/schema&gt;</text:p>
      <text:p text:style-name="P107"/>
      <text:p text:style-name="P254"/>
      <text:p text:style-name="P110">Chapter IV</text:p>
      <text:p text:style-name="P105">Specifications for the human readable form of the TSL implementation of the Trusted List</text:p>
      <text:p text:style-name="P105"/>
      <text:p text:style-name="P6">A Human Readable (HR) form of the TSL implementation of the Trusted List MUST be publicly available and accessible by electronic means. It SHOULD be provided in the form of a Portable Document Format (PDF) document according to ISO 32000 that MUST be formatted according to the profile PDF/A (ISO 19005).</text:p>
      <text:p text:style-name="P6">The content of the PDF/A based HR form of the TSL implementation of the Trusted List SHOULD comply with the following requirements:</text:p>
      <text:list text:style-name="WW8Num6">
        <text:list-item>
          <text:p text:style-name="P231">The structure of the HR form SHOULD reflect the logical model described in section 5.1.2 of ETSI TS 102 231;</text:p>
        </text:list-item>
        <text:list-item>
          <text:p text:style-name="P231">Every present field SHOULD be displayed and provide:</text:p>
          <text:list>
            <text:list-item>
              <text:p text:style-name="P231">The title of the field (e.g. “Service type identifier”);</text:p>
            </text:list-item>
            <text:list-item>
              <text:p text:style-name="P231">The value of the field (e.g. “CA/QC”); </text:p>
            </text:list-item>
            <text:list-item>
              <text:p text:style-name="P231">The meaning (description) of the value of the field, when applicable and in particular as provided in Annex D of ETSI TS 102 231 or in the present specifications for registered URIs (e.g. “<text:span text:style-name="T74">A Certification authority issuing public key certificates.”);</text:span></text:p>
            </text:list-item>
            <text:list-item>
              <text:p text:style-name="P232">Multiple natural languages versions as provided in the TSL implementation of the Trusted List, when applicable.</text:p>
            </text:list-item>
          </text:list>
        </text:list-item>
        <text:list-item>
          <text:p text:style-name="P231"><text:s/>The following fields and corresponding values of the digital certificates present in the “Service digital identity” field SHOULD be at a minimum displayed in the HR form:</text:p>
          <text:list>
            <text:list-item>
              <text:p text:style-name="P231">Version</text:p>
            </text:list-item>
            <text:list-item>
              <text:p text:style-name="P231">Serial number</text:p>
            </text:list-item>
            <text:list-item>
              <text:p text:style-name="P231">Signature algorithm</text:p>
            </text:list-item>
            <text:list-item>
              <text:p text:style-name="P231">Issuer</text:p>
            </text:list-item>
            <text:list-item>
              <text:p text:style-name="P231">Valid from</text:p>
            </text:list-item>
            <text:list-item>
              <text:p text:style-name="P231">Valid to</text:p>
            </text:list-item>
            <text:list-item>
              <text:p text:style-name="P231">Subject</text:p>
            </text:list-item>
            <text:list-item>
              <text:p text:style-name="P231">Public key</text:p>
            </text:list-item>
            <text:list-item>
              <text:p text:style-name="P231">Certificate Policies</text:p>
            </text:list-item>
            <text:list-item>
              <text:p text:style-name="P231"><text:soft-page-break/>Subject Key Identifier</text:p>
            </text:list-item>
            <text:list-item>
              <text:p text:style-name="P231">CRL Distribution Points</text:p>
            </text:list-item>
            <text:list-item>
              <text:p text:style-name="P231">Authority Key Identifier</text:p>
            </text:list-item>
            <text:list-item>
              <text:p text:style-name="P231">Key Usage</text:p>
            </text:list-item>
            <text:list-item>
              <text:p text:style-name="P231">Basic constraints</text:p>
            </text:list-item>
            <text:list-item>
              <text:p text:style-name="P231">Thumbprint algorithm</text:p>
            </text:list-item>
            <text:list-item>
              <text:p text:style-name="P231">Thumbprint</text:p>
            </text:list-item>
          </text:list>
        </text:list-item>
        <text:list-item>
          <text:p text:style-name="P231">The HR form SHOULD be easily printable</text:p>
        </text:list-item>
        <text:list-item>
          <text:p text:style-name="P231">The HR form MAY be signed electronically. When signed it MUST be signed by the Scheme Operator according to the same signature specifications as for the TSL implementation of the Trusted List.</text:p>
        </text:list-item>
      </text:list>
      <text:p text:style-name="P25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 svg:font-family="Wingdings" style:font-pitch="variable" style:font-charset="x-symbol"/>
    <style:font-face style:name="Symbol" svg:font-family="Symbol" style:font-family-generic="roman" style:font-pitch="variable" style:font-charset="x-symbol"/>
    <style:font-face style:name="EUAlbertina-Bold-Identity-H" svg:font-family="EUAlbertina-Bold-Identity-H, 'Arial Unicode MS'"/>
    <style:font-face style:name="Consolas" svg:font-family="Consolas" style:font-family-generic="modern"/>
    <style:font-face style:name="Courier" svg:font-family="Courier" style:font-family-generic="modern"/>
    <style:font-face style:name="Courier New" svg:font-family="'Courier New'" style:font-family-generic="modern"/>
    <style:font-face style:name="Courier New1" svg:font-family="'Courier New'" style:font-family-generic="modern" style:font-pitch="fixed"/>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Rounded MT Bold" svg:font-family="'Arial Rounded MT Bold', Calibri" style:font-family-generic="swiss" style:font-pitch="variable"/>
    <style:font-face style:name="Calibri" svg:font-family="Calibri" style:font-family-generic="swiss" style:font-pitch="variable"/>
    <style:font-face style:name="Nimbus Sans L" svg:font-family="'Nimbus Sans 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Nimbus Roman No9 L" fo:font-size="12pt" fo:language="pl" fo:country="PL"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en" fo:country="GB" style:font-name-asian="Times New Roman" style:font-size-asian="12pt" style:font-name-complex="Times New Roman" style:font-size-complex="12pt" style:language-complex="ar" style:country-complex="SA"/>
    </style:style>
    <style:style style:name="Header" style:family="paragraph" style:parent-style-name="Standard" style:next-style-name="Text_20_body" style:class="text">
      <style:paragraph-properties fo:margin-top="0.423cm" fo:margin-bottom="0.212cm" fo:keep-with-next="always"/>
      <style:text-properties style:font-name="Nimbus Sans 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class="text" style:default-outline-level="1">
      <style:paragraph-properties fo:margin-left="0cm" fo:margin-right="0cm" fo:margin-top="0.423cm" fo:margin-bottom="0.423cm" fo:text-indent="0cm" style:auto-text-indent="false" fo:keep-with-next="always"/>
      <style:text-properties style:font-name="Tahoma" fo:font-size="14pt" fo:language="fr" fo:country="LU" fo:font-weight="bold" style:font-size-asian="14pt" style:font-weight-asian="bold" style:font-name-complex="Tahoma" style:font-weight-complex="bold"/>
    </style:style>
    <style:style style:name="Heading_20_2" style:display-name="Heading 2" style:family="paragraph" style:parent-style-name="Standard" style:next-style-name="Standard" style:class="text" style:default-outline-level="2">
      <style:paragraph-properties fo:margin-left="0cm" fo:margin-right="0cm" fo:margin-top="0.423cm" fo:margin-bottom="0.106cm" fo:text-indent="0cm" style:auto-text-indent="false" fo:keep-with-next="always"/>
      <style:text-properties style:font-name="Arial" fo:language="fr" fo:country="FR" fo:font-style="italic" fo:font-weight="bold" style:font-style-asian="italic" style:font-weight-asian="bold" style:font-name-complex="Arial" style:font-size-complex="14pt" style:font-style-complex="italic" style:font-weight-complex="bold"/>
    </style:style>
    <style:style style:name="Heading_20_3" style:display-name="Heading 3" style:family="paragraph" style:parent-style-name="Standard" style:next-style-name="Standard" style:class="text" style:default-outline-level="3">
      <style:paragraph-properties fo:margin-left="0cm" fo:margin-right="0cm" fo:margin-top="0.423cm" fo:margin-bottom="0.212cm" fo:text-indent="0cm" style:auto-text-indent="false" fo:keep-with-next="always"/>
      <style:text-properties style:font-name="Arial" fo:font-size="11pt" fo:language="fr" fo:country="LU" fo:font-weight="bold" style:font-size-asian="11pt" style:font-weight-asian="bold" style:font-name-complex="Arial" style:font-size-complex="13pt" style:font-weight-complex="bold"/>
    </style:style>
    <style:style style:name="Heading_20_4" style:display-name="Heading 4" style:family="paragraph" style:parent-style-name="Standard" style:next-style-name="Standard" style:class="text" style:default-outline-level="4">
      <style:paragraph-properties fo:margin-left="0cm" fo:margin-right="0cm" fo:margin-top="0.423cm" fo:margin-bottom="0.106cm" fo:text-indent="0cm" style:auto-text-indent="false" fo:keep-with-next="always"/>
      <style:text-properties fo:language="fr" fo:country="LU" fo:font-style="italic" fo:font-weight="bold" style:font-style-asian="italic" style:font-weight-asian="bold" style:font-size-complex="9pt" style:font-style-complex="italic" style:font-weight-complex="bold"/>
    </style:style>
    <style:style style:name="Heading_20_5" style:display-name="Heading 5" style:family="paragraph" style:parent-style-name="Standard" style:next-style-name="Standard" style:class="text" style:default-outline-level="5">
      <style:paragraph-properties fo:margin-left="0cm" fo:margin-right="0cm" fo:margin-top="0.423cm" fo:margin-bottom="0.106cm" fo:text-indent="0cm" style:auto-text-indent="false"/>
      <style:text-properties fo:font-size="11pt" fo:language="fr" fo:country="FR" fo:font-style="italic" fo:font-weight="bold" style:font-size-asian="11pt" style:font-style-asian="italic" style:font-weight-asian="bold" style:font-size-complex="13pt" style:font-style-complex="italic" style:font-weight-complex="bold"/>
    </style:style>
    <style:style style:name="Heading_20_6" style:display-name="Heading 6" style:family="paragraph" style:parent-style-name="Standard" style:next-style-name="Standard" style:class="text" style:default-outline-level="6">
      <style:paragraph-properties fo:margin-left="0cm" fo:margin-right="0cm" fo:margin-top="0.423cm" fo:margin-bottom="0.106cm" fo:text-indent="0cm" style:auto-text-indent="false"/>
      <style:text-properties fo:font-size="11pt" fo:language="fr" fo:country="FR" fo:font-weight="bold" style:font-size-asian="11pt" style:font-weight-asian="bold" style:font-size-complex="11pt" style:font-weight-complex="bold"/>
    </style:style>
    <style:style style:name="Heading_20_7" style:display-name="Heading 7" style:family="paragraph" style:parent-style-name="Standard" style:next-style-name="Standard" style:class="text" style:default-outline-level="7">
      <style:paragraph-properties fo:margin-left="0cm" fo:margin-right="0cm" fo:margin-top="0.423cm" fo:margin-bottom="0.106cm" fo:text-indent="0cm" style:auto-text-indent="false"/>
      <style:text-properties fo:language="fr" fo:country="FR"/>
    </style:style>
    <style:style style:name="Heading_20_8" style:display-name="Heading 8" style:family="paragraph" style:parent-style-name="Standard" style:next-style-name="Standard" style:class="text" style:default-outline-level="8">
      <style:paragraph-properties fo:margin-left="0cm" fo:margin-right="0cm" fo:margin-top="0.423cm" fo:margin-bottom="0.106cm" fo:text-indent="0cm" style:auto-text-indent="false"/>
      <style:text-properties fo:language="fr" fo:country="FR" fo:font-style="italic" style:font-style-asian="italic" style:font-style-complex="italic"/>
    </style:style>
    <style:style style:name="Heading_20_9" style:display-name="Heading 9" style:family="paragraph" style:parent-style-name="Standard" style:next-style-name="Standard" style:class="text" style:default-outline-level="9">
      <style:paragraph-properties fo:margin-left="0cm" fo:margin-right="0cm" fo:margin-top="0.423cm" fo:margin-bottom="0.106cm" fo:text-indent="0cm" style:auto-text-indent="false"/>
      <style:text-properties style:font-name="Arial" fo:font-size="11pt" fo:language="fr" fo:country="FR" style:font-size-asian="11pt" style:font-name-complex="Arial" style:font-size-complex="11pt"/>
    </style:style>
    <style:style style:name="Footnote" style:family="paragraph" style:parent-style-name="Standard" style:class="extra">
      <style:paragraph-properties fo:margin-left="1.27cm" fo:margin-right="0cm" fo:text-align="justify" style:justify-single-word="false" fo:text-indent="-1.27cm" style:auto-text-indent="false"/>
      <style:text-properties fo:font-size="10pt" style:font-size-asian="10pt" style:font-size-complex="10pt"/>
    </style:style>
    <style:style style:name="Considérant" style:family="paragraph" style:parent-style-name="Standard" style:list-style-name="WW8Num36">
      <style:paragraph-properties fo:margin-left="0cm" fo:margin-right="0cm" fo:margin-top="0.212cm" fo:margin-bottom="0.212cm" fo:text-align="justify" style:justify-single-word="false" fo:text-indent="0cm" style:auto-text-indent="false"/>
    </style:style>
    <style:style style:name="Date_20_d_27_adoption" style:display-name="Date d'adoption" style:family="paragraph" style:parent-style-name="Standard" style:next-style-name="Titre_20_objet">
      <style:paragraph-properties fo:margin-top="0.635cm" fo:margin-bottom="0cm" fo:text-align="center" style:justify-single-word="false"/>
      <style:text-properties fo:font-weight="bold" style:font-weight-asian="bold"/>
    </style:style>
    <style:style style:name="Institution_20_qui_20_agit" style:display-name="Institution qui agit" style:family="paragraph" style:parent-style-name="Standard" style:next-style-name="Standard">
      <style:paragraph-properties fo:margin-top="1.058cm" fo:margin-bottom="0.212cm" fo:text-align="justify" style:justify-single-word="false" fo:keep-with-next="always"/>
    </style:style>
    <style:style style:name="Sous-titre_20_objet" style:display-name="Sous-titre objet" style:family="paragraph" style:parent-style-name="Standard">
      <style:paragraph-properties fo:text-align="center" style:justify-single-word="false"/>
      <style:text-properties fo:font-weight="bold" style:font-weight-asian="bold"/>
    </style:style>
    <style:style style:name="Statut" style:family="paragraph" style:parent-style-name="Standard" style:next-style-name="Type_20_du_20_document">
      <style:paragraph-properties fo:margin-top="0.635cm" fo:margin-bottom="0cm" fo:text-align="center" style:justify-single-word="false"/>
    </style:style>
    <style:style style:name="Titre_20_objet" style:display-name="Titre objet" style:family="paragraph" style:parent-style-name="Standard" style:next-style-name="Sous-titre_20_objet">
      <style:paragraph-properties fo:margin-top="0.635cm" fo:margin-bottom="0.635cm" fo:text-align="center" style:justify-single-word="false"/>
      <style:text-properties fo:font-weight="bold" style:font-weight-asian="bold"/>
    </style:style>
    <style:style style:name="Type_20_du_20_document" style:display-name="Type du document" style:family="paragraph" style:parent-style-name="Standard" style:next-style-name="Date_20_d_27_adoption">
      <style:paragraph-properties fo:margin-top="0.635cm" fo:margin-bottom="0cm" fo:text-align="center" style:justify-single-word="false"/>
      <style:text-properties fo:font-weight="bold" style:font-weight-asian="bold"/>
    </style:style>
    <style:style style:name="Balloon_20_Text" style:display-name="Balloon Text" style:family="paragraph" style:parent-style-name="Standard">
      <style:text-properties style:font-name="Tahoma" fo:font-size="8pt" style:font-size-asian="8pt" style:font-name-complex="Tahoma" style:font-size-complex="8pt"/>
    </style:style>
    <style:style style:name="Formule_20_d_27_adoption" style:display-name="Formule d'adoption" style:family="paragraph" style:parent-style-name="Standard" style:next-style-name="Standard">
      <style:paragraph-properties fo:margin-top="0.212cm" fo:margin-bottom="0.212cm" fo:text-align="justify" style:justify-single-word="false" fo:keep-with-next="always"/>
    </style:style>
    <style:style style:name="Comment_20_Text" style:display-name="Comment Text" style:family="paragraph" style:parent-style-name="Standard">
      <style:text-properties fo:font-size="10pt" style:font-size-asian="10pt" style:font-size-complex="10pt"/>
    </style:style>
    <style:style style:name="Text_20_1" style:display-name="Text 1" style:family="paragraph" style:parent-style-name="Standard">
      <style:paragraph-properties fo:margin-left="1.499cm" fo:margin-right="0cm" fo:margin-top="0.212cm" fo:margin-bottom="0.212cm" fo:text-align="justify" style:justify-single-word="false" fo:text-indent="0cm" style:auto-text-indent="false"/>
    </style:style>
    <style:style style:name="Application_20_directe" style:display-name="Application directe" style:family="paragraph" style:parent-style-name="Standard" style:next-style-name="Fait_20_à">
      <style:paragraph-properties fo:margin-top="0.847cm" fo:margin-bottom="0.212cm" fo:text-align="justify" style:justify-single-word="false"/>
    </style:style>
    <style:style style:name="Fait_20_à" style:display-name="Fait à" style:family="paragraph" style:parent-style-name="Standard" style:next-style-name="Institution_20_qui_20_signe">
      <style:paragraph-properties fo:margin-top="0.212cm" fo:margin-bottom="0cm" fo:text-align="justify" style:justify-single-word="false" fo:keep-with-next="always"/>
    </style:style>
    <style:style style:name="Institution_20_qui_20_signe" style:display-name="Institution qui signe" style:family="paragraph" style:parent-style-name="Standard" style:next-style-name="Standard">
      <style:paragraph-properties fo:margin-top="1.27cm" fo:margin-bottom="0cm" fo:text-align="justify" style:justify-single-word="false" fo:keep-with-next="always">
        <style:tab-stops>
          <style:tab-stop style:position="7.5cm"/>
        </style:tab-stops>
      </style:paragraph-properties>
      <style:text-properties fo:font-style="italic" style:font-style-asian="italic"/>
    </style:style>
    <style:style style:name="Comment_20_Subject" style:display-name="Comment Subject" style:family="paragraph" style:parent-style-name="Comment_20_Text" style:next-style-name="Comment_20_Text">
      <style:text-properties fo:font-weight="bold" style:font-weight-asian="bold" style:font-weight-complex="bold"/>
    </style:style>
    <style:style style:name="Title" style:family="paragraph" style:parent-style-name="Standard" style:next-style-name="Subtitle" style:list-style-name="WW8Num35" style:class="chapter">
      <style:paragraph-properties fo:margin-left="0cm" fo:margin-right="0cm" fo:margin-top="0.847cm" fo:margin-bottom="0.423cm" fo:text-align="center" style:justify-single-word="false" fo:text-indent="0cm" style:auto-text-indent="false"/>
      <style:text-properties style:font-name="Arial Rounded MT Bold" fo:font-size="22pt" fo:language="fr" fo:country="FR" style:font-size-asian="22pt"/>
    </style:style>
    <style:style style:name="Subtitle" style:family="paragraph" style:parent-style-name="Header"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ableTitle" style:family="paragraph" style:parent-style-name="Standard">
      <style:paragraph-properties fo:margin-top="0.106cm" fo:margin-bottom="0.106cm" fo:text-align="justify" style:justify-single-word="false"/>
      <style:text-properties fo:color="#ffffff" style:font-name="Arial" fo:font-size="10pt" fo:language="nl" fo:country="BE" fo:font-weight="bold" style:font-size-asian="10pt" style:font-weight-asian="bold"/>
    </style:style>
    <style:style style:name="TableEntry" style:family="paragraph" style:parent-style-name="Standard">
      <style:paragraph-properties fo:margin-top="0.106cm" fo:margin-bottom="0.106cm"/>
      <style:text-properties style:font-name="Arial" fo:font-size="10pt" fo:language="nl" fo:country="BE" style:font-size-asian="10pt"/>
    </style:style>
    <style:style style:name="Body_20_Text_20_2" style:display-name="Body Text 2" style:family="paragraph" style:parent-style-name="Standard">
      <style:paragraph-properties fo:line-height="0.494cm"/>
      <style:text-properties style:font-name="Verdana" fo:font-size="10pt" fo:language="fr" fo:country="LU" style:font-size-asian="10pt" style:font-name-complex="Arial"/>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text-properties fo:language="fr" fo:country="FR"/>
    </style:style>
    <style:style style:name="List_20_Paragraph" style:display-name="List Paragraph" style:family="paragraph" style:parent-style-name="Standard">
      <style:paragraph-properties fo:margin-left="1.27cm" fo:margin-right="0cm" fo:text-indent="0cm" style:auto-text-indent="false"/>
    </style:style>
    <style:style style:name="_20_Char_20_Char_20_Char_20_Char_20_Char_20_Char_20_Char_20_Char_20_Char_20_Char_20_Char_20_Char_20_Char" style:display-name=" Char Char Char Char Char Char Char Char Char Char Char Char Char" style:family="paragraph" style:parent-style-name="Standard" style:list-style-name="WW8Num24">
      <style:paragraph-properties fo:margin-left="-0.85cm" fo:margin-right="0cm" fo:margin-top="0cm" fo:margin-bottom="0.282cm" fo:line-height="0.423cm" fo:text-indent="0cm" style:auto-text-indent="false">
        <style:tab-stops/>
      </style:paragraph-properties>
      <style:text-properties style:font-name="Verdana" fo:font-size="10pt" fo:language="en" fo:country="US" style:font-size-asian="10pt" style:font-size-complex="10pt"/>
    </style:style>
    <style:style style:name="List_20_Number_20_1" style:display-name="List Number 1" style:family="paragraph" style:parent-style-name="Text_20_1" style:list-style-name="WW8Num24">
      <style:paragraph-properties fo:margin-left="-1.251cm" fo:margin-right="0cm" fo:margin-top="0cm" fo:margin-bottom="0.423cm" fo:text-indent="0cm" style:auto-text-indent="false">
        <style:tab-stops>
          <style:tab-stop style:position="2.101cm"/>
        </style:tab-stops>
      </style:paragraph-properties>
      <style:text-properties style:font-size-complex="10pt"/>
    </style:style>
    <style:style style:name="List_20_Number_20_1_20__28_Level_20_2_29_" style:display-name="List Number 1 (Level 2)" style:family="paragraph" style:parent-style-name="Text_20_1" style:list-style-name="WW8Num24">
      <style:paragraph-properties fo:margin-left="-1.249cm" fo:margin-right="0cm" fo:margin-top="0cm" fo:margin-bottom="0.423cm" fo:text-indent="0cm" style:auto-text-indent="false">
        <style:tab-stops>
          <style:tab-stop style:position="3.35cm"/>
        </style:tab-stops>
      </style:paragraph-properties>
      <style:text-properties style:font-size-complex="10pt"/>
    </style:style>
    <style:style style:name="List_20_Number_20_1_20__28_Level_20_3_29_" style:display-name="List Number 1 (Level 3)" style:family="paragraph" style:parent-style-name="Text_20_1" style:list-style-name="WW8Num24">
      <style:paragraph-properties fo:margin-left="-1.251cm" fo:margin-right="0cm" fo:margin-top="0cm" fo:margin-bottom="0.423cm" fo:text-indent="0cm" style:auto-text-indent="false">
        <style:tab-stops>
          <style:tab-stop style:position="4.6cm"/>
        </style:tab-stops>
      </style:paragraph-properties>
      <style:text-properties style:font-size-complex="10pt"/>
    </style:style>
    <style:style style:name="List_20_Number_20_1_20__28_Level_20_4_29_" style:display-name="List Number 1 (Level 4)" style:family="paragraph" style:parent-style-name="Text_20_1" style:list-style-name="WW8Num13">
      <style:paragraph-properties fo:margin-left="4.6cm" fo:margin-right="0cm" fo:margin-top="0cm" fo:margin-bottom="0.423cm" fo:text-indent="0cm" style:auto-text-indent="false">
        <style:tab-stops>
          <style:tab-stop style:position="5.851cm"/>
        </style:tab-stops>
      </style:paragraph-properties>
      <style:text-properties style:font-size-complex="10pt"/>
    </style:style>
    <style:style style:name="HTML_20_Preformatted" style:display-name="HTML Preformatted"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size="10pt" fo:language="en" fo:country="US" style:font-size-asian="10pt" style:font-name-complex="Courier New" style:font-size-complex="10pt"/>
    </style:style>
    <style:style style:name="Normal_20__28_Web_29_" style:display-name="Normal (Web)" style:family="paragraph" style:parent-style-name="Standard">
      <style:paragraph-properties fo:margin-top="0.176cm" fo:margin-bottom="0.176cm"/>
      <style:text-properties fo:language="en" fo:country="US" style:font-name-asian="Calibri"/>
    </style:style>
    <style:style style:name="Plain_20_Text" style:display-name="Plain Text" style:family="paragraph" style:parent-style-name="Standard">
      <style:text-properties style:font-name="Consolas" fo:font-size="10.5pt" fo:language="en" fo:country="US" style:font-name-asian="Calibri" style:font-size-asian="10.5pt" style:font-size-complex="10.5pt"/>
    </style:style>
    <style:style style:name="Personne_20_qui_20_signe" style:display-name="Personne qui signe" style:family="paragraph" style:parent-style-name="Standard" style:next-style-name="Institution_20_qui_20_signe">
      <style:paragraph-properties>
        <style:tab-stops>
          <style:tab-stop style:position="7.5cm"/>
        </style:tab-stops>
      </style:paragraph-properties>
      <style:text-properties fo:font-style="italic" style:font-style-asian="italic"/>
    </style:style>
    <style:style style:name="TAL" style:family="paragraph" style:parent-style-name="Standard">
      <style:paragraph-properties fo:keep-together="always" fo:keep-with-next="always" style:text-autospace="none" style:punctuation-wrap="simple" style:vertical-align="baseline"/>
      <style:text-properties style:font-name="Arial" fo:font-size="9pt" style:font-size-asian="9pt" style:font-size-complex="10pt"/>
    </style:style>
    <style:style style:name="EX" style:family="paragraph" style:parent-style-name="Standard">
      <style:paragraph-properties fo:margin-left="3.002cm" fo:margin-right="0cm" fo:margin-top="0cm" fo:margin-bottom="0.318cm" fo:keep-together="always" fo:text-indent="-2.501cm" style:auto-text-indent="false" style:text-autospace="none" style:punctuation-wrap="simple" style:vertical-align="baseline"/>
      <style:text-properties fo:font-size="10pt" style:font-size-asian="10pt" style:font-size-complex="10pt"/>
    </style:style>
    <style:style style:name="List_20_Number_20_3" style:display-name="List Number 3" style:family="paragraph" style:parent-style-name="Standard" style:list-style-name="WW8Num1">
      <style:paragraph-properties fo:margin-left="0cm" fo:margin-right="0cm" fo:margin-top="0cm" fo:margin-bottom="0.318cm" fo:text-indent="0cm" style:auto-text-indent="false" style:text-autospace="none" style:punctuation-wrap="simple" style:vertical-align="baseline"/>
      <style:text-properties fo:font-size="10pt" style:font-size-asian="10pt" style:font-size-complex="10pt"/>
    </style:style>
    <style:style style:name="Confidentialité" style:family="paragraph" style:parent-style-name="Standard" style:next-style-name="Statut">
      <style:paragraph-properties fo:margin-left="9.001cm" fo:margin-right="0cm" fo:margin-top="0.423cm" fo:margin-bottom="0.423cm" fo:text-align="justify" style:justify-single-word="false" fo:text-indent="0cm" style:auto-text-indent="false"/>
      <style:text-properties style:text-underline-style="solid" style:text-underline-width="auto" style:text-underline-color="font-color"/>
    </style:style>
    <style:style style:name="Emission" style:family="paragraph" style:parent-style-name="Standard" style:next-style-name="Référence_20_institutionelle">
      <style:paragraph-properties fo:margin-left="9.001cm" fo:margin-right="0cm" fo:text-indent="0cm" style:auto-text-indent="false"/>
    </style:style>
    <style:style style:name="Langue" style:family="paragraph" style:parent-style-name="Standard" style:next-style-name="Standard">
      <style:paragraph-properties fo:margin-top="0cm" fo:margin-bottom="1.058cm" fo:text-align="center" style:justify-single-word="false"/>
      <style:text-properties fo:text-transform="uppercase" fo:font-weight="bold" style:font-weight-asian="bold"/>
    </style:style>
    <style:style style:name="Nom_20_de_20_l_27_institution" style:display-name="Nom de l'institution" style:family="paragraph" style:parent-style-name="Standard" style:next-style-name="Emission">
      <style:text-properties style:font-name="Arial" style:font-name-complex="Arial"/>
    </style:style>
    <style:style style:name="Référence_20_institutionelle" style:display-name="Référence institutionelle" style:family="paragraph" style:parent-style-name="Standard" style:next-style-name="Statut">
      <style:paragraph-properties fo:margin-left="9.001cm" fo:margin-right="0cm" fo:margin-top="0cm" fo:margin-bottom="0.423cm"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WW8Num2z0" style:family="text">
      <style:text-properties style:font-name="Symbol"/>
    </style:style>
    <style:style style:name="WW8Num2z1" style:family="text">
      <style:text-properties style:font-name="Courier New" style:font-name-complex="Courier New"/>
    </style:style>
    <style:style style:name="WW8Num2z2" style:family="text">
      <style:text-properties style:font-name="Wingdings"/>
    </style:style>
    <style:style style:name="WW8Num3z0" style:family="text">
      <style:text-properties style:font-name="Arial" style:font-name-asian="Times New Roman" style:font-name-complex="Arial"/>
    </style:style>
    <style:style style:name="WW8Num3z1" style:family="text">
      <style:text-properties style:font-name="Courier New" style:font-name-complex="Courier New"/>
    </style:style>
    <style:style style:name="WW8Num3z2" style:family="text">
      <style:text-properties style:font-name="Wingdings"/>
    </style:style>
    <style:style style:name="WW8Num3z3" style:family="text">
      <style:text-properties style:font-name="Symbol"/>
    </style:style>
    <style:style style:name="WW8Num4z0" style:family="text">
      <style:text-properties style:font-name="Symbol"/>
    </style:style>
    <style:style style:name="WW8Num4z1" style:family="text">
      <style:text-properties style:font-name="Courier New" style:font-name-complex="Courier New"/>
    </style:style>
    <style:style style:name="WW8Num4z2" style:family="text">
      <style:text-properties style:font-name="Wingdings"/>
    </style:style>
    <style:style style:name="WW8Num5z1" style:family="text">
      <style:text-properties style:font-name="Courier New" style:font-name-complex="Courier New"/>
    </style:style>
    <style:style style:name="WW8Num5z2" style:family="text">
      <style:text-properties style:font-name="Wingdings"/>
    </style:style>
    <style:style style:name="WW8Num5z3" style:family="text">
      <style:text-properties style:font-name="Symbol"/>
    </style:style>
    <style:style style:name="WW8Num6z0" style:family="text">
      <style:text-properties style:font-name="Symbol"/>
    </style:style>
    <style:style style:name="WW8Num6z1" style:family="text">
      <style:text-properties style:font-name="Courier New" style:font-name-complex="Courier New"/>
    </style:style>
    <style:style style:name="WW8Num6z2" style:family="text">
      <style:text-properties style:font-name="Wingdings"/>
    </style:style>
    <style:style style:name="WW8Num7z0" style:family="text">
      <style:text-properties style:font-name="Symbol"/>
    </style:style>
    <style:style style:name="WW8Num7z1" style:family="text">
      <style:text-properties style:font-name="Courier New" style:font-name-complex="Courier New"/>
    </style:style>
    <style:style style:name="WW8Num7z2" style:family="text">
      <style:text-properties style:font-name="Wingdings"/>
    </style:style>
    <style:style style:name="WW8Num8z0" style:family="text">
      <style:text-properties style:font-name="Arial" style:font-name-asian="Times New Roman" style:font-name-complex="Arial"/>
    </style:style>
    <style:style style:name="WW8Num8z1" style:family="text">
      <style:text-properties style:font-name="Courier New" style:font-name-complex="Courier New"/>
    </style:style>
    <style:style style:name="WW8Num8z2" style:family="text">
      <style:text-properties style:font-name="Wingdings"/>
    </style:style>
    <style:style style:name="WW8Num8z3" style:family="text">
      <style:text-properties style:font-name="Symbol"/>
    </style:style>
    <style:style style:name="WW8Num9z0" style:family="text">
      <style:text-properties style:font-name="Arial" style:font-name-asian="Times New Roman" style:font-name-complex="Arial"/>
    </style:style>
    <style:style style:name="WW8Num9z1" style:family="text">
      <style:text-properties style:font-name="Courier New" style:font-name-complex="Courier New"/>
    </style:style>
    <style:style style:name="WW8Num9z2" style:family="text">
      <style:text-properties style:font-name="Wingdings"/>
    </style:style>
    <style:style style:name="WW8Num9z3" style:family="text">
      <style:text-properties style:font-name="Symbol"/>
    </style:style>
    <style:style style:name="WW8Num11z0" style:family="text">
      <style:text-properties style:font-name="Symbol"/>
    </style:style>
    <style:style style:name="WW8Num11z1" style:family="text">
      <style:text-properties style:font-name="Courier New" style:font-name-complex="Courier New"/>
    </style:style>
    <style:style style:name="WW8Num11z2" style:family="text">
      <style:text-properties style:font-name="Wingdings"/>
    </style:style>
    <style:style style:name="WW8Num13z0" style:family="text">
      <style:text-properties fo:font-size="8pt" style:font-size-asian="8pt"/>
    </style:style>
    <style:style style:name="WW8Num14z0" style:family="text">
      <style:text-properties style:font-name="Symbol"/>
    </style:style>
    <style:style style:name="WW8Num14z1" style:family="text">
      <style:text-properties style:font-name="Courier New" style:font-name-complex="Courier New"/>
    </style:style>
    <style:style style:name="WW8Num14z2" style:family="text">
      <style:text-properties style:font-name="Wingdings"/>
    </style:style>
    <style:style style:name="WW8Num15z0" style:family="text">
      <style:text-properties style:font-name="Symbol"/>
    </style:style>
    <style:style style:name="WW8Num15z1" style:family="text">
      <style:text-properties style:font-name="Courier New" style:font-name-complex="Courier New"/>
    </style:style>
    <style:style style:name="WW8Num15z2" style:family="text">
      <style:text-properties style:font-name="Wingdings"/>
    </style:style>
    <style:style style:name="WW8Num16z0" style:family="text">
      <style:text-properties style:font-name="Symbol"/>
    </style:style>
    <style:style style:name="WW8Num16z1" style:family="text">
      <style:text-properties style:font-name="Courier New" style:font-name-complex="Courier New"/>
    </style:style>
    <style:style style:name="WW8Num16z2" style:family="text">
      <style:text-properties style:font-name="Wingdings"/>
    </style:style>
    <style:style style:name="WW8Num17z1" style:family="text">
      <style:text-properties style:font-name="Courier New" style:font-name-complex="Courier New"/>
    </style:style>
    <style:style style:name="WW8Num17z2" style:family="text">
      <style:text-properties style:font-name="Wingdings"/>
    </style:style>
    <style:style style:name="WW8Num17z3" style:family="text">
      <style:text-properties style:font-name="Symbol"/>
    </style:style>
    <style:style style:name="WW8Num18z1" style:family="text">
      <style:text-properties style:font-name="Courier New" style:font-name-complex="Courier New"/>
    </style:style>
    <style:style style:name="WW8Num18z2" style:family="text">
      <style:text-properties style:font-name="Wingdings"/>
    </style:style>
    <style:style style:name="WW8Num18z3" style:family="text">
      <style:text-properties style:font-name="Symbol"/>
    </style:style>
    <style:style style:name="WW8Num19z0" style:family="text">
      <style:text-properties style:font-name="Symbol"/>
    </style:style>
    <style:style style:name="WW8Num19z1" style:family="text">
      <style:text-properties style:font-name="Arial" style:font-name-asian="Times New Roman" style:font-name-complex="Arial"/>
    </style:style>
    <style:style style:name="WW8Num19z2" style:family="text">
      <style:text-properties style:font-name="Wingdings"/>
    </style:style>
    <style:style style:name="WW8Num19z4" style:family="text">
      <style:text-properties style:font-name="Courier New" style:font-name-complex="Courier New"/>
    </style:style>
    <style:style style:name="WW8Num20z0" style:family="text">
      <style:text-properties style:font-name="Arial" style:font-name-asian="Times New Roman" style:font-name-complex="Arial"/>
    </style:style>
    <style:style style:name="WW8Num20z1" style:family="text">
      <style:text-properties style:font-name="Courier New" style:font-name-complex="Courier New"/>
    </style:style>
    <style:style style:name="WW8Num20z2" style:family="text">
      <style:text-properties style:font-name="Wingdings"/>
    </style:style>
    <style:style style:name="WW8Num20z3" style:family="text">
      <style:text-properties style:font-name="Symbol"/>
    </style:style>
    <style:style style:name="WW8Num22z1" style:family="text">
      <style:text-properties style:font-name="Courier New" style:font-name-complex="Courier New"/>
    </style:style>
    <style:style style:name="WW8Num22z2" style:family="text">
      <style:text-properties style:font-name="Wingdings"/>
    </style:style>
    <style:style style:name="WW8Num22z3" style:family="text">
      <style:text-properties style:font-name="Symbol"/>
    </style:style>
    <style:style style:name="WW8Num23z0" style:family="text">
      <style:text-properties style:font-name="Arial" style:font-name-asian="Times New Roman" style:font-name-complex="Arial"/>
    </style:style>
    <style:style style:name="WW8Num23z1" style:family="text">
      <style:text-properties style:font-name="Courier New" style:font-name-complex="Courier New"/>
    </style:style>
    <style:style style:name="WW8Num23z2" style:family="text">
      <style:text-properties style:font-name="Wingdings"/>
    </style:style>
    <style:style style:name="WW8Num23z3" style:family="text">
      <style:text-properties style:font-name="Symbol"/>
    </style:style>
    <style:style style:name="WW8Num24z0" style:family="text">
      <style:text-properties style:font-name-complex="Times New Roman"/>
    </style:style>
    <style:style style:name="WW8Num24z2" style:family="text">
      <style:text-properties style:font-name="Times New Roman"/>
    </style:style>
    <style:style style:name="WW8Num24z3" style:family="text">
      <style:text-properties style:font-name="Symbol"/>
    </style:style>
    <style:style style:name="WW8Num26z2" style:family="text">
      <style:text-properties fo:font-size="11pt" fo:language="none" fo:country="none" fo:font-weight="bold" style:font-size-asian="11pt" style:font-weight-asian="bold" style:font-size-complex="13pt" style:language-complex="none" style:country-complex="none" style:font-weight-complex="bold"/>
    </style:style>
    <style:style style:name="WW8Num28z0" style:family="text">
      <style:text-properties style:font-name="Symbol"/>
    </style:style>
    <style:style style:name="WW8Num28z1" style:family="text">
      <style:text-properties style:font-name="Courier New" style:font-name-complex="Courier New"/>
    </style:style>
    <style:style style:name="WW8Num28z2" style:family="text">
      <style:text-properties style:font-name="Wingdings"/>
    </style:style>
    <style:style style:name="WW8Num30z0" style:family="text">
      <style:text-properties style:font-name="Symbol"/>
    </style:style>
    <style:style style:name="WW8Num30z1" style:family="text">
      <style:text-properties style:font-name="Courier New" style:font-name-complex="Courier New"/>
    </style:style>
    <style:style style:name="WW8Num30z2" style:family="text">
      <style:text-properties style:font-name="Wingdings"/>
    </style:style>
    <style:style style:name="WW8Num32z0" style:family="text">
      <style:text-properties style:font-name="Symbol"/>
    </style:style>
    <style:style style:name="WW8Num32z1" style:family="text">
      <style:text-properties style:font-name="Courier New" style:font-name-complex="Courier New"/>
    </style:style>
    <style:style style:name="WW8Num32z2" style:family="text">
      <style:text-properties style:font-name="Wingdings"/>
    </style:style>
    <style:style style:name="WW8Num33z0" style:family="text">
      <style:text-properties style:font-name="Symbol"/>
    </style:style>
    <style:style style:name="WW8Num33z1" style:family="text">
      <style:text-properties style:font-name="Courier New" style:font-name-complex="Courier New"/>
    </style:style>
    <style:style style:name="WW8Num33z2" style:family="text">
      <style:text-properties style:font-name="Wingdings"/>
    </style:style>
    <style:style style:name="WW8Num34z0" style:family="text">
      <style:text-properties style:font-name="Symbol"/>
    </style:style>
    <style:style style:name="WW8Num34z1" style:family="text">
      <style:text-properties style:font-name="Courier New" style:font-name-complex="Courier New"/>
    </style:style>
    <style:style style:name="WW8Num34z2" style:family="text">
      <style:text-properties style:font-name="Wingdings"/>
    </style:style>
    <style:style style:name="WW8Num37z0" style:family="text">
      <style:text-properties style:font-name="Arial" style:font-name-asian="Times New Roman" style:font-name-complex="Arial"/>
    </style:style>
    <style:style style:name="WW8Num37z1" style:family="text">
      <style:text-properties style:font-name="Courier New" style:font-name-complex="Courier New"/>
    </style:style>
    <style:style style:name="WW8Num37z2" style:family="text">
      <style:text-properties style:font-name="Wingdings"/>
    </style:style>
    <style:style style:name="WW8Num37z3" style:family="text">
      <style:text-properties style:font-name="Symbol"/>
    </style:style>
    <style:style style:name="WW8Num38z0" style:family="text">
      <style:text-properties style:font-name="Symbol"/>
    </style:style>
    <style:style style:name="WW8Num38z1" style:family="text">
      <style:text-properties style:font-name="Courier New" style:font-name-complex="Courier New"/>
    </style:style>
    <style:style style:name="WW8Num38z2" style:family="text">
      <style:text-properties style:font-name="Wingdings"/>
    </style:style>
    <style:style style:name="WW8Num39z0" style:family="text">
      <style:text-properties fo:font-weight="normal" style:font-weight-asian="normal"/>
    </style:style>
    <style:style style:name="WW8Num40z0" style:family="text">
      <style:text-properties style:font-name="Symbol"/>
    </style:style>
    <style:style style:name="WW8Num40z1" style:family="text">
      <style:text-properties style:font-name="Courier New" style:font-name-complex="Courier New"/>
    </style:style>
    <style:style style:name="WW8Num40z2" style:family="text">
      <style:text-properties style:font-name="Wingdings"/>
    </style:style>
    <style:style style:name="WW8Num40z3" style:family="text">
      <style:text-properties style:font-name="Calibri" style:font-name-asian="Calibri" style:font-name-complex="Arial"/>
    </style:style>
    <style:style style:name="WW8Num41z0" style:family="text">
      <style:text-properties style:font-name="Arial" style:font-name-asian="Times New Roman" style:font-name-complex="Arial"/>
    </style:style>
    <style:style style:name="WW8Num41z1" style:family="text">
      <style:text-properties style:font-name="Courier New" style:font-name-complex="Courier New"/>
    </style:style>
    <style:style style:name="WW8Num41z2" style:family="text">
      <style:text-properties style:font-name="Wingdings"/>
    </style:style>
    <style:style style:name="WW8Num41z3" style:family="text">
      <style:text-properties style:font-name="Symbol"/>
    </style:style>
    <style:style style:name="WW8Num42z0" style:family="text">
      <style:text-properties style:font-name="Symbol"/>
    </style:style>
    <style:style style:name="WW8Num42z1" style:family="text">
      <style:text-properties style:font-name="Courier New" style:font-name-complex="Courier New"/>
    </style:style>
    <style:style style:name="WW8Num42z2" style:family="text">
      <style:text-properties style:font-name="Wingdings"/>
    </style:style>
    <style:style style:name="Default_20_Paragraph_20_Font" style:display-name="Default Paragraph Font" style:family="text"/>
    <style:style style:name="Footnote_20_Symbol" style:display-name="Footnote Symbol" style:family="text" style:parent-style-name="Default_20_Paragraph_20_Font">
      <style:text-properties style:text-position="super 58%"/>
    </style:style>
    <style:style style:name="Comment_20_Reference" style:display-name="Comment Reference" style:family="text" style:parent-style-name="Default_20_Paragraph_20_Font">
      <style:text-properties fo:font-size="8pt" style:font-size-asian="8pt" style:font-size-complex="8pt"/>
    </style:style>
    <style:style style:name="Emphasis" style:family="text" style:parent-style-name="Default_20_Paragraph_20_Font">
      <style:text-properties fo:font-style="italic" style:font-style-asian="italic" style:font-style-complex="italic"/>
    </style:style>
    <style:style style:name="Strong_20_Emphasis" style:display-name="Strong Emphasis" style:family="text" style:parent-style-name="Default_20_Paragraph_20_Font">
      <style:text-properties fo:font-weight="bold" style:font-weight-asian="bold" style:font-weight-complex="bold"/>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Page_20_Number" style:display-name="Page Number" style:family="text" style:parent-style-name="Default_20_Paragraph_20_Font"/>
    <style:style style:name="m1" style:family="text" style:parent-style-name="Default_20_Paragraph_20_Font">
      <style:text-properties fo:color="#0000ff"/>
    </style:style>
    <style:style style:name="pi1" style:family="text" style:parent-style-name="Default_20_Paragraph_20_Font">
      <style:text-properties fo:color="#0000ff"/>
    </style:style>
    <style:style style:name="ci1" style:family="text" style:parent-style-name="Default_20_Paragraph_20_Font">
      <style:text-properties fo:color="#888888" style:font-name="Courier" fo:font-size="12pt" style:font-size-asian="12pt" style:font-size-complex="12pt"/>
    </style:style>
    <style:style style:name="b1" style:family="text" style:parent-style-name="Default_20_Paragraph_20_Font">
      <style:text-properties fo:color="#ff0000" style:text-line-through-style="none" style:font-name="Courier New" style:text-underline-style="none" fo:font-weight="bold" style:font-weight-asian="bold" style:font-name-complex="Courier New" style:font-weight-complex="bold"/>
    </style:style>
    <style:style style:name="c" style:family="text" style:parent-style-name="Default_20_Paragraph_20_Font"/>
    <style:style style:name="cb1" style:family="text" style:parent-style-name="Default_20_Paragraph_20_Font">
      <style:text-properties fo:color="#888888" style:font-name="Courier" fo:font-size="12pt" style:font-size-asian="12pt" style:font-size-complex="12pt"/>
    </style:style>
    <style:style style:name="t1" style:family="text" style:parent-style-name="Default_20_Paragraph_20_Font">
      <style:text-properties fo:color="#990000"/>
    </style:style>
    <style:style style:name="ns1" style:family="text" style:parent-style-name="Default_20_Paragraph_20_Font">
      <style:text-properties fo:color="#ff0000"/>
    </style:style>
    <style:style style:name="tx1"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800080" style:text-underline-style="solid" style:text-underline-width="auto" style:text-underline-color="font-color"/>
    </style:style>
    <style:style style:name="Plain_20_Text_20_Char" style:display-name="Plain Text Char" style:family="text" style:parent-style-name="Default_20_Paragraph_20_Font">
      <style:text-properties style:font-name="Consolas" fo:font-size="10.5pt" style:font-name-asian="Calibri" style:font-size-asian="10.5pt" style:font-size-complex="10.5pt"/>
    </style:style>
    <style:style style:name="HTML_20_Preformatted_20_Char" style:display-name="HTML Preformatted Char" style:family="text" style:parent-style-name="Default_20_Paragraph_20_Font">
      <style:text-properties style:font-name="Courier New" style:font-name-complex="Courier New"/>
    </style:style>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1">
        <style:list-level-properties text:min-label-width="0.762cm"/>
      </text:outline-level-style>
      <text:outline-level-style text:level="2" style:num-format="1" text:display-levels="2">
        <style:list-level-properties text:min-label-width="1.016cm"/>
      </text:outline-level-style>
      <text:outline-level-style text:level="3" text:style-name="WW8Num26z2" style:num-format="1" text:display-levels="3">
        <style:list-level-properties text:min-label-width="1.27cm"/>
      </text:outline-level-style>
      <text:outline-level-style text:level="4" style:num-format="1" text:display-levels="4">
        <style:list-level-properties text:min-label-width="1.524cm"/>
      </text:outline-level-style>
      <text:outline-level-style text:level="5" style:num-format="1" text:display-levels="5">
        <style:list-level-properties text:min-label-width="1.778cm"/>
      </text:outline-level-style>
      <text:outline-level-style text:level="6" style:num-format="1" text:display-levels="6">
        <style:list-level-properties text:min-label-width="2.032cm"/>
      </text:outline-level-style>
      <text:outline-level-style text:level="7" style:num-format="1" text:display-levels="7">
        <style:list-level-properties text:min-label-width="2.286cm"/>
      </text:outline-level-style>
      <text:outline-level-style text:level="8" style:num-format="1" text:display-levels="8">
        <style:list-level-properties text:min-label-width="2.54cm"/>
      </text:outline-level-style>
      <text:outline-level-style text:level="9" style:num-format="1" text:display-levels="9">
        <style:list-level-properties text:min-label-width="2.794cm"/>
      </text:outline-level-style>
      <text:outline-level-style text:level="10" style:num-format="">
        <style:list-level-properties text:min-label-distance="0.381cm"/>
      </text:outline-level-style>
    </text:outline-style>
    <text:list-style style:name="WW8Num1" text:consecutive-numbering="true">
      <text:list-level-style-number text:level="1" style:num-suffix="." style:num-format="1">
        <style:list-level-properties text:space-before="0.998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
      <text:list-level-style-bullet text:level="1" text:style-name="WW8Num2z0" style:num-suffix="." text:bullet-char="">
        <style:list-level-properties text:space-before="1.905cm" text:min-label-width="0.635cm"/>
        <style:text-properties style:font-name="Symbol"/>
      </text:list-level-style-bullet>
      <text:list-level-style-bullet text:level="2" text:style-name="WW8Num2z1" style:num-suffix="." text:bullet-char="o">
        <style:list-level-properties text:space-before="3.175cm" text:min-label-width="0.635cm"/>
        <style:text-properties style:font-name="Courier New1"/>
      </text:list-level-style-bullet>
      <text:list-level-style-bullet text:level="3" text:style-name="WW8Num2z2" style:num-suffix="." text:bullet-char="">
        <style:list-level-properties text:space-before="4.445cm" text:min-label-width="0.635cm"/>
        <style:text-properties style:font-name="Wingdings"/>
      </text:list-level-style-bullet>
      <text:list-level-style-bullet text:level="4" text:style-name="WW8Num2z0" style:num-suffix="." text:bullet-char="">
        <style:list-level-properties text:space-before="5.715cm" text:min-label-width="0.635cm"/>
        <style:text-properties style:font-name="Symbol"/>
      </text:list-level-style-bullet>
      <text:list-level-style-bullet text:level="5" text:style-name="WW8Num2z1" style:num-suffix="." text:bullet-char="o">
        <style:list-level-properties text:space-before="6.985cm" text:min-label-width="0.635cm"/>
        <style:text-properties style:font-name="Courier New1"/>
      </text:list-level-style-bullet>
      <text:list-level-style-bullet text:level="6" text:style-name="WW8Num2z2" style:num-suffix="." text:bullet-char="">
        <style:list-level-properties text:space-before="8.255cm" text:min-label-width="0.635cm"/>
        <style:text-properties style:font-name="Wingdings"/>
      </text:list-level-style-bullet>
      <text:list-level-style-bullet text:level="7" text:style-name="WW8Num2z0" style:num-suffix="." text:bullet-char="">
        <style:list-level-properties text:space-before="9.525cm" text:min-label-width="0.635cm"/>
        <style:text-properties style:font-name="Symbol"/>
      </text:list-level-style-bullet>
      <text:list-level-style-bullet text:level="8" text:style-name="WW8Num2z1" style:num-suffix="." text:bullet-char="o">
        <style:list-level-properties text:space-before="10.795cm" text:min-label-width="0.635cm"/>
        <style:text-properties style:font-name="Courier New1"/>
      </text:list-level-style-bullet>
      <text:list-level-style-bullet text:level="9" text:style-name="WW8Num2z2" style:num-suffix="." text:bullet-char="">
        <style:list-level-properties text:space-before="12.06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
      <text:list-level-style-bullet text:level="1" text:style-name="WW8Num3z0" style:num-suffix="." text:bullet-char="-">
        <style:list-level-properties text:space-before="1.905cm" text:min-label-width="0.635cm"/>
        <style:text-properties style:font-name="Arial"/>
      </text:list-level-style-bullet>
      <text:list-level-style-bullet text:level="2" text:style-name="WW8Num3z1" style:num-suffix="." text:bullet-char="o">
        <style:list-level-properties text:space-before="3.175cm" text:min-label-width="0.635cm"/>
        <style:text-properties style:font-name="Courier New1"/>
      </text:list-level-style-bullet>
      <text:list-level-style-bullet text:level="3" text:style-name="WW8Num3z2" style:num-suffix="." text:bullet-char="">
        <style:list-level-properties text:space-before="4.445cm" text:min-label-width="0.635cm"/>
        <style:text-properties style:font-name="Wingdings"/>
      </text:list-level-style-bullet>
      <text:list-level-style-bullet text:level="4" text:style-name="WW8Num3z3" style:num-suffix="." text:bullet-char="">
        <style:list-level-properties text:space-before="5.715cm" text:min-label-width="0.635cm"/>
        <style:text-properties style:font-name="Symbol"/>
      </text:list-level-style-bullet>
      <text:list-level-style-bullet text:level="5" text:style-name="WW8Num3z1" style:num-suffix="." text:bullet-char="o">
        <style:list-level-properties text:space-before="6.985cm" text:min-label-width="0.635cm"/>
        <style:text-properties style:font-name="Courier New1"/>
      </text:list-level-style-bullet>
      <text:list-level-style-bullet text:level="6" text:style-name="WW8Num3z2" style:num-suffix="." text:bullet-char="">
        <style:list-level-properties text:space-before="8.255cm" text:min-label-width="0.635cm"/>
        <style:text-properties style:font-name="Wingdings"/>
      </text:list-level-style-bullet>
      <text:list-level-style-bullet text:level="7" text:style-name="WW8Num3z3" style:num-suffix="." text:bullet-char="">
        <style:list-level-properties text:space-before="9.525cm" text:min-label-width="0.635cm"/>
        <style:text-properties style:font-name="Symbol"/>
      </text:list-level-style-bullet>
      <text:list-level-style-bullet text:level="8" text:style-name="WW8Num3z1" style:num-suffix="." text:bullet-char="o">
        <style:list-level-properties text:space-before="10.795cm" text:min-label-width="0.635cm"/>
        <style:text-properties style:font-name="Courier New1"/>
      </text:list-level-style-bullet>
      <text:list-level-style-bullet text:level="9" text:style-name="WW8Num3z2" style:num-suffix="." text:bullet-char="">
        <style:list-level-properties text:space-before="12.06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
      <text:list-level-style-bullet text:level="1" text:style-name="WW8Num4z0" style:num-suffix="." text:bullet-char="">
        <style:list-level-properties text:space-before="0.635cm" text:min-label-width="0.635cm"/>
        <style:text-properties style:font-name="Symbol"/>
      </text:list-level-style-bullet>
      <text:list-level-style-bullet text:level="2" text:style-name="WW8Num4z1" style:num-suffix="." text:bullet-char="o">
        <style:list-level-properties text:space-before="1.905cm" text:min-label-width="0.635cm"/>
        <style:text-properties style:font-name="Courier New1"/>
      </text:list-level-style-bullet>
      <text:list-level-style-bullet text:level="3" text:style-name="WW8Num4z2" style:num-suffix="." text:bullet-char="">
        <style:list-level-properties text:space-before="3.175cm" text:min-label-width="0.635cm"/>
        <style:text-properties style:font-name="Wingdings"/>
      </text:list-level-style-bullet>
      <text:list-level-style-bullet text:level="4" text:style-name="WW8Num4z0" style:num-suffix="." text:bullet-char="">
        <style:list-level-properties text:space-before="4.445cm" text:min-label-width="0.635cm"/>
        <style:text-properties style:font-name="Symbol"/>
      </text:list-level-style-bullet>
      <text:list-level-style-bullet text:level="5" text:style-name="WW8Num4z1" style:num-suffix="." text:bullet-char="o">
        <style:list-level-properties text:space-before="5.715cm" text:min-label-width="0.635cm"/>
        <style:text-properties style:font-name="Courier New1"/>
      </text:list-level-style-bullet>
      <text:list-level-style-bullet text:level="6" text:style-name="WW8Num4z2" style:num-suffix="." text:bullet-char="">
        <style:list-level-properties text:space-before="6.985cm" text:min-label-width="0.635cm"/>
        <style:text-properties style:font-name="Wingdings"/>
      </text:list-level-style-bullet>
      <text:list-level-style-bullet text:level="7" text:style-name="WW8Num4z0" style:num-suffix="." text:bullet-char="">
        <style:list-level-properties text:space-before="8.255cm" text:min-label-width="0.635cm"/>
        <style:text-properties style:font-name="Symbol"/>
      </text:list-level-style-bullet>
      <text:list-level-style-bullet text:level="8" text:style-name="WW8Num4z1" style:num-suffix="." text:bullet-char="o">
        <style:list-level-properties text:space-before="9.525cm" text:min-label-width="0.635cm"/>
        <style:text-properties style:font-name="Courier New1"/>
      </text:list-level-style-bullet>
      <text:list-level-style-bullet text:level="9" text:style-name="WW8Num4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5">
      <text:list-level-style-number text:level="1" style:num-suffix=")" style:num-format="a" style:num-letter-sync="true">
        <style:list-level-properties text:space-before="1.27cm" text:min-label-width="0.635cm"/>
      </text:list-level-style-number>
      <text:list-level-style-bullet text:level="2" text:style-name="WW8Num5z1" style:num-suffix="." text:bullet-char="o">
        <style:list-level-properties text:space-before="2.54cm" text:min-label-width="0.635cm"/>
        <style:text-properties style:font-name="Courier New1"/>
      </text:list-level-style-bullet>
      <text:list-level-style-bullet text:level="3" text:style-name="WW8Num5z2" style:num-suffix="." text:bullet-char="">
        <style:list-level-properties text:space-before="3.81cm" text:min-label-width="0.635cm"/>
        <style:text-properties style:font-name="Wingdings"/>
      </text:list-level-style-bullet>
      <text:list-level-style-bullet text:level="4" text:style-name="WW8Num5z3" style:num-suffix="." text:bullet-char="">
        <style:list-level-properties text:space-before="5.08cm" text:min-label-width="0.635cm"/>
        <style:text-properties style:font-name="Symbol"/>
      </text:list-level-style-bullet>
      <text:list-level-style-bullet text:level="5" text:style-name="WW8Num5z1" style:num-suffix="." text:bullet-char="o">
        <style:list-level-properties text:space-before="6.35cm" text:min-label-width="0.635cm"/>
        <style:text-properties style:font-name="Courier New1"/>
      </text:list-level-style-bullet>
      <text:list-level-style-bullet text:level="6" text:style-name="WW8Num5z2" style:num-suffix="." text:bullet-char="">
        <style:list-level-properties text:space-before="7.62cm" text:min-label-width="0.635cm"/>
        <style:text-properties style:font-name="Wingdings"/>
      </text:list-level-style-bullet>
      <text:list-level-style-bullet text:level="7" text:style-name="WW8Num5z3" style:num-suffix="." text:bullet-char="">
        <style:list-level-properties text:space-before="8.89cm" text:min-label-width="0.635cm"/>
        <style:text-properties style:font-name="Symbol"/>
      </text:list-level-style-bullet>
      <text:list-level-style-bullet text:level="8" text:style-name="WW8Num5z1" style:num-suffix="." text:bullet-char="o">
        <style:list-level-properties text:space-before="10.16cm" text:min-label-width="0.635cm"/>
        <style:text-properties style:font-name="Courier New1"/>
      </text:list-level-style-bullet>
      <text:list-level-style-bullet text:level="9" text:style-name="WW8Num5z2" style:num-suffix="." text:bullet-char="">
        <style:list-level-properties text:space-before="11.43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6">
      <text:list-level-style-bullet text:level="1" text:style-name="WW8Num6z0" style:num-suffix="." text:bullet-char="">
        <style:list-level-properties text:space-before="0.635cm" text:min-label-width="0.635cm"/>
        <style:text-properties style:font-name="Symbol"/>
      </text:list-level-style-bullet>
      <text:list-level-style-bullet text:level="2" text:style-name="WW8Num6z1" style:num-suffix="." text:bullet-char="o">
        <style:list-level-properties text:space-before="1.905cm" text:min-label-width="0.635cm"/>
        <style:text-properties style:font-name="Courier New1"/>
      </text:list-level-style-bullet>
      <text:list-level-style-bullet text:level="3" text:style-name="WW8Num6z2" style:num-suffix="." text:bullet-char="">
        <style:list-level-properties text:space-before="3.175cm" text:min-label-width="0.635cm"/>
        <style:text-properties style:font-name="Wingdings"/>
      </text:list-level-style-bullet>
      <text:list-level-style-bullet text:level="4" text:style-name="WW8Num6z0" style:num-suffix="." text:bullet-char="">
        <style:list-level-properties text:space-before="4.445cm" text:min-label-width="0.635cm"/>
        <style:text-properties style:font-name="Symbol"/>
      </text:list-level-style-bullet>
      <text:list-level-style-bullet text:level="5" text:style-name="WW8Num6z1" style:num-suffix="." text:bullet-char="o">
        <style:list-level-properties text:space-before="5.715cm" text:min-label-width="0.635cm"/>
        <style:text-properties style:font-name="Courier New1"/>
      </text:list-level-style-bullet>
      <text:list-level-style-bullet text:level="6" text:style-name="WW8Num6z2" style:num-suffix="." text:bullet-char="">
        <style:list-level-properties text:space-before="6.985cm" text:min-label-width="0.635cm"/>
        <style:text-properties style:font-name="Wingdings"/>
      </text:list-level-style-bullet>
      <text:list-level-style-bullet text:level="7" text:style-name="WW8Num6z0" style:num-suffix="." text:bullet-char="">
        <style:list-level-properties text:space-before="8.255cm" text:min-label-width="0.635cm"/>
        <style:text-properties style:font-name="Symbol"/>
      </text:list-level-style-bullet>
      <text:list-level-style-bullet text:level="8" text:style-name="WW8Num6z1" style:num-suffix="." text:bullet-char="o">
        <style:list-level-properties text:space-before="9.525cm" text:min-label-width="0.635cm"/>
        <style:text-properties style:font-name="Courier New1"/>
      </text:list-level-style-bullet>
      <text:list-level-style-bullet text:level="9" text:style-name="WW8Num6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7">
      <text:list-level-style-bullet text:level="1" text:style-name="WW8Num7z0" style:num-suffix="." text:bullet-char="">
        <style:list-level-properties text:space-before="1.905cm" text:min-label-width="0.635cm"/>
        <style:text-properties style:font-name="Symbol"/>
      </text:list-level-style-bullet>
      <text:list-level-style-bullet text:level="2" text:style-name="WW8Num7z1" style:num-suffix="." text:bullet-char="o">
        <style:list-level-properties text:space-before="3.175cm" text:min-label-width="0.635cm"/>
        <style:text-properties style:font-name="Courier New1"/>
      </text:list-level-style-bullet>
      <text:list-level-style-bullet text:level="3" text:style-name="WW8Num7z2" style:num-suffix="." text:bullet-char="">
        <style:list-level-properties text:space-before="4.445cm" text:min-label-width="0.635cm"/>
        <style:text-properties style:font-name="Wingdings"/>
      </text:list-level-style-bullet>
      <text:list-level-style-bullet text:level="4" text:style-name="WW8Num7z0" style:num-suffix="." text:bullet-char="">
        <style:list-level-properties text:space-before="5.715cm" text:min-label-width="0.635cm"/>
        <style:text-properties style:font-name="Symbol"/>
      </text:list-level-style-bullet>
      <text:list-level-style-bullet text:level="5" text:style-name="WW8Num7z1" style:num-suffix="." text:bullet-char="o">
        <style:list-level-properties text:space-before="6.985cm" text:min-label-width="0.635cm"/>
        <style:text-properties style:font-name="Courier New1"/>
      </text:list-level-style-bullet>
      <text:list-level-style-bullet text:level="6" text:style-name="WW8Num7z2" style:num-suffix="." text:bullet-char="">
        <style:list-level-properties text:space-before="8.255cm" text:min-label-width="0.635cm"/>
        <style:text-properties style:font-name="Wingdings"/>
      </text:list-level-style-bullet>
      <text:list-level-style-bullet text:level="7" text:style-name="WW8Num7z0" style:num-suffix="." text:bullet-char="">
        <style:list-level-properties text:space-before="9.525cm" text:min-label-width="0.635cm"/>
        <style:text-properties style:font-name="Symbol"/>
      </text:list-level-style-bullet>
      <text:list-level-style-bullet text:level="8" text:style-name="WW8Num7z1" style:num-suffix="." text:bullet-char="o">
        <style:list-level-properties text:space-before="10.795cm" text:min-label-width="0.635cm"/>
        <style:text-properties style:font-name="Courier New1"/>
      </text:list-level-style-bullet>
      <text:list-level-style-bullet text:level="9" text:style-name="WW8Num7z2" style:num-suffix="." text:bullet-char="">
        <style:list-level-properties text:space-before="12.06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bullet text:level="1" text:style-name="WW8Num8z0" style:num-suffix="." text:bullet-char="-">
        <style:list-level-properties text:space-before="-0.635cm" text:min-label-width="0.635cm"/>
        <style:text-properties style:font-name="Arial"/>
      </text:list-level-style-bullet>
      <text:list-level-style-bullet text:level="2" text:style-name="WW8Num8z1" style:num-suffix="." text:bullet-char="o">
        <style:list-level-properties text:space-before="0.635cm" text:min-label-width="0.635cm"/>
        <style:text-properties style:font-name="Courier New1"/>
      </text:list-level-style-bullet>
      <text:list-level-style-bullet text:level="3" text:style-name="WW8Num8z2" style:num-suffix="." text:bullet-char="">
        <style:list-level-properties text:space-before="1.905cm" text:min-label-width="0.635cm"/>
        <style:text-properties style:font-name="Wingdings"/>
      </text:list-level-style-bullet>
      <text:list-level-style-bullet text:level="4" text:style-name="WW8Num8z3" style:num-suffix="." text:bullet-char="">
        <style:list-level-properties text:space-before="3.175cm" text:min-label-width="0.635cm"/>
        <style:text-properties style:font-name="Symbol"/>
      </text:list-level-style-bullet>
      <text:list-level-style-bullet text:level="5" text:style-name="WW8Num8z1" style:num-suffix="." text:bullet-char="o">
        <style:list-level-properties text:space-before="4.445cm" text:min-label-width="0.635cm"/>
        <style:text-properties style:font-name="Courier New1"/>
      </text:list-level-style-bullet>
      <text:list-level-style-bullet text:level="6" text:style-name="WW8Num8z2" style:num-suffix="." text:bullet-char="">
        <style:list-level-properties text:space-before="5.715cm" text:min-label-width="0.635cm"/>
        <style:text-properties style:font-name="Wingdings"/>
      </text:list-level-style-bullet>
      <text:list-level-style-bullet text:level="7" text:style-name="WW8Num8z3" style:num-suffix="." text:bullet-char="">
        <style:list-level-properties text:space-before="6.985cm" text:min-label-width="0.635cm"/>
        <style:text-properties style:font-name="Symbol"/>
      </text:list-level-style-bullet>
      <text:list-level-style-bullet text:level="8" text:style-name="WW8Num8z1" style:num-suffix="." text:bullet-char="o">
        <style:list-level-properties text:space-before="8.255cm" text:min-label-width="0.635cm"/>
        <style:text-properties style:font-name="Courier New1"/>
      </text:list-level-style-bullet>
      <text:list-level-style-bullet text:level="9" text:style-name="WW8Num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Arial"/>
      </text:list-level-style-bullet>
      <text:list-level-style-bullet text:level="2" text:style-name="WW8Num9z1" style:num-suffix="." text:bullet-char="o">
        <style:list-level-properties text:space-before="1.905cm" text:min-label-width="0.635cm"/>
        <style:text-properties style:font-name="Courier New1"/>
      </text:list-level-style-bullet>
      <text:list-level-style-bullet text:level="3" text:style-name="WW8Num9z2" style:num-suffix="." text:bullet-char="">
        <style:list-level-properties text:space-before="3.175cm" text:min-label-width="0.635cm"/>
        <style:text-properties style:font-name="Wingdings"/>
      </text:list-level-style-bullet>
      <text:list-level-style-bullet text:level="4" text:style-name="WW8Num9z3" style:num-suffix="." text:bullet-char="">
        <style:list-level-properties text:space-before="4.445cm" text:min-label-width="0.635cm"/>
        <style:text-properties style:font-name="Symbol"/>
      </text:list-level-style-bullet>
      <text:list-level-style-bullet text:level="5" text:style-name="WW8Num9z1" style:num-suffix="." text:bullet-char="o">
        <style:list-level-properties text:space-before="5.715cm" text:min-label-width="0.635cm"/>
        <style:text-properties style:font-name="Courier New1"/>
      </text:list-level-style-bullet>
      <text:list-level-style-bullet text:level="6" text:style-name="WW8Num9z2" style:num-suffix="." text:bullet-char="">
        <style:list-level-properties text:space-before="6.985cm" text:min-label-width="0.635cm"/>
        <style:text-properties style:font-name="Wingdings"/>
      </text:list-level-style-bullet>
      <text:list-level-style-bullet text:level="7" text:style-name="WW8Num9z3" style:num-suffix="." text:bullet-char="">
        <style:list-level-properties text:space-before="8.255cm" text:min-label-width="0.635cm"/>
        <style:text-properties style:font-name="Symbol"/>
      </text:list-level-style-bullet>
      <text:list-level-style-bullet text:level="8" text:style-name="WW8Num9z1" style:num-suffix="." text:bullet-char="o">
        <style:list-level-properties text:space-before="9.525cm" text:min-label-width="0.635cm"/>
        <style:text-properties style:font-name="Courier New1"/>
      </text:list-level-style-bullet>
      <text:list-level-style-bullet text:level="9" text:style-name="WW8Num9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number text:level="1" style:num-suffix=")" style:num-format="a" style:num-letter-sync="true">
        <style:list-level-properties text:space-before="1.27cm" text:min-label-width="0.635cm"/>
      </text:list-level-style-number>
      <text:list-level-style-number text:level="2" style:num-suffix="." style:num-format="a" style:num-letter-sync="true">
        <style:list-level-properties text:space-before="2.54cm" text:min-label-width="0.635cm"/>
      </text:list-level-style-number>
      <text:list-level-style-number text:level="3" style:num-suffix="." style:num-format="i">
        <style:list-level-properties text:min-label-width="4.445cm" text:min-label-distance="0.318cm" fo:text-align="end"/>
      </text:list-level-style-number>
      <text:list-level-style-number text:level="4" style:num-suffix="." style:num-format="1">
        <style:list-level-properties text:space-before="5.08cm" text:min-label-width="0.635cm"/>
      </text:list-level-style-number>
      <text:list-level-style-number text:level="5" style:num-suffix="." style:num-format="a" style:num-letter-sync="true">
        <style:list-level-properties text:space-before="6.35cm" text:min-label-width="0.635cm"/>
      </text:list-level-style-number>
      <text:list-level-style-number text:level="6" style:num-suffix="." style:num-format="i">
        <style:list-level-properties text:min-label-width="8.255cm" text:min-label-distance="0.318cm" fo:text-align="end"/>
      </text:list-level-style-number>
      <text:list-level-style-number text:level="7" style:num-suffix="." style:num-format="1">
        <style:list-level-properties text:space-before="8.89cm" text:min-label-width="0.635cm"/>
      </text:list-level-style-number>
      <text:list-level-style-number text:level="8" style:num-suffix="." style:num-format="a" style:num-letter-sync="true">
        <style:list-level-properties text:space-before="10.16cm" text:min-label-width="0.635cm"/>
      </text:list-level-style-number>
      <text:list-level-style-number text:level="9" style:num-suffix="." style:num-format="i">
        <style:list-level-properties text:min-label-width="12.065cm" text:min-label-distance="0.318cm" fo:text-align="end"/>
      </text:list-level-style-number>
      <text:list-level-style-number text:level="10" style:num-suffix="." style:num-format="1">
        <style:list-level-properties text:space-before="6.35cm" text:min-label-width="0.635cm"/>
      </text:list-level-style-number>
    </text:list-style>
    <text:list-style style:name="WW8Num11" text:consecutive-numbering="true">
      <text:list-level-style-bullet text:level="1" text:style-name="WW8Num11z0" style:num-suffix="." text:bullet-char="">
        <style:list-level-properties text:space-before="3.175cm" text:min-label-width="0.635cm"/>
        <style:text-properties style:font-name="Symbol"/>
      </text:list-level-style-bullet>
      <text:list-level-style-bullet text:level="2" text:style-name="WW8Num11z1" style:num-suffix="." text:bullet-char="o">
        <style:list-level-properties text:space-before="4.445cm" text:min-label-width="0.635cm"/>
        <style:text-properties style:font-name="Courier New1"/>
      </text:list-level-style-bullet>
      <text:list-level-style-bullet text:level="3" text:style-name="WW8Num11z2" style:num-suffix="." text:bullet-char="">
        <style:list-level-properties text:space-before="5.715cm" text:min-label-width="0.635cm"/>
        <style:text-properties style:font-name="Wingdings"/>
      </text:list-level-style-bullet>
      <text:list-level-style-bullet text:level="4" text:style-name="WW8Num11z0" style:num-suffix="." text:bullet-char="">
        <style:list-level-properties text:space-before="6.985cm" text:min-label-width="0.635cm"/>
        <style:text-properties style:font-name="Symbol"/>
      </text:list-level-style-bullet>
      <text:list-level-style-bullet text:level="5" text:style-name="WW8Num11z1" style:num-suffix="." text:bullet-char="o">
        <style:list-level-properties text:space-before="8.255cm" text:min-label-width="0.635cm"/>
        <style:text-properties style:font-name="Courier New1"/>
      </text:list-level-style-bullet>
      <text:list-level-style-bullet text:level="6" text:style-name="WW8Num11z2" style:num-suffix="." text:bullet-char="">
        <style:list-level-properties text:space-before="9.525cm" text:min-label-width="0.635cm"/>
        <style:text-properties style:font-name="Wingdings"/>
      </text:list-level-style-bullet>
      <text:list-level-style-bullet text:level="7" text:style-name="WW8Num11z0" style:num-suffix="." text:bullet-char="">
        <style:list-level-properties text:space-before="10.795cm" text:min-label-width="0.635cm"/>
        <style:text-properties style:font-name="Symbol"/>
      </text:list-level-style-bullet>
      <text:list-level-style-bullet text:level="8" text:style-name="WW8Num11z1" style:num-suffix="." text:bullet-char="o">
        <style:list-level-properties text:space-before="12.065cm" text:min-label-width="0.635cm"/>
        <style:text-properties style:font-name="Courier New1"/>
      </text:list-level-style-bullet>
      <text:list-level-style-bullet text:level="9" text:style-name="WW8Num11z2" style:num-suffix="." text:bullet-char="">
        <style:list-level-properties text:space-before="13.33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2" text:consecutive-numbering="true">
      <text:list-level-style-number text:level="1" style:num-suffix=")" style:num-format="a" style:num-letter-sync="true">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13" text:consecutive-numbering="true">
      <text:list-level-style-bullet text:level="1" text:style-name="WW8Num13z0" style:num-suffix="." text:bullet-char="-">
        <style:list-level-properties text:min-label-width="0.501cm"/>
        <style:text-properties style:font-name="Nimbus Roman No9 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4" text:consecutive-numbering="true">
      <text:list-level-style-bullet text:level="1" text:style-name="WW8Num14z0" style:num-suffix="." text:bullet-char="">
        <style:list-level-properties text:space-before="3.175cm" text:min-label-width="0.635cm"/>
        <style:text-properties style:font-name="Symbol"/>
      </text:list-level-style-bullet>
      <text:list-level-style-bullet text:level="2" text:style-name="WW8Num14z1" style:num-suffix="." text:bullet-char="o">
        <style:list-level-properties text:space-before="4.445cm" text:min-label-width="0.635cm"/>
        <style:text-properties style:font-name="Courier New1"/>
      </text:list-level-style-bullet>
      <text:list-level-style-bullet text:level="3" text:style-name="WW8Num14z2" style:num-suffix="." text:bullet-char="">
        <style:list-level-properties text:space-before="5.715cm" text:min-label-width="0.635cm"/>
        <style:text-properties style:font-name="Wingdings"/>
      </text:list-level-style-bullet>
      <text:list-level-style-bullet text:level="4" text:style-name="WW8Num14z0" style:num-suffix="." text:bullet-char="">
        <style:list-level-properties text:space-before="6.985cm" text:min-label-width="0.635cm"/>
        <style:text-properties style:font-name="Symbol"/>
      </text:list-level-style-bullet>
      <text:list-level-style-bullet text:level="5" text:style-name="WW8Num14z1" style:num-suffix="." text:bullet-char="o">
        <style:list-level-properties text:space-before="8.255cm" text:min-label-width="0.635cm"/>
        <style:text-properties style:font-name="Courier New1"/>
      </text:list-level-style-bullet>
      <text:list-level-style-bullet text:level="6" text:style-name="WW8Num14z2" style:num-suffix="." text:bullet-char="">
        <style:list-level-properties text:space-before="9.525cm" text:min-label-width="0.635cm"/>
        <style:text-properties style:font-name="Wingdings"/>
      </text:list-level-style-bullet>
      <text:list-level-style-bullet text:level="7" text:style-name="WW8Num14z0" style:num-suffix="." text:bullet-char="">
        <style:list-level-properties text:space-before="10.795cm" text:min-label-width="0.635cm"/>
        <style:text-properties style:font-name="Symbol"/>
      </text:list-level-style-bullet>
      <text:list-level-style-bullet text:level="8" text:style-name="WW8Num14z1" style:num-suffix="." text:bullet-char="o">
        <style:list-level-properties text:space-before="12.065cm" text:min-label-width="0.635cm"/>
        <style:text-properties style:font-name="Courier New1"/>
      </text:list-level-style-bullet>
      <text:list-level-style-bullet text:level="9" text:style-name="WW8Num14z2" style:num-suffix="." text:bullet-char="">
        <style:list-level-properties text:space-before="13.33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5" text:consecutive-numbering="true">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1.905cm" text:min-label-width="0.635cm"/>
        <style:text-properties style:font-name="Courier New1"/>
      </text:list-level-style-bullet>
      <text:list-level-style-bullet text:level="3" text:style-name="WW8Num15z2" style:num-suffix="." text:bullet-char="">
        <style:list-level-properties text:space-before="3.175cm" text:min-label-width="0.635cm"/>
        <style:text-properties style:font-name="Wingdings"/>
      </text:list-level-style-bullet>
      <text:list-level-style-bullet text:level="4" text:style-name="WW8Num15z0" style:num-suffix="." text:bullet-char="">
        <style:list-level-properties text:space-before="4.445cm" text:min-label-width="0.635cm"/>
        <style:text-properties style:font-name="Symbol"/>
      </text:list-level-style-bullet>
      <text:list-level-style-bullet text:level="5" text:style-name="WW8Num15z1" style:num-suffix="." text:bullet-char="o">
        <style:list-level-properties text:space-before="5.715cm" text:min-label-width="0.635cm"/>
        <style:text-properties style:font-name="Courier New1"/>
      </text:list-level-style-bullet>
      <text:list-level-style-bullet text:level="6" text:style-name="WW8Num15z2" style:num-suffix="." text:bullet-char="">
        <style:list-level-properties text:space-before="6.985cm" text:min-label-width="0.635cm"/>
        <style:text-properties style:font-name="Wingdings"/>
      </text:list-level-style-bullet>
      <text:list-level-style-bullet text:level="7" text:style-name="WW8Num15z0" style:num-suffix="." text:bullet-char="">
        <style:list-level-properties text:space-before="8.255cm" text:min-label-width="0.635cm"/>
        <style:text-properties style:font-name="Symbol"/>
      </text:list-level-style-bullet>
      <text:list-level-style-bullet text:level="8" text:style-name="WW8Num15z1" style:num-suffix="." text:bullet-char="o">
        <style:list-level-properties text:space-before="9.525cm" text:min-label-width="0.635cm"/>
        <style:text-properties style:font-name="Courier New1"/>
      </text:list-level-style-bullet>
      <text:list-level-style-bullet text:level="9" text:style-name="WW8Num15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bullet text:level="1" text:style-name="WW8Num16z0" style:num-suffix="." text:bullet-char="">
        <style:list-level-properties text:space-before="1.905cm" text:min-label-width="0.635cm"/>
        <style:text-properties style:font-name="Symbol"/>
      </text:list-level-style-bullet>
      <text:list-level-style-bullet text:level="2" text:style-name="WW8Num16z1" style:num-suffix="." text:bullet-char="o">
        <style:list-level-properties text:space-before="3.175cm" text:min-label-width="0.635cm"/>
        <style:text-properties style:font-name="Courier New1"/>
      </text:list-level-style-bullet>
      <text:list-level-style-bullet text:level="3" text:style-name="WW8Num16z2" style:num-suffix="." text:bullet-char="">
        <style:list-level-properties text:space-before="4.445cm" text:min-label-width="0.635cm"/>
        <style:text-properties style:font-name="Wingdings"/>
      </text:list-level-style-bullet>
      <text:list-level-style-bullet text:level="4" text:style-name="WW8Num16z0" style:num-suffix="." text:bullet-char="">
        <style:list-level-properties text:space-before="5.715cm" text:min-label-width="0.635cm"/>
        <style:text-properties style:font-name="Symbol"/>
      </text:list-level-style-bullet>
      <text:list-level-style-bullet text:level="5" text:style-name="WW8Num16z1" style:num-suffix="." text:bullet-char="o">
        <style:list-level-properties text:space-before="6.985cm" text:min-label-width="0.635cm"/>
        <style:text-properties style:font-name="Courier New1"/>
      </text:list-level-style-bullet>
      <text:list-level-style-bullet text:level="6" text:style-name="WW8Num16z2" style:num-suffix="." text:bullet-char="">
        <style:list-level-properties text:space-before="8.255cm" text:min-label-width="0.635cm"/>
        <style:text-properties style:font-name="Wingdings"/>
      </text:list-level-style-bullet>
      <text:list-level-style-bullet text:level="7" text:style-name="WW8Num16z0" style:num-suffix="." text:bullet-char="">
        <style:list-level-properties text:space-before="9.525cm" text:min-label-width="0.635cm"/>
        <style:text-properties style:font-name="Symbol"/>
      </text:list-level-style-bullet>
      <text:list-level-style-bullet text:level="8" text:style-name="WW8Num16z1" style:num-suffix="." text:bullet-char="o">
        <style:list-level-properties text:space-before="10.795cm" text:min-label-width="0.635cm"/>
        <style:text-properties style:font-name="Courier New1"/>
      </text:list-level-style-bullet>
      <text:list-level-style-bullet text:level="9" text:style-name="WW8Num16z2" style:num-suffix="." text:bullet-char="">
        <style:list-level-properties text:space-before="12.06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7" text:consecutive-numbering="true">
      <text:list-level-style-number text:level="1" style:num-suffix="." style:num-format="1">
        <style:list-level-properties text:space-before="0.635cm" text:min-label-width="0.635cm"/>
      </text:list-level-style-number>
      <text:list-level-style-bullet text:level="2" text:style-name="WW8Num17z1" style:num-suffix="." text:bullet-char="o">
        <style:list-level-properties text:space-before="1.905cm" text:min-label-width="0.635cm"/>
        <style:text-properties style:font-name="Courier New1"/>
      </text:list-level-style-bullet>
      <text:list-level-style-bullet text:level="3" text:style-name="WW8Num17z2" style:num-suffix="." text:bullet-char="">
        <style:list-level-properties text:space-before="3.175cm" text:min-label-width="0.635cm"/>
        <style:text-properties style:font-name="Wingdings"/>
      </text:list-level-style-bullet>
      <text:list-level-style-bullet text:level="4" text:style-name="WW8Num17z3" style:num-suffix="." text:bullet-char="">
        <style:list-level-properties text:space-before="4.445cm" text:min-label-width="0.635cm"/>
        <style:text-properties style:font-name="Symbol"/>
      </text:list-level-style-bullet>
      <text:list-level-style-bullet text:level="5" text:style-name="WW8Num17z1" style:num-suffix="." text:bullet-char="o">
        <style:list-level-properties text:space-before="5.715cm" text:min-label-width="0.635cm"/>
        <style:text-properties style:font-name="Courier New1"/>
      </text:list-level-style-bullet>
      <text:list-level-style-bullet text:level="6" text:style-name="WW8Num17z2" style:num-suffix="." text:bullet-char="">
        <style:list-level-properties text:space-before="6.985cm" text:min-label-width="0.635cm"/>
        <style:text-properties style:font-name="Wingdings"/>
      </text:list-level-style-bullet>
      <text:list-level-style-bullet text:level="7" text:style-name="WW8Num17z3" style:num-suffix="." text:bullet-char="">
        <style:list-level-properties text:space-before="8.255cm" text:min-label-width="0.635cm"/>
        <style:text-properties style:font-name="Symbol"/>
      </text:list-level-style-bullet>
      <text:list-level-style-bullet text:level="8" text:style-name="WW8Num17z1" style:num-suffix="." text:bullet-char="o">
        <style:list-level-properties text:space-before="9.525cm" text:min-label-width="0.635cm"/>
        <style:text-properties style:font-name="Courier New1"/>
      </text:list-level-style-bullet>
      <text:list-level-style-bullet text:level="9" text:style-name="WW8Num17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consecutive-numbering="true">
      <text:list-level-style-number text:level="1" style:num-suffix=")" style:num-format="a" style:num-letter-sync="true">
        <style:list-level-properties text:space-before="3.175cm" text:min-label-width="0.635cm"/>
      </text:list-level-style-number>
      <text:list-level-style-bullet text:level="2" text:style-name="WW8Num18z1" style:num-suffix="." text:bullet-char="o">
        <style:list-level-properties text:space-before="4.445cm" text:min-label-width="0.635cm"/>
        <style:text-properties style:font-name="Courier New1"/>
      </text:list-level-style-bullet>
      <text:list-level-style-bullet text:level="3" text:style-name="WW8Num18z2" style:num-suffix="." text:bullet-char="">
        <style:list-level-properties text:space-before="5.715cm" text:min-label-width="0.635cm"/>
        <style:text-properties style:font-name="Wingdings"/>
      </text:list-level-style-bullet>
      <text:list-level-style-bullet text:level="4" text:style-name="WW8Num18z3" style:num-suffix="." text:bullet-char="">
        <style:list-level-properties text:space-before="6.985cm" text:min-label-width="0.635cm"/>
        <style:text-properties style:font-name="Symbol"/>
      </text:list-level-style-bullet>
      <text:list-level-style-bullet text:level="5" text:style-name="WW8Num18z1" style:num-suffix="." text:bullet-char="o">
        <style:list-level-properties text:space-before="8.255cm" text:min-label-width="0.635cm"/>
        <style:text-properties style:font-name="Courier New1"/>
      </text:list-level-style-bullet>
      <text:list-level-style-bullet text:level="6" text:style-name="WW8Num18z2" style:num-suffix="." text:bullet-char="">
        <style:list-level-properties text:space-before="9.525cm" text:min-label-width="0.635cm"/>
        <style:text-properties style:font-name="Wingdings"/>
      </text:list-level-style-bullet>
      <text:list-level-style-bullet text:level="7" text:style-name="WW8Num18z3" style:num-suffix="." text:bullet-char="">
        <style:list-level-properties text:space-before="10.795cm" text:min-label-width="0.635cm"/>
        <style:text-properties style:font-name="Symbol"/>
      </text:list-level-style-bullet>
      <text:list-level-style-bullet text:level="8" text:style-name="WW8Num18z1" style:num-suffix="." text:bullet-char="o">
        <style:list-level-properties text:space-before="12.065cm" text:min-label-width="0.635cm"/>
        <style:text-properties style:font-name="Courier New1"/>
      </text:list-level-style-bullet>
      <text:list-level-style-bullet text:level="9" text:style-name="WW8Num18z2" style:num-suffix="." text:bullet-char="">
        <style:list-level-properties text:space-before="13.33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9">
      <text:list-level-style-bullet text:level="1" text:style-name="WW8Num19z0" style:num-suffix="." text:bullet-char="">
        <style:list-level-properties text:space-before="3.175cm" text:min-label-width="0.635cm"/>
        <style:text-properties style:font-name="Symbol"/>
      </text:list-level-style-bullet>
      <text:list-level-style-bullet text:level="2" text:style-name="WW8Num19z1" style:num-suffix="." text:bullet-char="-">
        <style:list-level-properties text:space-before="4.445cm" text:min-label-width="0.635cm"/>
        <style:text-properties style:font-name="Arial"/>
      </text:list-level-style-bullet>
      <text:list-level-style-bullet text:level="3" text:style-name="WW8Num19z2" style:num-suffix="." text:bullet-char="">
        <style:list-level-properties text:space-before="5.715cm" text:min-label-width="0.635cm"/>
        <style:text-properties style:font-name="Wingdings"/>
      </text:list-level-style-bullet>
      <text:list-level-style-bullet text:level="4" text:style-name="WW8Num19z0" style:num-suffix="." text:bullet-char="">
        <style:list-level-properties text:space-before="6.985cm" text:min-label-width="0.635cm"/>
        <style:text-properties style:font-name="Symbol"/>
      </text:list-level-style-bullet>
      <text:list-level-style-bullet text:level="5" text:style-name="WW8Num19z4" style:num-suffix="." text:bullet-char="o">
        <style:list-level-properties text:space-before="8.255cm" text:min-label-width="0.635cm"/>
        <style:text-properties style:font-name="Courier New1"/>
      </text:list-level-style-bullet>
      <text:list-level-style-bullet text:level="6" text:style-name="WW8Num19z2" style:num-suffix="." text:bullet-char="">
        <style:list-level-properties text:space-before="9.525cm" text:min-label-width="0.635cm"/>
        <style:text-properties style:font-name="Wingdings"/>
      </text:list-level-style-bullet>
      <text:list-level-style-bullet text:level="7" text:style-name="WW8Num19z0" style:num-suffix="." text:bullet-char="">
        <style:list-level-properties text:space-before="10.795cm" text:min-label-width="0.635cm"/>
        <style:text-properties style:font-name="Symbol"/>
      </text:list-level-style-bullet>
      <text:list-level-style-bullet text:level="8" text:style-name="WW8Num19z4" style:num-suffix="." text:bullet-char="o">
        <style:list-level-properties text:space-before="12.065cm" text:min-label-width="0.635cm"/>
        <style:text-properties style:font-name="Courier New1"/>
      </text:list-level-style-bullet>
      <text:list-level-style-bullet text:level="9" text:style-name="WW8Num19z2" style:num-suffix="." text:bullet-char="">
        <style:list-level-properties text:space-before="13.33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consecutive-numbering="true">
      <text:list-level-style-bullet text:level="1" text:style-name="WW8Num20z0" style:num-suffix="." text:bullet-char="-">
        <style:list-level-properties text:space-before="0.635cm" text:min-label-width="0.635cm"/>
        <style:text-properties style:font-name="Arial"/>
      </text:list-level-style-bullet>
      <text:list-level-style-bullet text:level="2" text:style-name="WW8Num20z1" style:num-suffix="." text:bullet-char="o">
        <style:list-level-properties text:space-before="1.905cm" text:min-label-width="0.635cm"/>
        <style:text-properties style:font-name="Courier New1"/>
      </text:list-level-style-bullet>
      <text:list-level-style-bullet text:level="3" text:style-name="WW8Num20z2" style:num-suffix="." text:bullet-char="">
        <style:list-level-properties text:space-before="3.175cm" text:min-label-width="0.635cm"/>
        <style:text-properties style:font-name="Wingdings"/>
      </text:list-level-style-bullet>
      <text:list-level-style-bullet text:level="4" text:style-name="WW8Num20z3" style:num-suffix="." text:bullet-char="">
        <style:list-level-properties text:space-before="4.445cm" text:min-label-width="0.635cm"/>
        <style:text-properties style:font-name="Symbol"/>
      </text:list-level-style-bullet>
      <text:list-level-style-bullet text:level="5" text:style-name="WW8Num20z1" style:num-suffix="." text:bullet-char="o">
        <style:list-level-properties text:space-before="5.715cm" text:min-label-width="0.635cm"/>
        <style:text-properties style:font-name="Courier New1"/>
      </text:list-level-style-bullet>
      <text:list-level-style-bullet text:level="6" text:style-name="WW8Num20z2" style:num-suffix="." text:bullet-char="">
        <style:list-level-properties text:space-before="6.985cm" text:min-label-width="0.635cm"/>
        <style:text-properties style:font-name="Wingdings"/>
      </text:list-level-style-bullet>
      <text:list-level-style-bullet text:level="7" text:style-name="WW8Num20z3" style:num-suffix="." text:bullet-char="">
        <style:list-level-properties text:space-before="8.255cm" text:min-label-width="0.635cm"/>
        <style:text-properties style:font-name="Symbol"/>
      </text:list-level-style-bullet>
      <text:list-level-style-bullet text:level="8" text:style-name="WW8Num20z1" style:num-suffix="." text:bullet-char="o">
        <style:list-level-properties text:space-before="9.525cm" text:min-label-width="0.635cm"/>
        <style:text-properties style:font-name="Courier New1"/>
      </text:list-level-style-bullet>
      <text:list-level-style-bullet text:level="9" text:style-name="WW8Num20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1" text:consecutive-numbering="true">
      <text:list-level-style-number text:level="1" style:num-suffix="." style:num-format="i">
        <style:list-level-properties text:min-label-width="3.771cm" text:min-label-distance="0.635cm" fo:text-align="end"/>
      </text:list-level-style-number>
      <text:list-level-style-number text:level="2" style:num-suffix="." style:num-format="a" style:num-letter-sync="true">
        <style:list-level-properties text:space-before="4.406cm" text:min-label-width="0.635cm"/>
      </text:list-level-style-number>
      <text:list-level-style-number text:level="3" style:num-suffix="." style:num-format="i">
        <style:list-level-properties text:min-label-width="6.311cm" text:min-label-distance="0.318cm" fo:text-align="end"/>
      </text:list-level-style-number>
      <text:list-level-style-number text:level="4" style:num-suffix="." style:num-format="1">
        <style:list-level-properties text:space-before="6.946cm" text:min-label-width="0.635cm"/>
      </text:list-level-style-number>
      <text:list-level-style-number text:level="5" style:num-suffix="." style:num-format="a" style:num-letter-sync="true">
        <style:list-level-properties text:space-before="8.216cm" text:min-label-width="0.635cm"/>
      </text:list-level-style-number>
      <text:list-level-style-number text:level="6" style:num-suffix="." style:num-format="i">
        <style:list-level-properties text:min-label-width="10.121cm" text:min-label-distance="0.318cm" fo:text-align="end"/>
      </text:list-level-style-number>
      <text:list-level-style-number text:level="7" style:num-suffix="." style:num-format="1">
        <style:list-level-properties text:space-before="10.756cm" text:min-label-width="0.635cm"/>
      </text:list-level-style-number>
      <text:list-level-style-number text:level="8" style:num-suffix="." style:num-format="a" style:num-letter-sync="true">
        <style:list-level-properties text:space-before="12.026cm" text:min-label-width="0.635cm"/>
      </text:list-level-style-number>
      <text:list-level-style-number text:level="9" style:num-suffix="." style:num-format="i">
        <style:list-level-properties text:min-label-width="13.931cm" text:min-label-distance="0.318cm" fo:text-align="end"/>
      </text:list-level-style-number>
      <text:list-level-style-number text:level="10" style:num-suffix="." style:num-format="1">
        <style:list-level-properties text:space-before="6.35cm" text:min-label-width="0.635cm"/>
      </text:list-level-style-number>
    </text:list-style>
    <text:list-style style:name="WW8Num22" text:consecutive-numbering="true">
      <text:list-level-style-number text:level="1" style:num-suffix=")" style:num-format="a" style:num-letter-sync="true">
        <style:list-level-properties text:space-before="3.281cm" text:min-label-width="0.635cm"/>
      </text:list-level-style-number>
      <text:list-level-style-bullet text:level="2" text:style-name="WW8Num22z1" style:num-suffix="." text:bullet-char="o">
        <style:list-level-properties text:space-before="4.551cm" text:min-label-width="0.635cm"/>
        <style:text-properties style:font-name="Courier New1"/>
      </text:list-level-style-bullet>
      <text:list-level-style-bullet text:level="3" text:style-name="WW8Num22z2" style:num-suffix="." text:bullet-char="">
        <style:list-level-properties text:space-before="5.821cm" text:min-label-width="0.635cm"/>
        <style:text-properties style:font-name="Wingdings"/>
      </text:list-level-style-bullet>
      <text:list-level-style-bullet text:level="4" text:style-name="WW8Num22z3" style:num-suffix="." text:bullet-char="">
        <style:list-level-properties text:space-before="7.091cm" text:min-label-width="0.635cm"/>
        <style:text-properties style:font-name="Symbol"/>
      </text:list-level-style-bullet>
      <text:list-level-style-bullet text:level="5" text:style-name="WW8Num22z1" style:num-suffix="." text:bullet-char="o">
        <style:list-level-properties text:space-before="8.361cm" text:min-label-width="0.635cm"/>
        <style:text-properties style:font-name="Courier New1"/>
      </text:list-level-style-bullet>
      <text:list-level-style-bullet text:level="6" text:style-name="WW8Num22z2" style:num-suffix="." text:bullet-char="">
        <style:list-level-properties text:space-before="9.631cm" text:min-label-width="0.635cm"/>
        <style:text-properties style:font-name="Wingdings"/>
      </text:list-level-style-bullet>
      <text:list-level-style-bullet text:level="7" text:style-name="WW8Num22z3" style:num-suffix="." text:bullet-char="">
        <style:list-level-properties text:space-before="10.901cm" text:min-label-width="0.635cm"/>
        <style:text-properties style:font-name="Symbol"/>
      </text:list-level-style-bullet>
      <text:list-level-style-bullet text:level="8" text:style-name="WW8Num22z1" style:num-suffix="." text:bullet-char="o">
        <style:list-level-properties text:space-before="12.171cm" text:min-label-width="0.635cm"/>
        <style:text-properties style:font-name="Courier New1"/>
      </text:list-level-style-bullet>
      <text:list-level-style-bullet text:level="9" text:style-name="WW8Num22z2" style:num-suffix="." text:bullet-char="">
        <style:list-level-properties text:space-before="13.441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consecutive-numbering="true">
      <text:list-level-style-bullet text:level="1" text:style-name="WW8Num23z0" style:num-suffix="." text:bullet-char="-">
        <style:list-level-properties text:space-before="0.635cm" text:min-label-width="0.635cm"/>
        <style:text-properties style:font-name="Arial"/>
      </text:list-level-style-bullet>
      <text:list-level-style-bullet text:level="2" text:style-name="WW8Num23z1" style:num-suffix="." text:bullet-char="o">
        <style:list-level-properties text:space-before="1.905cm" text:min-label-width="0.635cm"/>
        <style:text-properties style:font-name="Courier New1"/>
      </text:list-level-style-bullet>
      <text:list-level-style-bullet text:level="3" text:style-name="WW8Num23z2" style:num-suffix="." text:bullet-char="">
        <style:list-level-properties text:space-before="3.175cm" text:min-label-width="0.635cm"/>
        <style:text-properties style:font-name="Wingdings"/>
      </text:list-level-style-bullet>
      <text:list-level-style-bullet text:level="4" text:style-name="WW8Num23z3" style:num-suffix="." text:bullet-char="">
        <style:list-level-properties text:space-before="4.445cm" text:min-label-width="0.635cm"/>
        <style:text-properties style:font-name="Symbol"/>
      </text:list-level-style-bullet>
      <text:list-level-style-bullet text:level="5" text:style-name="WW8Num23z1" style:num-suffix="." text:bullet-char="o">
        <style:list-level-properties text:space-before="5.715cm" text:min-label-width="0.635cm"/>
        <style:text-properties style:font-name="Courier New1"/>
      </text:list-level-style-bullet>
      <text:list-level-style-bullet text:level="6" text:style-name="WW8Num23z2" style:num-suffix="." text:bullet-char="">
        <style:list-level-properties text:space-before="6.985cm" text:min-label-width="0.635cm"/>
        <style:text-properties style:font-name="Wingdings"/>
      </text:list-level-style-bullet>
      <text:list-level-style-bullet text:level="7" text:style-name="WW8Num23z3" style:num-suffix="." text:bullet-char="">
        <style:list-level-properties text:space-before="8.255cm" text:min-label-width="0.635cm"/>
        <style:text-properties style:font-name="Symbol"/>
      </text:list-level-style-bullet>
      <text:list-level-style-bullet text:level="8" text:style-name="WW8Num23z1" style:num-suffix="." text:bullet-char="o">
        <style:list-level-properties text:space-before="9.525cm" text:min-label-width="0.635cm"/>
        <style:text-properties style:font-name="Courier New1"/>
      </text:list-level-style-bullet>
      <text:list-level-style-bullet text:level="9" text:style-name="WW8Num23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4">
      <text:list-level-style-number text:level="1" text:style-name="WW8Num24z0" style:num-prefix="(" style:num-suffix=")" style:num-format="1">
        <style:list-level-properties text:space-before="0.85cm" text:min-label-width="1.251cm"/>
      </text:list-level-style-number>
      <text:list-level-style-number text:level="2" text:style-name="WW8Num24z0" style:num-prefix="(" style:num-suffix=")" style:num-format="a" style:num-letter-sync="true">
        <style:list-level-properties text:space-before="2.101cm" text:min-label-width="1.249cm"/>
      </text:list-level-style-number>
      <text:list-level-style-bullet text:level="3" text:style-name="WW8Num24z2" style:num-suffix="." text:bullet-char="–">
        <style:list-level-properties text:space-before="3.349cm" text:min-label-width="1.251cm"/>
        <style:text-properties style:font-name="Times New Roman"/>
      </text:list-level-style-bullet>
      <text:list-level-style-bullet text:level="4" text:style-name="WW8Num24z3" style:num-suffix="." text:bullet-char="">
        <style:list-level-properties text:space-before="4.6cm" text:min-label-width="1.251cm"/>
        <style:text-properties style:font-name="Symbol"/>
      </text:list-level-style-bullet>
      <text:list-level-style-number text:level="5" text:style-name="WW8Num24z0" style:num-prefix="(" style:num-suffix=")" style:num-format="a" style:num-letter-sync="true">
        <style:list-level-properties text:space-before="2.54cm" text:min-label-width="0.635cm"/>
      </text:list-level-style-number>
      <text:list-level-style-number text:level="6" text:style-name="WW8Num24z0" style:num-prefix="(" style:num-suffix=")" style:num-format="i">
        <style:list-level-properties text:space-before="3.175cm" text:min-label-width="0.635cm"/>
      </text:list-level-style-number>
      <text:list-level-style-number text:level="7" text:style-name="WW8Num24z0" style:num-suffix="." style:num-format="1">
        <style:list-level-properties text:space-before="3.81cm" text:min-label-width="0.635cm"/>
      </text:list-level-style-number>
      <text:list-level-style-number text:level="8" text:style-name="WW8Num24z0" style:num-suffix="." style:num-format="a" style:num-letter-sync="true">
        <style:list-level-properties text:space-before="4.445cm" text:min-label-width="0.635cm"/>
      </text:list-level-style-number>
      <text:list-level-style-number text:level="9" text:style-name="WW8Num24z0" style:num-suffix="." style:num-format="i">
        <style:list-level-properties text:space-before="5.08cm" text:min-label-width="0.635cm"/>
      </text:list-level-style-number>
      <text:list-level-style-number text:level="10" style:num-suffix="." style:num-format="1">
        <style:list-level-properties text:space-before="6.35cm" text:min-label-width="0.635cm"/>
      </text:list-level-style-number>
    </text:list-style>
    <text:list-style style:name="WW8Num25" text:consecutive-numbering="true">
      <text:list-level-style-number text:level="1" style:num-suffix="." style:num-format="1">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26">
      <text:list-level-style-number text:level="1" style:num-format="1">
        <style:list-level-properties text:min-label-width="0.762cm"/>
      </text:list-level-style-number>
      <text:list-level-style-number text:level="2" style:num-format="1" text:display-levels="2">
        <style:list-level-properties text:min-label-width="1.016cm"/>
      </text:list-level-style-number>
      <text:list-level-style-number text:level="3" text:style-name="WW8Num26z2" style:num-format="1" text:display-levels="3">
        <style:list-level-properties text:min-label-width="1.27cm"/>
      </text:list-level-style-number>
      <text:list-level-style-number text:level="4" style:num-format="1" text:display-levels="4">
        <style:list-level-properties text:min-label-width="1.524cm"/>
      </text:list-level-style-number>
      <text:list-level-style-number text:level="5" style:num-format="1" text:display-levels="5">
        <style:list-level-properties text:min-label-width="1.778cm"/>
      </text:list-level-style-number>
      <text:list-level-style-number text:level="6" style:num-format="1" text:display-levels="6">
        <style:list-level-properties text:min-label-width="2.032cm"/>
      </text:list-level-style-number>
      <text:list-level-style-number text:level="7" style:num-format="1" text:display-levels="7">
        <style:list-level-properties text:min-label-width="2.286cm"/>
      </text:list-level-style-number>
      <text:list-level-style-number text:level="8" style:num-format="1" text:display-levels="8">
        <style:list-level-properties text:min-label-width="2.54cm"/>
      </text:list-level-style-number>
      <text:list-level-style-number text:level="9" style:num-format="1" text:display-levels="9">
        <style:list-level-properties text:min-label-width="2.794cm"/>
      </text:list-level-style-number>
      <text:list-level-style-number text:level="10" style:num-suffix="." style:num-format="1">
        <style:list-level-properties text:space-before="6.35cm" text:min-label-width="0.635cm"/>
      </text:list-level-style-number>
    </text:list-style>
    <text:list-style style:name="WW8Num27" text:consecutive-numbering="true">
      <text:list-level-style-number text:level="1" style:num-suffix="." style:num-format="1">
        <style:list-level-properties text:space-before="0.635cm" text:min-label-width="0.635cm"/>
      </text:list-level-style-number>
      <text:list-level-style-number text:level="2" style:num-prefix="(" style:num-suffix=")" style:num-format="a" style:num-letter-sync="true">
        <style:list-level-properties text:space-before="1.905cm" text:min-label-width="0.688cm"/>
      </text:list-level-style-number>
      <text:list-level-style-number text:level="3" style:num-suffix="." style:num-format="1">
        <style:list-level-properties text:space-before="3.175cm" text:min-label-width="0.635cm"/>
      </text:list-level-style-number>
      <text:list-level-style-number text:level="4" style:num-suffix="." style:num-format="1">
        <style:list-level-properties text:space-before="4.445cm" text:min-label-width="0.635cm"/>
      </text:list-level-style-number>
      <text:list-level-style-number text:level="5" style:num-suffix="." style:num-format="1">
        <style:list-level-properties text:space-before="5.715cm" text:min-label-width="0.635cm"/>
      </text:list-level-style-number>
      <text:list-level-style-number text:level="6" style:num-suffix="." style:num-format="1">
        <style:list-level-properties text:space-before="6.985cm" text:min-label-width="0.635cm"/>
      </text:list-level-style-number>
      <text:list-level-style-number text:level="7" style:num-suffix="." style:num-format="1">
        <style:list-level-properties text:space-before="8.255cm" text:min-label-width="0.635cm"/>
      </text:list-level-style-number>
      <text:list-level-style-number text:level="8" style:num-suffix="." style:num-format="1">
        <style:list-level-properties text:space-before="9.525cm" text:min-label-width="0.635cm"/>
      </text:list-level-style-number>
      <text:list-level-style-number text:level="9" style:num-suffix="." style:num-format="1">
        <style:list-level-properties text:space-before="10.795cm" text:min-label-width="0.63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1.27cm" text:min-label-width="0.635cm"/>
        <style:text-properties style:font-name="Symbol"/>
      </text:list-level-style-bullet>
      <text:list-level-style-bullet text:level="2" text:style-name="WW8Num28z1" style:num-suffix="." text:bullet-char="o">
        <style:list-level-properties text:space-before="2.54cm" text:min-label-width="0.635cm"/>
        <style:text-properties style:font-name="Courier New1"/>
      </text:list-level-style-bullet>
      <text:list-level-style-bullet text:level="3" text:style-name="WW8Num28z2" style:num-suffix="." text:bullet-char="">
        <style:list-level-properties text:space-before="3.81cm" text:min-label-width="0.635cm"/>
        <style:text-properties style:font-name="Wingdings"/>
      </text:list-level-style-bullet>
      <text:list-level-style-bullet text:level="4" text:style-name="WW8Num28z0" style:num-suffix="." text:bullet-char="">
        <style:list-level-properties text:space-before="5.08cm" text:min-label-width="0.635cm"/>
        <style:text-properties style:font-name="Symbol"/>
      </text:list-level-style-bullet>
      <text:list-level-style-bullet text:level="5" text:style-name="WW8Num28z1" style:num-suffix="." text:bullet-char="o">
        <style:list-level-properties text:space-before="6.35cm" text:min-label-width="0.635cm"/>
        <style:text-properties style:font-name="Courier New1"/>
      </text:list-level-style-bullet>
      <text:list-level-style-bullet text:level="6" text:style-name="WW8Num28z2" style:num-suffix="." text:bullet-char="">
        <style:list-level-properties text:space-before="7.62cm" text:min-label-width="0.635cm"/>
        <style:text-properties style:font-name="Wingdings"/>
      </text:list-level-style-bullet>
      <text:list-level-style-bullet text:level="7" text:style-name="WW8Num28z0" style:num-suffix="." text:bullet-char="">
        <style:list-level-properties text:space-before="8.89cm" text:min-label-width="0.635cm"/>
        <style:text-properties style:font-name="Symbol"/>
      </text:list-level-style-bullet>
      <text:list-level-style-bullet text:level="8" text:style-name="WW8Num28z1" style:num-suffix="." text:bullet-char="o">
        <style:list-level-properties text:space-before="10.16cm" text:min-label-width="0.635cm"/>
        <style:text-properties style:font-name="Courier New1"/>
      </text:list-level-style-bullet>
      <text:list-level-style-bullet text:level="9" text:style-name="WW8Num28z2" style:num-suffix="." text:bullet-char="">
        <style:list-level-properties text:space-before="11.43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consecutive-numbering="true">
      <text:list-level-style-number text:level="1" style:num-suffix="." style:num-format="1">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WW8Num30" text:consecutive-numbering="true">
      <text:list-level-style-bullet text:level="1" text:style-name="WW8Num30z0" style:num-suffix="." text:bullet-char="">
        <style:list-level-properties text:space-before="1.905cm" text:min-label-width="0.635cm"/>
        <style:text-properties style:font-name="Symbol"/>
      </text:list-level-style-bullet>
      <text:list-level-style-bullet text:level="2" text:style-name="WW8Num30z1" style:num-suffix="." text:bullet-char="o">
        <style:list-level-properties text:space-before="3.175cm" text:min-label-width="0.635cm"/>
        <style:text-properties style:font-name="Courier New1"/>
      </text:list-level-style-bullet>
      <text:list-level-style-bullet text:level="3" text:style-name="WW8Num30z2" style:num-suffix="." text:bullet-char="">
        <style:list-level-properties text:space-before="4.445cm" text:min-label-width="0.635cm"/>
        <style:text-properties style:font-name="Wingdings"/>
      </text:list-level-style-bullet>
      <text:list-level-style-bullet text:level="4" text:style-name="WW8Num30z0" style:num-suffix="." text:bullet-char="">
        <style:list-level-properties text:space-before="5.715cm" text:min-label-width="0.635cm"/>
        <style:text-properties style:font-name="Symbol"/>
      </text:list-level-style-bullet>
      <text:list-level-style-bullet text:level="5" text:style-name="WW8Num30z1" style:num-suffix="." text:bullet-char="o">
        <style:list-level-properties text:space-before="6.985cm" text:min-label-width="0.635cm"/>
        <style:text-properties style:font-name="Courier New1"/>
      </text:list-level-style-bullet>
      <text:list-level-style-bullet text:level="6" text:style-name="WW8Num30z2" style:num-suffix="." text:bullet-char="">
        <style:list-level-properties text:space-before="8.255cm" text:min-label-width="0.635cm"/>
        <style:text-properties style:font-name="Wingdings"/>
      </text:list-level-style-bullet>
      <text:list-level-style-bullet text:level="7" text:style-name="WW8Num30z0" style:num-suffix="." text:bullet-char="">
        <style:list-level-properties text:space-before="9.525cm" text:min-label-width="0.635cm"/>
        <style:text-properties style:font-name="Symbol"/>
      </text:list-level-style-bullet>
      <text:list-level-style-bullet text:level="8" text:style-name="WW8Num30z1" style:num-suffix="." text:bullet-char="o">
        <style:list-level-properties text:space-before="10.795cm" text:min-label-width="0.635cm"/>
        <style:text-properties style:font-name="Courier New1"/>
      </text:list-level-style-bullet>
      <text:list-level-style-bullet text:level="9" text:style-name="WW8Num30z2" style:num-suffix="." text:bullet-char="">
        <style:list-level-properties text:space-before="12.06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1">
      <text:list-level-style-number text:level="1" style:num-suffix="." style:num-format="1">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min-label-width="3.175cm" text:min-label-distance="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min-label-width="6.985cm" text:min-label-distance="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min-label-width="10.795cm" text:min-label-distance="0.318cm" fo:text-align="end"/>
      </text:list-level-style-number>
      <text:list-level-style-number text:level="10" style:num-suffix="." style:num-format="1">
        <style:list-level-properties text:space-before="6.35cm" text:min-label-width="0.635cm"/>
      </text:list-level-style-number>
    </text:list-style>
    <text:list-style style:name="WW8Num32" text:consecutive-numbering="true">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1.905cm" text:min-label-width="0.635cm"/>
        <style:text-properties style:font-name="Courier New1"/>
      </text:list-level-style-bullet>
      <text:list-level-style-bullet text:level="3" text:style-name="WW8Num32z2" style:num-suffix="." text:bullet-char="">
        <style:list-level-properties text:space-before="3.175cm" text:min-label-width="0.635cm"/>
        <style:text-properties style:font-name="Wingdings"/>
      </text:list-level-style-bullet>
      <text:list-level-style-bullet text:level="4" text:style-name="WW8Num32z0" style:num-suffix="." text:bullet-char="">
        <style:list-level-properties text:space-before="4.445cm" text:min-label-width="0.635cm"/>
        <style:text-properties style:font-name="Symbol"/>
      </text:list-level-style-bullet>
      <text:list-level-style-bullet text:level="5" text:style-name="WW8Num32z1" style:num-suffix="." text:bullet-char="o">
        <style:list-level-properties text:space-before="5.715cm" text:min-label-width="0.635cm"/>
        <style:text-properties style:font-name="Courier New1"/>
      </text:list-level-style-bullet>
      <text:list-level-style-bullet text:level="6" text:style-name="WW8Num32z2" style:num-suffix="." text:bullet-char="">
        <style:list-level-properties text:space-before="6.985cm" text:min-label-width="0.635cm"/>
        <style:text-properties style:font-name="Wingdings"/>
      </text:list-level-style-bullet>
      <text:list-level-style-bullet text:level="7" text:style-name="WW8Num32z0" style:num-suffix="." text:bullet-char="">
        <style:list-level-properties text:space-before="8.255cm" text:min-label-width="0.635cm"/>
        <style:text-properties style:font-name="Symbol"/>
      </text:list-level-style-bullet>
      <text:list-level-style-bullet text:level="8" text:style-name="WW8Num32z1" style:num-suffix="." text:bullet-char="o">
        <style:list-level-properties text:space-before="9.525cm" text:min-label-width="0.635cm"/>
        <style:text-properties style:font-name="Courier New1"/>
      </text:list-level-style-bullet>
      <text:list-level-style-bullet text:level="9" text:style-name="WW8Num32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635cm"/>
        <style:text-properties style:font-name="Symbol"/>
      </text:list-level-style-bullet>
      <text:list-level-style-bullet text:level="2" text:style-name="WW8Num33z1" style:num-suffix="." text:bullet-char="o">
        <style:list-level-properties text:space-before="1.905cm" text:min-label-width="0.635cm"/>
        <style:text-properties style:font-name="Courier New1"/>
      </text:list-level-style-bullet>
      <text:list-level-style-bullet text:level="3" text:style-name="WW8Num33z2" style:num-suffix="." text:bullet-char="">
        <style:list-level-properties text:space-before="3.175cm" text:min-label-width="0.635cm"/>
        <style:text-properties style:font-name="Wingdings"/>
      </text:list-level-style-bullet>
      <text:list-level-style-bullet text:level="4" text:style-name="WW8Num33z0" style:num-suffix="." text:bullet-char="">
        <style:list-level-properties text:space-before="4.445cm" text:min-label-width="0.635cm"/>
        <style:text-properties style:font-name="Symbol"/>
      </text:list-level-style-bullet>
      <text:list-level-style-bullet text:level="5" text:style-name="WW8Num33z1" style:num-suffix="." text:bullet-char="o">
        <style:list-level-properties text:space-before="5.715cm" text:min-label-width="0.635cm"/>
        <style:text-properties style:font-name="Courier New1"/>
      </text:list-level-style-bullet>
      <text:list-level-style-bullet text:level="6" text:style-name="WW8Num33z2" style:num-suffix="." text:bullet-char="">
        <style:list-level-properties text:space-before="6.985cm" text:min-label-width="0.635cm"/>
        <style:text-properties style:font-name="Wingdings"/>
      </text:list-level-style-bullet>
      <text:list-level-style-bullet text:level="7" text:style-name="WW8Num33z0" style:num-suffix="." text:bullet-char="">
        <style:list-level-properties text:space-before="8.255cm" text:min-label-width="0.635cm"/>
        <style:text-properties style:font-name="Symbol"/>
      </text:list-level-style-bullet>
      <text:list-level-style-bullet text:level="8" text:style-name="WW8Num33z1" style:num-suffix="." text:bullet-char="o">
        <style:list-level-properties text:space-before="9.525cm" text:min-label-width="0.635cm"/>
        <style:text-properties style:font-name="Courier New1"/>
      </text:list-level-style-bullet>
      <text:list-level-style-bullet text:level="9" text:style-name="WW8Num33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consecutive-numbering="true">
      <text:list-level-style-bullet text:level="1" text:style-name="WW8Num34z0" style:num-suffix="." text:bullet-char="">
        <style:list-level-properties text:space-before="0.635cm" text:min-label-width="0.635cm"/>
        <style:text-properties style:font-name="Symbol"/>
      </text:list-level-style-bullet>
      <text:list-level-style-bullet text:level="2" text:style-name="WW8Num34z1" style:num-suffix="." text:bullet-char="o">
        <style:list-level-properties text:space-before="1.905cm" text:min-label-width="0.635cm"/>
        <style:text-properties style:font-name="Courier New1"/>
      </text:list-level-style-bullet>
      <text:list-level-style-bullet text:level="3" text:style-name="WW8Num34z2" style:num-suffix="." text:bullet-char="">
        <style:list-level-properties text:space-before="3.175cm" text:min-label-width="0.635cm"/>
        <style:text-properties style:font-name="Wingdings"/>
      </text:list-level-style-bullet>
      <text:list-level-style-bullet text:level="4" text:style-name="WW8Num34z0" style:num-suffix="." text:bullet-char="">
        <style:list-level-properties text:space-before="4.445cm" text:min-label-width="0.635cm"/>
        <style:text-properties style:font-name="Symbol"/>
      </text:list-level-style-bullet>
      <text:list-level-style-bullet text:level="5" text:style-name="WW8Num34z1" style:num-suffix="." text:bullet-char="o">
        <style:list-level-properties text:space-before="5.715cm" text:min-label-width="0.635cm"/>
        <style:text-properties style:font-name="Courier New1"/>
      </text:list-level-style-bullet>
      <text:list-level-style-bullet text:level="6" text:style-name="WW8Num34z2" style:num-suffix="." text:bullet-char="">
        <style:list-level-properties text:space-before="6.985cm" text:min-label-width="0.635cm"/>
        <style:text-properties style:font-name="Wingdings"/>
      </text:list-level-style-bullet>
      <text:list-level-style-bullet text:level="7" text:style-name="WW8Num34z0" style:num-suffix="." text:bullet-char="">
        <style:list-level-properties text:space-before="8.255cm" text:min-label-width="0.635cm"/>
        <style:text-properties style:font-name="Symbol"/>
      </text:list-level-style-bullet>
      <text:list-level-style-bullet text:level="8" text:style-name="WW8Num34z1" style:num-suffix="." text:bullet-char="o">
        <style:list-level-properties text:space-before="9.525cm" text:min-label-width="0.635cm"/>
        <style:text-properties style:font-name="Courier New1"/>
      </text:list-level-style-bullet>
      <text:list-level-style-bullet text:level="9" text:style-name="WW8Num34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5" text:consecutive-numbering="true">
      <text:list-level-style-number text:level="1" style:num-suffix="." style:num-format="I">
        <style:list-level-properties text:min-label-width="1.27cm" text:min-label-distance="0.318cm" fo:text-align="end"/>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36" text:consecutive-numbering="true">
      <text:list-level-style-number text:level="1" style:num-prefix="(" style:num-suffix=")" style:num-format="1">
        <style:list-level-properties text:min-label-width="1.251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37" text:consecutive-numbering="true">
      <text:list-level-style-bullet text:level="1" text:style-name="WW8Num37z0" style:num-suffix="." text:bullet-char="-">
        <style:list-level-properties text:min-label-width="0.635cm"/>
        <style:text-properties style:font-name="Arial"/>
      </text:list-level-style-bullet>
      <text:list-level-style-bullet text:level="2" text:style-name="WW8Num37z1" style:num-suffix="." text:bullet-char="o">
        <style:list-level-properties text:space-before="1.27cm" text:min-label-width="0.635cm"/>
        <style:text-properties style:font-name="Courier New1"/>
      </text:list-level-style-bullet>
      <text:list-level-style-bullet text:level="3" text:style-name="WW8Num37z2" style:num-suffix="." text:bullet-char="">
        <style:list-level-properties text:space-before="2.54cm" text:min-label-width="0.635cm"/>
        <style:text-properties style:font-name="Wingdings"/>
      </text:list-level-style-bullet>
      <text:list-level-style-bullet text:level="4" text:style-name="WW8Num37z3" style:num-suffix="." text:bullet-char="">
        <style:list-level-properties text:space-before="3.81cm" text:min-label-width="0.635cm"/>
        <style:text-properties style:font-name="Symbol"/>
      </text:list-level-style-bullet>
      <text:list-level-style-bullet text:level="5" text:style-name="WW8Num37z1" style:num-suffix="." text:bullet-char="o">
        <style:list-level-properties text:space-before="5.08cm" text:min-label-width="0.635cm"/>
        <style:text-properties style:font-name="Courier New1"/>
      </text:list-level-style-bullet>
      <text:list-level-style-bullet text:level="6" text:style-name="WW8Num37z2" style:num-suffix="." text:bullet-char="">
        <style:list-level-properties text:space-before="6.35cm" text:min-label-width="0.635cm"/>
        <style:text-properties style:font-name="Wingdings"/>
      </text:list-level-style-bullet>
      <text:list-level-style-bullet text:level="7" text:style-name="WW8Num37z3" style:num-suffix="." text:bullet-char="">
        <style:list-level-properties text:space-before="7.62cm" text:min-label-width="0.635cm"/>
        <style:text-properties style:font-name="Symbol"/>
      </text:list-level-style-bullet>
      <text:list-level-style-bullet text:level="8" text:style-name="WW8Num37z1" style:num-suffix="." text:bullet-char="o">
        <style:list-level-properties text:space-before="8.89cm" text:min-label-width="0.635cm"/>
        <style:text-properties style:font-name="Courier New1"/>
      </text:list-level-style-bullet>
      <text:list-level-style-bullet text:level="9" text:style-name="WW8Num37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consecutive-numbering="true">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1.905cm" text:min-label-width="0.635cm"/>
        <style:text-properties style:font-name="Courier New1"/>
      </text:list-level-style-bullet>
      <text:list-level-style-bullet text:level="3" text:style-name="WW8Num38z2" style:num-suffix="." text:bullet-char="">
        <style:list-level-properties text:space-before="3.175cm" text:min-label-width="0.635cm"/>
        <style:text-properties style:font-name="Wingdings"/>
      </text:list-level-style-bullet>
      <text:list-level-style-bullet text:level="4" text:style-name="WW8Num38z0" style:num-suffix="." text:bullet-char="">
        <style:list-level-properties text:space-before="4.445cm" text:min-label-width="0.635cm"/>
        <style:text-properties style:font-name="Symbol"/>
      </text:list-level-style-bullet>
      <text:list-level-style-bullet text:level="5" text:style-name="WW8Num38z1" style:num-suffix="." text:bullet-char="o">
        <style:list-level-properties text:space-before="5.715cm" text:min-label-width="0.635cm"/>
        <style:text-properties style:font-name="Courier New1"/>
      </text:list-level-style-bullet>
      <text:list-level-style-bullet text:level="6" text:style-name="WW8Num38z2" style:num-suffix="." text:bullet-char="">
        <style:list-level-properties text:space-before="6.985cm" text:min-label-width="0.635cm"/>
        <style:text-properties style:font-name="Wingdings"/>
      </text:list-level-style-bullet>
      <text:list-level-style-bullet text:level="7" text:style-name="WW8Num38z0" style:num-suffix="." text:bullet-char="">
        <style:list-level-properties text:space-before="8.255cm" text:min-label-width="0.635cm"/>
        <style:text-properties style:font-name="Symbol"/>
      </text:list-level-style-bullet>
      <text:list-level-style-bullet text:level="8" text:style-name="WW8Num38z1" style:num-suffix="." text:bullet-char="o">
        <style:list-level-properties text:space-before="9.525cm" text:min-label-width="0.635cm"/>
        <style:text-properties style:font-name="Courier New1"/>
      </text:list-level-style-bullet>
      <text:list-level-style-bullet text:level="9" text:style-name="WW8Num38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consecutive-numbering="true">
      <text:list-level-style-number text:level="1" text:style-name="WW8Num39z0" style:num-suffix="." style:num-format="1">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40">
      <text:list-level-style-bullet text:level="1" text:style-name="WW8Num40z0" style:num-suffix="." text:bullet-char="">
        <style:list-level-properties text:min-label-width="0.635cm"/>
        <style:text-properties style:font-name="Symbol"/>
      </text:list-level-style-bullet>
      <text:list-level-style-bullet text:level="2" text:style-name="WW8Num40z1" style:num-suffix="." text:bullet-char="o">
        <style:list-level-properties text:space-before="1.27cm" text:min-label-width="0.635cm"/>
        <style:text-properties style:font-name="Courier New1"/>
      </text:list-level-style-bullet>
      <text:list-level-style-bullet text:level="3" text:style-name="WW8Num40z2" style:num-suffix="." text:bullet-char="">
        <style:list-level-properties text:space-before="2.54cm" text:min-label-width="0.635cm"/>
        <style:text-properties style:font-name="Wingdings"/>
      </text:list-level-style-bullet>
      <text:list-level-style-bullet text:level="4" text:style-name="WW8Num40z3" style:num-suffix="." text:bullet-char="-">
        <style:list-level-properties text:space-before="3.81cm" text:min-label-width="0.635cm"/>
        <style:text-properties style:font-name="Calibri"/>
      </text:list-level-style-bullet>
      <text:list-level-style-bullet text:level="5" text:style-name="WW8Num40z1" style:num-suffix="." text:bullet-char="o">
        <style:list-level-properties text:space-before="5.08cm" text:min-label-width="0.635cm"/>
        <style:text-properties style:font-name="Courier New1"/>
      </text:list-level-style-bullet>
      <text:list-level-style-bullet text:level="6" text:style-name="WW8Num40z2" style:num-suffix="." text:bullet-char="">
        <style:list-level-properties text:space-before="6.35cm" text:min-label-width="0.635cm"/>
        <style:text-properties style:font-name="Wingdings"/>
      </text:list-level-style-bullet>
      <text:list-level-style-bullet text:level="7" text:style-name="WW8Num40z0" style:num-suffix="." text:bullet-char="">
        <style:list-level-properties text:space-before="7.62cm" text:min-label-width="0.635cm"/>
        <style:text-properties style:font-name="Symbol"/>
      </text:list-level-style-bullet>
      <text:list-level-style-bullet text:level="8" text:style-name="WW8Num40z1" style:num-suffix="." text:bullet-char="o">
        <style:list-level-properties text:space-before="8.89cm" text:min-label-width="0.635cm"/>
        <style:text-properties style:font-name="Courier New1"/>
      </text:list-level-style-bullet>
      <text:list-level-style-bullet text:level="9" text:style-name="WW8Num40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consecutive-numbering="true">
      <text:list-level-style-bullet text:level="1" text:style-name="WW8Num41z0" style:num-suffix="." text:bullet-char="-">
        <style:list-level-properties text:space-before="-0.635cm" text:min-label-width="0.635cm"/>
        <style:text-properties style:font-name="Arial"/>
      </text:list-level-style-bullet>
      <text:list-level-style-bullet text:level="2" text:style-name="WW8Num41z1" style:num-suffix="." text:bullet-char="o">
        <style:list-level-properties text:space-before="0.635cm" text:min-label-width="0.635cm"/>
        <style:text-properties style:font-name="Courier New1"/>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3" style:num-suffix="." text:bullet-char="">
        <style:list-level-properties text:space-before="3.175cm" text:min-label-width="0.635cm"/>
        <style:text-properties style:font-name="Symbol"/>
      </text:list-level-style-bullet>
      <text:list-level-style-bullet text:level="5" text:style-name="WW8Num41z1" style:num-suffix="." text:bullet-char="o">
        <style:list-level-properties text:space-before="4.445cm" text:min-label-width="0.635cm"/>
        <style:text-properties style:font-name="Courier New1"/>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3" style:num-suffix="." text:bullet-char="">
        <style:list-level-properties text:space-before="6.985cm" text:min-label-width="0.635cm"/>
        <style:text-properties style:font-name="Symbol"/>
      </text:list-level-style-bullet>
      <text:list-level-style-bullet text:level="8" text:style-name="WW8Num41z1" style:num-suffix="." text:bullet-char="o">
        <style:list-level-properties text:space-before="8.255cm" text:min-label-width="0.635cm"/>
        <style:text-properties style:font-name="Courier New1"/>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bullet text:level="1" text:style-name="WW8Num42z0" style:num-suffix="." text:bullet-char="">
        <style:list-level-properties text:space-before="1.27cm" text:min-label-width="0.635cm"/>
        <style:text-properties style:font-name="Symbol"/>
      </text:list-level-style-bullet>
      <text:list-level-style-bullet text:level="2" text:style-name="WW8Num42z1" style:num-suffix="." text:bullet-char="o">
        <style:list-level-properties text:min-label-width="0.635cm"/>
        <style:text-properties style:font-name="Courier New1"/>
      </text:list-level-style-bullet>
      <text:list-level-style-bullet text:level="3" text:style-name="WW8Num42z2" style:num-suffix="." text:bullet-char="">
        <style:list-level-properties text:space-before="1.27cm" text:min-label-width="0.635cm"/>
        <style:text-properties style:font-name="Wingdings"/>
      </text:list-level-style-bullet>
      <text:list-level-style-bullet text:level="4" text:style-name="WW8Num42z0" style:num-suffix="." text:bullet-char="">
        <style:list-level-properties text:space-before="2.54cm" text:min-label-width="0.635cm"/>
        <style:text-properties style:font-name="Symbol"/>
      </text:list-level-style-bullet>
      <text:list-level-style-bullet text:level="5" text:style-name="WW8Num42z1" style:num-suffix="." text:bullet-char="o">
        <style:list-level-properties text:space-before="3.81cm" text:min-label-width="0.635cm"/>
        <style:text-properties style:font-name="Courier New1"/>
      </text:list-level-style-bullet>
      <text:list-level-style-bullet text:level="6" text:style-name="WW8Num42z2" style:num-suffix="." text:bullet-char="">
        <style:list-level-properties text:space-before="5.08cm" text:min-label-width="0.635cm"/>
        <style:text-properties style:font-name="Wingdings"/>
      </text:list-level-style-bullet>
      <text:list-level-style-bullet text:level="7" text:style-name="WW8Num42z0" style:num-suffix="." text:bullet-char="">
        <style:list-level-properties text:space-before="6.35cm" text:min-label-width="0.635cm"/>
        <style:text-properties style:font-name="Symbol"/>
      </text:list-level-style-bullet>
      <text:list-level-style-bullet text:level="8" text:style-name="WW8Num42z1" style:num-suffix="." text:bullet-char="o">
        <style:list-level-properties text:space-before="7.62cm" text:min-label-width="0.635cm"/>
        <style:text-properties style:font-name="Courier New1"/>
      </text:list-level-style-bullet>
      <text:list-level-style-bullet text:level="9" text:style-name="WW8Num42z2" style:num-suffix="." text:bullet-char="">
        <style:list-level-properties text:space-before="8.89cm" text:min-label-width="0.635cm"/>
        <style:text-properties style:font-name="Wingdings"/>
      </text:list-level-style-bullet>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P1" style:family="paragraph" style:parent-style-name="Header">
      <style:paragraph-properties fo:margin-left="0cm" fo:margin-right="0.635cm" fo:text-align="end" style:justify-single-word="false" fo:text-indent="0cm" style:auto-text-indent="false">
        <style:tab-stops>
          <style:tab-stop style:position="8.001cm" style:type="center"/>
          <style:tab-stop style:position="12.065cm"/>
          <style:tab-stop style:position="16.002cm" style:type="right"/>
        </style:tab-stops>
      </style:paragraph-properties>
      <style:text-properties style:font-name="Arial" fo:font-size="10pt" style:font-size-asian="10pt" style:font-name-complex="Arial"/>
    </style:style>
    <style:style style:name="T1" style:family="text">
      <style:text-properties style:font-name="Arial" fo:font-size="24pt" fo:font-weight="bold" style:font-size-asian="24pt" style:font-weight-asian="bold" style:font-name-complex="Arial"/>
    </style:style>
    <style:style style:name="T2" style:family="text"/>
    <style:style style:name="fr1"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style:writing-mode="lr-tb" draw:wrap-influence-on-position="once-successive">
        <style:background-image/>
      </style:graphic-properties>
    </style:style>
    <style:page-layout style:name="pm1">
      <style:page-layout-properties fo:page-width="20.999cm" fo:page-height="29.699cm" style:num-format="1" style:print-orientation="portrait" fo:margin-top="2cm" fo:margin-bottom="1.251cm" fo:margin-left="2.499cm" fo:margin-right="2.499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75cm" fo:margin-top="0.651cm" style:dynamic-spacing="true"/>
      </style:footer-style>
    </style:page-layout>
    <style:page-layout style:name="pm2">
      <style:page-layout-properties fo:page-width="20.999cm" fo:page-height="29.699cm" style:num-format="1" style:print-orientation="portrait" fo:margin-top="2.6cm" fo:margin-bottom="1.251cm" fo:margin-left="2.501cm" fo:margin-right="2.501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649cm" fo:margin-top="0.55cm" style:dynamic-spacing="true"/>
      </style:footer-style>
    </style:page-layout>
    <style:page-layout style:name="pm3">
      <style:page-layout-properties fo:page-width="20.999cm" fo:page-height="29.699cm" style:num-format="1" style:print-orientation="portrait" fo:margin-top="2.499cm" fo:margin-bottom="1.249cm" fo:margin-left="2.499cm" fo:margin-right="2.499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251cm" fo:margin-top="1.152cm" style:dynamic-spacing="true"/>
      </style:footer-style>
    </style:page-layout>
  </office:automatic-styles>
  <office:master-styles>
    <style:master-page style:name="Standard" style:page-layout-name="pm1">
      <style:footer>
        <text:p text:style-name="Footer"><text:span text:style-name="T1">EN<text:tab/><text:tab/></text:span><text:tab/><text:span text:style-name="T1">EN</text:span></text:p>
      </style:footer>
    </style:master-page>
    <style:master-page style:name="Konwertuj_20_1" style:display-name="Konwertuj 1" style:page-layout-name="pm2">
      <style:footer>
        <text:p text:style-name="P1"><draw:frame draw:style-name="fr1" draw:name="Ramka1" text:anchor-type="paragraph" svg:y="0.002cm" fo:min-width="0cm" draw:z-index="22"><draw:text-box fo:min-height="0.37cm"><text:p text:style-name="Footer"><text:span text:style-name="Page_20_Number"><text:page-number text:select-page="current">58</text:page-number></text:span></text:p></draw:text-box></draw:frame></text:p>
      </style:footer>
    </style:master-page>
    <style:master-page style:name="Konwertuj_20_2" style:display-name="Konwertuj 2" style:page-layout-name="pm2">
      <style:footer>
        <text:p text:style-name="P1"><draw:frame draw:style-name="fr1" draw:name="Ramka2" text:anchor-type="paragraph" svg:y="0.002cm" fo:min-width="0cm" draw:z-index="49"><draw:text-box fo:min-height="0.37cm"><text:p text:style-name="Footer"><text:span text:style-name="Page_20_Number"><text:page-number text:select-page="current">58</text:page-number></text:span></text:p></draw:text-box></draw:frame></text:p>
      </style:footer>
    </style:master-page>
    <style:master-page style:name="Konwertuj_20_3" style:display-name="Konwertuj 3" style:page-layout-name="pm2">
      <style:footer>
        <text:p text:style-name="P1"><draw:frame draw:style-name="fr1" draw:name="Ramka3" text:anchor-type="paragraph" svg:y="0.002cm" fo:min-width="0cm" draw:z-index="56"><draw:text-box fo:min-height="0.37cm"><text:p text:style-name="Footer"><text:span text:style-name="Page_20_Number"><text:page-number text:select-page="current">58</text:page-number></text:span></text:p></draw:text-box></draw:frame></text:p>
      </style:footer>
    </style:master-page>
    <style:master-page style:name="Konwertuj_20_4" style:display-name="Konwertuj 4" style:page-layout-name="pm3">
      <style:footer>
        <text:p text:style-name="P1"><draw:frame draw:style-name="fr1" draw:name="Ramka4" text:anchor-type="paragraph" svg:y="0.002cm" fo:min-width="0cm" draw:z-index="60"><draw:text-box fo:min-height="0.37cm"><text:p text:style-name="Footer"><text:span text:style-name="Page_20_Number"><text:page-number text:select-page="current">58</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dc:title>Draft</dc:title>
    <meta:initial-creator>E1</meta:initial-creator>
    <meta:creation-date>2009-07-02T14:30:00</meta:creation-date>
    <dc:creator>ligocdo</dc:creator>
    <dc:date>2009-07-02T15:14:00</dc:date>
    <meta:print-date>2009-06-16T13:52:00</meta:print-date>
    <meta:editing-cycles>4</meta:editing-cycles>
    <meta:editing-duration>PT5M0S</meta:editing-duration>
    <meta:user-defined meta:name="Informacja 1"/>
    <meta:user-defined meta:name="Informacja 2"/>
    <meta:user-defined meta:name="Informacja 3"/>
    <meta:user-defined meta:name="Informacja 4"/>
    <meta:user-defined meta:name="LW_DocType" meta:value-type="string">NORMAL</meta:user-defined>
    <meta:user-defined meta:name="FigNum" meta:value-type="string">1</meta:user-defined>
    <meta:user-defined meta:name="Classification" meta:value-type="string"> </meta:user-defined>
    <meta:document-statistic meta:table-count="2" meta:image-count="4" meta:object-count="0" meta:page-count="58" meta:paragraph-count="1021" meta:word-count="18995" meta:character-count="127032"/>
  </office:meta>
</office:document-meta>
</file>