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font-name="Palatino Linotype" fo:font-size="10pt" fo:font-weight="bold" style:font-size-asian="10pt" style:font-weight-asian="bold" style:font-size-complex="10pt"/>
    </style:style>
    <style:style style:name="P3" style:family="paragraph" style:parent-style-name="Standard">
      <style:paragraph-properties fo:text-align="justify" style:justify-single-word="false"/>
      <style:text-properties style:font-name="Palatino Linotype"/>
    </style:style>
    <style:style style:name="P4" style:family="paragraph" style:parent-style-name="Standard">
      <style:paragraph-properties fo:text-align="center" style:justify-single-word="false" fo:padding-left="0.141cm" fo:padding-right="0.141cm" fo:padding-top="0.035cm" fo:padding-bottom="0.035cm" fo:border="0.018cm solid #000000"/>
      <style:text-properties style:font-name="Palatino Linotype"/>
    </style:style>
    <style:style style:name="P5" style:family="paragraph" style:parent-style-name="Standard">
      <style:paragraph-properties fo:margin-top="0cm" fo:margin-bottom="0.494cm" fo:line-height="150%" fo:text-align="justify" style:justify-single-word="false"/>
    </style:style>
    <style:style style:name="P6" style:family="paragraph" style:parent-style-name="Standard">
      <style:paragraph-properties fo:margin-top="0cm" fo:margin-bottom="0.494cm" fo:line-height="150%" fo:text-align="justify" style:justify-single-word="false"/>
      <style:text-properties style:font-name="Palatino Linotype"/>
    </style:style>
    <style:style style:name="P7" style:family="paragraph" style:parent-style-name="Standard" style:list-style-name="WW8Num2">
      <style:paragraph-properties fo:margin-left="0.635cm" fo:margin-right="0cm" fo:margin-top="0cm" fo:margin-bottom="0.494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  <style:text-properties style:font-name="Palatino Linotype"/>
    </style:style>
    <style:style style:name="P8" style:family="paragraph" style:parent-style-name="Standard" style:list-style-name="WW8Num2">
      <style:paragraph-properties fo:margin-left="0.635cm" fo:margin-right="0cm" fo:margin-top="0cm" fo:margin-bottom="0cm" fo:line-height="150%" fo:text-align="justify" style:justify-single-word="false" fo:text-indent="-0.635cm" style:auto-text-indent="false">
        <style:tab-stops>
          <style:tab-stop style:position="0.635cm"/>
        </style:tab-stops>
      </style:paragraph-properties>
    </style:style>
    <style:style style:name="P9" style:family="paragraph" style:parent-style-name="Standard" style:master-page-name="Standard">
      <style:paragraph-properties fo:text-align="justify" style:justify-single-word="false" style:page-number="auto"/>
      <style:text-properties style:font-name="Palatino Linotype" fo:font-size="10pt" fo:font-weight="bold" style:font-size-asian="10pt" style:font-weight-asian="bold" style:font-size-complex="10pt"/>
    </style:style>
    <style:style style:name="T1" style:family="text">
      <style:text-properties style:font-name="Palatino Linotype"/>
    </style:style>
    <style:style style:name="T2" style:family="text">
      <style:text-properties style:font-name="Palatino Linotype" fo:font-size="10pt" style:font-size-asian="10pt" style:font-size-complex="10pt"/>
    </style:style>
    <style:style style:name="T3" style:family="text">
      <style:text-properties style:font-name="Palatino Linotype" fo:font-style="italic" style:font-style-asian="italic"/>
    </style:style>
    <style:style style:name="T4" style:family="text">
      <style:text-properties style:font-name="Palatino Linotype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Ministerstwo Sprawiedliwości </text:p>
      <text:p text:style-name="P2">Departament Prawa Karnego</text:p>
      <text:p text:style-name="P1"><text:span text:style-name="T1"><text:tab/><text:tab/><text:tab/><text:tab/><text:tab/><text:tab/><text:tab/><text:tab/></text:span><text:span text:style-name="T2">Warszawa, 27 kwietnia 2012 r.</text:span></text:p>
      <text:p text:style-name="P3"/>
      <text:p text:style-name="P4">MATERIAŁ INFORMACYJNY DOTYCZĄCY RATYFIKACJI </text:p>
      <text:p text:style-name="P4">KONWENCJI RADY EUROPY Z 2001 R. O CYBERPRZESTĘPCZOŚCI</text:p>
      <text:p text:style-name="P3"/>
      <text:p text:style-name="P5"><text:span text:style-name="T1">Konwencja Rady Europy </text:span><text:span text:style-name="T3">z 23 listopada 2001 r. o cyberprzestępczości</text:span><text:span text:style-name="T1"> została otwarta do podpisu w dniu 23.11.2001 r. Jej celem jest stworzenie jednolitych ram prawnych w zakresie skutecznego przeciwdziałania przestępczości komputerowej poprzez ustalenie katalogu przestępstw, ustanowienie specyficznych procedur dotyczących wykrywania i ścigania cyberprzestępczości, a także określenie zasad współpracy międzynarodowej w tej mierze.</text:span></text:p>
      <text:p text:style-name="P5"><text:span text:style-name="T1">Przedmiotem regulacji Konwencji są nie tylko zagadnienia ściśle związane z przestępczością komputerową, ale również inne, tylko pośrednio łączące z tą problematyką. Dotyczy to zwłaszcza kryminalizacji produkcji i rozpowszechniania pornografii dziecięcej, oszustw popełnianych za pomocą systemu komputerowego oraz naruszeń praw autorskich i pokrewnych dokonywanych w podobny sposób.</text:span></text:p>
      <text:p text:style-name="P5"><text:span text:style-name="T1">Konwencja została podpisana przez Polskę w dniu 23.11.2001 r. Nie została dotychczas ratyfikowana. Prace legislacyjne, podjęte w Polsce po podpisaniu Konwencji, doprowadziły jednak do zgodności prawa krajowego z większością jej przepisów. Na ten stan rzeczy wpływa niewątpliwie to, że</text:span><text:span text:style-name="T4"> m</text:span><text:span text:style-name="T1">ateria konwencyjna ma charakter skomplikowany, związany ze stałym rozwojem technologicznym oraz ewolucją stosownych zobowiązań międzynarodowych, zwłaszcza wiążących się z członkowstwem Polski w Unii Europejskiej.</text:span><text:span text:style-name="T4"> </text:span></text:p>
      <text:p text:style-name="P5"><text:span text:style-name="T4">Rosnące zagrożenie ze strony cyberprzestępczości w ostatnich latach spowodowało wyraźny </text:span><text:span text:style-name="T1">wzrost zainteresowania konwencją i przekonanie o potrzebie jej ratyfikacji. Dotyczy to zarówno Rady Europy jak i Unii Europejskiej. </text:span></text:p>
      <text:p text:style-name="P5"><text:soft-page-break/><text:span text:style-name="T1">Z uwagi na różnice stanowisk co do pełnej zgodności przepisów krajowych z wymogami wynikającymi z Konwencji, Ministerstwo Sprawiedliwości zleciło prof. Andrzejowi Adamskiemu ekspertyzę, z której wynika, że niezbędne jest dokonanie następujących zmian legislacyjnych w kodeksie karnym oraz kodeksie postępowania karnego. </text:span></text:p>
      <text:list xml:id="list40480611" text:style-name="WW8Num2">
        <text:list-item>
          <text:p text:style-name="P8"><text:span text:style-name="T1">Prawidłowa transpozycja przepisu art. 19 ust. 2 i 3 konwencji w zakresie „przedłużonego przeszukania” systemu komputerowego oraz zatrzymania danych informatycznych poprzez ich kopiowanie.</text:span></text:p>
        </text:list-item>
        <text:list-item>
          <text:p text:style-name="P8"><text:span text:style-name="T1">Nowelizacja art. 268a k.k. i 269b k.k. w celu usunięcia usterek powstałych w trakcie prac legislacyjnych. <text:s/></text:span></text:p>
        </text:list-item>
        <text:list-item>
          <text:p text:style-name="P8"><text:span text:style-name="T1">Rzetelna implementacja art. 7 konwencji poprzez zmianę definicji dokumentu (art. 115 § 14 k.k.), idącą w kierunku stworzenia spójnej systemowo definicji prawnej dokumentu, korespondującej z projektem nowelizacji Kodeksu cywilnego. </text:span></text:p>
        </text:list-item>
        <text:list-item>
          <text:p text:style-name="P8"><text:span text:style-name="T1">Wdrożenie art. 8 konwencji poprzez uzupełnienie art. 287 k.k. o przepis § 2, przewidujący kwalifikowaną postać przestępstwa oszustwa komputerowego i zharmonizowany z art. 8 konwencji. </text:span></text:p>
        </text:list-item>
        <text:list-item>
          <text:p text:style-name="P8"><text:span text:style-name="T1">Dostosowanie treści art. 202 k.k. do art. 9 konwencji poprzez podwyższenie granicy wieku małoletnich do lat 18 oraz rozszerzenie katalogu czynności wykonawczych o przesyłanie i oferowanie treści pornograficznych z udziałem małoletnich. </text:span></text:p>
        </text:list-item>
        <text:list-item>
          <text:p text:style-name="P8"><text:span text:style-name="T1">Usunięcie usterki legislacyjnej i ujednolicenie terminologii występującej  w art. 269a i 269b k.k. poprzez zastąpienie słów „system komputerowy” i „sieć teleinformatyczna” słowami „system informatyczny”. </text:span></text:p>
        </text:list-item>
        <text:list-item>
          <text:p text:style-name="P7">Powołanie punktu kontaktowego 24/7, o którym mowa w art. 35 konwencji. </text:p>
        </text:list-item>
      </text:list>
      <text:p text:style-name="P5"><text:span text:style-name="T1">Celem obecnych konsultacji społecznych jest wypracowanie stanowiska w przedmiocie ratyfikacji konwencji przez Polskę. Posłużą one także do precyzyjnego </text:span><text:soft-page-break/><text:span text:style-name="T1">określenia zakresu zmian, jakie muszą zostać wprowadzone do prawa polskiego w przypadku konieczności dostosowania go do konwencji. </text:span></text:p>
      <text:p text:style-name="P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Palatino Linotype" svg:font-family="'Palatino Linotype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pl" fo:country="PL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pl" fo:country="PL" style:font-name-asian="Times New Roman" style:font-size-asian="12pt" style:font-name-complex="Times New Roman" style:font-size-complex="12pt" style:language-complex="ar" style:country-complex="SA"/>
    </style:style>
    <style:style style:name="Header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WW8Num1z0" style:family="text">
      <style:text-properties style:font-name="Wingdings"/>
    </style:style>
    <style:style style:name="WW8Num1z1" style:family="text">
      <style:text-properties style:font-name="Courier New" style:font-name-complex="Courier New"/>
    </style:style>
    <style:style style:name="WW8Num1z3" style:family="text">
      <style:text-properties style:font-name="Symbol"/>
    </style:style>
    <style:style style:name="WW8Num2z0" style:family="text">
      <style:text-properties style:font-name="Wingdings"/>
    </style:style>
    <style:style style:name="WW8Num2z1" style:family="text">
      <style:text-properties style:font-name="Courier New" style:font-name-complex="Courier New"/>
    </style:style>
    <style:style style:name="WW8Num2z3" style:family="text">
      <style:text-properties style:font-name="Symbol"/>
    </style:style>
    <style:style style:name="Domyślna_20_czcionka_20_akapitu" style:display-name="Domyślna czcionka akapitu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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1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WW8Num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2z0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2z0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2z0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)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style:num-suffix=")" style:num-format="i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4" style:num-prefix="(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5" style:num-prefix="(" style:num-suffix=")" style:num-format="a" style:num-letter-sync="true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6" style:num-prefix="(" style:num-suffix=")" style:num-format="i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9" style:num-suffix="." style:num-format="i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title>Konwencja Rady Europy z 23 listopada 2001 r</dc:title>
    <meta:initial-creator>Administrator</meta:initial-creator>
    <meta:creation-date>2012-04-12T14:44:00</meta:creation-date>
    <dc:creator>Administrator</dc:creator>
    <dc:date>2012-04-16T14:37:00</dc:date>
    <meta:editing-cycles>2</meta:editing-cycles>
    <meta:editing-duration>PT1H45M</meta:editing-duration>
    <meta:document-statistic meta:table-count="0" meta:image-count="0" meta:object-count="0" meta:page-count="3" meta:paragraph-count="18" meta:word-count="456" meta:character-count="3548"/>
    <meta:generator>OpenOffice.org/3.3$Win32 OpenOffice.org_project/330m20$Build-9567</meta:generator>
  </office:meta>
</office:document-meta>
</file>