
<file path=META-INF/manifest.xml><?xml version="1.0" encoding="utf-8"?>
<manifest:manifest xmlns:manifest="urn:oasis:names:tc:opendocument:xmlns:manifest:1.0">
  <manifest:file-entry manifest:media-type="application/vnd.oasis.opendocument.text" manifest:full-path="/"/>
  <manifest:file-entry manifest:media-type="" manifest:full-path="Configurations2/statusbar/"/>
  <manifest:file-entry manifest:media-type="" manifest:full-path="Configurations2/accelerator/current.xml"/>
  <manifest:file-entry manifest:media-type="" manifest:full-path="Configurations2/accelerator/"/>
  <manifest:file-entry manifest:media-type="" manifest:full-path="Configurations2/floater/"/>
  <manifest:file-entry manifest:media-type="" manifest:full-path="Configurations2/popupmenu/"/>
  <manifest:file-entry manifest:media-type="" manifest:full-path="Configurations2/progressbar/"/>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application/vnd.sun.xml.ui.configuration" manifest:full-path="Configurations2/"/>
  <manifest:file-entry manifest:media-type="image/gif" manifest:full-path="Pictures/10000000000000C5000000514EA3607E.gif"/>
  <manifest:file-entry manifest:media-type="" manifest:full-path="Pictures/"/>
  <manifest:file-entry manifest:media-type="" manifest:full-path="META-INF/documentsignatures.xml"/>
  <manifest:file-entry manifest:media-type="" manifest:full-path="META-INF/"/>
  <manifest:file-entry manifest:media-type="application/binary" manifest:full-path="layout-cache"/>
  <manifest:file-entry manifest:media-type="text/xml" manifest:full-path="content.xml"/>
  <manifest:file-entry manifest:media-type="text/xml" manifest:full-path="styles.xml"/>
  <manifest:file-entry manifest:media-type="text/xml" manifest:full-path="meta.xml"/>
  <manifest:file-entry manifest:media-type="" manifest:full-path="Thumbnails/thumbnail.png"/>
  <manifest:file-entry manifest:media-type="" manifest:full-path="Thumbnails/"/>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0">
  <office:scripts/>
  <office:font-face-decls>
    <style:font-face style:name="Times New Roman" svg:font-family="'Times New Roman'" style:font-family-generic="roman"/>
    <style:font-face style:name="Nimbus Roman No9 L" svg:font-family="'Nimbus Roman No9 L'" style:font-family-generic="roman" style:font-pitch="variable"/>
    <style:font-face style:name="Nimbus Sans L" svg:font-family="'Nimbus Sans L'" style:font-family-generic="swiss" style:font-pitch="variable"/>
    <style:font-face style:name="DejaVu Sans" svg:font-family="'DejaVu Sans'" style:font-family-generic="system" style:font-pitch="variable"/>
  </office:font-face-decls>
  <office:automatic-styles>
    <style:style style:name="P1" style:family="paragraph" style:parent-style-name="Standard">
      <style:text-properties style:font-name="Times New Roman"/>
    </style:style>
    <style:style style:name="P2" style:family="paragraph" style:parent-style-name="Standard">
      <style:paragraph-properties fo:margin-left="0cm" fo:margin-right="0cm" fo:text-indent="0.82cm" style:auto-text-indent="false"/>
      <style:text-properties style:font-name="Times New Roman"/>
    </style:style>
    <style:style style:name="P3" style:family="paragraph" style:parent-style-name="Standard">
      <style:paragraph-properties fo:margin-left="0cm" fo:margin-right="0cm" fo:text-indent="0.82cm" style:auto-text-indent="false"/>
      <style:text-properties style:font-name="Times New Roman" fo:font-weight="bold" style:font-weight-asian="bold" style:font-weight-complex="bold"/>
    </style:style>
    <style:style style:name="P4" style:family="paragraph" style:parent-style-name="Standard">
      <style:text-properties style:font-name="Times New Roman" fo:font-style="italic" style:font-style-asian="italic" style:font-style-complex="italic"/>
    </style:style>
    <style:style style:name="P5" style:family="paragraph" style:parent-style-name="Standard">
      <style:text-properties style:font-name="Times New Roman" fo:font-style="italic" fo:font-weight="bold" style:font-style-asian="italic" style:font-weight-asian="bold" style:font-style-complex="italic" style:font-weight-complex="bold"/>
    </style:style>
    <style:style style:name="fr1" style:family="graphic" style:parent-style-name="Graphics">
      <style:graphic-properties style:vertical-pos="from-top" style:vertical-rel="page" style:horizontal-pos="from-left" style:horizontal-rel="page" style:mirror="none" fo:clip="rect(0cm 0cm 0cm 0cm)" draw:luminance="0%" draw:contrast="0%" draw:red="0%" draw:green="0%" draw:blue="0%" draw:gamma="100%" draw:color-inversion="false" draw:image-opacity="100%" draw:color-mode="standard"/>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s>
      <draw:frame draw:style-name="fr1" draw:name="grafika1" text:anchor-type="page" text:anchor-page-number="1" svg:x="13.776cm" svg:y="1.984cm" svg:width="5.212cm" svg:height="2.143cm" draw:z-index="0">
        <draw:image xlink:href="Pictures/10000000000000C5000000514EA3607E.gif" xlink:type="simple" xlink:show="embed" xlink:actuate="onLoad"/>
      </draw:frame>
      <text:p text:style-name="P1"/>
      <text:p text:style-name="P1"/>
      <text:p text:style-name="P1"/>
      <text:p text:style-name="P1"/>
      <text:p text:style-name="P1">Warszawa, dnia 16 kwietnia 2007</text:p>
      <text:p text:style-name="P2"/>
      <text:p text:style-name="P2"/>
      <text:p text:style-name="P2"/>
      <text:p text:style-name="P3">Stanowisko Internet Society Poland (ISOC Polska) z dnia 16 kwietnia 2007 r. w sprawie opracowanego przez Ministerstwo Kultury i Dziedzictwa Narodowego projektu ustawy o zmianie ustawy o prawie autorskim i prawach pokrewnych (druk sejmowy nr. 1489).</text:p>
      <text:p text:style-name="P3"/>
      <text:p text:style-name="P3"/>
      <text:p text:style-name="P2">Tabele wynagrodzeń wpływają bezpośrednio na koszt dostępu do dóbr kultury, dlatego Internet Society Poland postuluje wprowadzenie rozwiązań legislacyjnych, które - poza równoważeniem takich grup interesów jak autorzy i pośrednicy - zagwarantują również interesy konsumentów. Proponowanym przez nas rozwiązaniem jest włączenie organizacji reprezentujących konsumentów oraz użytkowników utworów do składu Komisji Prawa Autorskiego, a także wprowadzenie przedstawicieli tych organizacji do zespołu orzekającego, który wyznaczany jest przez ministra właściwego ds. kultury i ochrony dziedzictwa narodowego - na analogicznych zasadach, jak w przypadku dwóch pozostałych grup interesów.</text:p>
      <text:p text:style-name="P2"/>
      <text:p text:style-name="P2">Zdaniem Internet Society Poland kreowany przez prawodawcę system prawa autorskiego powinien uwzględniać zasadniczą przemianę sposobów, w jaki ludzie obcują z kulturą. Do niedawna klarowny podział na twórców (producentów) i odbiorców (konsumentów) zaciera się. Podobnie zacierają się różnice pomiędzy polami eksploatacji - internetowe radio niewiele różni się od internetowego sklepu z piosenkami (tzw. konwergencja mediów). Choć ukształtowane historycznie instytucje prawa autorskiego przez wiele lat będą wpływały na sposób, w jaki obcujemy z kulturą, to nie możemy zamykać oczu na zasadniczy charakter tych cywilizacyjnych przemian.</text:p>
      <text:p text:style-name="P2"/>
      <text:p text:style-name="P2">Stowarzyszenie ISOC Polska stoi na stanowisku, że użycie w projekcie ustawy pojęcia "przedsiębiorcy korzystający z utworów lub przedmiotów praw autorskich" w opozycji do organizacji zbiorowego zarządzania prawami autorskimi może powodować błędne wyobrażenie, że w obiegu dóbr kultury uczestniczą jedynie te dwie strony. Tymczasem istotne jest, by ustawodawca zagwarantował przede wszystkim ochronę interesów ogółu społeczeństwa, a więc poza godnymi ochrony interesami twórców, wykonawców czy pośredników, również użytkowników końcowych.</text:p>
      <text:p text:style-name="P2"/>
      <text:p text:style-name="P2">Ponad to ważne jest spostrzeżenie i wyciągnięcie wniosków z faktu, że rozwój nowoczesnych technologii komunikacyjnych pozwala na dotarcie utworów do ich ostatecznych odbiorców bez żadnych pośredników. Dlatego nie widzimy powodów, dla których pośrednicy powinni mieć uprzywilejowaną pozycję. W naszej ocenie przedstawione przez rząd propozycje tworzą zagrożenie, iż reprezentowane będą jedynie interesy koncernów medialnych i organizacji zbiorowego zarządzania, ale już nie polskiej gospodarki i polskiego społeczeństwa jako całości. Jak trafnie zauważa reprezentant Interdyscyplinarnego Centrum Modelowania Matematycznego i Komputerowego Uniwersytetu Warszawskiego rośnie liczba twórców i użytkowników, którzy zainteresowani są przede wszystkim swobodną wymianą i jak najszerszym wykorzystaniem ich dzieł. Jest to element wolnej kultury, rozumianej jako "całokształt zjawisk związanych ze swobodną współpracą nad tworzeniem oraz ponownym wykorzystaniem dóbr niematerialnych". Dlatego zgadzamy się, że bez uwzględnienia interesów uczestników niekomercyjnego obiegu kultury, którzy dzięki współczesnym środkom technicznym coraz powszechniej są równocześnie jego aktywnymi użytkownikami i odbiorcami, nie można mówić o pełnej reprezentacji żywotnych interesów społecznych w procesie uzgadniania stawek i zasad rozliczania. Stąd też należy dać możliwość twórcom udostępniania swoich dzieł nieodpłatnie, a struktura tabel wynagrodzeń powinna uwzględniać taką postawę autorów. </text:p>
      <text:p text:style-name="P2"/>
      <text:p text:style-name="P2">Ogromnie cieszymy się, że doszło do publicznego wysłuchania w dziedzinie tak istotnej dla dobra publicznego jakim jest prawo autorskie. Jednocześnie chcielibyśmy wyrazić żal, że jest to pierwsze tego typu publiczne wysłuchanie w tej materii. Rozpatrywane przez Wysoką Izbę niedawno zmiany w prawie autorskim i prawach pokrewnych, w szczególności niedokończona implementacja dyrektywy o egzekwowaniu praw własności intelektualnej (ze szczególnym uwzględnieniem dopuszczania przez Komisję możliwości dochodzenia dwukrotnego wynagrodzenia w sytuacji, gdy naruszenie praw majątkowych jest niezawinione - co naszym zdaniem pozostaje w sprzeczności z ogólnymi zasadami odpowiedzialności prawnej), z pewnością zasługują na poszerzoną publiczną debatę. Internet Society Poland zainteresowane jest wspieraniem takich regulacji, które będą uwzględniać interes publiczny oraz chronić prawa użytkowników w powstającym właśnie społeczeństwie informacyjnym. </text:p>
      <text:p text:style-name="P2"/>
      <text:p text:style-name="P2"/>
      <text:p text:style-name="P2">W imieniu zarządu:</text:p>
      <text:p text:style-name="P1"/>
      <text:p text:style-name="P1">Józef Halbersztadt <text:s text:c="33"/>Jarosław Lipszyc <text:s text:c="33"/>Władysław Majewski</text:p>
      <text:p text:style-name="P1"/>
      <text:p text:style-name="P1"/>
      <text:p text:style-name="P1"/>
      <text:p text:style-name="P1"/>
      <text:p text:style-name="P1"/>
      <text:p text:style-name="P1"/>
      <text:p text:style-name="P1"/>
      <text:p text:style-name="P4">Internet Society Poland (ISOC Polska) propaguje rozwój Internetu i społeczeństwa informacyjnego, nasze hasło to "Internet dla każdego" (Internet is for Everyone). Do ISOC należy większość światowych pionierów Internetu. W ramach Internet Society działają Internet Engineering Task Force (IETF) i Internet Architecture Board (IAB), które od zarania określają podstawowe standardy techniczne i rozwiązania organizacyjne Internetu. Oddziały ISOC działają w 150 krajach i regionach świata. Na poziomie europejskim oddziały narodowe ISOC zrzeszone są w Internet Society European Coordination Council.</text:p>
      <text:p text:style-name="P4"/>
      <text:p text:style-name="P1"/>
      <text:p text:style-name="P1">ISOC Polska, </text:p>
      <text:p text:style-name="P1">ul. Pasteura 7, </text:p>
      <text:p text:style-name="P1">02-093 Warszawa</text:p>
      <text:p text:style-name="P5">http://www.isoc.org.pl</text:p>
      <text:p text:style-name="P5"/>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Times New Roman" svg:font-family="'Times New Roman'" style:font-family-generic="roman"/>
    <style:font-face style:name="Nimbus Roman No9 L" svg:font-family="'Nimbus Roman No9 L'" style:font-family-generic="roman" style:font-pitch="variable"/>
    <style:font-face style:name="Nimbus Sans L" svg:font-family="'Nimbus Sans L'" style:font-family-generic="swiss" style:font-pitch="variable"/>
    <style:font-face style:name="DejaVu Sans" svg:font-family="'DejaVu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pl" fo:country="PL" style:font-size-asian="12pt" style:language-asian="pl" style:country-asian="PL" style:font-size-complex="12pt" style:language-complex="pl" style:country-complex="PL"/>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Nimbus Roman No9 L" fo:font-size="12pt" fo:language="pl" fo:country="PL" style:font-name-asian="DejaVu Sans" style:font-size-asian="12pt" style:language-asian="pl" style:country-asian="PL" style:font-name-complex="DejaVu Sans" style:font-size-complex="12pt" style:language-complex="pl" style:country-complex="PL"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style style:name="Header" style:family="paragraph" style:parent-style-name="Standard" style:next-style-name="Text_20_body" style:class="extra">
      <style:paragraph-properties fo:margin-top="0.423cm" fo:margin-bottom="0.212cm" fo:keep-with-next="always"/>
      <style:text-properties style:font-name="Nimbus Sans L" fo:font-size="14pt" style:font-name-asian="DejaVu Sans" style:font-size-asian="14pt" style:font-name-complex="DejaVu Sans" style:font-size-complex="14pt"/>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version="1.0">
  <office:meta>
    <meta:generator>OpenOffice.org/2.0$FreeBSD OpenOffice.org_project/680m5$Build-9011</meta:generator>
    <meta:initial-creator>vice</meta:initial-creator>
    <meta:creation-date>2007-04-16T22:57:52</meta:creation-date>
    <dc:creator>Marcin Cieślak</dc:creator>
    <dc:date>2007-04-17T16:02:06</dc:date>
    <meta:printed-by>rekrutacja</meta:printed-by>
    <meta:print-date>2007-04-17T01:33:00</meta:print-date>
    <dc:language>pl-PL</dc:language>
    <meta:editing-cycles>6</meta:editing-cycles>
    <meta:editing-duration>PT3H10M18S</meta:editing-duration>
    <meta:user-defined meta:name="Info 1"/>
    <meta:user-defined meta:name="Info 2"/>
    <meta:user-defined meta:name="Info 3"/>
    <meta:user-defined meta:name="Info 4"/>
    <meta:document-statistic meta:table-count="0" meta:image-count="1" meta:object-count="0" meta:page-count="2" meta:paragraph-count="14" meta:word-count="657" meta:character-count="5343"/>
  </office:meta>
</office:document-meta>
</file>

<file path=META-INF/documentsignatures.xml><?xml version="1.0" encoding="utf-8"?>
<document-signatures xmlns="http://openoffice.org/2004/documentsignatures">
  <Signature xmlns="http://www.w3.org/2000/09/xmldsig#" Id="ID_0064005300bf002200ec00ec001100db009100a20000000000c000a800640064">
    <SignedInfo>
      <CanonicalizationMethod Algorithm="http://www.w3.org/TR/2001/REC-xml-c14n-20010315"/>
      <SignatureMethod Algorithm="http://www.w3.org/2000/09/xmldsig#rsa-sha1"/>
      <Reference URI="layout-cache">
        <DigestMethod Algorithm="http://www.w3.org/2000/09/xmldsig#sha1"/>
        <DigestValue>5fjSUNANZiATCVHN/Zaqu/2ldb4=</DigestValue>
      </Reference>
      <Reference URI="content.xml">
        <Transforms>
          <Transform Algorithm="http://www.w3.org/TR/2001/REC-xml-c14n-20010315"/>
        </Transforms>
        <DigestMethod Algorithm="http://www.w3.org/2000/09/xmldsig#sha1"/>
        <DigestValue>3nof1YwHevyn0TnMgA39PVIswAQ=</DigestValue>
      </Reference>
      <Reference URI="styles.xml">
        <Transforms>
          <Transform Algorithm="http://www.w3.org/TR/2001/REC-xml-c14n-20010315"/>
        </Transforms>
        <DigestMethod Algorithm="http://www.w3.org/2000/09/xmldsig#sha1"/>
        <DigestValue>Q7e+qHsakFUCEc0IlzpTGrRnM4I=</DigestValue>
      </Reference>
      <Reference URI="meta.xml">
        <Transforms>
          <Transform Algorithm="http://www.w3.org/TR/2001/REC-xml-c14n-20010315"/>
        </Transforms>
        <DigestMethod Algorithm="http://www.w3.org/2000/09/xmldsig#sha1"/>
        <DigestValue>Ul5AkzwGonWX/CoXypxJL9J36sU=</DigestValue>
      </Reference>
      <Reference URI="settings.xml">
        <Transforms>
          <Transform Algorithm="http://www.w3.org/TR/2001/REC-xml-c14n-20010315"/>
        </Transforms>
        <DigestMethod Algorithm="http://www.w3.org/2000/09/xmldsig#sha1"/>
        <DigestValue>VntkgLDI1qH7Ba8dGcbHlFhRzlA=</DigestValue>
      </Reference>
      <Reference URI="Pictures/10000000000000C5000000514EA3607E.gif">
        <DigestMethod Algorithm="http://www.w3.org/2000/09/xmldsig#sha1"/>
        <DigestValue>Ei6ajV+vzgfzvQXKocwJ7KwZ1+U=</DigestValue>
      </Reference>
      <Reference URI="#ID_0064005300c4009000ec00ec001100db00a3003b0000000000c000a800640064">
        <DigestMethod Algorithm="http://www.w3.org/2000/09/xmldsig#sha1"/>
        <DigestValue>8ugxVt/lAHZdFPub3n3jx8SP/6U=</DigestValue>
      </Reference>
    </SignedInfo>
    <SignatureValue>pL1nRiQ4RDLPDzxeZseh3e4d+84ZqsUChSFAzB+SIxONDo2vvXl6+9nBiK1Z9Gfg
b2G1gKaynSI1a+ubYFDWCqQXKrOjIBP3tIqAu+M9AoH4zWn1kMYg+NxkUHqi0ueB
fWKL43Vi+czcMhzzWVuEDEYpuny0GsB3OC2Ps5dniU+HI2VksqA6C3dO2YrpPFGJ
fPA++Z09E8VS0615Z0WBxqrN5Q2v9+Ln5nKHbp2Ny2+tMgge1310vAqmDXtU0uZL
TDgcCCfLSVewCUO7oYcpK/2kvJohR6CYRPXTe38vlFyFo458cMdgZdkDFp0i+vLw
9zjW+UDsD5gh71aGnJ5d6w==</SignatureValue>
    <KeyInfo>
      <X509Data>
        <X509IssuerSerial>
          <X509IssuerName>E=certificate@trustcenter.de,OU=TC TrustCenter Class 1 CA,O=TC TrustCenter for Security in Data Networks GmbH,L=Hamburg,ST=Hamburg,C=DE</X509IssuerName>
          <X509SerialNumber>4503804127494849061207146744669958</X509SerialNumber>
        </X509IssuerSerial>
        <X509Certificate>MIID1TCCAz6gAwIBAgIPAN4OAAEAAttz/cxZ0mcGMA0GCSqGSIb3DQEBBAUAMIG8
MQswCQYDVQQGEwJERTEQMA4GA1UECBMHSGFtYnVyZzEQMA4GA1UEBxMHSGFtYnVy
ZzE6MDgGA1UEChMxVEMgVHJ1c3RDZW50ZXIgZm9yIFNlY3VyaXR5IGluIERhdGEg
TmV0d29ya3MgR21iSDEiMCAGA1UECxMZVEMgVHJ1c3RDZW50ZXIgQ2xhc3MgMSBD
QTEpMCcGCSqGSIb3DQEJARYaY2VydGlmaWNhdGVAdHJ1c3RjZW50ZXIuZGUwHhcN
MDYwNTAxMTkyMDQzWhcNMDcwNjI1MTkyMDQzWjBHMQswCQYDVQQGEwJERTEXMBUG
A1UEAxMOTWFyY2luIENpZXNsYWsxHzAdBgkqhkiG9w0BCQEWEHNhcGVyQHNhcGVy
LmluZm8wggEiMA0GCSqGSIb3DQEBAQUAA4IBDwAwggEKAoIBAQCmx3KU3soYHzGL
FvvCskvLJoOfeDc5gFRe9fRx3xcKiYBD7j2gwdqCVaOJ6UfHTKebKC3vIuWehtkm
IWWB2ZNafO+Rx0r8NObRv+0Di5kwHPcBtuj1Ns8Z5MKD6fUMz/hLyOwXbdxda/x9
dMK6a6xdUh/4AOK67OUu6byvzMqylPTrd23DS9R6efnzdIHjgBhdzlNtGYXiyfSm
HMDnYz7gxqATilach//Q9tZIGYjQtMLd2HV73z15SjP7+ktvA+RvzwRyQRtPyy4m
7WgrDR1BEtfrsh20ZeHnNgBXc4dUSUspEmlcurGl6cM59kzSklsH70uqxL4vaskv
jS4xubxzAgMBAAGjgcgwgcUwDAYDVR0TAQH/BAIwADAOBgNVHQ8BAf8EBAMCBeAw
MwYJYIZIAYb4QgEIBCYWJGh0dHA6Ly93d3cudHJ1c3RjZW50ZXIuZGUvZ3VpZGVs
aW5lczARBglghkgBhvhCAQEEBAMCBaAwXQYJYIZIAYb4QgEDBFAWTmh0dHBzOi8v
d3d3LnRydXN0Y2VudGVyLmRlL2NnaS1iaW4vY2hlY2stcmV2LmNnaS9ERTBFMDAw
MTAwMDJEQjczRkRDQzU5RDI2NzA2PzANBgkqhkiG9w0BAQQFAAOBgQCXs7X5AWXV
/5XZX+N9bnHQsSlehiWKVffsbozfO8hwBZJnjb3kCCkoCjpw+tRRaAKYbdeYM/Gh
LgUaQqk3qtEQmKM4CGp7DfNjE+qx/G02wGqtY60rQycpWlcxbmo4UNYBHfSrKHhK
2Z7fFeBK9T1rcel8RYC80KBlFekbLEyiEQ==</X509Certificate>
      </X509Data>
    </KeyInfo>
    <Object>
      <SignatureProperties>
        <SignatureProperty Id="ID_0064005300c4009000ec00ec001100db00a3003b0000000000c000a800640064" Target="#ID_0064005300bf002200ec00ec001100db009100a20000000000c000a800640064">
          <dc:date xmlns:dc="http://purl.org/dc/elements/1.1/">2007-04-17T16:03:17</dc:date>
        </SignatureProperty>
      </SignatureProperties>
    </Object>
  </Signature>
</document-signatures>
</file>