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Arial" svg:font-family="Arial, sans-serif"/>
    <style:font-face style:name="Nimbus Roman No9 L1" svg:font-family="'Nimbus Roman No9 L', serif"/>
    <style:font-face style:name="StarSymbol" svg:font-family="StarSymbol"/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Text_20_body">
      <style:paragraph-properties fo:margin-top="0.21cm" fo:margin-bottom="0cm" fo:text-align="start" style:justify-single-word="false"/>
      <style:text-properties style:font-name="Arial" fo:font-size="10pt" fo:font-weight="bold"/>
    </style:style>
    <style:style style:name="P2" style:family="paragraph" style:parent-style-name="Text_20_body">
      <style:paragraph-properties fo:margin-top="0.21cm" fo:margin-bottom="0cm" fo:text-align="justify" style:justify-single-word="false"/>
    </style:style>
    <style:style style:name="P3" style:family="paragraph" style:parent-style-name="Text_20_body">
      <style:paragraph-properties fo:margin-top="0.21cm" fo:margin-bottom="0cm" fo:text-align="justify" style:justify-single-word="false"/>
      <style:text-properties style:font-name="Nimbus Roman No9 L1" fo:font-size="11pt"/>
    </style:style>
    <style:style style:name="P4" style:family="paragraph" style:parent-style-name="Text_20_body" style:list-style-name="L2">
      <style:paragraph-properties fo:margin-top="0.21cm" fo:margin-bottom="0cm" fo:text-align="justify" style:justify-single-word="false"/>
      <style:text-properties style:font-name="Nimbus Roman No9 L1" fo:font-size="11pt"/>
    </style:style>
    <style:style style:name="P5" style:family="paragraph" style:parent-style-name="Text_20_body" style:list-style-name="L2">
      <style:paragraph-properties fo:margin-top="0.21cm" fo:margin-bottom="0cm" fo:text-align="justify" style:justify-single-word="false"/>
      <style:text-properties style:font-name="Nimbus Roman No9 L1" fo:font-size="11pt"/>
    </style:style>
    <style:style style:name="P6" style:family="paragraph" style:parent-style-name="Text_20_body">
      <style:paragraph-properties fo:margin-top="0.21cm" fo:margin-bottom="0cm" fo:text-align="justify" style:justify-single-word="false"/>
      <style:text-properties style:font-name="Nimbus Roman No9 L1" fo:font-size="11pt" fo:font-weight="bold"/>
    </style:style>
    <style:style style:name="P7" style:family="paragraph" style:parent-style-name="Text_20_body">
      <style:paragraph-properties fo:margin-top="0.21cm" fo:margin-bottom="0cm" fo:text-align="justify" style:justify-single-word="false"/>
      <style:text-properties fo:font-variant="normal" fo:text-transform="none" style:font-name="Nimbus Roman No9 L1" fo:font-size="11pt" fo:font-style="normal"/>
    </style:style>
    <style:style style:name="P8" style:family="paragraph" style:parent-style-name="Text_20_body">
      <style:paragraph-properties fo:margin-top="0.42cm" fo:margin-bottom="0cm" fo:text-align="justify" style:justify-single-word="false"/>
      <style:text-properties style:font-name="Nimbus Roman No9 L1" fo:font-size="11pt"/>
    </style:style>
    <style:style style:name="P9" style:family="paragraph" style:parent-style-name="Text_20_body">
      <style:paragraph-properties fo:margin-top="0.109cm" fo:margin-bottom="0.109cm"/>
      <style:text-properties style:font-name="Nimbus Roman No9 L1" fo:font-size="11pt" fo:font-style="italic"/>
    </style:style>
    <style:style style:name="P10" style:family="paragraph" style:parent-style-name="Text_20_body">
      <style:paragraph-properties fo:margin-top="0.109cm" fo:margin-bottom="0.109cm"/>
      <style:text-properties fo:font-variant="normal" fo:text-transform="none" style:font-name="Nimbus Roman No9 L1" fo:font-size="11pt" fo:font-style="normal" fo:font-weight="bold"/>
    </style:style>
    <style:style style:name="T1" style:family="text">
      <style:text-properties fo:font-variant="normal" fo:text-transform="none"/>
    </style:style>
    <style:style style:name="T2" style:family="text">
      <style:text-properties fo:font-variant="normal" fo:text-transform="none" fo:font-style="normal"/>
    </style:style>
    <style:style style:name="T3" style:family="text">
      <style:text-properties fo:font-style="italic"/>
    </style:style>
    <style:style style:name="T4" style:family="text">
      <style:text-properties style:font-name="Nimbus Roman No9 L1" fo:font-size="11pt"/>
    </style:style>
    <style:style style:name="T5" style:family="text">
      <style:text-properties fo:font-weight="bold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  <style:text-properties style:font-name="StarSymbol"/>
      </text:list-level-style-bullet>
      <text:list-level-style-bullet text:level="2" text:style-name="Bullet_20_Symbols" style:num-suffix="." text:bullet-char="•">
        <style:list-level-properties text:space-before="1.995cm" text:min-label-width="0.499cm"/>
        <style:text-properties style:font-name="StarSymbol"/>
      </text:list-level-style-bullet>
      <text:list-level-style-bullet text:level="3" text:style-name="Bullet_20_Symbols" style:num-suffix="." text:bullet-char="•">
        <style:list-level-properties text:space-before="3.242cm" text:min-label-width="0.499cm"/>
        <style:text-properties style:font-name="StarSymbol"/>
      </text:list-level-style-bullet>
      <text:list-level-style-bullet text:level="4" text:style-name="Bullet_20_Symbols" style:num-suffix="." text:bullet-char="•">
        <style:list-level-properties text:space-before="4.489cm" text:min-label-width="0.499cm"/>
        <style:text-properties style:font-name="StarSymbol"/>
      </text:list-level-style-bullet>
      <text:list-level-style-bullet text:level="5" text:style-name="Bullet_20_Symbols" style:num-suffix="." text:bullet-char="•">
        <style:list-level-properties text:space-before="5.736cm" text:min-label-width="0.499cm"/>
        <style:text-properties style:font-name="StarSymbol"/>
      </text:list-level-style-bullet>
      <text:list-level-style-bullet text:level="6" text:style-name="Bullet_20_Symbols" style:num-suffix="." text:bullet-char="•">
        <style:list-level-properties text:space-before="6.983cm" text:min-label-width="0.499cm"/>
        <style:text-properties style:font-name="StarSymbol"/>
      </text:list-level-style-bullet>
      <text:list-level-style-bullet text:level="7" text:style-name="Bullet_20_Symbols" style:num-suffix="." text:bullet-char="•">
        <style:list-level-properties text:space-before="8.23cm" text:min-label-width="0.499cm"/>
        <style:text-properties style:font-name="StarSymbol"/>
      </text:list-level-style-bullet>
      <text:list-level-style-bullet text:level="8" text:style-name="Bullet_20_Symbols" style:num-suffix="." text:bullet-char="•">
        <style:list-level-properties text:space-before="9.478cm" text:min-label-width="0.499cm"/>
        <style:text-properties style:font-name="StarSymbol"/>
      </text:list-level-style-bullet>
      <text:list-level-style-bullet text:level="9" text:style-name="Bullet_20_Symbols" style:num-suffix="." text:bullet-char="•">
        <style:list-level-properties text:space-before="10.725cm" text:min-label-width="0.499cm"/>
        <style:text-properties style:font-name="StarSymbol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  <style:text-properties style:font-name="StarSymbol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  <style:text-properties style:font-name="StarSymbol"/>
      </text:list-level-style-bullet>
      <text:list-level-style-bullet text:level="2" text:style-name="Bullet_20_Symbols" style:num-suffix="." text:bullet-char="•">
        <style:list-level-properties text:space-before="1.995cm" text:min-label-width="0.499cm"/>
        <style:text-properties style:font-name="StarSymbol"/>
      </text:list-level-style-bullet>
      <text:list-level-style-bullet text:level="3" text:style-name="Bullet_20_Symbols" style:num-suffix="." text:bullet-char="•">
        <style:list-level-properties text:space-before="3.242cm" text:min-label-width="0.499cm"/>
        <style:text-properties style:font-name="StarSymbol"/>
      </text:list-level-style-bullet>
      <text:list-level-style-bullet text:level="4" text:style-name="Bullet_20_Symbols" style:num-suffix="." text:bullet-char="•">
        <style:list-level-properties text:space-before="4.489cm" text:min-label-width="0.499cm"/>
        <style:text-properties style:font-name="StarSymbol"/>
      </text:list-level-style-bullet>
      <text:list-level-style-bullet text:level="5" text:style-name="Bullet_20_Symbols" style:num-suffix="." text:bullet-char="•">
        <style:list-level-properties text:space-before="5.736cm" text:min-label-width="0.499cm"/>
        <style:text-properties style:font-name="StarSymbol"/>
      </text:list-level-style-bullet>
      <text:list-level-style-bullet text:level="6" text:style-name="Bullet_20_Symbols" style:num-suffix="." text:bullet-char="•">
        <style:list-level-properties text:space-before="6.983cm" text:min-label-width="0.499cm"/>
        <style:text-properties style:font-name="StarSymbol"/>
      </text:list-level-style-bullet>
      <text:list-level-style-bullet text:level="7" text:style-name="Bullet_20_Symbols" style:num-suffix="." text:bullet-char="•">
        <style:list-level-properties text:space-before="8.23cm" text:min-label-width="0.499cm"/>
        <style:text-properties style:font-name="StarSymbol"/>
      </text:list-level-style-bullet>
      <text:list-level-style-bullet text:level="8" text:style-name="Bullet_20_Symbols" style:num-suffix="." text:bullet-char="•">
        <style:list-level-properties text:space-before="9.478cm" text:min-label-width="0.499cm"/>
        <style:text-properties style:font-name="StarSymbol"/>
      </text:list-level-style-bullet>
      <text:list-level-style-bullet text:level="9" text:style-name="Bullet_20_Symbols" style:num-suffix="." text:bullet-char="•">
        <style:list-level-properties text:space-before="10.725cm" text:min-label-width="0.499cm"/>
        <style:text-properties style:font-name="StarSymbol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  <style:text-properties style:font-name="Star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Zagrożenie dla wolności obywatelskich i słowa przez nowe prawo (pakiet telekomunikacyjny) Unii Europejskiej</text:p>
      <text:p text:style-name="P2"/>
      <text:p text:style-name="P3">Składająca się z przedstawicieli państw członkowskich Rada Unii Europejskiej 30 listopada 2008 roku nie zaakceptowała bardzo ważnej części korekt, jakie do Pakietu Telekomunikacyjnego wprowadził w trakcie pierwszego czytania Parlament Europejski.</text:p>
      <text:p text:style-name="P3">W przygotowaniu do głosowania w drugim czytaniu, które odbędzie się 6 maja 2009 roku, prowadzone były trójstronne negocjacje między przedstawicielami Rady UE, Parlamentu i Komisji Europejskiej. W ich wyniku reprezentujący Parlament posłowie sprawozdawcy komisji branżowych (ITRE i IMCO) i przedstawiciele głównych partii politycznych zgodzili się nie popierać przywrócenia dwóch najważniejszych poprawek: 138 i 166. Ich znaczenie jest także wyjaśnione w załączonym stanowisku Europejskiej Rady Koordynacyjnej Intenet Society.</text:p>
      <text:p text:style-name="P3">Przedstawiane jako kompromis, zapisy zastępujące poprawki 138 i 166 faktycznie spowodują ograniczenie praw obywateli Unii Europejskiej. Niby tylko zmodyfikowane, lecz istotnie zmienione zapisy zagrażają także swobodzie prowadzenia działalności gospodarczej i prawu do informacji w internecie, co ograniczy - jeśli nie uniemożliwi - skuteczną konkurencję europejskich podmiotów gospodarczych tak wewnątrz Unii Europejskiej, jak i poza nią, a w szczególności na rynkach globalnych.</text:p>
      <text:p text:style-name="P3">Takie prawo jest zagrożeniem wolności słowa i wypowiedzi, swobodnego dostępu do internetu i prawa do informacji – filarów nowoczesnych, demokratycznych społeczeństw obywatelskich. Przyjęcie takiego prawa spowoduje bezpośrednie zaangażowanie państw członkowskich UE w działania przeciwko swoim obywatelom i społeczeństwom.</text:p>
      <text:p text:style-name="P2"/>
      <text:p text:style-name="P6">Istota zagrożenia</text:p>
      <text:p text:style-name="P3">Poprawka 138/46, którą komisja branżowa ITRE PE podtrzymała 90-procentową większością 21 kwietnia 2009 roku, kilka dni później została poważnie osłabiona. Według aktualnej wersji tej poprawki, odcinanie od Internetu nie wymaga już postępowania sądowego, a jedynie decyzji organu określonego jako „<text:span text:style-name="T2">niezależny i bezstronny</text:span>”. Z poprawki zniknął zapis definiujący dostęp do sieci jako prawo obywatelskie, którego przestrzeganie nadzoruje regulator państwa członkowskiego UE. W miejsce tego zapisu dodano natomiast deklaratywną preambułę, stwierdzającą dużą rolę internetu w edukacji i dostępie do informacji. Oznacza to na przykład, że prezentowane przez Francję - jako wzorcowe dla walki ze zjawiskiem łamania praw autorskich - restrykcyjne i antyobywatelskie prawo HADOPI (administracyjne odcinanie i karanie internautów) może utracić status niezgodnego z prawem UE już po niewielkich i <text:span text:style-name="T3">de facto</text:span> kosmetycznych poprawkach.</text:p>
      <text:p text:style-name="P8">Znacznie poważniejsze i negatywne skutki ma fałszywy kompromis z Radą Unii Europejskiej, zawarty w całkowitym zrezygnowaniu z poprawki 166. Istota tego kompromisu polega na uwzględnieniu interesów wyłącznie dominujących operatorów i marginalizacji interesu zarówno mniejszych operatorów i dostawców internetu (ISP), jak i końcowych użytkowników sieci. Poprawka 166 ograniczała i czyniła nielegalnym arbitralne blokowanie oraz selektywne i uznaniowe ograniczanie dostępu użytkowników/obywateli do aplikacji, usług i treści publikowanych w internecie. </text:p>
      <text:p text:style-name="P2"/>
      <text:p text:style-name="P3"><text:span text:style-name="T5">Dlaczego prawa użytkowników są takie ważne?</text:span></text:p>
      <text:p text:style-name="P3">Dlatego, że Europa potrzebuje innowacyjności i kreatywności, które bezpośrednio zależą od swobodnego i nieograniczonego dostępu do informacji. UE powinna zatem gwarantować prawo do swobody wypowiedzi. Dziś oznacza to nieograniczone prawo swobodnego dostępu do aplikacji, usług i treści oraz publikacji w internecie.</text:p>
      <text:p text:style-name="P3">Prawa użytkowników i obywateli UE, gwarantowane przez prawo i państwa członkowskie, są dziś jedyną przeciwwagą dla obecnej struktury własności infrastruktury technicznej, dającej operatorom <text:soft-page-break/>telekomunikacyjnym władzę, jaką jeszcze nikt nigdy nie dysponował w historii cywilizacji. Z pierwszymi sytuacjami nadużywania tej władzy i bezprawnego ograniczania praw użytkowników mamy już do czynienia (kwiecień 2009):</text:p>
      <text:list text:style-name="L2">
        <text:list-item>
          <text:p text:style-name="P4">blokada usługi telefonii internetowej (<text:span text:style-name="T3">Voice over IP</text:span> - <text:span text:style-name="T3">VoIP</text:span>) <text:span text:style-name="T3">Skype</text:span> przez niemieckiego operatora telefonii komórkowej T-Mobile fałszywie uzasadniana pozorem konieczności ograniczenia pasma przepustowości konsumowanego przez tę usługę (jest wręcz przeciwnie – Skype wymaga niezwykle małego pasma przepustowości);</text:p>
        </text:list-item>
        <text:list-item>
          <text:p text:style-name="P4">blokowanie protokołów bezpośredniej wymiany plików (<text:span text:style-name="T3">Peer-to-Peer</text:span> – <text:span text:style-name="T3">P2P</text:span>) przez operatorów brytyjskich.</text:p>
        </text:list-item>
      </text:list>
      <text:p text:style-name="P3">To tylko zwiastuny tego, co może stać się udziałem wszystkich internautów i obywateli UE, jeśli Parlament Europejski przyjmie w głosowaniu kompromisowe poprawki do pakietu telekomunikacyjnego, będące w istocie ustępstwem wobec twardogłowego stanowiska Rady Unii Europejskiej (czyli rządów krajów członkowskich UE). Wyjęcie takiej władzy spod nadzoru regulacyjnego jest wręcz zaproszeniem do jej nadużywania i nie ma wątpliwości, że do tego błyskawicznie dojdzie pod sztandarami walki z cyberprzestępczością.</text:p>
      <text:p text:style-name="Text_20_body"><text:span text:style-name="T4">Gwarancje praw użytkowników i obywateli są konieczne, ponieważ fałszywy kompromis w poprawkach do Pakietu Telekomunikacyjnego pozwala na podejmowanie działań arbitralnych – </text:span>m.in<text:span text:style-name="T4">. administracyjne blokowanie, czemu nie zaprzeczają posłowie sprawozdawcy. Analiza rekomendowanego tekstu pakietu pokazuje bowiem, że zgoda na takie działania zastała celowo umieszczona w wielu miejscach proponowanej regulacji prawnej, </text:span>m.in. <text:span text:style-name="T4">w nowym art. 1.3. dyrektywy w sprawie usługi powszechnej, w pkt. 22 preambuły, w art. 20.1(b) i art. 21.3, w pkt. 19 aneksu 1 dyrektywy w sprawie zezwoleń; w art. 9.1 dyrektywy w sprawie dostępu.</text:span></text:p>
      <text:p text:style-name="P6"/>
      <text:p text:style-name="P6">Czy można wybrać inaczej?</text:p>
      <text:p text:style-name="P3">Tak. Parlament Europejski może powrócić do stanowiska z pierwszego czytania. Zgłoszone wówczas poprawki 138 i 166 do Pakietu Telekomunikacyjnego, które 24 września 2008 roku zostały przyjęte zdecydowaną większością głosów, przedłożono jeszcze raz w drugim czytaniu wraz z kilkoma dodatkowymi uszczegółowieniami. O ponadpartyjności tego zgłoszenia świadczy współautorstwo z pierwszego czytania (posłowie PES, Greens, EPP, EUL). Uzupełnienia poprawek do Pakietu w drugim czytaniu zostały zgłoszone przez mniejsze partie polityczne - zarówno lewicowe, jak i prawicowe. Racjonalnym wydaje się więc oczekiwanie, aby posłowie dużych partii (EPP i PE) zamiast poparcia dla wymuszonego na swoich sprawozdawcach fałszywego kompromisu, przyjęli obie poprawki w kształcie z września 2008. Te zapisy przywracają w Pakiecie gwarancje praw użytkowników i nakładają na regulatorów narodowych obowiązki monitorowania i reagowania na praktyki blokowania. Takie stanowisko wykazywałoby też konsekwencję PE w stosunku do przyjęcia całkiem niedawno, bo 25 marca b.r., w ramach sprawozdania <text:span text:style-name="T3">Lambrinidisa</text:span> punktu (v) wzywającego państwa członkowskie Unii Europejskiej <text:span text:style-name="T1">„</text:span><text:span text:style-name="T2">do zadbania o to, aby wolność wypowiedzi nie podlegała arbitralnym ograniczeniom natury publicznej lub prywatnej, oraz do unikania wszelkich środków legislacyjnych lub administracyjnych, które mogłyby osłabiać wolność słowa we wszelkich jej przejawach".</text:span></text:p>
      <text:p text:style-name="P7">Z poważaniem,</text:p>
      <text:p text:style-name="P2"/>
      <text:p text:style-name="P7">w imieniu Zarządu</text:p>
      <text:p text:style-name="P9"/>
      <text:p text:style-name="P9">Jarosław Lipszyc</text:p>
      <text:p text:style-name="P9">Członek Zarządu</text:p>
      <text:p text:style-name="P10">W przypadku pytań prosimy o kontakt z Józefem Halbersztadtem (Członek Zarządu),</text:p>
      <text:p text:style-name="P10">tel. +48 605 453 900, e-mail: jothal@o2.pl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, sans-serif"/>
    <style:font-face style:name="Nimbus Roman No9 L1" svg:font-family="'Nimbus Roman No9 L', serif"/>
    <style:font-face style:name="StarSymbol" svg:font-family="StarSymbol"/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Nimbus Roman No9 L" fo:font-size="12pt" fo:language="pl" fo:country="PL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text">
      <style:paragraph-properties fo:margin-top="0.423cm" fo:margin-bottom="0.212cm" fo:keep-with-next="always"/>
      <style:text-properties style:font-name="Nimbus Sans 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initial-creator>lambda</meta:initial-creator>
    <meta:creation-date>2009-05-05T09:12:14</meta:creation-date>
    <dc:creator>lambda</dc:creator>
    <dc:date>2009-05-05T09:14:25</dc:date>
    <meta:editing-cycles>1</meta:editing-cycles>
    <meta:editing-duration>PT2M22S</meta:editing-duration>
    <meta:user-defined meta:name="Informacja 1"/>
    <meta:user-defined meta:name="Informacja 2"/>
    <meta:user-defined meta:name="Informacja 3"/>
    <meta:user-defined meta:name="Informacja 4"/>
    <meta:document-statistic meta:table-count="0" meta:image-count="0" meta:object-count="0" meta:page-count="2" meta:paragraph-count="23" meta:word-count="909" meta:character-count="7070"/>
  </office:meta>
</office:document-meta>
</file>