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1" style:family="text">
      <style:text-properties fo:color="#88888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Szanowni Państwo,<text:line-break/><text:line-break/>Zarząd Stowarzyszenia ISOC-PL powołał grupę roboczą w składzie Tomasz Kokowski - Józef Halbersztadt, która przeanalizowała zgłoszone poprawki. Wynikiem tych analiz jest opinia stwierdzająca, że należy utrzymać przegłosowane w pierwszym czytaniu przez Parlament Europejski dawne poprawki 138 i 166. Ta i dalsze rekomendacje grupy roboczej są zawarte<text:line-break/>w załączonych listach głosowań (voting lists) ISOC-PL.<text:line-break/><text:line-break/>Internet Society Poland prosi Panie i Panów posłów o uwzględnienie tej opinii i kierowanie się w tych głosowaniach opinią reprezentacji profesjonalistów i zaawansowanych użytkowników Internetu, które różnią się od wytycznych opracowanych w ramach największych grup<text:line-break/>politycznych.<text:line-break/><text:line-break/>Listy głosowań zostały przez ISOC-PL opracowane także w języku angielskim i jeśli zaistnieje taka potrzeba mogą zostać do Państwa przesłane pocztą elektroniczną jeśli wyrazicie Państwo takie życzenie.<text:line-break/><text:line-break/>Z poważaniem,<text:line-break/><text:line-break/>Za grupę roboczą<text:line-break/><text:span text:style-name="T1"><text:line-break/>Tomasz Kokowski (</text:span><text:a xlink:type="simple" xlink:href="http://www.put.poznan.pl/%7Etomasz.kokowski" office:target-frame-name="_blank" xlink:show="new">http://www.put.poznan.pl/~tomasz.kokowski</text:a><text:span text:style-name="T1">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Nimbus Roman No9 L" fo:font-size="12pt" fo:language="pl" fo:country="PL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text">
      <style:paragraph-properties fo:margin-top="0.423cm" fo:margin-bottom="0.212cm" fo:keep-with-next="always"/>
      <style:text-properties style:font-name="Nimbus Sans 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initial-creator>lambda</meta:initial-creator>
    <meta:creation-date>2009-05-05T10:13:17</meta:creation-date>
    <dc:creator>lambda</dc:creator>
    <dc:date>2009-05-05T10:15:02</dc:date>
    <meta:editing-cycles>1</meta:editing-cycles>
    <meta:editing-duration>PT1M47S</meta:editing-duration>
    <meta:user-defined meta:name="Informacja 1"/>
    <meta:user-defined meta:name="Informacja 2"/>
    <meta:user-defined meta:name="Informacja 3"/>
    <meta:user-defined meta:name="Informacja 4"/>
    <meta:document-statistic meta:table-count="0" meta:image-count="0" meta:object-count="0" meta:page-count="1" meta:paragraph-count="1" meta:word-count="130" meta:character-count="998"/>
  </office:meta>
</office:document-meta>
</file>